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style style:name="P1" style:parent-style-name="議事錄標題" style:master-page-name="MP0" style:family="paragraph">
      <style:paragraph-properties fo:break-before="page" fo:text-align="center" fo:line-height="0.25in"/>
    </style:style>
    <style:style style:name="T4" style:parent-style-name="預設段落字型" style:family="text">
      <style:text-properties style:font-name="標楷體" fo:font-size="14pt" style:font-size-asian="14pt" style:font-size-complex="14pt"/>
    </style:style>
    <style:style style:name="T5" style:parent-style-name="預設段落字型" style:family="text">
      <style:text-properties style:font-name="標楷體" fo:font-size="14pt" style:font-size-asian="14pt" style:font-size-complex="14pt"/>
    </style:style>
    <style:style style:name="T6" style:parent-style-name="預設段落字型" style:family="text">
      <style:text-properties style:font-name="標楷體" fo:font-size="14pt" style:font-size-asian="14pt" style:font-size-complex="14pt"/>
    </style:style>
    <style:style style:name="T7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8" style:parent-style-name="預設段落字型" style:family="text">
      <style:text-properties style:font-name="標楷體" fo:font-size="14pt" style:font-size-asian="14pt" style:font-size-complex="14pt"/>
    </style:style>
    <style:style style:name="T9" style:parent-style-name="預設段落字型" style:family="text">
      <style:text-properties style:font-name="標楷體" fo:font-size="14pt" style:font-size-asian="14pt" style:font-size-complex="14pt"/>
    </style:style>
    <style:style style:name="T10" style:parent-style-name="預設段落字型" style:family="text">
      <style:text-properties style:font-name="標楷體" fo:font-size="14pt" style:font-size-asian="14pt" style:font-size-complex="14pt"/>
    </style:style>
    <style:style style:name="T11" style:parent-style-name="預設段落字型" style:family="text">
      <style:text-properties style:font-name="標楷體" fo:font-size="14pt" style:font-size-asian="14pt" style:font-size-complex="14pt"/>
    </style:style>
    <style:style style:name="T12" style:parent-style-name="預設段落字型" style:family="text">
      <style:text-properties style:font-name="標楷體" fo:font-size="14pt" style:font-size-asian="14pt" style:font-size-complex="14pt"/>
    </style:style>
    <style:style style:name="T13" style:parent-style-name="預設段落字型" style:family="text">
      <style:text-properties style:font-name="標楷體" fo:font-size="14pt" style:font-size-asian="14pt" style:font-size-complex="14pt"/>
    </style:style>
    <style:style style:name="T14" style:parent-style-name="預設段落字型" style:family="text">
      <style:text-properties style:font-name="標楷體" fo:font-size="14pt" style:font-size-asian="14pt" style:font-size-complex="14pt"/>
    </style:style>
    <style:style style:name="P15" style:parent-style-name="內文" style:family="paragraph">
      <style:paragraph-properties style:snap-to-layout-grid="false" fo:text-align="justify" fo:margin-top="0.125in" fo:line-height="0.2333in" fo:margin-left="0.9722in" fo:text-indent="-0.9722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0.2333in" fo:text-indent="0.9819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2333in" fo:text-indent="0.9722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text-align="justify" fo:line-height="0.2333in" fo:text-indent="0.9722in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text-align="justify" fo:line-height="0.2333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justify" fo:line-height="0.2333in" fo:margin-left="1.0006in" fo:text-indent="-0.0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justify" fo:line-height="0.2333in" fo:margin-left="1.0006in" fo:text-indent="-0.0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fo:text-align="justify" fo:line-height="0.2333in" fo:margin-left="1.0006in" fo:text-indent="-0.0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text-align="justify" fo:margin-top="0.125in" fo:line-height="0.2333in" fo:text-indent="0.58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9" style:parent-style-name="本文" style:family="paragraph">
      <style:paragraph-properties fo:text-align="justify" fo:line-height="0.2333in" fo:margin-left="0.3986in" fo:text-indent="-0.3986in">
        <style:tab-stops/>
      </style:paragraph-properties>
      <style:text-properties style:font-name="標楷體" fo:font-size="14pt" style:font-size-asian="14pt" style:font-size-complex="14pt"/>
    </style:style>
    <style:style style:name="P50" style:parent-style-name="本文" style:family="paragraph">
      <style:paragraph-properties fo:text-align="justify" fo:line-height="0.2333in" fo:margin-left="0.0013in">
        <style:tab-stops/>
      </style:paragraph-properties>
      <style:text-properties style:font-name="標楷體" fo:font-size="14pt" style:font-size-asian="14pt" style:font-size-complex="14pt"/>
    </style:style>
    <style:style style:name="P51" style:parent-style-name="內文" style:family="paragraph">
      <style:paragraph-properties style:snap-to-layout-grid="false" fo:text-align="justify" fo:margin-top="0.125in" fo:line-height="0.2333in" fo:text-indent="0.58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style:snap-to-layout-grid="false" fo:text-align="justify" fo:line-height="0.2333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fo:line-height="0.2333in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fo:line-height="0.2333in" fo:margin-left="0.0833in" fo:text-indent="0.3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0.2333in"/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2333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2333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2333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2333in" fo:margin-left="0.0833in" fo:text-indent="0.2958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letter-spacing="-0.0138in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line-height="0.2333in" fo:margin-left="0.0833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2333in" fo:margin-left="0.05in" fo:text-indent="1.3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line-height="0.2333in" fo:margin-left="0.05in" fo:text-indent="1.3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line-height="0.2333in" fo:margin-left="1.0805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line-height="0.243in" fo:margin-left="1.0805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line-height="0.243in" fo:margin-left="1.0805in" fo:text-indent="-0.9138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立法院第</text:span><text:span text:style-name="T5">9</text:span><text:span text:style-name="T6">屆第</text:span><text:span text:style-name="T7">7</text:span><text:span text:style-name="T8">會期</text:span><text:span text:style-name="T9">司法</text:span><text:span text:style-name="T10">及法制</text:span><text:span text:style-name="T11">委員會</text:span><text:span text:style-name="T12">第</text:span><text:span text:style-name="T13">1</text:span><text:span text:style-name="T14">次全體委員會議議事錄</text:span></text:p>
      <text:p text:style-name="P15"><text:span text:style-name="T16">時 <text:s text:c="3"/>間：</text:span><text:span text:style-name="T17">中華民國</text:span><text:span text:style-name="T18">10</text:span><text:span text:style-name="T19">8</text:span><text:span text:style-name="T20">年</text:span><text:span text:style-name="T21">2</text:span><text:span text:style-name="T22">月</text:span><text:span text:style-name="T23">23</text:span><text:span text:style-name="T24">日（星期</text:span><text:span text:style-name="T25">六</text:span><text:span text:style-name="T26">）上午</text:span><text:span text:style-name="T27">9</text:span><text:span text:style-name="T28">時</text:span><text:span text:style-name="T29">5分</text:span><text:span text:style-name="T30">至</text:span><text:span text:style-name="T31">10</text:span><text:span text:style-name="T32">時</text:span><text:span text:style-name="T33">8</text:span><text:span text:style-name="T34">分</text:span></text:p>
      <text:p text:style-name="P35">地 <text:s text:c="3"/>點：本院紅樓302會議室</text:p>
      <text:p text:style-name="P36">出席委員：鍾孔炤<text:s/>何志偉<text:s/>段宜康<text:s/>吳志揚<text:s/>周春米 鄭運鵬 柯建銘</text:p>
      <text:p text:style-name="P37">沈智慧<text:s/>蔡其昌<text:s/>王金平 尤美女<text:s/>管碧玲</text:p>
      <text:p text:style-name="P38">委員出席12人</text:p>
      <text:p text:style-name="P39">請假委員：洪慈庸</text:p>
      <text:p text:style-name="P40">委員請假1人</text:p>
      <text:p text:style-name="P41">主 <text:s text:c="3"/>席：段委員宜康</text:p>
      <text:p text:style-name="P42">專門委員：張智為</text:p>
      <text:p text:style-name="P43">主任秘書：楊育純</text:p>
      <text:p text:style-name="P44">紀 <text:s text:c="3"/>錄：簡任秘書 <text:s/>彭定民</text:p>
      <text:p text:style-name="P45">簡任編審 <text:s/>薛復寧</text:p>
      <text:p text:style-name="P46">科　　長　鮑夏明</text:p>
      <text:p text:style-name="P47">專　　員　蔡國治</text:p>
      <text:p text:style-name="P48">報<text:s/>告<text:s/>事<text:s/>項</text:p>
      <text:p text:style-name="P49">一、本院第9屆第7會期各委員會召集委員選舉時間及地點，業經本院第9屆第7會期第1次會議決定照案通過在案。</text:p>
      <text:p text:style-name="P50">二、宣讀本會期本會召集委員選舉人名冊。</text:p>
      <text:p text:style-name="P51">選<text:s/>舉<text:s/>事<text:s/>項<text:s/></text:p>
      <text:p text:style-name="P52"><text:span text:style-name="T53">選舉</text:span><text:span text:style-name="T54">第</text:span><text:span text:style-name="T55">9</text:span><text:span text:style-name="T56">屆第</text:span><text:span text:style-name="T57">7</text:span><text:span text:style-name="T58">會期</text:span><text:span text:style-name="T59">本</text:span><text:span text:style-name="T60">會召集委員。</text:span></text:p>
      <text:p text:style-name="P61">一、請推舉發票員</text:p>
      <text:p text:style-name="P62">決定：請周委員春米擔任</text:p>
      <text:p text:style-name="P63">請推舉監票員</text:p>
      <text:p text:style-name="P64">決定：請周委員春米擔任</text:p>
      <text:p text:style-name="P65">請推舉唱票員</text:p>
      <text:p text:style-name="P66">決定：請段委員宜康擔任</text:p>
      <text:p text:style-name="P67">請推舉記票員</text:p>
      <text:p text:style-name="P68">決定：請段委員宜康擔任</text:p>
      <text:p text:style-name="P69">二、選舉結果</text:p>
      <text:p text:style-name="P70">出席委員12人</text:p>
      <text:p text:style-name="P71">發出票數12張</text:p>
      <text:p text:style-name="P72">有 效 票12張</text:p>
      <text:p text:style-name="P73"><text:span text:style-name="T74">無 效 票</text:span><text:span text:style-name="T75"><text:s/></text:span><text:span text:style-name="T76"><text:s/></text:span><text:span text:style-name="T77">0</text:span><text:span text:style-name="T78">張</text:span></text:p>
      <text:p text:style-name="P79">開票結果：段委員宜康5票</text:p>
      <text:p text:style-name="P80">周委員春米4票</text:p>
      <text:p text:style-name="P81">沈委員智慧3票</text:p>
      <text:p text:style-name="P82">主席宣告：段委員宜康、周委員春米當選為立法院第9屆第7會期司法及法制委員會召集委員。</text:p>
      <text:p text:style-name="P83"/>
      <text:p text:style-name="P84"><text:span text:style-name="T85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6pt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司法委員會第四屆第三會期第一次全體委員會議議事錄</dc:title>
    <dc:subject/>
    <meta:initial-creator>立法院</meta:initial-creator>
    <dc:creator>Windows 使用者</dc:creator>
    <meta:creation-date>2019-02-27T03:38:00Z</meta:creation-date>
    <dc:date>2019-02-27T03:38:00Z</dc:date>
    <meta:print-date>2019-02-23T02:3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1" meta:character-count="542" meta:row-count="3" meta:non-whitespace-character-count="462"/>
  </office:meta>
</office:document-meta>
</file>