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margin-top="0.125in" fo:margin-bottom="0.125in" fo:line-height="0.25in"/>
      <style:text-properties style:font-name="標楷體" style:font-name-asian="標楷體" fo:font-weight="bold" style:font-weight-asian="bold" style:letter-kerning="true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 fo:line-height="0.2638in" fo:margin-left="0.9722in" fo:text-indent="-0.9722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-0.0055in" style:text-scale="90%" style:letter-kerning="false" fo:font-size="14pt" style:font-size-asian="14pt" style:font-size-complex="14pt"/>
    </style:style>
    <style:style style:name="P26" style:parent-style-name="內文" style:family="paragraph">
      <style:paragraph-properties style:snap-to-layout-grid="false" fo:text-align="justify" fo:line-height="0.2638in"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text-align="justify" fo:line-height="0.2638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style:letter-kerning="false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fo:line-height="0.2638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letter-spacing="-0.0138in" style:text-scale="90%" fo:font-size="14pt" style:font-size-asian="14pt" style:font-size-complex="14pt"/>
    </style:style>
    <style:style style:name="T57" style:parent-style-name="預設段落字型" style:family="text">
      <style:text-properties style:letter-kerning="true"/>
    </style:style>
    <style:style style:name="P58" style:parent-style-name="內文" style:family="paragraph">
      <style:paragraph-properties style:snap-to-layout-grid="false" fo:text-align="justify" fo:line-height="0.2638in" fo:text-indent="0.9722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fo:text-align="justify" fo:line-height="0.2638in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9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style:letter-kerning="false" fo:font-size="14pt" style:font-size-asian="14pt" style:font-size-complex="14pt"/>
    </style:style>
    <style:style style:name="P70" style:parent-style-name="時間-議事錄" style:family="paragraph">
      <style:paragraph-properties fo:line-height="0.2638in" fo:margin-left="0.9451in" fo:text-indent="-0.9451in">
        <style:tab-stops/>
      </style:paragraph-properties>
      <style:text-properties style:font-name="標楷體" fo:font-size="14pt" style:font-size-asian="14pt" style:font-size-complex="14pt"/>
    </style:style>
    <style:style style:name="P71" style:parent-style-name="時間-議事錄" style:family="paragraph">
      <style:paragraph-properties fo:line-height="0.2638in" fo:margin-left="1.9458in" fo:text-indent="-0.9722in">
        <style:tab-stops/>
      </style:paragraph-properties>
      <style:text-properties style:font-name="標楷體" fo:font-size="14pt" style:font-size-asian="14pt" style:font-size-complex="14pt"/>
    </style:style>
    <style:style style:name="P72" style:parent-style-name="時間凸五" style:family="paragraph">
      <style:paragraph-properties fo:margin-left="3.1583in" fo:text-indent="-0.0284in">
        <style:tab-stops/>
      </style:paragraph-properties>
    </style:style>
    <style:style style:name="P73" style:parent-style-name="時間-議事錄" style:family="paragraph">
      <style:paragraph-properties fo:line-height="0.2638in" fo:margin-left="1.9458in" fo:text-indent="-0.9722in">
        <style:tab-stops/>
      </style:paragraph-properties>
    </style:style>
    <style:style style:name="T74" style:parent-style-name="預設段落字型" style:family="text">
      <style:text-properties style:font-name="標楷體" fo:font-size="14pt" style:font-size-asian="14pt" style:font-size-complex="14pt"/>
    </style:style>
    <style:style style:name="T75" style:parent-style-name="預設段落字型" style:family="text">
      <style:text-properties style:font-name="標楷體" fo:font-size="14pt" style:font-size-asian="14pt" style:font-size-complex="14pt"/>
    </style:style>
    <style:style style:name="T76" style:parent-style-name="預設段落字型" style:family="text">
      <style:text-properties style:font-name="標楷體" fo:font-size="14pt" style:font-size-asian="14pt" style:font-size-complex="14pt"/>
    </style:style>
    <style:style style:name="T77" style:parent-style-name="預設段落字型" style:family="text">
      <style:text-properties style:font-name="標楷體" fo:font-size="14pt" style:font-size-asian="14pt" style:font-size-complex="14pt"/>
    </style:style>
    <style:style style:name="P78" style:parent-style-name="時間-議事錄" style:family="paragraph">
      <style:paragraph-properties fo:line-height="0.2638in" fo:margin-left="1.9458in" fo:text-indent="-0.9722in">
        <style:tab-stops/>
      </style:paragraph-properties>
      <style:text-properties style:font-name="標楷體" fo:font-size="14pt" style:font-size-asian="14pt" style:font-size-complex="14pt"/>
    </style:style>
    <style:style style:name="P79" style:parent-style-name="內文" style:family="paragraph">
      <style:paragraph-properties fo:text-align="justify" fo:line-height="0.2638in" fo:margin-left="0.7756in" fo:text-indent="-0.7756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justify" fo:line-height="0.2638in" fo:margin-left="0.7777in" fo:text-indent="-0.7777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text-align="justify" fo:line-height="0.2638in">
        <style:tab-stops>
          <style:tab-stop style:type="left" style:position="1.0972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0.2638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fo:font-size="14pt" style:font-size-asian="14pt" style:font-size-complex="14pt"/>
    </style:style>
    <style:style style:name="P96" style:parent-style-name="決定" style:family="paragraph">
      <style:paragraph-properties fo:text-align="justify" fo:margin-top="0.125in" fo:line-height="0.2638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margin-top="0.05in" fo:line-height="0.25in" fo:margin-left="0.3888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98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fo:margin-top="0.125in" fo:line-height="0.25in" fo:text-indent="0.7743in"/>
    </style:style>
    <style:style style:name="T10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03" style:parent-style-name="內文" style:family="paragraph">
      <style:paragraph-properties style:punctuation-wrap="simple" fo:text-align="justify" fo:line-height="0.25in" fo:margin-left="-0.0097in" fo:text-indent="0.0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text-align="justify" fo:margin-top="0.05in" fo:line-height="0.25in" fo:margin-left="0.1562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0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text-align="justify" fo:line-height="0.25in" fo:margin-left="0.3986in" fo:text-indent="-0.398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fo:text-align="justify" fo:line-height="0.25in" fo:margin-left="0.3986in" fo:text-indent="-0.3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fo:text-align="justify" fo:line-height="0.25in" fo:margin-left="0.3986in" fo:text-indent="-0.3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1" style:parent-style-name="內文" style:family="paragraph">
      <style:paragraph-properties style:snap-to-layout-grid="false" fo:text-align="justify" fo:margin-top="0.125in" fo:line-height="0.25in">
        <style:tab-stops>
          <style:tab-stop style:type="left" style:position="-0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style:snap-to-layout-grid="false" fo:text-align="justify" fo:margin-top="0.125in" fo:line-height="0.25in">
        <style:tab-stops>
          <style:tab-stop style:type="left" style:position="-0.125in"/>
        </style:tab-stops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立法院第9屆第7會期司法及法制委員會第7次全體委員會議議事錄</text:p>
      <text:p text:style-name="P4"><text:span text:style-name="T5">時 <text:s text:c="3"/>間：</text:span><text:span text:style-name="T6">中華民國</text:span><text:span text:style-name="T7">10</text:span><text:span text:style-name="T8">8</text:span><text:span text:style-name="T9">年</text:span><text:span text:style-name="T10">3</text:span><text:span text:style-name="T11">月</text:span><text:span text:style-name="T12">1</text:span><text:span text:style-name="T13">8</text:span><text:span text:style-name="T14">日（星期</text:span><text:span text:style-name="T15">一</text:span><text:span text:style-name="T16">）上午</text:span><text:span text:style-name="T17">9</text:span><text:span text:style-name="T18">時</text:span><text:span text:style-name="T19">01分</text:span><text:span text:style-name="T20">至</text:span><text:span text:style-name="T21">1</text:span><text:span text:style-name="T22">2</text:span><text:span text:style-name="T23">時</text:span><text:span text:style-name="T24">14</text:span><text:span text:style-name="T25">分</text:span></text:p>
      <text:p text:style-name="P26">地 <text:s text:c="3"/>點：本院紅樓302會議室</text:p>
      <text:p text:style-name="P27"><text:span text:style-name="T28">出席委員</text:span><text:span text:style-name="T29">：</text:span><text:span text:style-name="T30">吳志揚</text:span><text:span text:style-name="T31"><text:s/></text:span><text:span text:style-name="T32">鍾孔炤</text:span><text:span text:style-name="T33"><text:s/></text:span><text:span text:style-name="T34">鄭運鵬</text:span><text:span text:style-name="T35"><text:s/></text:span><text:span text:style-name="T36">管碧玲</text:span><text:span text:style-name="T37"><text:s/></text:span><text:span text:style-name="T38">周春米</text:span><text:span text:style-name="T39"><text:s/></text:span><text:span text:style-name="T40">段宜康</text:span><text:span text:style-name="T41"><text:s/></text:span><text:span text:style-name="T42">何志偉</text:span><text:span text:style-name="T43"><text:s/></text:span></text:p>
      <text:p text:style-name="時間凸五">尤美女<text:s/>柯建銘</text:p>
      <text:p text:style-name="P44">委員出席9人</text:p>
      <text:p text:style-name="P45"><text:span text:style-name="T46">列席委員：</text:span><text:span text:style-name="T47">童惠珍</text:span><text:span text:style-name="T48"><text:s/></text:span><text:span text:style-name="T49">王榮璋</text:span><text:span text:style-name="T50"><text:s/></text:span><text:span text:style-name="T51">劉世芳</text:span><text:span text:style-name="T52"><text:s/></text:span><text:span text:style-name="T53">廖國棟</text:span><text:span text:style-name="T54">Sufin．Siluko</text:span><text:span text:style-name="T55"><text:s/></text:span><text:span text:style-name="T56">周陳秀霞</text:span><text:s/></text:p>
      <text:p text:style-name="時間凸五">鄭天財Sra．Kacaw<text:s/><text:s text:c="2"/><text:s/><text:span text:style-name="T57">羅明才</text:span><text:s/>林德福 顏寬恒</text:p>
      <text:p text:style-name="P58"><text:span text:style-name="T59">委員列席</text:span><text:span text:style-name="T60">9</text:span><text:span text:style-name="T61">人</text:span></text:p>
      <text:p text:style-name="P62"><text:span text:style-name="T63">請假</text:span><text:span text:style-name="T64">委員</text:span><text:span text:style-name="T65">：</text:span><text:span text:style-name="T66">洪慈庸</text:span><text:span text:style-name="T67"><text:s/></text:span><text:span text:style-name="T68">沈智慧</text:span></text:p>
      <text:p text:style-name="P69">委員請假2人</text:p>
      <text:p text:style-name="P70">列席官員：司法院副秘書長　葉麗霞</text:p>
      <text:p text:style-name="P71">財團法人法律扶助基金會董事長　范光群</text:p>
      <text:p text:style-name="P72">執行長　周漢威</text:p>
      <text:p text:style-name="時間凸五">法務部參事　羅榮乾</text:p>
      <text:p text:style-name="時間凸五">勞動部勞動力發展署專門委員　莊國良</text:p>
      <text:p text:style-name="P73"><text:span text:style-name="T74">衛生福利部</text:span><text:span text:style-name="T75">社會及家庭署身心障礙福利組組長</text:span><text:span text:style-name="T76"><text:s text:c="2"/></text:span><text:span text:style-name="T77">尤詒君</text:span></text:p>
      <text:p text:style-name="P78">內政部移民署移民事務組副組長　尹育華</text:p>
      <text:p text:style-name="P79"><text:span text:style-name="T80">主 <text:s text:c="3"/>席</text:span><text:span text:style-name="T81">：</text:span><text:span text:style-name="T82">段</text:span><text:span text:style-name="T83">召集委員</text:span><text:span text:style-name="T84">宜康</text:span></text:p>
      <text:p text:style-name="P85"><text:span text:style-name="T86">專門委員</text:span><text:span text:style-name="T87">：</text:span><text:span text:style-name="T88">張智為</text:span></text:p>
      <text:p text:style-name="P89"><text:span text:style-name="T90">主任秘書</text:span><text:span text:style-name="T91">：</text:span><text:span text:style-name="T92">楊育純</text:span></text:p>
      <text:p text:style-name="P93">紀 <text:s text:c="3"/>錄：簡任秘書　彭定民</text:p>
      <text:p text:style-name="P94">簡任編審　薛復寧</text:p>
      <text:p text:style-name="P95">科　　長　鮑夏明</text:p>
      <text:p text:style-name="P96">報告事項</text:p>
      <text:p text:style-name="P97">宣讀上次會議議事錄。</text:p>
      <text:p text:style-name="P98"><text:span text:style-name="T99">決定：確定。</text:span></text:p>
      <text:p text:style-name="P100"><text:span text:style-name="T101">討論</text:span><text:span text:style-name="T102">事項</text:span></text:p>
      <text:p text:style-name="P103">併案審查（一）委員段宜康等16人擬具「法律扶助法增訂第三十四條之一條文草案」、（二）委員尤美女等19人擬具「法律扶助法第五條及第十三條條文修正草案」、（三）委員林麗蟬等19人擬具「法律扶助法第五條條文修正草案」及（四）委員王榮璋等29人擬具「法律扶助法第五十四條條文修正草案」案。</text:p>
      <text:p text:style-name="P104">（本次會議有委員吳志揚、段宜康、鍾孔炤、鄭運鵬、管碧玲、周春米、王榮璋、鄭天財、何志偉、尤美女等提出質詢。）</text:p>
      <text:p text:style-name="P105"><text:span text:style-name="T106">決議</text:span><text:span text:style-name="T107">：</text:span></text:p>
      <text:soft-page-break/>
      <text:p text:style-name="P108">一、報告及詢答完畢，逕行逐條審查。</text:p>
      <text:p text:style-name="P109"><text:span text:style-name="T110">二</text:span><text:span text:style-name="T111">、</text:span><text:span text:style-name="T112">第五條</text:span><text:span text:style-name="T113">，</text:span><text:span text:style-name="T114">除第四項第一款修正為：</text:span><text:span text:style-name="T115">「</text:span><text:span text:style-name="T116">涉犯最輕本刑為三年以上有期徒刑或高等法院管轄第一審案件，於偵查中初次詢（訊）問、</text:span><text:span text:style-name="T117">司法院指定之法院</text:span><text:span text:style-name="T118">審判中，未經選任辯護人。</text:span><text:span text:style-name="T119">」</text:span><text:span text:style-name="T120">外，餘</text:span><text:span text:style-name="T121">照</text:span><text:span text:style-name="T122">現行條文</text:span><text:span text:style-name="T123">通過</text:span><text:span text:style-name="T124">。</text:span></text:p>
      <text:p text:style-name="P125">三、第十三條，不予修正，維持現行條文。</text:p>
      <text:p text:style-name="P126">四、增訂第三十四條之一，照委員段宜康等16人提案通過。</text:p>
      <text:p text:style-name="P127">五、第五十四條，照委員王榮璋等29人提案通過。</text:p>
      <text:p text:style-name="P128">六、本案審查完竣，擬具審查報告，提請院會公決；不須交由黨團協商；院會討論時，由段召集委員宜康出席說明。</text:p>
      <text:p text:style-name="P129">七、條次、引述條文部分文字及法制用字用語，授權主席及議事人員整理。</text:p>
      <text:p text:style-name="P130">八、委員質詢時，要求提供相關資料或以書面答復者，請相關機關儘速送交個別委員及本委員會。</text:p>
      <text:p text:style-name="P131">散會</text:p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時間凸五" style:display-name="時　　間：凸五" style:family="paragraph" style:auto-update="true">
      <style:paragraph-properties style:snap-to-layout-grid="false" fo:text-align="justify" style:line-height-at-least="0.1666in" fo:margin-left="0.9833in" fo:text-indent="0.001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樣式時間凸五" style:display-name="樣式 時　　間：凸五 +" style:family="paragraph" style:parent-style-name="時間凸五" style:auto-update="true">
      <style:paragraph-properties fo:margin-left="4.2465in" fo:text-indent="-2.4979in">
        <style:tab-stops/>
      </style:paragraph-properties>
      <style:text-properties fo:letter-spacing="-0.0138in" style:text-scale="90%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司法委員會第四屆第三會期第一次全體委員會議議事錄</dc:title>
    <dc:subject/>
    <meta:initial-creator>立法院鄧可容</meta:initial-creator>
    <dc:creator>Windows 使用者</dc:creator>
    <meta:creation-date>2019-03-25T09:14:00Z</meta:creation-date>
    <dc:date>2019-03-25T09:14:00Z</dc:date>
    <meta:print-date>2019-03-18T09:03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3" meta:character-count="958" meta:row-count="6" meta:non-whitespace-character-count="816"/>
  </office:meta>
</office:document-meta>
</file>