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華康楷書體W5" svg:font-family="華康楷書體W5" style:font-family-generic="script" style:font-pitch="fixed"/>
    <style:font-face style:name="DFKaiShuW5-B5" svg:font-family="DFKaiShuW5-B5" style:font-family-generic="swiss" svg:panose-1="0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text:style-name="WW_CharLFO2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list-format-name="NLF1" style:num-format="1">
        <style:list-level-properties fo:text-align="center"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2" style:num-format="一, 十, 一百(繁), ...">
        <style:list-level-properties text:space-before="0.1944in" text:min-label-width="0.5833in" text:list-level-position-and-space-mode="label-alignment">
          <style:list-level-label-alignment text:label-followed-by="listtab" fo:margin-left="0.7777in" fo:text-indent="-0.5833in"/>
        </style:list-level-properties>
      </text:list-level-style-number>
      <text:list-level-style-number text:level="2" style:num-suffix="、" style:num-list-format-name="NLF2"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2"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2"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2"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2"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2"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2"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2"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text:space-before="0.2138in" text:min-label-width="0.5in" text:list-level-position-and-space-mode="label-alignment">
          <style:list-level-label-alignment text:label-followed-by="listtab" fo:margin-left="0.7138in" fo:text-indent="-0.5in"/>
        </style:list-level-properties>
      </text:list-level-style-number>
      <text:list-level-style-number text:level="2" style:num-suffix="、" style:num-list-format-name="NLF3" style:num-format="甲, 乙, 丙, ...">
        <style:list-level-properties text:space-before="0.5472in" text:min-label-width="0.3333in" text:list-level-position-and-space-mode="label-alignment">
          <style:list-level-label-alignment text:label-followed-by="listtab" fo:margin-left="0.8805in" fo:text-indent="-0.3333in"/>
        </style:list-level-properties>
      </text:list-level-style-number>
      <text:list-level-style-number text:level="3" style:num-suffix="." style:num-list-format-name="NLF3" style:num-format="i">
        <style:list-level-properties fo:text-align="end" text:space-before="0.8805in" text:min-label-width="0.3333in" text:list-level-position-and-space-mode="label-alignment">
          <style:list-level-label-alignment text:label-followed-by="listtab" fo:margin-left="1.2138in" fo:text-indent="-0.3333in"/>
        </style:list-level-properties>
      </text:list-level-style-number>
      <text:list-level-style-number text:level="4" style:num-suffix="." style:num-list-format-name="NLF3" style:num-format="1">
        <style:list-level-properties text:space-before="1.2138in" text:min-label-width="0.3333in" text:list-level-position-and-space-mode="label-alignment">
          <style:list-level-label-alignment text:label-followed-by="listtab" fo:margin-left="1.5472in" fo:text-indent="-0.3333in"/>
        </style:list-level-properties>
      </text:list-level-style-number>
      <text:list-level-style-number text:level="5" style:num-suffix="、" style:num-list-format-name="NLF3" style:num-format="甲, 乙, 丙, ...">
        <style:list-level-properties text:space-before="1.5472in" text:min-label-width="0.3333in" text:list-level-position-and-space-mode="label-alignment">
          <style:list-level-label-alignment text:label-followed-by="listtab" fo:margin-left="1.8805in" fo:text-indent="-0.3333in"/>
        </style:list-level-properties>
      </text:list-level-style-number>
      <text:list-level-style-number text:level="6" style:num-suffix="." style:num-list-format-name="NLF3" style:num-format="i">
        <style:list-level-properties fo:text-align="end" text:space-before="1.8805in" text:min-label-width="0.3333in" text:list-level-position-and-space-mode="label-alignment">
          <style:list-level-label-alignment text:label-followed-by="listtab" fo:margin-left="2.2138in" fo:text-indent="-0.3333in"/>
        </style:list-level-properties>
      </text:list-level-style-number>
      <text:list-level-style-number text:level="7" style:num-suffix="." style:num-list-format-name="NLF3" style:num-format="1">
        <style:list-level-properties text:space-before="2.2138in" text:min-label-width="0.3333in" text:list-level-position-and-space-mode="label-alignment">
          <style:list-level-label-alignment text:label-followed-by="listtab" fo:margin-left="2.5472in" fo:text-indent="-0.3333in"/>
        </style:list-level-properties>
      </text:list-level-style-number>
      <text:list-level-style-number text:level="8" style:num-suffix="、" style:num-list-format-name="NLF3" style:num-format="甲, 乙, 丙, ...">
        <style:list-level-properties text:space-before="2.5472in" text:min-label-width="0.3333in" text:list-level-position-and-space-mode="label-alignment">
          <style:list-level-label-alignment text:label-followed-by="listtab" fo:margin-left="2.8805in" fo:text-indent="-0.3333in"/>
        </style:list-level-properties>
      </text:list-level-style-number>
      <text:list-level-style-number text:level="9" style:num-suffix="." style:num-list-format-name="NLF3" style:num-format="i">
        <style:list-level-properties fo:text-align="end" text:space-before="2.8805in" text:min-label-width="0.3333in" text:list-level-position-and-space-mode="label-alignment">
          <style:list-level-label-alignment text:label-followed-by="listtab" fo:margin-left="3.2138in" fo:text-indent="-0.3333in"/>
        </style:list-level-properties>
      </text:list-level-style-number>
    </text:list-style>
    <text:list-style style:name="LFO7">
      <text:list-level-style-number text:level="1" text:style-name="WW_CharLFO7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list-format-name="NLF1" style:num-format="1">
        <style:list-level-properties fo:text-align="center"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4" style:num-format="1">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style:num-suffix="、" style:num-list-format-name="NLF4" style:num-format="甲, 乙, 丙, ...">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4"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4"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4"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4"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4"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4"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4"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22">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4" style:num-format="1">
        <style:list-level-properties text:space-before="0.0284in" text:min-label-width="0.25in" text:list-level-position-and-space-mode="label-alignment">
          <style:list-level-label-alignment text:label-followed-by="listtab" fo:margin-left="0.2784in" fo:text-indent="-0.25in"/>
        </style:list-level-properties>
      </text:list-level-style-number>
      <text:list-level-style-number text:level="2" style:num-suffix="、" style:num-list-format-name="NLF4"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list-format-name="NLF4"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list-format-name="NLF4"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list-format-name="NLF4"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list-format-name="NLF4"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list-format-name="NLF4"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list-format-name="NLF4"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list-format-name="NLF4"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28">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style:snap-to-layout-grid="false" fo:text-align="center" fo:line-height="0.2777in" style:page-number="0"/>
    </style:style>
    <style:style style:name="T5"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6"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7"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8"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9"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0"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1"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2"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13" style:parent-style-name="內文" style:family="paragraph">
      <style:paragraph-properties style:snap-to-layout-grid="false" fo:text-align="end" fo:line-height="0.2777in"/>
    </style:style>
    <style:style style:name="T14" style:parent-style-name="預設段落字型" style:family="text">
      <style:text-properties style:font-name="標楷體" style:font-name-asian="標楷體" fo:font-weight="bold" style:font-weight-asian="bold" fo:color="#FF0000" fo:font-size="14pt" style:font-size-asian="14pt" style:font-size-complex="14pt"/>
    </style:style>
    <style:style style:name="T15" style:parent-style-name="預設段落字型" style:family="text">
      <style:text-properties style:font-name="標楷體" style:font-name-asian="標楷體" fo:font-weight="bold" style:font-weight-asian="bold" fo:color="#FF0000" fo:font-size="14pt" style:font-size-asian="14pt" style:font-size-complex="14pt"/>
    </style:style>
    <style:style style:name="T16" style:parent-style-name="預設段落字型" style:family="text">
      <style:text-properties style:font-name="標楷體" style:font-name-asian="標楷體" fo:font-weight="bold" style:font-weight-asian="bold" fo:color="#FF0000" fo:font-size="14pt" style:font-size-asian="14pt" style:font-size-complex="14pt"/>
    </style:style>
    <style:style style:name="T17" style:parent-style-name="預設段落字型" style:family="text">
      <style:text-properties style:font-name="標楷體" style:font-name-asian="標楷體" fo:font-weight="bold" style:font-weight-asian="bold" fo:color="#FF0000" fo:font-size="14pt" style:font-size-asian="14pt" style:font-size-complex="14pt"/>
    </style:style>
    <style:style style:name="T18" style:parent-style-name="預設段落字型" style:family="text">
      <style:text-properties style:font-name="標楷體" style:font-name-asian="標楷體" fo:font-weight="bold" style:font-weight-asian="bold" fo:color="#FF0000" fo:font-size="14pt" style:font-size-asian="14pt" style:font-size-complex="14pt"/>
    </style:style>
    <style:style style:name="T19" style:parent-style-name="預設段落字型" style:family="text">
      <style:text-properties style:font-name="標楷體" style:font-name-asian="標楷體" fo:font-weight="bold" style:font-weight-asian="bold" fo:color="#FF0000" fo:font-size="14pt" style:font-size-asian="14pt" style:font-size-complex="14pt"/>
    </style:style>
    <style:style style:name="P20" style:parent-style-name="內文" style:family="paragraph">
      <style:paragraph-properties style:snap-to-layout-grid="false" fo:text-align="center" fo:margin-bottom="0.125in" fo:line-height="0.2777in" fo:text-indent="0.3895in"/>
      <style:text-properties style:font-name="標楷體" style:font-name-asian="標楷體" fo:font-weight="bold" style:font-weight-asian="bold" fo:color="#000000" fo:font-size="16pt" style:font-size-asian="16pt" style:font-size-complex="16pt"/>
    </style:style>
    <style:style style:name="P21" style:parent-style-name="內文" style:list-style-name="LFO5" style:family="paragraph">
      <style:paragraph-properties style:snap-to-layout-grid="false" fo:text-align="start" fo:line-height="0.3055in"/>
    </style:style>
    <style:style style:name="T22" style:parent-style-name="超連結" style:family="text">
      <style:text-properties style:font-name="標楷體" style:font-name-asian="標楷體" fo:font-weight="bold" style:font-weight-asian="bold" style:font-weight-complex="bold" fo:font-size="14pt" style:font-size-asian="14pt"/>
    </style:style>
    <style:style style:name="T23" style:parent-style-name="超連結" style:family="text">
      <style:text-properties style:font-name="標楷體" style:font-name-asian="標楷體" fo:font-weight="bold" style:font-weight-asian="bold" style:font-weight-complex="bold" fo:font-size="14pt" style:font-size-asian="14pt"/>
    </style:style>
    <style:style style:name="T24" style:parent-style-name="超連結" style:family="text">
      <style:text-properties style:font-name="標楷體" style:font-name-asian="標楷體" fo:font-weight="bold" style:font-weight-asian="bold" style:font-weight-complex="bold" fo:font-size="14pt" style:font-size-asian="14pt"/>
    </style:style>
    <style:style style:name="T25"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6"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7"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8"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9"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2"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34" style:parent-style-name="內文" style:family="paragraph">
      <style:paragraph-properties style:snap-to-layout-grid="false" fo:text-align="start" fo:line-height="0.3055in" fo:margin-left="0.3333in" fo:text-indent="0.1944in">
        <style:tab-stops/>
      </style:paragraph-properties>
    </style:style>
    <style:style style:name="T3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6" style:parent-style-name="超連結" style:family="text">
      <style:text-properties style:font-name="標楷體" style:font-name-asian="標楷體" fo:font-weight="bold" style:font-weight-asian="bold" style:font-weight-complex="bold" fo:font-size="14pt" style:font-size-asian="14pt"/>
    </style:style>
    <style:style style:name="T37" style:parent-style-name="超連結" style:family="text">
      <style:text-properties style:font-name="標楷體" style:font-name-asian="標楷體" fo:font-weight="bold" style:font-weight-asian="bold" style:font-weight-complex="bold" fo:font-size="14pt" style:font-size-asian="14pt"/>
    </style:style>
    <style:style style:name="T38" style:parent-style-name="超連結" style:family="text">
      <style:text-properties style:font-name="標楷體" style:font-name-asian="標楷體" fo:font-weight="bold" style:font-weight-asian="bold" style:font-weight-complex="bold" fo:font-size="14pt" style:font-size-asian="14pt"/>
    </style:style>
    <style:style style:name="T39"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40"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41"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42" style:parent-style-name="預設段落字型" style:family="text">
      <style:text-properties style:font-name="標楷體" style:font-name-asian="標楷體" fo:font-weight="bold" style:font-weight-asian="bold" fo:color="#FF0000" fo:font-size="14pt" style:font-size-asian="14pt"/>
    </style:style>
    <style:style style:name="T43"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4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4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4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4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4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4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5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5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52"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5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54" style:parent-style-name="內文" style:family="paragraph">
      <style:paragraph-properties style:snap-to-layout-grid="false" fo:text-align="start" fo:line-height="0.3055in" fo:margin-left="0.3333in" fo:text-indent="0.1944in">
        <style:tab-stops/>
      </style:paragraph-properties>
    </style:style>
    <style:style style:name="T5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56" style:parent-style-name="超連結" style:family="text">
      <style:text-properties style:font-name="標楷體" style:font-name-asian="標楷體" fo:font-weight="bold" style:font-weight-asian="bold" style:font-weight-complex="bold" fo:font-size="14pt" style:font-size-asian="14pt"/>
    </style:style>
    <style:style style:name="T57" style:parent-style-name="超連結" style:family="text">
      <style:text-properties style:font-name="標楷體" style:font-name-asian="標楷體" fo:font-weight="bold" style:font-weight-asian="bold" style:font-weight-complex="bold" fo:font-size="14pt" style:font-size-asian="14pt"/>
    </style:style>
    <style:style style:name="T58" style:parent-style-name="超連結" style:family="text">
      <style:text-properties style:font-name="標楷體" style:font-name-asian="標楷體" fo:font-weight="bold" style:font-weight-asian="bold" style:font-weight-complex="bold" fo:font-size="14pt" style:font-size-asian="14pt"/>
    </style:style>
    <style:style style:name="T59"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60"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61" style:parent-style-name="預設段落字型" style:family="text">
      <style:text-properties style:font-name="標楷體" style:font-name-asian="標楷體" fo:font-weight="bold" style:font-weight-asian="bold" fo:color="#FF0000" fo:font-size="14pt" style:font-size-asian="14pt"/>
    </style:style>
    <style:style style:name="T62"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6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6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6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6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6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6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6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7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7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72" style:parent-style-name="內文" style:family="paragraph">
      <style:paragraph-properties style:snap-to-layout-grid="false" fo:text-align="start" fo:line-height="0.3055in" fo:margin-left="0.3333in" fo:text-indent="0.1944in">
        <style:tab-stops/>
      </style:paragraph-properties>
    </style:style>
    <style:style style:name="T7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74" style:parent-style-name="超連結" style:family="text">
      <style:text-properties style:font-name="標楷體" style:font-name-asian="標楷體" fo:font-weight="bold" style:font-weight-asian="bold" style:font-weight-complex="bold" fo:font-size="14pt" style:font-size-asian="14pt"/>
    </style:style>
    <style:style style:name="T75"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76"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77" style:parent-style-name="預設段落字型" style:family="text">
      <style:text-properties style:font-name="標楷體" style:font-name-asian="標楷體" fo:font-weight="bold" style:font-weight-asian="bold" fo:color="#FF0000" fo:font-size="14pt" style:font-size-asian="14pt"/>
    </style:style>
    <style:style style:name="T7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7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8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8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82"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8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8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8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8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8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88" style:parent-style-name="內文" style:family="paragraph">
      <style:paragraph-properties style:snap-to-layout-grid="false" fo:text-align="start" fo:line-height="0.3055in" fo:margin-left="0.3333in" fo:text-indent="0.1944in">
        <style:tab-stops/>
      </style:paragraph-properties>
    </style:style>
    <style:style style:name="T8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90" style:parent-style-name="超連結" style:family="text">
      <style:text-properties style:font-name="標楷體" style:font-name-asian="標楷體" fo:font-weight="bold" style:font-weight-asian="bold" style:font-weight-complex="bold" fo:font-size="14pt" style:font-size-asian="14pt"/>
    </style:style>
    <style:style style:name="T91" style:parent-style-name="超連結" style:family="text">
      <style:text-properties style:font-name="標楷體" style:font-name-asian="標楷體" fo:font-weight="bold" style:font-weight-asian="bold" style:font-weight-complex="bold" fo:font-size="14pt" style:font-size-asian="14pt"/>
    </style:style>
    <style:style style:name="T92" style:parent-style-name="超連結" style:family="text">
      <style:text-properties style:font-name="標楷體" style:font-name-asian="標楷體" fo:font-weight="bold" style:font-weight-asian="bold" style:font-weight-complex="bold" fo:font-size="14pt" style:font-size-asian="14pt"/>
    </style:style>
    <style:style style:name="T93" style:parent-style-name="超連結" style:family="text">
      <style:text-properties style:font-name="標楷體" style:font-name-asian="標楷體" fo:font-weight="bold" style:font-weight-asian="bold" style:font-weight-complex="bold" fo:font-size="14pt" style:font-size-asian="14pt"/>
    </style:style>
    <style:style style:name="T94"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95" style:parent-style-name="預設段落字型" style:family="text">
      <style:text-properties style:font-name="標楷體" style:font-name-asian="標楷體" fo:font-weight="bold" style:font-weight-asian="bold" fo:color="#FF0000" fo:font-size="14pt" style:font-size-asian="14pt"/>
    </style:style>
    <style:style style:name="T96"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9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9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9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0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0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02"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103" style:parent-style-name="內文" style:family="paragraph">
      <style:paragraph-properties style:snap-to-layout-grid="false" fo:text-align="start" fo:line-height="0.3055in" fo:margin-left="0.3333in" fo:text-indent="0.1944in">
        <style:tab-stops/>
      </style:paragraph-properties>
    </style:style>
    <style:style style:name="T10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05" style:parent-style-name="超連結" style:family="text">
      <style:text-properties style:font-name="標楷體" style:font-name-asian="標楷體" fo:font-weight="bold" style:font-weight-asian="bold" style:font-weight-complex="bold" fo:font-size="14pt" style:font-size-asian="14pt"/>
    </style:style>
    <style:style style:name="T106" style:parent-style-name="超連結" style:family="text">
      <style:text-properties style:font-name="標楷體" style:font-name-asian="標楷體" fo:font-weight="bold" style:font-weight-asian="bold" style:font-weight-complex="bold" fo:font-size="14pt" style:font-size-asian="14pt"/>
    </style:style>
    <style:style style:name="T107" style:parent-style-name="超連結" style:family="text">
      <style:text-properties style:font-name="標楷體" style:font-name-asian="標楷體" fo:font-weight="bold" style:font-weight-asian="bold" style:font-weight-complex="bold" fo:font-size="14pt" style:font-size-asian="14pt"/>
    </style:style>
    <style:style style:name="T108" style:parent-style-name="超連結" style:family="text">
      <style:text-properties style:font-name="標楷體" style:font-name-asian="標楷體" fo:font-weight="bold" style:font-weight-asian="bold" style:font-weight-complex="bold" fo:font-size="14pt" style:font-size-asian="14pt"/>
    </style:style>
    <style:style style:name="T109" style:parent-style-name="超連結" style:family="text">
      <style:text-properties style:font-name="標楷體" style:font-name-asian="標楷體" fo:font-weight="bold" style:font-weight-asian="bold" style:font-weight-complex="bold" fo:font-size="14pt" style:font-size-asian="14pt"/>
    </style:style>
    <style:style style:name="T110"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11"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12"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1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1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1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1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117" style:parent-style-name="內文" style:family="paragraph">
      <style:paragraph-properties style:snap-to-layout-grid="false" fo:text-align="start" fo:line-height="0.3055in" fo:margin-left="0.3333in" fo:text-indent="0.1944in">
        <style:tab-stops/>
      </style:paragraph-properties>
    </style:style>
    <style:style style:name="T11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19" style:parent-style-name="超連結" style:family="text">
      <style:text-properties style:font-name="標楷體" style:font-name-asian="標楷體" fo:font-weight="bold" style:font-weight-asian="bold" style:font-weight-complex="bold" fo:font-size="14pt" style:font-size-asian="14pt"/>
    </style:style>
    <style:style style:name="T120" style:parent-style-name="超連結" style:family="text">
      <style:text-properties style:font-name="標楷體" style:font-name-asian="標楷體" fo:font-weight="bold" style:font-weight-asian="bold" style:font-weight-complex="bold" fo:font-size="14pt" style:font-size-asian="14pt"/>
    </style:style>
    <style:style style:name="T121" style:parent-style-name="超連結" style:family="text">
      <style:text-properties style:font-name="標楷體" style:font-name-asian="標楷體" fo:font-weight="bold" style:font-weight-asian="bold" style:font-weight-complex="bold" fo:font-size="14pt" style:font-size-asian="14pt"/>
    </style:style>
    <style:style style:name="T122" style:parent-style-name="超連結" style:family="text">
      <style:text-properties style:font-name="標楷體" style:font-name-asian="標楷體" fo:font-weight="bold" style:font-weight-asian="bold" style:font-weight-complex="bold" fo:font-size="14pt" style:font-size-asian="14pt"/>
    </style:style>
    <style:style style:name="T123"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2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2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2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2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128" style:parent-style-name="內文" style:family="paragraph">
      <style:paragraph-properties style:snap-to-layout-grid="false" fo:text-align="start" fo:line-height="0.3055in" fo:margin-left="0.3333in" fo:text-indent="0.1944in">
        <style:tab-stops/>
      </style:paragraph-properties>
    </style:style>
    <style:style style:name="T12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30" style:parent-style-name="超連結" style:family="text">
      <style:text-properties style:font-name="標楷體" style:font-name-asian="標楷體" fo:font-weight="bold" style:font-weight-asian="bold" style:font-weight-complex="bold" fo:font-size="14pt" style:font-size-asian="14pt"/>
    </style:style>
    <style:style style:name="T131"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32"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33"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3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3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136" style:parent-style-name="內文" style:family="paragraph">
      <style:paragraph-properties style:snap-to-layout-grid="false" fo:text-align="start" fo:line-height="0.3055in" fo:margin-left="0.1958in" fo:text-indent="-0.0027in">
        <style:tab-stops/>
      </style:paragraph-properties>
    </style:style>
    <style:style style:name="T13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38" style:parent-style-name="超連結" style:family="text">
      <style:text-properties style:font-name="標楷體" style:font-name-asian="標楷體" fo:font-weight="bold" style:font-weight-asian="bold" style:font-weight-complex="bold" fo:font-size="14pt" style:font-size-asian="14pt"/>
    </style:style>
    <style:style style:name="T139" style:parent-style-name="超連結" style:family="text">
      <style:text-properties style:font-name="標楷體" style:font-name-asian="標楷體" fo:font-weight="bold" style:font-weight-asian="bold" style:font-weight-complex="bold" fo:font-size="14pt" style:font-size-asian="14pt"/>
    </style:style>
    <style:style style:name="T140" style:parent-style-name="超連結" style:family="text">
      <style:text-properties style:font-name="標楷體" style:font-name-asian="標楷體" fo:font-weight="bold" style:font-weight-asian="bold" style:font-weight-complex="bold" fo:font-size="14pt" style:font-size-asian="14pt"/>
    </style:style>
    <style:style style:name="T141" style:parent-style-name="超連結" style:family="text">
      <style:text-properties style:font-name="標楷體" style:font-name-asian="標楷體" fo:font-weight="bold" style:font-weight-asian="bold" style:font-weight-complex="bold" fo:font-size="14pt" style:font-size-asian="14pt"/>
    </style:style>
    <style:style style:name="T142"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43"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44"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45"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4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4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4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149" style:parent-style-name="內文" style:family="paragraph">
      <style:paragraph-properties style:snap-to-layout-grid="false" fo:text-align="start" fo:line-height="0.3055in" fo:margin-left="0.3333in" fo:text-indent="0.1944in">
        <style:tab-stops/>
      </style:paragraph-properties>
    </style:style>
    <style:style style:name="T15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51" style:parent-style-name="超連結" style:family="text">
      <style:text-properties style:font-name="標楷體" style:font-name-asian="標楷體" fo:font-weight="bold" style:font-weight-asian="bold" style:font-weight-complex="bold" fo:font-size="14pt" style:font-size-asian="14pt"/>
    </style:style>
    <style:style style:name="T152" style:parent-style-name="超連結" style:family="text">
      <style:text-properties style:font-name="標楷體" style:font-name-asian="標楷體" fo:font-weight="bold" style:font-weight-asian="bold" style:font-weight-complex="bold" fo:font-size="14pt" style:font-size-asian="14pt"/>
    </style:style>
    <style:style style:name="T153" style:parent-style-name="超連結" style:family="text">
      <style:text-properties style:font-name="標楷體" style:font-name-asian="標楷體" fo:font-weight="bold" style:font-weight-asian="bold" style:font-weight-complex="bold" fo:font-size="14pt" style:font-size-asian="14pt"/>
    </style:style>
    <style:style style:name="T154" style:parent-style-name="超連結" style:family="text">
      <style:text-properties style:font-name="標楷體" style:font-name-asian="標楷體" fo:font-weight="bold" style:font-weight-asian="bold" style:font-weight-complex="bold" fo:font-size="14pt" style:font-size-asian="14pt"/>
    </style:style>
    <style:style style:name="T155" style:parent-style-name="超連結" style:family="text">
      <style:text-properties style:font-name="標楷體" style:font-name-asian="標楷體" fo:font-weight="bold" style:font-weight-asian="bold" style:font-weight-complex="bold" fo:font-size="14pt" style:font-size-asian="14pt"/>
    </style:style>
    <style:style style:name="T156" style:parent-style-name="超連結" style:family="text">
      <style:text-properties style:font-name="標楷體" style:font-name-asian="標楷體" fo:font-weight="bold" style:font-weight-asian="bold" style:font-weight-complex="bold" fo:font-size="14pt" style:font-size-asian="14pt"/>
    </style:style>
    <style:style style:name="T157" style:parent-style-name="超連結" style:family="text">
      <style:text-properties style:font-name="標楷體" style:font-name-asian="標楷體" fo:font-weight="bold" style:font-weight-asian="bold" style:font-weight-complex="bold" fo:font-size="14pt" style:font-size-asian="14pt"/>
    </style:style>
    <style:style style:name="T158" style:parent-style-name="超連結" style:family="text">
      <style:text-properties style:font-name="標楷體" style:font-name-asian="標楷體" fo:font-weight="bold" style:font-weight-asian="bold" style:font-weight-complex="bold" fo:font-size="14pt" style:font-size-asian="14pt"/>
    </style:style>
    <style:style style:name="T159" style:parent-style-name="超連結" style:family="text">
      <style:text-properties style:font-name="標楷體" style:font-name-asian="標楷體" fo:font-weight="bold" style:font-weight-asian="bold" style:font-weight-complex="bold" fo:font-size="14pt" style:font-size-asian="14pt"/>
    </style:style>
    <style:style style:name="T160" style:parent-style-name="超連結" style:family="text">
      <style:text-properties style:font-name="標楷體" style:font-name-asian="標楷體" fo:font-weight="bold" style:font-weight-asian="bold" style:font-weight-complex="bold" fo:font-size="14pt" style:font-size-asian="14pt"/>
    </style:style>
    <style:style style:name="T161" style:parent-style-name="超連結" style:family="text">
      <style:text-properties style:font-name="標楷體" style:font-name-asian="標楷體" fo:font-weight="bold" style:font-weight-asian="bold" style:font-weight-complex="bold" fo:font-size="14pt" style:font-size-asian="14pt"/>
    </style:style>
    <style:style style:name="T162" style:parent-style-name="超連結" style:family="text">
      <style:text-properties style:font-name="標楷體" style:font-name-asian="標楷體" fo:font-weight="bold" style:font-weight-asian="bold" style:font-weight-complex="bold" fo:font-size="14pt" style:font-size-asian="14pt"/>
    </style:style>
    <style:style style:name="T163" style:parent-style-name="超連結" style:family="text">
      <style:text-properties style:font-name="標楷體" style:font-name-asian="標楷體" fo:font-weight="bold" style:font-weight-asian="bold" style:font-weight-complex="bold" fo:font-size="14pt" style:font-size-asian="14pt"/>
    </style:style>
    <style:style style:name="T164" style:parent-style-name="超連結" style:family="text">
      <style:text-properties style:font-name="標楷體" style:font-name-asian="標楷體" fo:font-weight="bold" style:font-weight-asian="bold" style:font-weight-complex="bold" fo:font-size="14pt" style:font-size-asian="14pt"/>
    </style:style>
    <style:style style:name="T165" style:parent-style-name="超連結" style:family="text">
      <style:text-properties style:font-name="標楷體" style:font-name-asian="標楷體" fo:font-weight="bold" style:font-weight-asian="bold" style:font-weight-complex="bold" fo:font-size="14pt" style:font-size-asian="14pt"/>
    </style:style>
    <style:style style:name="T166" style:parent-style-name="超連結" style:family="text">
      <style:text-properties style:font-name="標楷體" style:font-name-asian="標楷體" fo:font-weight="bold" style:font-weight-asian="bold" style:font-weight-complex="bold" fo:font-size="14pt" style:font-size-asian="14pt"/>
    </style:style>
    <style:style style:name="T167" style:parent-style-name="超連結" style:family="text">
      <style:text-properties style:font-name="標楷體" style:font-name-asian="標楷體" fo:font-weight="bold" style:font-weight-asian="bold" style:font-weight-complex="bold" fo:font-size="14pt" style:font-size-asian="14pt"/>
    </style:style>
    <style:style style:name="T168" style:parent-style-name="超連結" style:family="text">
      <style:text-properties style:font-name="標楷體" style:font-name-asian="標楷體" fo:font-weight="bold" style:font-weight-asian="bold" style:font-weight-complex="bold" fo:font-size="14pt" style:font-size-asian="14pt"/>
    </style:style>
    <style:style style:name="T169" style:parent-style-name="超連結" style:family="text">
      <style:text-properties style:font-name="標楷體" style:font-name-asian="標楷體" fo:font-weight="bold" style:font-weight-asian="bold" style:font-weight-complex="bold" fo:font-size="14pt" style:font-size-asian="14pt"/>
    </style:style>
    <style:style style:name="T170" style:parent-style-name="超連結" style:family="text">
      <style:text-properties style:font-name="標楷體" style:font-name-asian="標楷體" fo:font-weight="bold" style:font-weight-asian="bold" style:font-weight-complex="bold" fo:font-size="14pt" style:font-size-asian="14pt"/>
    </style:style>
    <style:style style:name="T171" style:parent-style-name="超連結" style:family="text">
      <style:text-properties style:font-name="標楷體" style:font-name-asian="標楷體" fo:font-weight="bold" style:font-weight-asian="bold" style:font-weight-complex="bold" fo:font-size="14pt" style:font-size-asian="14pt"/>
    </style:style>
    <style:style style:name="T172" style:parent-style-name="超連結" style:family="text">
      <style:text-properties style:font-name="標楷體" style:font-name-asian="標楷體" fo:font-weight="bold" style:font-weight-asian="bold" style:font-weight-complex="bold" fo:font-size="14pt" style:font-size-asian="14pt"/>
    </style:style>
    <style:style style:name="T173"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74"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75"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76"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7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7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7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180" style:parent-style-name="內文" style:family="paragraph">
      <style:paragraph-properties style:snap-to-layout-grid="false" fo:text-align="start" fo:line-height="0.3055in" fo:margin-left="0.3333in" fo:text-indent="0.1944in">
        <style:tab-stops/>
      </style:paragraph-properties>
    </style:style>
    <style:style style:name="T181" style:parent-style-name="預設段落字型" style:family="text">
      <style:text-properties style:font-name="標楷體" style:font-name-asian="標楷體" fo:font-weight="bold" style:font-weight-asian="bold" style:font-weight-complex="bold" fo:font-size="14pt" style:font-size-asian="14pt"/>
    </style:style>
    <style:style style:name="T182" style:parent-style-name="超連結" style:family="text">
      <style:text-properties style:font-name="標楷體" style:font-name-asian="標楷體" fo:font-weight="bold" style:font-weight-asian="bold" style:font-weight-complex="bold" fo:font-size="14pt" style:font-size-asian="14pt"/>
    </style:style>
    <style:style style:name="T183" style:parent-style-name="超連結" style:family="text">
      <style:text-properties style:font-name="標楷體" style:font-name-asian="標楷體" fo:font-weight="bold" style:font-weight-asian="bold" style:font-weight-complex="bold" fo:font-size="14pt" style:font-size-asian="14pt"/>
    </style:style>
    <style:style style:name="T184" style:parent-style-name="超連結" style:family="text">
      <style:text-properties style:font-name="標楷體" style:font-name-asian="標楷體" fo:font-weight="bold" style:font-weight-asian="bold" style:font-weight-complex="bold" fo:font-size="14pt" style:font-size-asian="14pt"/>
    </style:style>
    <style:style style:name="T185" style:parent-style-name="超連結" style:family="text">
      <style:text-properties style:font-name="標楷體" style:font-name-asian="標楷體" fo:font-weight="bold" style:font-weight-asian="bold" style:font-weight-complex="bold" fo:font-size="14pt" style:font-size-asian="14pt"/>
    </style:style>
    <style:style style:name="T186" style:parent-style-name="超連結" style:family="text">
      <style:text-properties style:font-name="標楷體" style:font-name-asian="標楷體" fo:font-weight="bold" style:font-weight-asian="bold" style:font-weight-complex="bold" fo:font-size="14pt" style:font-size-asian="14pt"/>
    </style:style>
    <style:style style:name="T187" style:parent-style-name="超連結" style:family="text">
      <style:text-properties style:font-name="標楷體" style:font-name-asian="標楷體" fo:font-weight="bold" style:font-weight-asian="bold" style:font-weight-complex="bold" fo:font-size="14pt" style:font-size-asian="14pt"/>
    </style:style>
    <style:style style:name="T188" style:parent-style-name="超連結" style:family="text">
      <style:text-properties style:font-name="標楷體" style:font-name-asian="標楷體" fo:font-weight="bold" style:font-weight-asian="bold" style:font-weight-complex="bold" fo:font-size="14pt" style:font-size-asian="14pt"/>
    </style:style>
    <style:style style:name="T189"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90"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91"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92"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9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9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9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196" style:parent-style-name="內文" style:family="paragraph">
      <style:paragraph-properties style:snap-to-layout-grid="false" fo:text-align="start" fo:line-height="0.3055in" fo:margin-left="0.3333in" fo:text-indent="0.1944in">
        <style:tab-stops/>
      </style:paragraph-properties>
    </style:style>
    <style:style style:name="T19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198" style:parent-style-name="超連結" style:family="text">
      <style:text-properties style:font-name="標楷體" style:font-name-asian="標楷體" fo:font-weight="bold" style:font-weight-asian="bold" style:font-weight-complex="bold" fo:font-size="14pt" style:font-size-asian="14pt"/>
    </style:style>
    <style:style style:name="T199" style:parent-style-name="超連結" style:family="text">
      <style:text-properties style:font-name="標楷體" style:font-name-asian="標楷體" fo:font-weight="bold" style:font-weight-asian="bold" style:font-weight-complex="bold" fo:font-size="14pt" style:font-size-asian="14pt"/>
    </style:style>
    <style:style style:name="T200" style:parent-style-name="超連結" style:family="text">
      <style:text-properties style:font-name="標楷體" style:font-name-asian="標楷體" fo:font-weight="bold" style:font-weight-asian="bold" style:font-weight-complex="bold" fo:font-size="14pt" style:font-size-asian="14pt"/>
    </style:style>
    <style:style style:name="T201" style:parent-style-name="超連結" style:family="text">
      <style:text-properties style:font-name="標楷體" style:font-name-asian="標楷體" fo:font-weight="bold" style:font-weight-asian="bold" style:font-weight-complex="bold" fo:font-size="14pt" style:font-size-asian="14pt"/>
    </style:style>
    <style:style style:name="T202" style:parent-style-name="超連結" style:family="text">
      <style:text-properties style:font-name="標楷體" style:font-name-asian="標楷體" fo:font-weight="bold" style:font-weight-asian="bold" style:font-weight-complex="bold" fo:font-size="14pt" style:font-size-asian="14pt"/>
    </style:style>
    <style:style style:name="T203" style:parent-style-name="超連結" style:family="text">
      <style:text-properties style:font-name="標楷體" style:font-name-asian="標楷體" fo:font-weight="bold" style:font-weight-asian="bold" style:font-weight-complex="bold" fo:font-size="14pt" style:font-size-asian="14pt"/>
    </style:style>
    <style:style style:name="T204" style:parent-style-name="超連結" style:family="text">
      <style:text-properties style:font-name="標楷體" style:font-name-asian="標楷體" fo:font-weight="bold" style:font-weight-asian="bold" style:font-weight-complex="bold" fo:font-size="14pt" style:font-size-asian="14pt"/>
    </style:style>
    <style:style style:name="T205" style:parent-style-name="超連結" style:family="text">
      <style:text-properties style:font-name="標楷體" style:font-name-asian="標楷體" fo:font-weight="bold" style:font-weight-asian="bold" style:font-weight-complex="bold" fo:font-size="14pt" style:font-size-asian="14pt"/>
    </style:style>
    <style:style style:name="T206"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07"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08"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0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1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1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12"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213" style:parent-style-name="內文" style:family="paragraph">
      <style:paragraph-properties style:snap-to-layout-grid="false" fo:text-align="start" fo:line-height="0.3055in" fo:margin-left="0.3333in" fo:text-indent="0.1944in">
        <style:tab-stops/>
      </style:paragraph-properties>
    </style:style>
    <style:style style:name="T21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15" style:parent-style-name="超連結" style:family="text">
      <style:text-properties style:font-name="標楷體" style:font-name-asian="標楷體" fo:font-weight="bold" style:font-weight-asian="bold" style:font-weight-complex="bold" fo:font-size="14pt" style:font-size-asian="14pt"/>
    </style:style>
    <style:style style:name="T216" style:parent-style-name="超連結" style:family="text">
      <style:text-properties style:font-name="標楷體" style:font-name-asian="標楷體" fo:font-weight="bold" style:font-weight-asian="bold" style:font-weight-complex="bold" fo:font-size="14pt" style:font-size-asian="14pt"/>
    </style:style>
    <style:style style:name="T217" style:parent-style-name="超連結" style:family="text">
      <style:text-properties style:font-name="標楷體" style:font-name-asian="標楷體" fo:font-weight="bold" style:font-weight-asian="bold" style:font-weight-complex="bold" fo:font-size="14pt" style:font-size-asian="14pt"/>
    </style:style>
    <style:style style:name="T218" style:parent-style-name="超連結" style:family="text">
      <style:text-properties style:font-name="標楷體" style:font-name-asian="標楷體" fo:font-weight="bold" style:font-weight-asian="bold" style:font-weight-complex="bold" fo:font-size="14pt" style:font-size-asian="14pt"/>
    </style:style>
    <style:style style:name="T219" style:parent-style-name="超連結" style:family="text">
      <style:text-properties style:font-name="標楷體" style:font-name-asian="標楷體" fo:font-weight="bold" style:font-weight-asian="bold" style:font-weight-complex="bold" fo:font-size="14pt" style:font-size-asian="14pt"/>
    </style:style>
    <style:style style:name="T220"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21"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22"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2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24" style:parent-style-name="預設段落字型" style:family="text">
      <style:text-properties style:font-name="標楷體" style:font-name-asian="標楷體" fo:font-weight="bold" style:font-weight-asian="bold" style:font-weight-complex="bold" fo:color="#000000" fo:letter-spacing="-0.0055in" fo:font-size="14pt" style:font-size-asian="14pt"/>
    </style:style>
    <style:style style:name="T225" style:parent-style-name="預設段落字型" style:family="text">
      <style:text-properties style:font-name="標楷體" style:font-name-asian="標楷體" fo:font-weight="bold" style:font-weight-asian="bold" style:font-weight-complex="bold" fo:color="#000000" fo:letter-spacing="-0.0055in" fo:font-size="14pt" style:font-size-asian="14pt"/>
    </style:style>
    <style:style style:name="T22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27" style:parent-style-name="預設段落字型" style:family="text">
      <style:text-properties style:font-name="標楷體" style:font-name-asian="標楷體" fo:font-weight="bold" style:font-weight-asian="bold" style:font-weight-complex="bold" fo:color="#000000" fo:letter-spacing="-0.0055in" fo:font-size="14pt" style:font-size-asian="14pt"/>
    </style:style>
    <style:style style:name="T228" style:parent-style-name="預設段落字型" style:family="text">
      <style:text-properties style:font-name="標楷體" style:font-name-asian="標楷體" fo:font-weight="bold" style:font-weight-asian="bold" style:font-weight-complex="bold" fo:color="#000000" fo:letter-spacing="-0.0055in" fo:font-size="14pt" style:font-size-asian="14pt"/>
    </style:style>
    <style:style style:name="T229" style:parent-style-name="預設段落字型" style:family="text">
      <style:text-properties style:font-name="標楷體" style:font-name-asian="標楷體" fo:font-weight="bold" style:font-weight-asian="bold" style:font-weight-complex="bold" fo:color="#000000" fo:letter-spacing="-0.0055in" fo:font-size="14pt" style:font-size-asian="14pt"/>
    </style:style>
    <style:style style:name="P230" style:parent-style-name="內文" style:family="paragraph">
      <style:paragraph-properties style:snap-to-layout-grid="false" fo:text-align="start" fo:line-height="0.3055in" fo:margin-left="0.3333in" fo:text-indent="0.4541in">
        <style:tab-stops/>
      </style:paragraph-properties>
    </style:style>
    <style:style style:name="T23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3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33" style:parent-style-name="超連結" style:family="text">
      <style:text-properties style:font-name="標楷體" style:font-name-asian="標楷體" fo:font-weight="bold" style:font-weight-asian="bold" style:font-weight-complex="bold" fo:font-size="14pt" style:font-size-asian="14pt"/>
    </style:style>
    <style:style style:name="T234" style:parent-style-name="超連結" style:family="text">
      <style:text-properties style:font-name="標楷體" style:font-name-asian="標楷體" fo:font-weight="bold" style:font-weight-asian="bold" style:font-weight-complex="bold" fo:font-size="14pt" style:font-size-asian="14pt"/>
    </style:style>
    <style:style style:name="T235" style:parent-style-name="超連結" style:family="text">
      <style:text-properties style:font-name="標楷體" style:font-name-asian="標楷體" fo:font-weight="bold" style:font-weight-asian="bold" style:font-weight-complex="bold" fo:font-size="14pt" style:font-size-asian="14pt"/>
    </style:style>
    <style:style style:name="T236"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37"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38"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39"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4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4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42"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4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4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245" style:parent-style-name="內文" style:family="paragraph">
      <style:paragraph-properties style:snap-to-layout-grid="false" fo:text-align="start" fo:line-height="0.3055in" fo:margin-left="0.3333in" fo:text-indent="0.4541in">
        <style:tab-stops/>
      </style:paragraph-properties>
    </style:style>
    <style:style style:name="T24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47" style:parent-style-name="超連結" style:family="text">
      <style:text-properties style:font-name="標楷體" style:font-name-asian="標楷體" fo:font-weight="bold" style:font-weight-asian="bold" style:font-weight-complex="bold" fo:font-size="14pt" style:font-size-asian="14pt"/>
    </style:style>
    <style:style style:name="T248" style:parent-style-name="超連結" style:family="text">
      <style:text-properties style:font-name="標楷體" style:font-name-asian="標楷體" fo:font-weight="bold" style:font-weight-asian="bold" style:font-weight-complex="bold" fo:font-size="14pt" style:font-size-asian="14pt"/>
    </style:style>
    <style:style style:name="T249" style:parent-style-name="超連結" style:family="text">
      <style:text-properties style:font-name="標楷體" style:font-name-asian="標楷體" fo:font-weight="bold" style:font-weight-asian="bold" style:font-weight-complex="bold" fo:font-size="14pt" style:font-size-asian="14pt"/>
    </style:style>
    <style:style style:name="T250"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51"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52"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5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5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5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5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5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258" style:parent-style-name="內文" style:family="paragraph">
      <style:paragraph-properties style:snap-to-layout-grid="false" fo:text-align="start" fo:line-height="0.3055in" fo:margin-left="0.3333in" fo:text-indent="0.4541in">
        <style:tab-stops/>
      </style:paragraph-properties>
    </style:style>
    <style:style style:name="T25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60" style:parent-style-name="超連結" style:family="text">
      <style:text-properties style:font-name="標楷體" style:font-name-asian="標楷體" fo:font-weight="bold" style:font-weight-asian="bold" style:font-weight-complex="bold" fo:font-size="14pt" style:font-size-asian="14pt"/>
    </style:style>
    <style:style style:name="T261"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62"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63"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6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6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6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6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6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6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270" style:parent-style-name="內文" style:family="paragraph">
      <style:paragraph-properties style:snap-to-layout-grid="false" fo:text-align="start" fo:line-height="0.3055in" fo:margin-left="0.3333in" fo:text-indent="0.4541in">
        <style:tab-stops/>
      </style:paragraph-properties>
    </style:style>
    <style:style style:name="T27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72" style:parent-style-name="超連結" style:family="text">
      <style:text-properties style:font-name="標楷體" style:font-name-asian="標楷體" fo:font-weight="bold" style:font-weight-asian="bold" style:font-weight-complex="bold" fo:font-size="14pt" style:font-size-asian="14pt"/>
    </style:style>
    <style:style style:name="T273" style:parent-style-name="超連結" style:family="text">
      <style:text-properties style:font-name="標楷體" style:font-name-asian="標楷體" fo:font-weight="bold" style:font-weight-asian="bold" style:font-weight-complex="bold" fo:font-size="14pt" style:font-size-asian="14pt"/>
    </style:style>
    <style:style style:name="T274" style:parent-style-name="超連結" style:family="text">
      <style:text-properties style:font-name="標楷體" style:font-name-asian="標楷體" fo:font-weight="bold" style:font-weight-asian="bold" style:font-weight-complex="bold" fo:font-size="14pt" style:font-size-asian="14pt"/>
    </style:style>
    <style:style style:name="T275" style:parent-style-name="超連結" style:family="text">
      <style:text-properties style:font-name="標楷體" style:font-name-asian="標楷體" fo:font-weight="bold" style:font-weight-asian="bold" style:font-weight-complex="bold" fo:font-size="14pt" style:font-size-asian="14pt"/>
    </style:style>
    <style:style style:name="T276"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77"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78"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7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8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8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282" style:parent-style-name="內文" style:family="paragraph">
      <style:paragraph-properties style:snap-to-layout-grid="false" fo:text-align="start" fo:line-height="0.3055in" fo:margin-left="0.3333in" fo:text-indent="0.4541in">
        <style:tab-stops/>
      </style:paragraph-properties>
    </style:style>
    <style:style style:name="T28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8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85" style:parent-style-name="超連結" style:family="text">
      <style:text-properties style:font-name="標楷體" style:font-name-asian="標楷體" fo:font-weight="bold" style:font-weight-asian="bold" style:font-weight-complex="bold" fo:font-size="14pt" style:font-size-asian="14pt"/>
    </style:style>
    <style:style style:name="T286" style:parent-style-name="超連結" style:family="text">
      <style:text-properties style:font-name="標楷體" style:font-name-asian="標楷體" fo:font-weight="bold" style:font-weight-asian="bold" style:font-weight-complex="bold" fo:font-size="14pt" style:font-size-asian="14pt"/>
    </style:style>
    <style:style style:name="T287" style:parent-style-name="超連結" style:family="text">
      <style:text-properties style:font-name="標楷體" style:font-name-asian="標楷體" fo:font-weight="bold" style:font-weight-asian="bold" style:font-weight-complex="bold" fo:font-size="14pt" style:font-size-asian="14pt"/>
    </style:style>
    <style:style style:name="T288" style:parent-style-name="超連結" style:family="text">
      <style:text-properties style:font-name="標楷體" style:font-name-asian="標楷體" fo:font-weight="bold" style:font-weight-asian="bold" style:font-weight-complex="bold" fo:font-size="14pt" style:font-size-asian="14pt"/>
    </style:style>
    <style:style style:name="T289" style:parent-style-name="超連結" style:family="text">
      <style:text-properties style:font-name="標楷體" style:font-name-asian="標楷體" fo:font-weight="bold" style:font-weight-asian="bold" style:font-weight-complex="bold" fo:font-size="14pt" style:font-size-asian="14pt"/>
    </style:style>
    <style:style style:name="T290" style:parent-style-name="超連結" style:family="text">
      <style:text-properties style:font-name="標楷體" style:font-name-asian="標楷體" fo:font-weight="bold" style:font-weight-asian="bold" style:font-weight-complex="bold" fo:font-size="14pt" style:font-size-asian="14pt"/>
    </style:style>
    <style:style style:name="T291"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92"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93"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9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9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9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9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9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299" style:parent-style-name="內文" style:family="paragraph">
      <style:paragraph-properties style:snap-to-layout-grid="false" fo:text-align="start" fo:line-height="0.3055in" fo:margin-left="0.3333in" fo:text-indent="0.4541in">
        <style:tab-stops/>
      </style:paragraph-properties>
    </style:style>
    <style:style style:name="T30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01" style:parent-style-name="超連結" style:family="text">
      <style:text-properties style:font-name="標楷體" style:font-name-asian="標楷體" fo:font-weight="bold" style:font-weight-asian="bold" style:font-weight-complex="bold" fo:font-size="14pt" style:font-size-asian="14pt"/>
    </style:style>
    <style:style style:name="T302" style:parent-style-name="超連結" style:family="text">
      <style:text-properties style:font-name="標楷體" style:font-name-asian="標楷體" fo:font-weight="bold" style:font-weight-asian="bold" style:font-weight-complex="bold" fo:font-size="14pt" style:font-size-asian="14pt"/>
    </style:style>
    <style:style style:name="T303" style:parent-style-name="超連結" style:family="text">
      <style:text-properties style:font-name="標楷體" style:font-name-asian="標楷體" fo:font-weight="bold" style:font-weight-asian="bold" style:font-weight-complex="bold" fo:font-size="14pt" style:font-size-asian="14pt"/>
    </style:style>
    <style:style style:name="T304" style:parent-style-name="超連結" style:family="text">
      <style:text-properties style:font-name="標楷體" style:font-name-asian="標楷體" fo:font-weight="bold" style:font-weight-asian="bold" style:font-weight-complex="bold" fo:font-size="14pt" style:font-size-asian="14pt"/>
    </style:style>
    <style:style style:name="T305" style:parent-style-name="超連結" style:family="text">
      <style:text-properties style:font-name="標楷體" style:font-name-asian="標楷體" fo:font-weight="bold" style:font-weight-asian="bold" style:font-weight-complex="bold" fo:font-size="14pt" style:font-size-asian="14pt"/>
    </style:style>
    <style:style style:name="T306"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07"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08"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0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1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1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12"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313" style:parent-style-name="內文" style:family="paragraph">
      <style:paragraph-properties style:snap-to-layout-grid="false" fo:text-align="start" fo:line-height="0.3055in" fo:margin-left="0.3333in" fo:text-indent="0.4541in">
        <style:tab-stops/>
      </style:paragraph-properties>
    </style:style>
    <style:style style:name="T31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1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16" style:parent-style-name="超連結" style:family="text">
      <style:text-properties style:font-name="標楷體" style:font-name-asian="標楷體" fo:font-weight="bold" style:font-weight-asian="bold" style:font-weight-complex="bold" fo:font-size="14pt" style:font-size-asian="14pt"/>
    </style:style>
    <style:style style:name="T317"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18"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19"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2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2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22"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2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324" style:parent-style-name="內文" style:family="paragraph">
      <style:paragraph-properties style:snap-to-layout-grid="false" fo:text-align="start" fo:line-height="0.3055in" fo:margin-left="0.1958in" fo:text-indent="-0.0027in">
        <style:tab-stops/>
      </style:paragraph-properties>
    </style:style>
    <style:style style:name="T32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26" style:parent-style-name="超連結" style:family="text">
      <style:text-properties style:font-name="標楷體" style:font-name-asian="標楷體" fo:font-weight="bold" style:font-weight-asian="bold" style:font-weight-complex="bold" fo:font-size="14pt" style:font-size-asian="14pt" style:font-size-complex="14pt"/>
    </style:style>
    <style:style style:name="T327" style:parent-style-name="超連結" style:family="text">
      <style:text-properties style:font-name="標楷體" style:font-name-asian="標楷體" fo:font-weight="bold" style:font-weight-asian="bold" style:font-weight-complex="bold" fo:font-size="14pt" style:font-size-asian="14pt" style:font-size-complex="14pt"/>
    </style:style>
    <style:style style:name="T328" style:parent-style-name="超連結" style:family="text">
      <style:text-properties style:font-name="標楷體" style:font-name-asian="標楷體" fo:font-weight="bold" style:font-weight-asian="bold" style:font-weight-complex="bold" fo:font-size="14pt" style:font-size-asian="14pt" style:font-size-complex="14pt"/>
    </style:style>
    <style:style style:name="T329" style:parent-style-name="超連結" style:family="text">
      <style:text-properties style:font-name="標楷體" style:font-name-asian="標楷體" fo:font-weight="bold" style:font-weight-asian="bold" style:font-weight-complex="bold" fo:font-size="14pt" style:font-size-asian="14pt" style:font-size-complex="14pt"/>
    </style:style>
    <style:style style:name="T330" style:parent-style-name="超連結" style:family="text">
      <style:text-properties style:font-name="標楷體" style:font-name-asian="標楷體" fo:font-weight="bold" style:font-weight-asian="bold" style:font-weight-complex="bold" fo:font-size="14pt" style:font-size-asian="14pt" style:font-size-complex="14pt"/>
    </style:style>
    <style:style style:name="T331"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32"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33"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3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35" style:parent-style-name="預設段落字型" style:family="text">
      <style:text-properties style:font-name="標楷體" style:font-name-asian="標楷體" fo:font-weight="bold" style:font-weight-asian="bold" style:font-weight-complex="bold" fo:color="#000000" fo:letter-spacing="-0.0041in" fo:font-size="14pt" style:font-size-asian="14pt"/>
    </style:style>
    <style:style style:name="T336" style:parent-style-name="預設段落字型" style:family="text">
      <style:text-properties style:font-name="標楷體" style:font-name-asian="標楷體" fo:font-weight="bold" style:font-weight-asian="bold" style:font-weight-complex="bold" fo:color="#000000" fo:letter-spacing="-0.0041in" fo:font-size="14pt" style:font-size-asian="14pt"/>
    </style:style>
    <style:style style:name="T33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338" style:parent-style-name="內文" style:family="paragraph">
      <style:paragraph-properties style:snap-to-layout-grid="false" fo:text-align="start" fo:line-height="0.3055in" fo:margin-left="0.1958in" fo:text-indent="-0.0027in">
        <style:tab-stops/>
      </style:paragraph-properties>
    </style:style>
    <style:style style:name="T33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4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41" style:parent-style-name="超連結" style:family="text">
      <style:text-properties style:font-name="標楷體" style:font-name-asian="標楷體" fo:font-weight="bold" style:font-weight-asian="bold" style:font-weight-complex="bold" fo:font-size="14pt" style:font-size-asian="14pt" style:font-size-complex="14pt"/>
    </style:style>
    <style:style style:name="T342" style:parent-style-name="超連結" style:family="text">
      <style:text-properties style:font-name="標楷體" style:font-name-asian="標楷體" fo:font-weight="bold" style:font-weight-asian="bold" style:font-weight-complex="bold" fo:font-size="14pt" style:font-size-asian="14pt" style:font-size-complex="14pt"/>
    </style:style>
    <style:style style:name="T343" style:parent-style-name="超連結" style:family="text">
      <style:text-properties style:font-name="標楷體" style:font-name-asian="標楷體" fo:font-weight="bold" style:font-weight-asian="bold" style:font-weight-complex="bold" fo:font-size="14pt" style:font-size-asian="14pt" style:font-size-complex="14pt"/>
    </style:style>
    <style:style style:name="T344" style:parent-style-name="超連結" style:family="text">
      <style:text-properties style:font-name="標楷體" style:font-name-asian="標楷體" fo:font-weight="bold" style:font-weight-asian="bold" style:font-weight-complex="bold" fo:font-size="14pt" style:font-size-asian="14pt" style:font-size-complex="14pt"/>
    </style:style>
    <style:style style:name="T345"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346"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347"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48"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34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5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5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52" style:parent-style-name="預設段落字型" style:family="text">
      <style:text-properties style:font-name="標楷體" style:font-name-asian="標楷體" fo:font-weight="bold" style:font-weight-asian="bold" style:font-weight-complex="bold" fo:color="#000000" fo:letter-spacing="-0.0069in" fo:font-size="14pt" style:font-size-asian="14pt"/>
    </style:style>
    <style:style style:name="T353" style:parent-style-name="預設段落字型" style:family="text">
      <style:text-properties style:font-name="標楷體" style:font-name-asian="標楷體" fo:font-weight="bold" style:font-weight-asian="bold" style:font-weight-complex="bold" fo:color="#000000" fo:letter-spacing="-0.0069in" fo:font-size="14pt" style:font-size-asian="14pt"/>
    </style:style>
    <style:style style:name="P354" style:parent-style-name="內文" style:family="paragraph">
      <style:paragraph-properties style:snap-to-layout-grid="false" fo:text-align="start" fo:line-height="0.3055in" fo:margin-left="0.1958in" fo:text-indent="-0.0027in">
        <style:tab-stops/>
      </style:paragraph-properties>
    </style:style>
    <style:style style:name="T35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5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57" style:parent-style-name="超連結" style:family="text">
      <style:text-properties style:font-name="標楷體" style:font-name-asian="標楷體" fo:font-weight="bold" style:font-weight-asian="bold" style:font-weight-complex="bold" fo:font-size="14pt" style:font-size-asian="14pt"/>
    </style:style>
    <style:style style:name="T358" style:parent-style-name="超連結" style:family="text">
      <style:text-properties style:font-name="標楷體" style:font-name-asian="標楷體" fo:font-weight="bold" style:font-weight-asian="bold" style:font-weight-complex="bold" fo:font-size="14pt" style:font-size-asian="14pt"/>
    </style:style>
    <style:style style:name="T359" style:parent-style-name="超連結" style:family="text">
      <style:text-properties style:font-name="標楷體" style:font-name-asian="標楷體" fo:font-weight="bold" style:font-weight-asian="bold" style:font-weight-complex="bold" fo:font-size="14pt" style:font-size-asian="14pt"/>
    </style:style>
    <style:style style:name="T360" style:parent-style-name="超連結" style:family="text">
      <style:text-properties style:font-name="標楷體" style:font-name-asian="標楷體" fo:font-weight="bold" style:font-weight-asian="bold" style:font-weight-complex="bold" fo:font-size="14pt" style:font-size-asian="14pt"/>
    </style:style>
    <style:style style:name="T361" style:parent-style-name="超連結" style:family="text">
      <style:text-properties style:font-name="標楷體" style:font-name-asian="標楷體" fo:font-weight="bold" style:font-weight-asian="bold" style:font-weight-complex="bold" fo:font-size="14pt" style:font-size-asian="14pt"/>
    </style:style>
    <style:style style:name="T362" style:parent-style-name="預設段落字型" style:family="text">
      <style:text-properties style:font-name="標楷體" style:font-name-asian="標楷體" fo:font-weight="bold" style:font-weight-asian="bold" fo:color="#FF0000" fo:font-size="14pt" style:font-size-asian="14pt"/>
    </style:style>
    <style:style style:name="T363" style:parent-style-name="預設段落字型" style:family="text">
      <style:text-properties style:font-name="標楷體" style:font-name-asian="標楷體" fo:font-weight="bold" style:font-weight-asian="bold" fo:color="#FF0000" fo:font-size="14pt" style:font-size-asian="14pt"/>
    </style:style>
    <style:style style:name="T364" style:parent-style-name="預設段落字型" style:family="text">
      <style:text-properties style:font-name="標楷體" style:font-name-asian="標楷體" fo:font-weight="bold" style:font-weight-asian="bold" fo:color="#FF0000" fo:font-size="14pt" style:font-size-asian="14pt"/>
    </style:style>
    <style:style style:name="T36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66" style:parent-style-name="預設段落字型" style:family="text">
      <style:text-properties style:font-name="標楷體" style:font-name-asian="標楷體" fo:font-weight="bold" style:font-weight-asian="bold" style:font-weight-complex="bold" fo:color="#000000" fo:letter-spacing="-0.0111in" fo:font-size="14pt" style:font-size-asian="14pt"/>
    </style:style>
    <style:style style:name="T367" style:parent-style-name="預設段落字型" style:family="text">
      <style:text-properties style:font-name="標楷體" style:font-name-asian="標楷體" fo:font-weight="bold" style:font-weight-asian="bold" style:font-weight-complex="bold" fo:color="#000000" fo:letter-spacing="-0.0138in" fo:font-size="14pt" style:font-size-asian="14pt"/>
    </style:style>
    <style:style style:name="T36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69" style:parent-style-name="預設段落字型" style:family="text">
      <style:text-properties style:font-name="標楷體" style:font-name-asian="標楷體" fo:font-weight="bold" style:font-weight-asian="bold" style:font-weight-complex="bold" fo:color="#000000" fo:letter-spacing="-0.0069in" fo:font-size="14pt" style:font-size-asian="14pt"/>
    </style:style>
    <style:style style:name="T37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71" style:parent-style-name="預設段落字型" style:family="text">
      <style:text-properties style:font-name="標楷體" style:font-name-asian="標楷體" fo:font-weight="bold" style:font-weight-asian="bold" style:font-weight-complex="bold" fo:color="#000000" fo:letter-spacing="-0.0069in" fo:font-size="14pt" style:font-size-asian="14pt"/>
    </style:style>
    <style:style style:name="P372" style:parent-style-name="內文" style:family="paragraph">
      <style:paragraph-properties style:snap-to-layout-grid="false" fo:text-align="start" fo:line-height="0.3055in" fo:text-indent="0.1944in"/>
      <style:text-properties style:font-name="標楷體" style:font-name-asian="標楷體" fo:font-weight="bold" style:font-weight-asian="bold" style:font-weight-complex="bold" fo:color="#000000" fo:font-size="14pt" style:font-size-asian="14pt"/>
    </style:style>
    <style:style style:name="P373" style:parent-style-name="內文" style:family="paragraph">
      <style:paragraph-properties style:snap-to-layout-grid="false" fo:line-height="0.3055in"/>
    </style:style>
    <style:style style:name="P374" style:parent-style-name="內文" style:family="paragraph">
      <style:paragraph-properties style:snap-to-layout-grid="false" fo:text-align="center"/>
    </style:style>
    <style:style style:name="P375" style:parent-style-name="內文" style:family="paragraph">
      <style:paragraph-properties style:snap-to-layout-grid="false" fo:text-align="center"/>
    </style:style>
    <style:style style:name="T376" style:parent-style-name="預設段落字型" style:family="text">
      <style:text-properties style:font-name="標楷體" style:font-name-asian="標楷體" fo:font-weight="bold" style:font-weight-asian="bold" style:font-weight-complex="bold" fo:color="#000000" style:font-size-complex="12pt"/>
    </style:style>
    <style:style style:name="P377" style:parent-style-name="內文" style:family="paragraph">
      <style:paragraph-properties fo:break-before="page" style:snap-to-layout-grid="false" fo:line-height="0.3055in"/>
    </style:style>
    <style:style style:name="T37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7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80"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81"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82"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83"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84" style:parent-style-name="預設段落字型" style:family="text">
      <style:text-properties style:font-name="標楷體" style:font-name-asian="標楷體" fo:font-weight="bold" style:font-weight-asian="bold" style:font-weight-complex="bold" fo:color="#FF0000" fo:font-size="14pt" style:font-size-asian="14pt"/>
    </style:style>
    <style:style style:name="P385" style:parent-style-name="內文" style:family="paragraph">
      <style:paragraph-properties style:snap-to-layout-grid="false" fo:text-align="end" fo:margin-top="0.0833in" fo:margin-bottom="0.125in" style:line-height-at-least="0.1666in"/>
      <style:text-properties style:font-name="標楷體" style:font-name-asian="標楷體" fo:color="#000000"/>
    </style:style>
    <style:style style:name="P386" style:parent-style-name="內文" style:list-style-name="LFO6" style:family="paragraph">
      <style:paragraph-properties style:snap-to-layout-grid="false" fo:margin-top="0.0833in" fo:line-height="0.2777in"/>
    </style:style>
    <style:style style:name="T387" style:parent-style-name="預設段落字型" style:family="text">
      <style:text-properties style:font-name="標楷體" style:font-name-asian="標楷體" fo:font-weight="bold" style:font-weight-asian="bold" fo:color="#000000" fo:font-size="14pt" style:font-size-asian="14pt"/>
    </style:style>
    <style:style style:name="T388"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89"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90"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91"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92"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393"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ableColumn395" style:family="table-column">
      <style:table-column-properties style:column-width="0.4034in"/>
    </style:style>
    <style:style style:name="TableColumn396" style:family="table-column">
      <style:table-column-properties style:column-width="1.9534in"/>
    </style:style>
    <style:style style:name="TableColumn397" style:family="table-column">
      <style:table-column-properties style:column-width="1.1083in"/>
    </style:style>
    <style:style style:name="TableColumn398" style:family="table-column">
      <style:table-column-properties style:column-width="0.6888in"/>
    </style:style>
    <style:style style:name="TableColumn399" style:family="table-column">
      <style:table-column-properties style:column-width="2.1562in"/>
    </style:style>
    <style:style style:name="TableColumn400" style:family="table-column">
      <style:table-column-properties style:column-width="1.0111in"/>
    </style:style>
    <style:style style:name="Table394" style:family="table">
      <style:table-properties style:width="7.3215in" style:rel-width="99.98%" fo:margin-left="0in" table:align="left"/>
    </style:style>
    <style:style style:name="TableRow401" style:family="table-row">
      <style:table-row-properties style:min-row-height="0.4861in"/>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fo:text-align="center" fo:line-height="0.2777in"/>
      <style:text-properties style:font-name="標楷體" style:font-name-asian="標楷體" fo:font-weight="bold" style:font-weight-asian="bold" style:font-weight-complex="bold" fo:letter-spacing="-0.0138in" fo:font-size="14pt" style:font-size-asian="14pt" style:font-size-complex="14pt"/>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text-align="center" fo:line-height="0.2777in" fo:margin-right="0.043in"/>
      <style:text-properties style:font-name="標楷體" style:font-name-asian="標楷體" fo:font-weight="bold" style:font-weight-asian="bold" style:font-weight-complex="bold" fo:letter-spacing="-0.0138in" fo:font-size="14pt" style:font-size-asian="14pt"/>
    </style:style>
    <style:style style:name="P408" style:parent-style-name="內文" style:family="paragraph">
      <style:paragraph-properties fo:text-align="center" fo:line-height="0.2777in" fo:margin-right="0.043in"/>
    </style:style>
    <style:style style:name="T409" style:parent-style-name="預設段落字型" style:family="text">
      <style:text-properties style:font-name="標楷體" style:font-name-asian="標楷體" fo:font-weight="bold" style:font-weight-asian="bold" style:font-weight-complex="bold" fo:letter-spacing="-0.0138in" fo:font-size="14pt" style:font-size-asian="14pt"/>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text-align="center" fo:line-height="0.2777in" fo:margin-left="0.0055in" fo:text-indent="-0.0041in">
        <style:tab-stops/>
      </style:paragraph-properties>
      <style:text-properties style:font-name="標楷體" style:font-name-asian="標楷體" fo:font-weight="bold" style:font-weight-asian="bold" fo:font-size="14pt" style:font-size-asian="14pt"/>
    </style:style>
    <style:style style:name="P412" style:parent-style-name="內文" style:family="paragraph">
      <style:paragraph-properties fo:text-align="center" fo:line-height="0.2777in" fo:margin-left="0.0055in" fo:text-indent="-0.0041in">
        <style:tab-stops/>
      </style:paragraph-properties>
    </style:style>
    <style:style style:name="T413" style:parent-style-name="預設段落字型" style:family="text">
      <style:text-properties style:font-name="標楷體" style:font-name-asian="標楷體" fo:font-weight="bold" style:font-weight-asian="bold" fo:font-size="14pt" style:font-size-asian="14pt"/>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text-align="center" fo:line-height="0.2777in" fo:margin-right="0.1736in"/>
      <style:text-properties style:font-name="標楷體" style:font-name-asian="標楷體" fo:font-weight="bold" style:font-weight-asian="bold" style:font-weight-complex="bold" fo:font-size="14pt" style:font-size-asian="14pt"/>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fo:text-align="start" fo:line-height="0.2777in" fo:margin-right="0.043in"/>
      <style:text-properties style:font-name="標楷體" style:font-name-asian="標楷體" fo:font-weight="bold" style:font-weight-asian="bold" style:font-weight-complex="bold" fo:letter-spacing="-0.0138in" fo:font-size="14pt" style:font-size-asian="14pt"/>
    </style:style>
    <style:style style:name="P418" style:parent-style-name="內文" style:family="paragraph">
      <style:paragraph-properties fo:text-align="center" fo:line-height="0.2777in" fo:margin-right="0.043in"/>
    </style:style>
    <style:style style:name="T419" style:parent-style-name="預設段落字型" style:family="text">
      <style:text-properties style:font-name="標楷體" style:font-name-asian="標楷體" fo:font-weight="bold" style:font-weight-asian="bold" style:font-weight-complex="bold" fo:letter-spacing="-0.0138in" fo:font-size="14pt" style:font-size-asian="14pt"/>
    </style:style>
    <style:style style:name="TableRow420" style:family="table-row">
      <style:table-row-properties style:min-row-height="0.3972in"/>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list-style-name="LFO13" style:family="paragraph">
      <style:paragraph-properties fo:line-height="0.2777in"/>
      <style:text-properties style:font-name="標楷體" style:font-name-asian="標楷體" fo:font-size="14pt" style:font-size-asian="14pt"/>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paragraph-properties fo:text-align="justify"/>
      <style:text-properties style:font-name="標楷體" style:font-name-asian="標楷體" fo:color="#000000" fo:font-size="14pt" style:font-size-asian="14pt" style:font-size-complex="14pt"/>
    </style:style>
    <style:style style:name="P425" style:parent-style-name="內文" style:family="paragraph">
      <style:paragraph-properties fo:text-align="justify"/>
      <style:text-properties style:font-name="標楷體" style:font-name-asian="標楷體" fo:color="#000000" fo:font-size="14pt" style:font-size-asian="14pt" style:font-size-complex="14pt"/>
    </style:style>
    <style:style style:name="P426"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427" style:family="table-cell">
      <style:table-cell-properties fo:border="0.0069in solid #000000" style:writing-mode="lr-tb" fo:padding-top="0in" fo:padding-left="0.0194in" fo:padding-bottom="0in" fo:padding-right="0.0194in"/>
    </style:style>
    <style:style style:name="P428" style:parent-style-name="內文" style:family="paragraph">
      <style:paragraph-properties fo:text-align="justify"/>
      <style:text-properties style:font-name="標楷體" style:font-name-asian="標楷體" fo:color="#000000" fo:font-size="14pt" style:font-size-asian="14pt" style:font-size-complex="14pt"/>
    </style:style>
    <style:style style:name="P429"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430" style:family="table-cell">
      <style:table-cell-properties fo:border="0.0069in solid #000000" style:writing-mode="lr-tb" fo:padding-top="0in" fo:padding-left="0.0194in" fo:padding-bottom="0in" fo:padding-right="0.0194in"/>
    </style:style>
    <style:style style:name="P431" style:parent-style-name="內文" style:family="paragraph">
      <style:paragraph-properties fo:text-align="center" fo:line-height="0.2777in" fo:margin-left="-0.0201in" fo:text-indent="0.0013in">
        <style:tab-stops/>
      </style:paragraph-properties>
      <style:text-properties style:font-name="標楷體" style:font-name-asian="標楷體" fo:color="#000000" fo:font-size="14pt" style:font-size-asian="14pt"/>
    </style:style>
    <style:style style:name="TableCell432" style:family="table-cell">
      <style:table-cell-properties fo:border="0.0069in solid #000000" style:writing-mode="lr-tb" fo:padding-top="0in" fo:padding-left="0.0194in" fo:padding-bottom="0in" fo:padding-right="0.0194in"/>
    </style:style>
    <style:style style:name="P433" style:parent-style-name="內文" style:family="paragraph">
      <style:paragraph-properties fo:text-align="justify" fo:margin-left="0.15in" fo:text-indent="-0.15in">
        <style:tab-stops/>
      </style:paragraph-properties>
      <style:text-properties style:font-name="標楷體" style:font-name-asian="標楷體" fo:color="#000000" fo:letter-spacing="-0.0083in" style:font-size-complex="12pt"/>
    </style:style>
    <style:style style:name="T434" style:parent-style-name="預設段落字型" style:family="text">
      <style:text-properties style:font-name="標楷體" style:font-name-asian="標楷體" fo:color="#000000" fo:letter-spacing="-0.0083in" style:font-size-complex="12pt"/>
    </style:style>
    <style:style style:name="TableCell435" style:family="table-cell">
      <style:table-cell-properties fo:border="0.0069in solid #000000" style:writing-mode="lr-tb" fo:padding-top="0in" fo:padding-left="0.0194in" fo:padding-bottom="0in" fo:padding-right="0.0194in"/>
    </style:style>
    <style:style style:name="P436" style:parent-style-name="內文" style:family="paragraph">
      <style:paragraph-properties fo:text-align="justify" fo:line-height="0.2777in"/>
      <style:text-properties style:font-name="標楷體" style:font-name-asian="標楷體" fo:color="#FF0000" fo:font-size="14pt" style:font-size-asian="14pt"/>
    </style:style>
    <style:style style:name="TableRow437" style:family="table-row">
      <style:table-row-properties style:min-row-height="0.3972in"/>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list-style-name="LFO13" style:family="paragraph">
      <style:paragraph-properties fo:line-height="0.2777in"/>
      <style:text-properties style:font-name="標楷體" style:font-name-asian="標楷體" fo:font-size="14pt" style:font-size-asian="14pt"/>
    </style:style>
    <style:style style:name="TableCell440" style:family="table-cell">
      <style:table-cell-properties fo:border="0.0069in solid #000000" style:writing-mode="lr-tb" fo:padding-top="0in" fo:padding-left="0.0194in" fo:padding-bottom="0in" fo:padding-right="0.0194in"/>
    </style:style>
    <style:style style:name="P441" style:parent-style-name="內文" style:family="paragraph">
      <style:paragraph-properties fo:text-align="justify"/>
      <style:text-properties style:font-name="標楷體" style:font-name-asian="標楷體" fo:color="#000000" fo:font-size="14pt" style:font-size-asian="14pt" style:font-size-complex="14pt"/>
    </style:style>
    <style:style style:name="P442" style:parent-style-name="內文" style:family="paragraph">
      <style:paragraph-properties fo:text-align="justify"/>
      <style:text-properties style:font-name="標楷體" style:font-name-asian="標楷體" fo:color="#000000" fo:font-size="14pt" style:font-size-asian="14pt" style:font-size-complex="14pt"/>
    </style:style>
    <style:style style:name="P443" style:parent-style-name="內文" style:family="paragraph">
      <style:paragraph-properties fo:text-align="justify"/>
      <style:text-properties style:font-name="標楷體" style:font-name-asian="標楷體" fo:color="#000000" fo:font-size="14pt" style:font-size-asian="14pt" style:font-size-complex="14pt"/>
    </style:style>
    <style:style style:name="P444" style:parent-style-name="內文" style:family="paragraph">
      <style:paragraph-properties fo:text-align="justify"/>
      <style:text-properties style:font-name="標楷體" style:font-name-asian="標楷體" fo:color="#000000" fo:font-size="14pt" style:font-size-asian="14pt" style:font-size-complex="14pt"/>
    </style:style>
    <style:style style:name="P445" style:parent-style-name="內文" style:family="paragraph">
      <style:paragraph-properties fo:text-align="justify"/>
      <style:text-properties style:font-name="標楷體" style:font-name-asian="標楷體" fo:color="#000000" fo:font-size="14pt" style:font-size-asian="14pt" style:font-size-complex="14pt"/>
    </style:style>
    <style:style style:name="P446" style:parent-style-name="內文" style:family="paragraph">
      <style:paragraph-properties fo:text-align="justify"/>
      <style:text-properties style:font-name="標楷體" style:font-name-asian="標楷體" fo:color="#000000" fo:font-size="14pt" style:font-size-asian="14pt" style:font-size-complex="14pt"/>
    </style:style>
    <style:style style:name="P447" style:parent-style-name="內文" style:family="paragraph">
      <style:paragraph-properties fo:text-align="justify"/>
      <style:text-properties style:font-name="標楷體" style:font-name-asian="標楷體" fo:color="#000000" fo:font-size="14pt" style:font-size-asian="14pt" style:font-size-complex="14pt"/>
    </style:style>
    <style:style style:name="P448" style:parent-style-name="內文" style:family="paragraph">
      <style:paragraph-properties fo:text-align="justify"/>
      <style:text-properties style:font-name="標楷體" style:font-name-asian="標楷體" fo:color="#000000" fo:font-size="14pt" style:font-size-asian="14pt" style:font-size-complex="14pt"/>
    </style:style>
    <style:style style:name="P449" style:parent-style-name="內文" style:family="paragraph">
      <style:paragraph-properties fo:text-align="justify"/>
      <style:text-properties style:font-name="標楷體" style:font-name-asian="標楷體" fo:color="#000000" fo:font-size="14pt" style:font-size-asian="14pt" style:font-size-complex="14pt"/>
    </style:style>
    <style:style style:name="P450" style:parent-style-name="內文" style:family="paragraph">
      <style:paragraph-properties fo:text-align="justify"/>
      <style:text-properties style:font-name="標楷體" style:font-name-asian="標楷體" fo:color="#000000" fo:font-size="14pt" style:font-size-asian="14pt" style:font-size-complex="14pt"/>
    </style:style>
    <style:style style:name="P451" style:parent-style-name="內文" style:family="paragraph">
      <style:paragraph-properties fo:text-align="justify"/>
      <style:text-properties style:font-name="標楷體" style:font-name-asian="標楷體" fo:color="#000000" fo:font-size="14pt" style:font-size-asian="14pt" style:font-size-complex="14pt"/>
    </style:style>
    <style:style style:name="P452" style:parent-style-name="內文" style:family="paragraph">
      <style:paragraph-properties fo:text-align="justify"/>
      <style:text-properties style:font-name="標楷體" style:font-name-asian="標楷體" fo:color="#000000" fo:font-size="14pt" style:font-size-asian="14pt" style:font-size-complex="14pt"/>
    </style:style>
    <style:style style:name="P453"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454" style:family="table-cell">
      <style:table-cell-properties fo:border="0.0069in solid #000000" style:writing-mode="lr-tb" fo:padding-top="0in" fo:padding-left="0.0194in" fo:padding-bottom="0in" fo:padding-right="0.0194in"/>
    </style:style>
    <style:style style:name="P455" style:parent-style-name="內文" style:family="paragraph">
      <style:paragraph-properties fo:text-align="justify"/>
      <style:text-properties style:font-name="標楷體" style:font-name-asian="標楷體" fo:color="#000000" fo:font-size="14pt" style:font-size-asian="14pt" style:font-size-complex="14pt"/>
    </style:style>
    <style:style style:name="P456" style:parent-style-name="內文" style:family="paragraph">
      <style:paragraph-properties fo:text-align="justify"/>
      <style:text-properties style:font-name="標楷體" style:font-name-asian="標楷體" fo:color="#000000" fo:font-size="14pt" style:font-size-asian="14pt" style:font-size-complex="14pt"/>
    </style:style>
    <style:style style:name="P457" style:parent-style-name="內文" style:family="paragraph">
      <style:paragraph-properties fo:text-align="justify"/>
      <style:text-properties style:font-name="標楷體" style:font-name-asian="標楷體" fo:color="#000000" fo:font-size="14pt" style:font-size-asian="14pt" style:font-size-complex="14pt"/>
    </style:style>
    <style:style style:name="P458" style:parent-style-name="內文" style:family="paragraph">
      <style:paragraph-properties fo:text-align="justify"/>
      <style:text-properties style:font-name="標楷體" style:font-name-asian="標楷體" fo:color="#000000" fo:font-size="14pt" style:font-size-asian="14pt" style:font-size-complex="14pt"/>
    </style:style>
    <style:style style:name="P459" style:parent-style-name="內文" style:family="paragraph">
      <style:paragraph-properties fo:text-align="justify"/>
      <style:text-properties style:font-name="標楷體" style:font-name-asian="標楷體" fo:color="#000000" fo:font-size="14pt" style:font-size-asian="14pt" style:font-size-complex="14pt"/>
    </style:style>
    <style:style style:name="P460" style:parent-style-name="內文" style:family="paragraph">
      <style:paragraph-properties fo:text-align="justify"/>
      <style:text-properties style:font-name="標楷體" style:font-name-asian="標楷體" fo:color="#000000" fo:font-size="14pt" style:font-size-asian="14pt" style:font-size-complex="14pt"/>
    </style:style>
    <style:style style:name="P461" style:parent-style-name="內文" style:family="paragraph">
      <style:paragraph-properties fo:text-align="justify"/>
      <style:text-properties style:font-name="標楷體" style:font-name-asian="標楷體" fo:color="#000000" fo:font-size="14pt" style:font-size-asian="14pt" style:font-size-complex="14pt"/>
    </style:style>
    <style:style style:name="P462" style:parent-style-name="內文" style:family="paragraph">
      <style:paragraph-properties fo:text-align="justify"/>
      <style:text-properties style:font-name="標楷體" style:font-name-asian="標楷體" fo:color="#000000" fo:font-size="14pt" style:font-size-asian="14pt" style:font-size-complex="14pt"/>
    </style:style>
    <style:style style:name="P463" style:parent-style-name="內文" style:family="paragraph">
      <style:paragraph-properties fo:text-align="justify"/>
      <style:text-properties style:font-name="標楷體" style:font-name-asian="標楷體" fo:color="#000000" fo:font-size="14pt" style:font-size-asian="14pt" style:font-size-complex="14pt"/>
    </style:style>
    <style:style style:name="P464" style:parent-style-name="內文" style:family="paragraph">
      <style:paragraph-properties fo:text-align="justify"/>
      <style:text-properties style:font-name="標楷體" style:font-name-asian="標楷體" fo:color="#000000" fo:font-size="14pt" style:font-size-asian="14pt" style:font-size-complex="14pt"/>
    </style:style>
    <style:style style:name="P465" style:parent-style-name="內文" style:family="paragraph">
      <style:paragraph-properties fo:text-align="justify"/>
      <style:text-properties style:font-name="標楷體" style:font-name-asian="標楷體" fo:color="#000000" fo:font-size="14pt" style:font-size-asian="14pt" style:font-size-complex="14pt"/>
    </style:style>
    <style:style style:name="P466" style:parent-style-name="內文" style:family="paragraph">
      <style:paragraph-properties fo:text-align="justify"/>
      <style:text-properties style:font-name="標楷體" style:font-name-asian="標楷體" fo:color="#000000" fo:font-size="14pt" style:font-size-asian="14pt" style:font-size-complex="14pt"/>
    </style:style>
    <style:style style:name="P467" style:parent-style-name="內文" style:family="paragraph">
      <style:paragraph-properties fo:text-align="justify"/>
      <style:text-properties style:font-name="標楷體" style:font-name-asian="標楷體" fo:color="#000000" fo:font-size="14pt" style:font-size-asian="14pt" style:font-size-complex="14pt"/>
    </style:style>
    <style:style style:name="P468" style:parent-style-name="內文" style:family="paragraph">
      <style:paragraph-properties fo:text-align="justify"/>
      <style:text-properties style:font-name="標楷體" style:font-name-asian="標楷體" fo:color="#000000" fo:font-size="14pt" style:font-size-asian="14pt" style:font-size-complex="14pt"/>
    </style:style>
    <style:style style:name="P469" style:parent-style-name="內文" style:family="paragraph">
      <style:paragraph-properties fo:text-align="justify"/>
      <style:text-properties style:font-name="標楷體" style:font-name-asian="標楷體" fo:color="#000000" fo:font-size="14pt" style:font-size-asian="14pt" style:font-size-complex="14pt"/>
    </style:style>
    <style:style style:name="P470" style:parent-style-name="內文" style:family="paragraph">
      <style:paragraph-properties fo:text-align="justify"/>
      <style:text-properties style:font-name="標楷體" style:font-name-asian="標楷體" fo:color="#000000" fo:font-size="14pt" style:font-size-asian="14pt" style:font-size-complex="14pt"/>
    </style:style>
    <style:style style:name="P471"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472" style:family="table-cell">
      <style:table-cell-properties fo:border="0.0069in solid #000000" style:writing-mode="lr-tb" fo:padding-top="0in" fo:padding-left="0.0194in" fo:padding-bottom="0in" fo:padding-right="0.0194in"/>
    </style:style>
    <style:style style:name="P473" style:parent-style-name="內文" style:family="paragraph">
      <style:paragraph-properties fo:text-align="center" fo:line-height="0.2777in" fo:margin-left="-0.0201in" fo:text-indent="0.0013in">
        <style:tab-stops/>
      </style:paragraph-properties>
      <style:text-properties style:font-name="標楷體" style:font-name-asian="標楷體" fo:color="#000000" fo:font-size="14pt" style:font-size-asian="14pt"/>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fo:text-align="justify" fo:margin-left="0.1527in" fo:text-indent="-0.1527in">
        <style:tab-stops/>
      </style:paragraph-properties>
    </style:style>
    <style:style style:name="T476" style:parent-style-name="預設段落字型" style:family="text">
      <style:text-properties style:font-name="標楷體" style:font-name-asian="標楷體" fo:color="#000000" fo:font-size="11pt" style:font-size-asian="11pt" style:font-size-complex="11pt"/>
    </style:style>
    <style:style style:name="T477" style:parent-style-name="預設段落字型" style:family="text">
      <style:text-properties style:font-name="標楷體" style:font-name-asian="標楷體" fo:color="#000000" fo:font-size="11pt" style:font-size-asian="11pt" style:font-size-complex="11pt"/>
    </style:style>
    <style:style style:name="T478" style:parent-style-name="預設段落字型" style:family="text">
      <style:text-properties style:font-name="標楷體" style:font-name-asian="標楷體" fo:color="#000000" fo:font-size="11pt" style:font-size-asian="11pt" style:font-size-complex="11pt"/>
    </style:style>
    <style:style style:name="T479" style:parent-style-name="預設段落字型" style:family="text">
      <style:text-properties style:font-name="標楷體" style:font-name-asian="標楷體" fo:color="#000000" fo:font-size="11pt" style:font-size-asian="11pt" style:font-size-complex="11pt"/>
    </style:style>
    <style:style style:name="T480" style:parent-style-name="預設段落字型" style:family="text">
      <style:text-properties style:font-name="標楷體" style:font-name-asian="標楷體" fo:color="#000000" fo:font-size="11pt" style:font-size-asian="11pt" style:font-size-complex="11pt"/>
    </style:style>
    <style:style style:name="T481" style:parent-style-name="預設段落字型" style:family="text">
      <style:text-properties style:font-name="標楷體" style:font-name-asian="標楷體" fo:color="#000000" fo:font-size="11pt" style:font-size-asian="11pt" style:font-size-complex="11pt"/>
    </style:style>
    <style:style style:name="T482" style:parent-style-name="預設段落字型" style:family="text">
      <style:text-properties style:font-name="標楷體" style:font-name-asian="標楷體" fo:color="#000000" fo:font-size="11pt" style:font-size-asian="11pt" style:font-size-complex="11pt"/>
    </style:style>
    <style:style style:name="TableCell483" style:family="table-cell">
      <style:table-cell-properties fo:border="0.0069in solid #000000" style:writing-mode="lr-tb" fo:padding-top="0in" fo:padding-left="0.0194in" fo:padding-bottom="0in" fo:padding-right="0.0194in"/>
    </style:style>
    <style:style style:name="P484" style:parent-style-name="內文" style:family="paragraph">
      <style:paragraph-properties fo:text-align="justify" fo:line-height="0.2777in"/>
      <style:text-properties style:font-name="標楷體" style:font-name-asian="標楷體" fo:color="#000000" fo:font-size="14pt" style:font-size-asian="14pt"/>
    </style:style>
    <style:style style:name="TableRow485" style:family="table-row">
      <style:table-row-properties style:min-row-height="0.3972in"/>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list-style-name="LFO13" style:family="paragraph">
      <style:paragraph-properties fo:line-height="0.2777in"/>
      <style:text-properties style:font-name="標楷體" style:font-name-asian="標楷體" fo:font-size="14pt" style:font-size-asian="14pt"/>
    </style:style>
    <style:style style:name="TableCell488" style:family="table-cell">
      <style:table-cell-properties fo:border="0.0069in solid #000000" style:writing-mode="lr-tb" fo:padding-top="0in" fo:padding-left="0.0194in" fo:padding-bottom="0in" fo:padding-right="0.0194in"/>
    </style:style>
    <style:style style:name="P489" style:parent-style-name="內文" style:family="paragraph">
      <style:paragraph-properties fo:text-align="justify"/>
      <style:text-properties style:font-name="標楷體" style:font-name-asian="標楷體" fo:color="#000000" fo:font-size="14pt" style:font-size-asian="14pt" style:font-size-complex="14pt"/>
    </style:style>
    <style:style style:name="P490" style:parent-style-name="內文" style:family="paragraph">
      <style:paragraph-properties fo:text-align="justify"/>
      <style:text-properties style:font-name="標楷體" style:font-name-asian="標楷體" fo:color="#000000" fo:font-size="14pt" style:font-size-asian="14pt" style:font-size-complex="14pt"/>
    </style:style>
    <style:style style:name="P491" style:parent-style-name="內文" style:family="paragraph">
      <style:paragraph-properties fo:text-align="justify"/>
      <style:text-properties style:font-name="標楷體" style:font-name-asian="標楷體" fo:color="#000000" fo:font-size="14pt" style:font-size-asian="14pt" style:font-size-complex="14pt"/>
    </style:style>
    <style:style style:name="P492" style:parent-style-name="內文" style:family="paragraph">
      <style:paragraph-properties fo:text-align="justify"/>
      <style:text-properties style:font-name="標楷體" style:font-name-asian="標楷體" fo:color="#000000" fo:font-size="14pt" style:font-size-asian="14pt" style:font-size-complex="14pt"/>
    </style:style>
    <style:style style:name="P493" style:parent-style-name="內文" style:family="paragraph">
      <style:paragraph-properties fo:text-align="justify"/>
      <style:text-properties style:font-name="標楷體" style:font-name-asian="標楷體" fo:color="#000000" fo:font-size="14pt" style:font-size-asian="14pt" style:font-size-complex="14pt"/>
    </style:style>
    <style:style style:name="P494" style:parent-style-name="內文" style:family="paragraph">
      <style:paragraph-properties fo:text-align="justify"/>
      <style:text-properties style:font-name="標楷體" style:font-name-asian="標楷體" fo:color="#000000" fo:font-size="14pt" style:font-size-asian="14pt" style:font-size-complex="14pt"/>
    </style:style>
    <style:style style:name="P495" style:parent-style-name="內文" style:family="paragraph">
      <style:paragraph-properties fo:text-align="justify"/>
      <style:text-properties style:font-name="標楷體" style:font-name-asian="標楷體" fo:color="#000000" fo:font-size="14pt" style:font-size-asian="14pt" style:font-size-complex="14pt"/>
    </style:style>
    <style:style style:name="P496" style:parent-style-name="內文" style:family="paragraph">
      <style:paragraph-properties fo:text-align="justify"/>
      <style:text-properties style:font-name="標楷體" style:font-name-asian="標楷體" fo:color="#000000" fo:font-size="14pt" style:font-size-asian="14pt" style:font-size-complex="14pt"/>
    </style:style>
    <style:style style:name="P497" style:parent-style-name="內文" style:family="paragraph">
      <style:paragraph-properties fo:text-align="justify"/>
      <style:text-properties style:font-name="標楷體" style:font-name-asian="標楷體" fo:color="#000000" fo:font-size="14pt" style:font-size-asian="14pt" style:font-size-complex="14pt"/>
    </style:style>
    <style:style style:name="P498" style:parent-style-name="內文" style:family="paragraph">
      <style:paragraph-properties fo:text-align="justify"/>
      <style:text-properties style:font-name="標楷體" style:font-name-asian="標楷體" fo:color="#000000" fo:font-size="14pt" style:font-size-asian="14pt" style:font-size-complex="14pt"/>
    </style:style>
    <style:style style:name="P499" style:parent-style-name="內文" style:family="paragraph">
      <style:paragraph-properties fo:text-align="justify"/>
      <style:text-properties style:font-name="標楷體" style:font-name-asian="標楷體" fo:color="#000000" fo:font-size="14pt" style:font-size-asian="14pt" style:font-size-complex="14pt"/>
    </style:style>
    <style:style style:name="P500" style:parent-style-name="內文" style:family="paragraph">
      <style:paragraph-properties fo:text-align="justify"/>
      <style:text-properties style:font-name="標楷體" style:font-name-asian="標楷體" fo:color="#000000" fo:font-size="14pt" style:font-size-asian="14pt" style:font-size-complex="14pt"/>
    </style:style>
    <style:style style:name="P501" style:parent-style-name="內文" style:family="paragraph">
      <style:paragraph-properties fo:text-align="justify"/>
      <style:text-properties style:font-name="標楷體" style:font-name-asian="標楷體" fo:color="#000000" fo:font-size="14pt" style:font-size-asian="14pt" style:font-size-complex="14pt"/>
    </style:style>
    <style:style style:name="P502" style:parent-style-name="內文" style:family="paragraph">
      <style:paragraph-properties fo:text-align="justify"/>
      <style:text-properties style:font-name="標楷體" style:font-name-asian="標楷體" fo:color="#000000" fo:font-size="14pt" style:font-size-asian="14pt" style:font-size-complex="14pt"/>
    </style:style>
    <style:style style:name="P503" style:parent-style-name="內文" style:family="paragraph">
      <style:paragraph-properties fo:text-align="justify"/>
      <style:text-properties style:font-name="標楷體" style:font-name-asian="標楷體" fo:color="#000000" fo:font-size="14pt" style:font-size-asian="14pt" style:font-size-complex="14pt"/>
    </style:style>
    <style:style style:name="P504" style:parent-style-name="內文" style:family="paragraph">
      <style:paragraph-properties fo:text-align="justify"/>
      <style:text-properties style:font-name="標楷體" style:font-name-asian="標楷體" fo:color="#000000" fo:font-size="14pt" style:font-size-asian="14pt" style:font-size-complex="14pt"/>
    </style:style>
    <style:style style:name="P505" style:parent-style-name="內文" style:family="paragraph">
      <style:paragraph-properties fo:text-align="justify"/>
      <style:text-properties style:font-name="標楷體" style:font-name-asian="標楷體" fo:color="#000000" fo:font-size="14pt" style:font-size-asian="14pt" style:font-size-complex="14pt"/>
    </style:style>
    <style:style style:name="P506" style:parent-style-name="內文" style:family="paragraph">
      <style:paragraph-properties fo:text-align="justify"/>
      <style:text-properties style:font-name="標楷體" style:font-name-asian="標楷體" fo:color="#000000" fo:font-size="14pt" style:font-size-asian="14pt" style:font-size-complex="14pt"/>
    </style:style>
    <style:style style:name="P507" style:parent-style-name="內文" style:family="paragraph">
      <style:paragraph-properties fo:text-align="justify"/>
      <style:text-properties style:font-name="標楷體" style:font-name-asian="標楷體" fo:color="#000000" fo:font-size="14pt" style:font-size-asian="14pt" style:font-size-complex="14pt"/>
    </style:style>
    <style:style style:name="P508" style:parent-style-name="內文" style:family="paragraph">
      <style:paragraph-properties fo:text-align="justify"/>
      <style:text-properties style:font-name="標楷體" style:font-name-asian="標楷體" fo:color="#000000" fo:font-size="14pt" style:font-size-asian="14pt" style:font-size-complex="14pt"/>
    </style:style>
    <style:style style:name="P509" style:parent-style-name="內文" style:family="paragraph">
      <style:paragraph-properties fo:text-align="justify"/>
      <style:text-properties style:font-name="標楷體" style:font-name-asian="標楷體" fo:color="#000000" fo:font-size="14pt" style:font-size-asian="14pt" style:font-size-complex="14pt"/>
    </style:style>
    <style:style style:name="P510" style:parent-style-name="內文" style:family="paragraph">
      <style:paragraph-properties fo:text-align="justify"/>
      <style:text-properties style:font-name="標楷體" style:font-name-asian="標楷體" fo:color="#000000" fo:font-size="14pt" style:font-size-asian="14pt" style:font-size-complex="14pt"/>
    </style:style>
    <style:style style:name="P511" style:parent-style-name="內文" style:family="paragraph">
      <style:paragraph-properties fo:text-align="justify"/>
      <style:text-properties style:font-name="標楷體" style:font-name-asian="標楷體" fo:color="#000000" fo:font-size="14pt" style:font-size-asian="14pt" style:font-size-complex="14pt"/>
    </style:style>
    <style:style style:name="P512" style:parent-style-name="內文" style:family="paragraph">
      <style:paragraph-properties fo:text-align="justify"/>
      <style:text-properties style:font-name="標楷體" style:font-name-asian="標楷體" fo:color="#000000" fo:font-size="14pt" style:font-size-asian="14pt" style:font-size-complex="14pt"/>
    </style:style>
    <style:style style:name="P513" style:parent-style-name="內文" style:family="paragraph">
      <style:paragraph-properties fo:text-align="justify"/>
      <style:text-properties style:font-name="標楷體" style:font-name-asian="標楷體" fo:color="#000000" fo:font-size="14pt" style:font-size-asian="14pt" style:font-size-complex="14pt"/>
    </style:style>
    <style:style style:name="P514" style:parent-style-name="內文" style:family="paragraph">
      <style:paragraph-properties fo:text-align="justify"/>
      <style:text-properties style:font-name="標楷體" style:font-name-asian="標楷體" fo:color="#000000" fo:font-size="14pt" style:font-size-asian="14pt" style:font-size-complex="14pt"/>
    </style:style>
    <style:style style:name="P515" style:parent-style-name="內文" style:family="paragraph">
      <style:paragraph-properties fo:text-align="justify"/>
      <style:text-properties style:font-name="標楷體" style:font-name-asian="標楷體" fo:color="#000000" fo:font-size="14pt" style:font-size-asian="14pt" style:font-size-complex="14pt"/>
    </style:style>
    <style:style style:name="P516" style:parent-style-name="內文" style:family="paragraph">
      <style:paragraph-properties fo:text-align="justify"/>
      <style:text-properties style:font-name="標楷體" style:font-name-asian="標楷體" fo:color="#000000" fo:font-size="14pt" style:font-size-asian="14pt" style:font-size-complex="14pt"/>
    </style:style>
    <style:style style:name="P517" style:parent-style-name="內文" style:family="paragraph">
      <style:paragraph-properties fo:text-align="justify"/>
      <style:text-properties style:font-name="標楷體" style:font-name-asian="標楷體" fo:color="#000000" fo:font-size="14pt" style:font-size-asian="14pt" style:font-size-complex="14pt"/>
    </style:style>
    <style:style style:name="P518" style:parent-style-name="內文" style:family="paragraph">
      <style:paragraph-properties fo:text-align="justify"/>
      <style:text-properties style:font-name="標楷體" style:font-name-asian="標楷體" fo:color="#000000" fo:font-size="14pt" style:font-size-asian="14pt" style:font-size-complex="14pt"/>
    </style:style>
    <style:style style:name="P519" style:parent-style-name="內文" style:family="paragraph">
      <style:paragraph-properties fo:text-align="justify"/>
      <style:text-properties style:font-name="標楷體" style:font-name-asian="標楷體" fo:color="#000000" fo:font-size="14pt" style:font-size-asian="14pt" style:font-size-complex="14pt"/>
    </style:style>
    <style:style style:name="P520" style:parent-style-name="內文" style:family="paragraph">
      <style:paragraph-properties fo:text-align="justify"/>
      <style:text-properties style:font-name="標楷體" style:font-name-asian="標楷體" fo:color="#000000" fo:font-size="14pt" style:font-size-asian="14pt" style:font-size-complex="14pt"/>
    </style:style>
    <style:style style:name="P521" style:parent-style-name="內文" style:family="paragraph">
      <style:paragraph-properties fo:text-align="justify"/>
      <style:text-properties style:font-name="標楷體" style:font-name-asian="標楷體" fo:color="#000000" fo:font-size="14pt" style:font-size-asian="14pt" style:font-size-complex="14pt"/>
    </style:style>
    <style:style style:name="P522" style:parent-style-name="內文" style:family="paragraph">
      <style:paragraph-properties fo:text-align="justify"/>
      <style:text-properties style:font-name="標楷體" style:font-name-asian="標楷體" fo:color="#000000" fo:font-size="14pt" style:font-size-asian="14pt" style:font-size-complex="14pt"/>
    </style:style>
    <style:style style:name="P523" style:parent-style-name="內文" style:family="paragraph">
      <style:paragraph-properties fo:text-align="justify"/>
      <style:text-properties style:font-name="標楷體" style:font-name-asian="標楷體" fo:color="#000000" fo:font-size="14pt" style:font-size-asian="14pt" style:font-size-complex="14pt"/>
    </style:style>
    <style:style style:name="P524" style:parent-style-name="內文" style:family="paragraph">
      <style:paragraph-properties fo:text-align="justify"/>
      <style:text-properties style:font-name="標楷體" style:font-name-asian="標楷體" fo:color="#000000" fo:font-size="14pt" style:font-size-asian="14pt" style:font-size-complex="14pt"/>
    </style:style>
    <style:style style:name="P525" style:parent-style-name="內文" style:family="paragraph">
      <style:paragraph-properties fo:text-align="justify"/>
      <style:text-properties style:font-name="標楷體" style:font-name-asian="標楷體" fo:color="#000000" fo:font-size="14pt" style:font-size-asian="14pt" style:font-size-complex="14pt"/>
    </style:style>
    <style:style style:name="P526" style:parent-style-name="內文" style:family="paragraph">
      <style:paragraph-properties fo:text-align="justify"/>
      <style:text-properties style:font-name="標楷體" style:font-name-asian="標楷體" fo:color="#000000" fo:font-size="14pt" style:font-size-asian="14pt" style:font-size-complex="14pt"/>
    </style:style>
    <style:style style:name="P527" style:parent-style-name="內文" style:family="paragraph">
      <style:paragraph-properties fo:text-align="justify"/>
      <style:text-properties style:font-name="標楷體" style:font-name-asian="標楷體" fo:color="#000000" fo:font-size="14pt" style:font-size-asian="14pt" style:font-size-complex="14pt"/>
    </style:style>
    <style:style style:name="P528" style:parent-style-name="內文" style:family="paragraph">
      <style:paragraph-properties fo:text-align="justify"/>
      <style:text-properties style:font-name="標楷體" style:font-name-asian="標楷體" fo:color="#000000" fo:font-size="14pt" style:font-size-asian="14pt" style:font-size-complex="14pt"/>
    </style:style>
    <style:style style:name="P529" style:parent-style-name="內文" style:family="paragraph">
      <style:paragraph-properties fo:text-align="justify"/>
      <style:text-properties style:font-name="標楷體" style:font-name-asian="標楷體" fo:color="#000000" fo:font-size="14pt" style:font-size-asian="14pt" style:font-size-complex="14pt"/>
    </style:style>
    <style:style style:name="P530" style:parent-style-name="內文" style:family="paragraph">
      <style:paragraph-properties fo:text-align="justify"/>
      <style:text-properties style:font-name="標楷體" style:font-name-asian="標楷體" fo:color="#000000" fo:font-size="14pt" style:font-size-asian="14pt" style:font-size-complex="14pt"/>
    </style:style>
    <style:style style:name="P531" style:parent-style-name="內文" style:family="paragraph">
      <style:text-properties style:font-name="標楷體" style:font-name-asian="標楷體" fo:color="#000000" fo:font-size="14pt" style:font-size-asian="14pt" style:font-size-complex="14pt"/>
    </style:style>
    <style:style style:name="P532" style:parent-style-name="內文" style:family="paragraph">
      <style:paragraph-properties fo:text-align="justify"/>
      <style:text-properties style:font-name="標楷體" style:font-name-asian="標楷體" fo:color="#000000" fo:font-size="14pt" style:font-size-asian="14pt" style:font-size-complex="14pt"/>
    </style:style>
    <style:style style:name="P533" style:parent-style-name="內文" style:family="paragraph">
      <style:paragraph-properties fo:text-align="justify"/>
      <style:text-properties style:font-name="標楷體" style:font-name-asian="標楷體" fo:color="#000000" fo:font-size="14pt" style:font-size-asian="14pt" style:font-size-complex="14pt"/>
    </style:style>
    <style:style style:name="P534" style:parent-style-name="內文" style:family="paragraph">
      <style:paragraph-properties fo:text-align="justify"/>
      <style:text-properties style:font-name="標楷體" style:font-name-asian="標楷體" fo:color="#000000" fo:font-size="14pt" style:font-size-asian="14pt" style:font-size-complex="14pt"/>
    </style:style>
    <style:style style:name="P535" style:parent-style-name="內文" style:family="paragraph">
      <style:paragraph-properties fo:text-align="justify"/>
      <style:text-properties style:font-name="標楷體" style:font-name-asian="標楷體" fo:color="#000000" fo:font-size="14pt" style:font-size-asian="14pt" style:font-size-complex="14pt"/>
    </style:style>
    <style:style style:name="P536" style:parent-style-name="內文" style:family="paragraph">
      <style:paragraph-properties fo:text-align="justify"/>
      <style:text-properties style:font-name="標楷體" style:font-name-asian="標楷體" fo:color="#000000" fo:font-size="14pt" style:font-size-asian="14pt" style:font-size-complex="14pt"/>
    </style:style>
    <style:style style:name="P537" style:parent-style-name="內文" style:family="paragraph">
      <style:paragraph-properties fo:text-align="justify"/>
      <style:text-properties style:font-name="標楷體" style:font-name-asian="標楷體" fo:color="#000000" fo:font-size="14pt" style:font-size-asian="14pt" style:font-size-complex="14pt"/>
    </style:style>
    <style:style style:name="P538" style:parent-style-name="內文" style:family="paragraph">
      <style:paragraph-properties fo:text-align="justify"/>
      <style:text-properties style:font-name="標楷體" style:font-name-asian="標楷體" fo:color="#000000" fo:font-size="14pt" style:font-size-asian="14pt" style:font-size-complex="14pt"/>
    </style:style>
    <style:style style:name="P539" style:parent-style-name="內文" style:family="paragraph">
      <style:paragraph-properties fo:text-align="justify"/>
      <style:text-properties style:font-name="標楷體" style:font-name-asian="標楷體" fo:color="#000000" fo:font-size="14pt" style:font-size-asian="14pt" style:font-size-complex="14pt"/>
    </style:style>
    <style:style style:name="P540" style:parent-style-name="內文" style:family="paragraph">
      <style:paragraph-properties fo:text-align="justify"/>
      <style:text-properties style:font-name="標楷體" style:font-name-asian="標楷體" fo:color="#000000" fo:font-size="14pt" style:font-size-asian="14pt" style:font-size-complex="14pt"/>
    </style:style>
    <style:style style:name="P541" style:parent-style-name="內文" style:family="paragraph">
      <style:paragraph-properties fo:text-align="justify"/>
      <style:text-properties style:font-name="標楷體" style:font-name-asian="標楷體" fo:color="#000000" fo:font-size="14pt" style:font-size-asian="14pt" style:font-size-complex="14pt"/>
    </style:style>
    <style:style style:name="P542" style:parent-style-name="內文" style:family="paragraph">
      <style:paragraph-properties fo:text-align="justify"/>
      <style:text-properties style:font-name="標楷體" style:font-name-asian="標楷體" fo:color="#000000" fo:font-size="14pt" style:font-size-asian="14pt" style:font-size-complex="14pt"/>
    </style:style>
    <style:style style:name="P543" style:parent-style-name="內文" style:family="paragraph">
      <style:paragraph-properties fo:text-align="justify"/>
      <style:text-properties style:font-name="標楷體" style:font-name-asian="標楷體" fo:color="#000000" fo:font-size="14pt" style:font-size-asian="14pt" style:font-size-complex="14pt"/>
    </style:style>
    <style:style style:name="P544" style:parent-style-name="內文" style:family="paragraph">
      <style:paragraph-properties fo:text-align="justify"/>
      <style:text-properties style:font-name="標楷體" style:font-name-asian="標楷體" fo:color="#000000" fo:font-size="14pt" style:font-size-asian="14pt" style:font-size-complex="14pt"/>
    </style:style>
    <style:style style:name="P545" style:parent-style-name="內文" style:family="paragraph">
      <style:paragraph-properties fo:text-align="justify"/>
      <style:text-properties style:font-name="標楷體" style:font-name-asian="標楷體" fo:color="#000000" fo:font-size="14pt" style:font-size-asian="14pt" style:font-size-complex="14pt"/>
    </style:style>
    <style:style style:name="P546" style:parent-style-name="內文" style:family="paragraph">
      <style:paragraph-properties fo:text-align="justify"/>
      <style:text-properties style:font-name="標楷體" style:font-name-asian="標楷體" fo:color="#000000" fo:font-size="14pt" style:font-size-asian="14pt" style:font-size-complex="14pt"/>
    </style:style>
    <style:style style:name="P547" style:parent-style-name="內文" style:family="paragraph">
      <style:paragraph-properties fo:text-align="justify"/>
      <style:text-properties style:font-name="標楷體" style:font-name-asian="標楷體" fo:color="#000000" fo:font-size="14pt" style:font-size-asian="14pt" style:font-size-complex="14pt"/>
    </style:style>
    <style:style style:name="P548" style:parent-style-name="內文" style:family="paragraph">
      <style:paragraph-properties fo:text-align="justify"/>
      <style:text-properties style:font-name="標楷體" style:font-name-asian="標楷體" fo:color="#000000" fo:font-size="14pt" style:font-size-asian="14pt" style:font-size-complex="14pt"/>
    </style:style>
    <style:style style:name="P549" style:parent-style-name="內文" style:family="paragraph">
      <style:paragraph-properties fo:text-align="justify"/>
      <style:text-properties style:font-name="標楷體" style:font-name-asian="標楷體" fo:color="#000000" fo:font-size="14pt" style:font-size-asian="14pt" style:font-size-complex="14pt"/>
    </style:style>
    <style:style style:name="P550" style:parent-style-name="內文" style:family="paragraph">
      <style:paragraph-properties fo:text-align="justify"/>
      <style:text-properties style:font-name="標楷體" style:font-name-asian="標楷體" fo:color="#000000" fo:font-size="14pt" style:font-size-asian="14pt" style:font-size-complex="14pt"/>
    </style:style>
    <style:style style:name="P551" style:parent-style-name="內文" style:family="paragraph">
      <style:paragraph-properties fo:text-align="justify"/>
      <style:text-properties style:font-name="標楷體" style:font-name-asian="標楷體" fo:color="#000000" fo:font-size="14pt" style:font-size-asian="14pt" style:font-size-complex="14pt"/>
    </style:style>
    <style:style style:name="P552" style:parent-style-name="內文" style:family="paragraph">
      <style:paragraph-properties fo:text-align="justify"/>
      <style:text-properties style:font-name="標楷體" style:font-name-asian="標楷體" fo:color="#000000" fo:font-size="14pt" style:font-size-asian="14pt" style:font-size-complex="14pt"/>
    </style:style>
    <style:style style:name="P553" style:parent-style-name="內文" style:family="paragraph">
      <style:paragraph-properties fo:text-align="justify"/>
      <style:text-properties style:font-name="標楷體" style:font-name-asian="標楷體" fo:color="#000000" fo:font-size="14pt" style:font-size-asian="14pt" style:font-size-complex="14pt"/>
    </style:style>
    <style:style style:name="P554" style:parent-style-name="內文" style:family="paragraph">
      <style:paragraph-properties fo:text-align="justify"/>
      <style:text-properties style:font-name="標楷體" style:font-name-asian="標楷體" fo:color="#000000" fo:font-size="14pt" style:font-size-asian="14pt" style:font-size-complex="14pt"/>
    </style:style>
    <style:style style:name="P555" style:parent-style-name="內文" style:family="paragraph">
      <style:paragraph-properties fo:text-align="justify"/>
      <style:text-properties style:font-name="標楷體" style:font-name-asian="標楷體" fo:color="#000000" fo:font-size="14pt" style:font-size-asian="14pt" style:font-size-complex="14pt"/>
    </style:style>
    <style:style style:name="P556" style:parent-style-name="內文" style:family="paragraph">
      <style:paragraph-properties fo:text-align="justify"/>
      <style:text-properties style:font-name="標楷體" style:font-name-asian="標楷體" fo:color="#000000" fo:font-size="14pt" style:font-size-asian="14pt" style:font-size-complex="14pt"/>
    </style:style>
    <style:style style:name="P557" style:parent-style-name="內文" style:family="paragraph">
      <style:paragraph-properties fo:text-align="justify"/>
      <style:text-properties style:font-name="標楷體" style:font-name-asian="標楷體" fo:color="#000000" fo:font-size="14pt" style:font-size-asian="14pt" style:font-size-complex="14pt"/>
    </style:style>
    <style:style style:name="P558" style:parent-style-name="內文" style:family="paragraph">
      <style:paragraph-properties fo:text-align="justify"/>
      <style:text-properties style:font-name="標楷體" style:font-name-asian="標楷體" fo:color="#000000" fo:font-size="14pt" style:font-size-asian="14pt" style:font-size-complex="14pt"/>
    </style:style>
    <style:style style:name="P559" style:parent-style-name="內文" style:family="paragraph">
      <style:paragraph-properties fo:text-align="justify"/>
      <style:text-properties style:font-name="標楷體" style:font-name-asian="標楷體" fo:color="#000000" fo:font-size="14pt" style:font-size-asian="14pt" style:font-size-complex="14pt"/>
    </style:style>
    <style:style style:name="P560" style:parent-style-name="內文" style:family="paragraph">
      <style:paragraph-properties fo:text-align="justify"/>
      <style:text-properties style:font-name="標楷體" style:font-name-asian="標楷體" fo:color="#000000" fo:font-size="14pt" style:font-size-asian="14pt" style:font-size-complex="14pt"/>
    </style:style>
    <style:style style:name="P561" style:parent-style-name="內文" style:family="paragraph">
      <style:paragraph-properties fo:text-align="justify"/>
      <style:text-properties style:font-name="標楷體" style:font-name-asian="標楷體" fo:color="#000000" fo:font-size="14pt" style:font-size-asian="14pt" style:font-size-complex="14pt"/>
    </style:style>
    <style:style style:name="P562" style:parent-style-name="內文" style:family="paragraph">
      <style:paragraph-properties fo:text-align="justify"/>
      <style:text-properties style:font-name="標楷體" style:font-name-asian="標楷體" fo:color="#000000" fo:font-size="14pt" style:font-size-asian="14pt" style:font-size-complex="14pt"/>
    </style:style>
    <style:style style:name="P563" style:parent-style-name="內文" style:family="paragraph">
      <style:paragraph-properties fo:text-align="justify"/>
      <style:text-properties style:font-name="標楷體" style:font-name-asian="標楷體" fo:color="#000000" fo:font-size="14pt" style:font-size-asian="14pt" style:font-size-complex="14pt"/>
    </style:style>
    <style:style style:name="P564" style:parent-style-name="內文" style:family="paragraph">
      <style:paragraph-properties fo:text-align="justify"/>
      <style:text-properties style:font-name="標楷體" style:font-name-asian="標楷體" fo:color="#000000" fo:font-size="14pt" style:font-size-asian="14pt" style:font-size-complex="14pt"/>
    </style:style>
    <style:style style:name="P565" style:parent-style-name="內文" style:family="paragraph">
      <style:paragraph-properties fo:text-align="justify"/>
      <style:text-properties style:font-name="標楷體" style:font-name-asian="標楷體" fo:color="#000000" fo:font-size="14pt" style:font-size-asian="14pt" style:font-size-complex="14pt"/>
    </style:style>
    <style:style style:name="P566" style:parent-style-name="內文" style:family="paragraph">
      <style:paragraph-properties fo:text-align="justify"/>
      <style:text-properties style:font-name="標楷體" style:font-name-asian="標楷體" fo:color="#000000" fo:font-size="14pt" style:font-size-asian="14pt" style:font-size-complex="14pt"/>
    </style:style>
    <style:style style:name="P567" style:parent-style-name="內文" style:family="paragraph">
      <style:paragraph-properties fo:text-align="justify"/>
      <style:text-properties style:font-name="標楷體" style:font-name-asian="標楷體" fo:color="#000000" fo:font-size="14pt" style:font-size-asian="14pt" style:font-size-complex="14pt"/>
    </style:style>
    <style:style style:name="P568" style:parent-style-name="內文" style:family="paragraph">
      <style:paragraph-properties fo:text-align="justify"/>
      <style:text-properties style:font-name="標楷體" style:font-name-asian="標楷體" fo:color="#000000" fo:font-size="14pt" style:font-size-asian="14pt" style:font-size-complex="14pt"/>
    </style:style>
    <style:style style:name="P569" style:parent-style-name="內文" style:family="paragraph">
      <style:paragraph-properties fo:text-align="justify"/>
      <style:text-properties style:font-name="標楷體" style:font-name-asian="標楷體" fo:color="#000000" fo:font-size="14pt" style:font-size-asian="14pt" style:font-size-complex="14pt"/>
    </style:style>
    <style:style style:name="P570" style:parent-style-name="內文" style:family="paragraph">
      <style:paragraph-properties fo:text-align="justify"/>
      <style:text-properties style:font-name="標楷體" style:font-name-asian="標楷體" fo:color="#000000" fo:font-size="14pt" style:font-size-asian="14pt" style:font-size-complex="14pt"/>
    </style:style>
    <style:style style:name="P571" style:parent-style-name="內文" style:family="paragraph">
      <style:paragraph-properties fo:text-align="justify"/>
      <style:text-properties style:font-name="標楷體" style:font-name-asian="標楷體" fo:color="#000000" fo:font-size="14pt" style:font-size-asian="14pt" style:font-size-complex="14pt"/>
    </style:style>
    <style:style style:name="P572" style:parent-style-name="內文" style:family="paragraph">
      <style:paragraph-properties fo:text-align="justify"/>
      <style:text-properties style:font-name="標楷體" style:font-name-asian="標楷體" fo:color="#000000" fo:font-size="14pt" style:font-size-asian="14pt" style:font-size-complex="14pt"/>
    </style:style>
    <style:style style:name="P573" style:parent-style-name="內文" style:family="paragraph">
      <style:paragraph-properties fo:text-align="justify"/>
      <style:text-properties style:font-name="標楷體" style:font-name-asian="標楷體" fo:color="#000000" fo:font-size="14pt" style:font-size-asian="14pt" style:font-size-complex="14pt"/>
    </style:style>
    <style:style style:name="P574" style:parent-style-name="內文" style:family="paragraph">
      <style:paragraph-properties fo:text-align="justify"/>
      <style:text-properties style:font-name="標楷體" style:font-name-asian="標楷體" fo:color="#000000" fo:font-size="14pt" style:font-size-asian="14pt" style:font-size-complex="14pt"/>
    </style:style>
    <style:style style:name="P575" style:parent-style-name="內文" style:family="paragraph">
      <style:paragraph-properties fo:text-align="justify"/>
      <style:text-properties style:font-name="標楷體" style:font-name-asian="標楷體" fo:color="#000000" fo:font-size="14pt" style:font-size-asian="14pt" style:font-size-complex="14pt"/>
    </style:style>
    <style:style style:name="P576" style:parent-style-name="內文" style:family="paragraph">
      <style:paragraph-properties fo:text-align="justify"/>
      <style:text-properties style:font-name="標楷體" style:font-name-asian="標楷體" fo:color="#000000" fo:font-size="14pt" style:font-size-asian="14pt" style:font-size-complex="14pt"/>
    </style:style>
    <style:style style:name="P577" style:parent-style-name="內文" style:family="paragraph">
      <style:paragraph-properties fo:text-align="justify"/>
      <style:text-properties style:font-name="標楷體" style:font-name-asian="標楷體" fo:color="#000000" fo:font-size="14pt" style:font-size-asian="14pt" style:font-size-complex="14pt"/>
    </style:style>
    <style:style style:name="P578" style:parent-style-name="內文" style:family="paragraph">
      <style:paragraph-properties fo:text-align="justify"/>
      <style:text-properties style:font-name="標楷體" style:font-name-asian="標楷體" fo:color="#000000" fo:font-size="14pt" style:font-size-asian="14pt" style:font-size-complex="14pt"/>
    </style:style>
    <style:style style:name="P579" style:parent-style-name="內文" style:family="paragraph">
      <style:paragraph-properties fo:text-align="justify"/>
      <style:text-properties style:font-name="標楷體" style:font-name-asian="標楷體" fo:color="#000000" fo:font-size="14pt" style:font-size-asian="14pt" style:font-size-complex="14pt"/>
    </style:style>
    <style:style style:name="P580"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581" style:family="table-cell">
      <style:table-cell-properties fo:border="0.0069in solid #000000" style:writing-mode="lr-tb" fo:padding-top="0in" fo:padding-left="0.0194in" fo:padding-bottom="0in" fo:padding-right="0.0194in"/>
    </style:style>
    <style:style style:name="P582" style:parent-style-name="內文" style:family="paragraph">
      <style:paragraph-properties fo:text-align="justify"/>
      <style:text-properties style:font-name="標楷體" style:font-name-asian="標楷體" fo:color="#000000" fo:font-size="14pt" style:font-size-asian="14pt" style:font-size-complex="14pt"/>
    </style:style>
    <style:style style:name="P583" style:parent-style-name="內文" style:family="paragraph">
      <style:paragraph-properties fo:text-align="justify"/>
      <style:text-properties style:font-name="標楷體" style:font-name-asian="標楷體" fo:color="#000000" fo:font-size="14pt" style:font-size-asian="14pt" style:font-size-complex="14pt"/>
    </style:style>
    <style:style style:name="P584" style:parent-style-name="內文" style:family="paragraph">
      <style:paragraph-properties fo:text-align="justify"/>
      <style:text-properties style:font-name="標楷體" style:font-name-asian="標楷體" fo:color="#000000" fo:font-size="14pt" style:font-size-asian="14pt" style:font-size-complex="14pt"/>
    </style:style>
    <style:style style:name="P585" style:parent-style-name="內文" style:family="paragraph">
      <style:paragraph-properties fo:text-align="justify"/>
      <style:text-properties style:font-name="標楷體" style:font-name-asian="標楷體" fo:color="#000000" fo:font-size="14pt" style:font-size-asian="14pt" style:font-size-complex="14pt"/>
    </style:style>
    <style:style style:name="P586" style:parent-style-name="內文" style:family="paragraph">
      <style:paragraph-properties fo:text-align="justify"/>
      <style:text-properties style:font-name="標楷體" style:font-name-asian="標楷體" fo:color="#000000" fo:font-size="14pt" style:font-size-asian="14pt" style:font-size-complex="14pt"/>
    </style:style>
    <style:style style:name="P587" style:parent-style-name="內文" style:family="paragraph">
      <style:paragraph-properties fo:text-align="justify"/>
      <style:text-properties style:font-name="標楷體" style:font-name-asian="標楷體" fo:color="#000000" fo:font-size="14pt" style:font-size-asian="14pt" style:font-size-complex="14pt"/>
    </style:style>
    <style:style style:name="P588" style:parent-style-name="內文" style:family="paragraph">
      <style:paragraph-properties fo:text-align="justify"/>
      <style:text-properties style:font-name="標楷體" style:font-name-asian="標楷體" fo:color="#000000" fo:font-size="14pt" style:font-size-asian="14pt" style:font-size-complex="14pt"/>
    </style:style>
    <style:style style:name="P589" style:parent-style-name="內文" style:family="paragraph">
      <style:paragraph-properties fo:text-align="justify"/>
      <style:text-properties style:font-name="標楷體" style:font-name-asian="標楷體" fo:color="#000000" fo:font-size="14pt" style:font-size-asian="14pt" style:font-size-complex="14pt"/>
    </style:style>
    <style:style style:name="P590" style:parent-style-name="內文" style:family="paragraph">
      <style:paragraph-properties fo:text-align="justify"/>
      <style:text-properties style:font-name="標楷體" style:font-name-asian="標楷體" fo:color="#000000" fo:font-size="14pt" style:font-size-asian="14pt" style:font-size-complex="14pt"/>
    </style:style>
    <style:style style:name="P591" style:parent-style-name="內文" style:family="paragraph">
      <style:paragraph-properties fo:text-align="justify"/>
      <style:text-properties style:font-name="標楷體" style:font-name-asian="標楷體" fo:color="#000000" fo:font-size="14pt" style:font-size-asian="14pt" style:font-size-complex="14pt"/>
    </style:style>
    <style:style style:name="P592" style:parent-style-name="內文" style:family="paragraph">
      <style:paragraph-properties fo:text-align="justify"/>
      <style:text-properties style:font-name="標楷體" style:font-name-asian="標楷體" fo:color="#000000" fo:font-size="14pt" style:font-size-asian="14pt" style:font-size-complex="14pt"/>
    </style:style>
    <style:style style:name="P593" style:parent-style-name="內文" style:family="paragraph">
      <style:paragraph-properties fo:text-align="justify"/>
      <style:text-properties style:font-name="標楷體" style:font-name-asian="標楷體" fo:color="#000000" fo:font-size="14pt" style:font-size-asian="14pt" style:font-size-complex="14pt"/>
    </style:style>
    <style:style style:name="P594" style:parent-style-name="內文" style:family="paragraph">
      <style:paragraph-properties fo:text-align="justify"/>
      <style:text-properties style:font-name="標楷體" style:font-name-asian="標楷體" fo:color="#000000" fo:font-size="14pt" style:font-size-asian="14pt" style:font-size-complex="14pt"/>
    </style:style>
    <style:style style:name="P595" style:parent-style-name="內文" style:family="paragraph">
      <style:paragraph-properties fo:text-align="justify"/>
      <style:text-properties style:font-name="標楷體" style:font-name-asian="標楷體" fo:color="#000000" fo:font-size="14pt" style:font-size-asian="14pt" style:font-size-complex="14pt"/>
    </style:style>
    <style:style style:name="P596" style:parent-style-name="內文" style:family="paragraph">
      <style:paragraph-properties fo:text-align="justify"/>
      <style:text-properties style:font-name="標楷體" style:font-name-asian="標楷體" fo:color="#000000" fo:font-size="14pt" style:font-size-asian="14pt" style:font-size-complex="14pt"/>
    </style:style>
    <style:style style:name="P597" style:parent-style-name="內文" style:family="paragraph">
      <style:paragraph-properties fo:text-align="justify"/>
      <style:text-properties style:font-name="標楷體" style:font-name-asian="標楷體" fo:color="#000000" fo:font-size="14pt" style:font-size-asian="14pt" style:font-size-complex="14pt"/>
    </style:style>
    <style:style style:name="P598" style:parent-style-name="內文" style:family="paragraph">
      <style:paragraph-properties fo:text-align="justify"/>
      <style:text-properties style:font-name="標楷體" style:font-name-asian="標楷體" fo:color="#000000" fo:font-size="14pt" style:font-size-asian="14pt" style:font-size-complex="14pt"/>
    </style:style>
    <style:style style:name="P599" style:parent-style-name="內文" style:family="paragraph">
      <style:paragraph-properties fo:text-align="justify"/>
      <style:text-properties style:font-name="標楷體" style:font-name-asian="標楷體" fo:color="#000000" fo:font-size="14pt" style:font-size-asian="14pt" style:font-size-complex="14pt"/>
    </style:style>
    <style:style style:name="P600" style:parent-style-name="內文" style:family="paragraph">
      <style:paragraph-properties fo:text-align="justify"/>
      <style:text-properties style:font-name="標楷體" style:font-name-asian="標楷體" fo:color="#000000" fo:font-size="14pt" style:font-size-asian="14pt" style:font-size-complex="14pt"/>
    </style:style>
    <style:style style:name="P601" style:parent-style-name="內文" style:family="paragraph">
      <style:paragraph-properties fo:text-align="justify"/>
      <style:text-properties style:font-name="標楷體" style:font-name-asian="標楷體" fo:color="#000000" fo:font-size="14pt" style:font-size-asian="14pt" style:font-size-complex="14pt"/>
    </style:style>
    <style:style style:name="P602" style:parent-style-name="內文" style:family="paragraph">
      <style:paragraph-properties fo:text-align="justify"/>
      <style:text-properties style:font-name="標楷體" style:font-name-asian="標楷體" fo:color="#000000" fo:font-size="14pt" style:font-size-asian="14pt" style:font-size-complex="14pt"/>
    </style:style>
    <style:style style:name="P603" style:parent-style-name="內文" style:family="paragraph">
      <style:paragraph-properties fo:text-align="justify"/>
      <style:text-properties style:font-name="標楷體" style:font-name-asian="標楷體" fo:color="#000000" fo:font-size="14pt" style:font-size-asian="14pt" style:font-size-complex="14pt"/>
    </style:style>
    <style:style style:name="P604" style:parent-style-name="內文" style:family="paragraph">
      <style:paragraph-properties fo:text-align="justify"/>
      <style:text-properties style:font-name="標楷體" style:font-name-asian="標楷體" fo:color="#000000" fo:font-size="14pt" style:font-size-asian="14pt" style:font-size-complex="14pt"/>
    </style:style>
    <style:style style:name="P605" style:parent-style-name="內文" style:family="paragraph">
      <style:paragraph-properties fo:text-align="justify"/>
      <style:text-properties style:font-name="標楷體" style:font-name-asian="標楷體" fo:color="#000000" fo:font-size="14pt" style:font-size-asian="14pt" style:font-size-complex="14pt"/>
    </style:style>
    <style:style style:name="P606" style:parent-style-name="內文" style:family="paragraph">
      <style:paragraph-properties fo:text-align="justify"/>
      <style:text-properties style:font-name="標楷體" style:font-name-asian="標楷體" fo:color="#000000" fo:font-size="14pt" style:font-size-asian="14pt" style:font-size-complex="14pt"/>
    </style:style>
    <style:style style:name="P607" style:parent-style-name="內文" style:family="paragraph">
      <style:paragraph-properties fo:text-align="justify"/>
      <style:text-properties style:font-name="標楷體" style:font-name-asian="標楷體" fo:color="#000000" fo:font-size="14pt" style:font-size-asian="14pt" style:font-size-complex="14pt"/>
    </style:style>
    <style:style style:name="P608" style:parent-style-name="內文" style:family="paragraph">
      <style:paragraph-properties fo:text-align="justify"/>
      <style:text-properties style:font-name="標楷體" style:font-name-asian="標楷體" fo:color="#000000" fo:font-size="14pt" style:font-size-asian="14pt" style:font-size-complex="14pt"/>
    </style:style>
    <style:style style:name="P609" style:parent-style-name="內文" style:family="paragraph">
      <style:paragraph-properties fo:text-align="justify"/>
      <style:text-properties style:font-name="標楷體" style:font-name-asian="標楷體" fo:color="#000000" fo:font-size="14pt" style:font-size-asian="14pt" style:font-size-complex="14pt"/>
    </style:style>
    <style:style style:name="P610" style:parent-style-name="內文" style:family="paragraph">
      <style:paragraph-properties fo:text-align="justify"/>
      <style:text-properties style:font-name="標楷體" style:font-name-asian="標楷體" fo:color="#000000" fo:font-size="14pt" style:font-size-asian="14pt" style:font-size-complex="14pt"/>
    </style:style>
    <style:style style:name="P611" style:parent-style-name="內文" style:family="paragraph">
      <style:paragraph-properties fo:text-align="justify"/>
      <style:text-properties style:font-name="標楷體" style:font-name-asian="標楷體" fo:color="#000000" fo:font-size="14pt" style:font-size-asian="14pt" style:font-size-complex="14pt"/>
    </style:style>
    <style:style style:name="P612" style:parent-style-name="內文" style:family="paragraph">
      <style:paragraph-properties fo:text-align="justify"/>
      <style:text-properties style:font-name="標楷體" style:font-name-asian="標楷體" fo:color="#000000" fo:font-size="14pt" style:font-size-asian="14pt" style:font-size-complex="14pt"/>
    </style:style>
    <style:style style:name="P613" style:parent-style-name="內文" style:family="paragraph">
      <style:paragraph-properties fo:text-align="justify"/>
      <style:text-properties style:font-name="標楷體" style:font-name-asian="標楷體" fo:color="#000000" fo:font-size="14pt" style:font-size-asian="14pt" style:font-size-complex="14pt"/>
    </style:style>
    <style:style style:name="P614" style:parent-style-name="內文" style:family="paragraph">
      <style:paragraph-properties fo:text-align="justify"/>
      <style:text-properties style:font-name="標楷體" style:font-name-asian="標楷體" fo:color="#000000" fo:font-size="14pt" style:font-size-asian="14pt" style:font-size-complex="14pt"/>
    </style:style>
    <style:style style:name="P615" style:parent-style-name="內文" style:family="paragraph">
      <style:paragraph-properties fo:text-align="justify"/>
      <style:text-properties style:font-name="標楷體" style:font-name-asian="標楷體" fo:color="#000000" fo:font-size="14pt" style:font-size-asian="14pt" style:font-size-complex="14pt"/>
    </style:style>
    <style:style style:name="P616" style:parent-style-name="內文" style:family="paragraph">
      <style:paragraph-properties fo:text-align="justify"/>
      <style:text-properties style:font-name="標楷體" style:font-name-asian="標楷體" fo:color="#000000" fo:font-size="14pt" style:font-size-asian="14pt" style:font-size-complex="14pt"/>
    </style:style>
    <style:style style:name="P617" style:parent-style-name="內文" style:family="paragraph">
      <style:paragraph-properties fo:text-align="justify"/>
      <style:text-properties style:font-name="標楷體" style:font-name-asian="標楷體" fo:color="#000000" fo:font-size="14pt" style:font-size-asian="14pt" style:font-size-complex="14pt"/>
    </style:style>
    <style:style style:name="P618" style:parent-style-name="內文" style:family="paragraph">
      <style:paragraph-properties fo:text-align="justify"/>
      <style:text-properties style:font-name="標楷體" style:font-name-asian="標楷體" fo:color="#000000" fo:font-size="14pt" style:font-size-asian="14pt" style:font-size-complex="14pt"/>
    </style:style>
    <style:style style:name="P619" style:parent-style-name="內文" style:family="paragraph">
      <style:paragraph-properties fo:text-align="justify"/>
      <style:text-properties style:font-name="標楷體" style:font-name-asian="標楷體" fo:color="#000000" fo:font-size="14pt" style:font-size-asian="14pt" style:font-size-complex="14pt"/>
    </style:style>
    <style:style style:name="P620" style:parent-style-name="內文" style:family="paragraph">
      <style:paragraph-properties fo:text-align="justify"/>
      <style:text-properties style:font-name="標楷體" style:font-name-asian="標楷體" fo:color="#000000" fo:font-size="14pt" style:font-size-asian="14pt" style:font-size-complex="14pt"/>
    </style:style>
    <style:style style:name="P621" style:parent-style-name="內文" style:family="paragraph">
      <style:paragraph-properties fo:text-align="justify"/>
      <style:text-properties style:font-name="標楷體" style:font-name-asian="標楷體" fo:color="#000000" fo:font-size="14pt" style:font-size-asian="14pt" style:font-size-complex="14pt"/>
    </style:style>
    <style:style style:name="P622" style:parent-style-name="內文" style:family="paragraph">
      <style:paragraph-properties fo:text-align="justify"/>
      <style:text-properties style:font-name="標楷體" style:font-name-asian="標楷體" fo:color="#000000" fo:font-size="14pt" style:font-size-asian="14pt" style:font-size-complex="14pt"/>
    </style:style>
    <style:style style:name="P623" style:parent-style-name="內文" style:family="paragraph">
      <style:paragraph-properties fo:text-align="justify"/>
      <style:text-properties style:font-name="標楷體" style:font-name-asian="標楷體" fo:color="#000000" fo:font-size="14pt" style:font-size-asian="14pt" style:font-size-complex="14pt"/>
    </style:style>
    <style:style style:name="P624" style:parent-style-name="內文" style:family="paragraph">
      <style:paragraph-properties fo:text-align="justify"/>
      <style:text-properties style:font-name="標楷體" style:font-name-asian="標楷體" fo:color="#000000" fo:font-size="14pt" style:font-size-asian="14pt" style:font-size-complex="14pt"/>
    </style:style>
    <style:style style:name="P625" style:parent-style-name="內文" style:family="paragraph">
      <style:paragraph-properties fo:text-align="justify"/>
      <style:text-properties style:font-name="標楷體" style:font-name-asian="標楷體" fo:color="#000000" fo:font-size="14pt" style:font-size-asian="14pt" style:font-size-complex="14pt"/>
    </style:style>
    <style:style style:name="P626" style:parent-style-name="內文" style:family="paragraph">
      <style:paragraph-properties fo:text-align="justify"/>
      <style:text-properties style:font-name="標楷體" style:font-name-asian="標楷體" fo:color="#000000" fo:font-size="14pt" style:font-size-asian="14pt" style:font-size-complex="14pt"/>
    </style:style>
    <style:style style:name="P627" style:parent-style-name="內文" style:family="paragraph">
      <style:paragraph-properties fo:text-align="justify"/>
      <style:text-properties style:font-name="標楷體" style:font-name-asian="標楷體" fo:color="#000000" fo:font-size="14pt" style:font-size-asian="14pt" style:font-size-complex="14pt"/>
    </style:style>
    <style:style style:name="P628" style:parent-style-name="內文" style:family="paragraph">
      <style:paragraph-properties fo:text-align="justify"/>
      <style:text-properties style:font-name="標楷體" style:font-name-asian="標楷體" fo:color="#000000" fo:font-size="14pt" style:font-size-asian="14pt" style:font-size-complex="14pt"/>
    </style:style>
    <style:style style:name="P629" style:parent-style-name="內文" style:family="paragraph">
      <style:paragraph-properties fo:text-align="justify"/>
      <style:text-properties style:font-name="標楷體" style:font-name-asian="標楷體" fo:color="#000000" fo:font-size="14pt" style:font-size-asian="14pt" style:font-size-complex="14pt"/>
    </style:style>
    <style:style style:name="P630" style:parent-style-name="內文" style:family="paragraph">
      <style:paragraph-properties fo:text-align="justify"/>
      <style:text-properties style:font-name="標楷體" style:font-name-asian="標楷體" fo:color="#000000" fo:font-size="14pt" style:font-size-asian="14pt" style:font-size-complex="14pt"/>
    </style:style>
    <style:style style:name="P631" style:parent-style-name="內文" style:family="paragraph">
      <style:paragraph-properties fo:text-align="justify"/>
      <style:text-properties style:font-name="標楷體" style:font-name-asian="標楷體" fo:color="#000000" fo:font-size="14pt" style:font-size-asian="14pt" style:font-size-complex="14pt"/>
    </style:style>
    <style:style style:name="P632" style:parent-style-name="內文" style:family="paragraph">
      <style:paragraph-properties fo:text-align="justify"/>
      <style:text-properties style:font-name="標楷體" style:font-name-asian="標楷體" fo:color="#000000" fo:font-size="14pt" style:font-size-asian="14pt" style:font-size-complex="14pt"/>
    </style:style>
    <style:style style:name="P633" style:parent-style-name="內文" style:family="paragraph">
      <style:paragraph-properties fo:text-align="justify"/>
      <style:text-properties style:font-name="標楷體" style:font-name-asian="標楷體" fo:color="#000000" fo:font-size="14pt" style:font-size-asian="14pt" style:font-size-complex="14pt"/>
    </style:style>
    <style:style style:name="P634" style:parent-style-name="內文" style:family="paragraph">
      <style:paragraph-properties fo:text-align="justify"/>
      <style:text-properties style:font-name="標楷體" style:font-name-asian="標楷體" fo:color="#000000" fo:font-size="14pt" style:font-size-asian="14pt" style:font-size-complex="14pt"/>
    </style:style>
    <style:style style:name="P635" style:parent-style-name="內文" style:family="paragraph">
      <style:paragraph-properties fo:text-align="justify"/>
      <style:text-properties style:font-name="標楷體" style:font-name-asian="標楷體" fo:color="#000000" fo:font-size="14pt" style:font-size-asian="14pt" style:font-size-complex="14pt"/>
    </style:style>
    <style:style style:name="P636" style:parent-style-name="內文" style:family="paragraph">
      <style:paragraph-properties fo:text-align="justify"/>
      <style:text-properties style:font-name="標楷體" style:font-name-asian="標楷體" fo:color="#000000" fo:font-size="14pt" style:font-size-asian="14pt" style:font-size-complex="14pt"/>
    </style:style>
    <style:style style:name="P637" style:parent-style-name="內文" style:family="paragraph">
      <style:paragraph-properties fo:text-align="justify"/>
      <style:text-properties style:font-name="標楷體" style:font-name-asian="標楷體" fo:color="#000000" fo:font-size="14pt" style:font-size-asian="14pt" style:font-size-complex="14pt"/>
    </style:style>
    <style:style style:name="P638" style:parent-style-name="內文" style:family="paragraph">
      <style:paragraph-properties fo:text-align="justify"/>
      <style:text-properties style:font-name="標楷體" style:font-name-asian="標楷體" fo:color="#000000" fo:font-size="14pt" style:font-size-asian="14pt" style:font-size-complex="14pt"/>
    </style:style>
    <style:style style:name="P639" style:parent-style-name="內文" style:family="paragraph">
      <style:paragraph-properties fo:text-align="justify"/>
      <style:text-properties style:font-name="標楷體" style:font-name-asian="標楷體" fo:color="#000000" fo:font-size="14pt" style:font-size-asian="14pt" style:font-size-complex="14pt"/>
    </style:style>
    <style:style style:name="P640" style:parent-style-name="內文" style:family="paragraph">
      <style:paragraph-properties fo:text-align="justify"/>
      <style:text-properties style:font-name="標楷體" style:font-name-asian="標楷體" fo:color="#000000" fo:font-size="14pt" style:font-size-asian="14pt" style:font-size-complex="14pt"/>
    </style:style>
    <style:style style:name="P641" style:parent-style-name="內文" style:family="paragraph">
      <style:paragraph-properties fo:text-align="justify"/>
      <style:text-properties style:font-name="標楷體" style:font-name-asian="標楷體" fo:color="#000000" fo:font-size="14pt" style:font-size-asian="14pt" style:font-size-complex="14pt"/>
    </style:style>
    <style:style style:name="P642" style:parent-style-name="內文" style:family="paragraph">
      <style:paragraph-properties fo:text-align="justify"/>
      <style:text-properties style:font-name="標楷體" style:font-name-asian="標楷體" fo:color="#000000" fo:font-size="14pt" style:font-size-asian="14pt" style:font-size-complex="14pt"/>
    </style:style>
    <style:style style:name="P643" style:parent-style-name="內文" style:family="paragraph">
      <style:paragraph-properties fo:text-align="justify"/>
      <style:text-properties style:font-name="標楷體" style:font-name-asian="標楷體" fo:color="#000000" fo:font-size="14pt" style:font-size-asian="14pt" style:font-size-complex="14pt"/>
    </style:style>
    <style:style style:name="P644" style:parent-style-name="內文" style:family="paragraph">
      <style:paragraph-properties fo:text-align="justify"/>
      <style:text-properties style:font-name="標楷體" style:font-name-asian="標楷體" fo:color="#000000" fo:font-size="14pt" style:font-size-asian="14pt" style:font-size-complex="14pt"/>
    </style:style>
    <style:style style:name="P645" style:parent-style-name="內文" style:family="paragraph">
      <style:paragraph-properties fo:text-align="justify"/>
      <style:text-properties style:font-name="標楷體" style:font-name-asian="標楷體" fo:color="#000000" fo:font-size="14pt" style:font-size-asian="14pt" style:font-size-complex="14pt"/>
    </style:style>
    <style:style style:name="P646" style:parent-style-name="內文" style:family="paragraph">
      <style:paragraph-properties fo:text-align="justify"/>
      <style:text-properties style:font-name="標楷體" style:font-name-asian="標楷體" fo:color="#000000" fo:font-size="14pt" style:font-size-asian="14pt" style:font-size-complex="14pt"/>
    </style:style>
    <style:style style:name="P647" style:parent-style-name="內文" style:family="paragraph">
      <style:paragraph-properties fo:text-align="justify"/>
      <style:text-properties style:font-name="標楷體" style:font-name-asian="標楷體" fo:color="#000000" fo:font-size="14pt" style:font-size-asian="14pt" style:font-size-complex="14pt"/>
    </style:style>
    <style:style style:name="P648" style:parent-style-name="內文" style:family="paragraph">
      <style:paragraph-properties fo:text-align="justify"/>
      <style:text-properties style:font-name="標楷體" style:font-name-asian="標楷體" fo:color="#000000" fo:font-size="14pt" style:font-size-asian="14pt" style:font-size-complex="14pt"/>
    </style:style>
    <style:style style:name="P649" style:parent-style-name="內文" style:family="paragraph">
      <style:paragraph-properties fo:text-align="justify"/>
      <style:text-properties style:font-name="標楷體" style:font-name-asian="標楷體" fo:color="#000000" fo:font-size="14pt" style:font-size-asian="14pt" style:font-size-complex="14pt"/>
    </style:style>
    <style:style style:name="P650" style:parent-style-name="內文" style:family="paragraph">
      <style:paragraph-properties fo:text-align="justify"/>
      <style:text-properties style:font-name="標楷體" style:font-name-asian="標楷體" fo:color="#000000" fo:font-size="14pt" style:font-size-asian="14pt" style:font-size-complex="14pt"/>
    </style:style>
    <style:style style:name="P651" style:parent-style-name="內文" style:family="paragraph">
      <style:paragraph-properties fo:text-align="justify"/>
      <style:text-properties style:font-name="標楷體" style:font-name-asian="標楷體" fo:color="#000000" fo:font-size="14pt" style:font-size-asian="14pt" style:font-size-complex="14pt"/>
    </style:style>
    <style:style style:name="P652" style:parent-style-name="內文" style:family="paragraph">
      <style:paragraph-properties fo:text-align="justify"/>
      <style:text-properties style:font-name="標楷體" style:font-name-asian="標楷體" fo:color="#000000" fo:font-size="14pt" style:font-size-asian="14pt" style:font-size-complex="14pt"/>
    </style:style>
    <style:style style:name="P653" style:parent-style-name="內文" style:family="paragraph">
      <style:paragraph-properties fo:text-align="justify"/>
      <style:text-properties style:font-name="標楷體" style:font-name-asian="標楷體" fo:color="#000000" fo:font-size="14pt" style:font-size-asian="14pt" style:font-size-complex="14pt"/>
    </style:style>
    <style:style style:name="P654" style:parent-style-name="內文" style:family="paragraph">
      <style:paragraph-properties fo:text-align="justify"/>
      <style:text-properties style:font-name="標楷體" style:font-name-asian="標楷體" fo:color="#000000" fo:font-size="14pt" style:font-size-asian="14pt" style:font-size-complex="14pt"/>
    </style:style>
    <style:style style:name="P655" style:parent-style-name="內文" style:family="paragraph">
      <style:paragraph-properties fo:text-align="justify"/>
      <style:text-properties style:font-name="標楷體" style:font-name-asian="標楷體" fo:color="#000000" fo:font-size="14pt" style:font-size-asian="14pt" style:font-size-complex="14pt"/>
    </style:style>
    <style:style style:name="P656" style:parent-style-name="內文" style:family="paragraph">
      <style:paragraph-properties fo:text-align="justify"/>
      <style:text-properties style:font-name="標楷體" style:font-name-asian="標楷體" fo:color="#000000" fo:font-size="14pt" style:font-size-asian="14pt" style:font-size-complex="14pt"/>
    </style:style>
    <style:style style:name="P657" style:parent-style-name="內文" style:family="paragraph">
      <style:paragraph-properties fo:text-align="justify"/>
      <style:text-properties style:font-name="標楷體" style:font-name-asian="標楷體" fo:color="#000000" fo:font-size="14pt" style:font-size-asian="14pt" style:font-size-complex="14pt"/>
    </style:style>
    <style:style style:name="P658" style:parent-style-name="內文" style:family="paragraph">
      <style:paragraph-properties fo:text-align="justify"/>
      <style:text-properties style:font-name="標楷體" style:font-name-asian="標楷體" fo:color="#000000" fo:font-size="14pt" style:font-size-asian="14pt" style:font-size-complex="14pt"/>
    </style:style>
    <style:style style:name="P659" style:parent-style-name="內文" style:family="paragraph">
      <style:paragraph-properties fo:text-align="justify"/>
      <style:text-properties style:font-name="標楷體" style:font-name-asian="標楷體" fo:color="#000000" fo:font-size="14pt" style:font-size-asian="14pt" style:font-size-complex="14pt"/>
    </style:style>
    <style:style style:name="P660" style:parent-style-name="內文" style:family="paragraph">
      <style:paragraph-properties fo:text-align="justify"/>
      <style:text-properties style:font-name="標楷體" style:font-name-asian="標楷體" fo:color="#000000" fo:font-size="14pt" style:font-size-asian="14pt" style:font-size-complex="14pt"/>
    </style:style>
    <style:style style:name="P661" style:parent-style-name="內文" style:family="paragraph">
      <style:paragraph-properties fo:text-align="justify"/>
      <style:text-properties style:font-name="標楷體" style:font-name-asian="標楷體" fo:color="#000000" fo:font-size="14pt" style:font-size-asian="14pt" style:font-size-complex="14pt"/>
    </style:style>
    <style:style style:name="P662" style:parent-style-name="內文" style:family="paragraph">
      <style:paragraph-properties fo:text-align="justify"/>
      <style:text-properties style:font-name="標楷體" style:font-name-asian="標楷體" fo:color="#000000" fo:font-size="14pt" style:font-size-asian="14pt" style:font-size-complex="14pt"/>
    </style:style>
    <style:style style:name="P663" style:parent-style-name="內文" style:family="paragraph">
      <style:paragraph-properties fo:text-align="justify"/>
      <style:text-properties style:font-name="標楷體" style:font-name-asian="標楷體" fo:color="#000000" fo:font-size="14pt" style:font-size-asian="14pt" style:font-size-complex="14pt"/>
    </style:style>
    <style:style style:name="P664" style:parent-style-name="內文" style:family="paragraph">
      <style:paragraph-properties fo:text-align="justify"/>
      <style:text-properties style:font-name="標楷體" style:font-name-asian="標楷體" fo:color="#000000" fo:font-size="14pt" style:font-size-asian="14pt" style:font-size-complex="14pt"/>
    </style:style>
    <style:style style:name="P665" style:parent-style-name="內文" style:family="paragraph">
      <style:paragraph-properties fo:text-align="justify"/>
      <style:text-properties style:font-name="標楷體" style:font-name-asian="標楷體" fo:color="#000000" fo:font-size="14pt" style:font-size-asian="14pt" style:font-size-complex="14pt"/>
    </style:style>
    <style:style style:name="P666" style:parent-style-name="內文" style:family="paragraph">
      <style:paragraph-properties fo:text-align="justify"/>
      <style:text-properties style:font-name="標楷體" style:font-name-asian="標楷體" fo:color="#000000" fo:font-size="14pt" style:font-size-asian="14pt" style:font-size-complex="14pt"/>
    </style:style>
    <style:style style:name="P667" style:parent-style-name="內文" style:family="paragraph">
      <style:paragraph-properties fo:text-align="justify"/>
      <style:text-properties style:font-name="標楷體" style:font-name-asian="標楷體" fo:color="#000000" fo:font-size="14pt" style:font-size-asian="14pt" style:font-size-complex="14pt"/>
    </style:style>
    <style:style style:name="P668" style:parent-style-name="內文" style:family="paragraph">
      <style:paragraph-properties fo:text-align="justify"/>
      <style:text-properties style:font-name="標楷體" style:font-name-asian="標楷體" fo:color="#000000" fo:font-size="14pt" style:font-size-asian="14pt" style:font-size-complex="14pt"/>
    </style:style>
    <style:style style:name="P669" style:parent-style-name="內文" style:family="paragraph">
      <style:paragraph-properties fo:text-align="justify"/>
      <style:text-properties style:font-name="標楷體" style:font-name-asian="標楷體" fo:color="#000000" fo:font-size="14pt" style:font-size-asian="14pt" style:font-size-complex="14pt"/>
    </style:style>
    <style:style style:name="P670" style:parent-style-name="內文" style:family="paragraph">
      <style:paragraph-properties fo:text-align="justify"/>
      <style:text-properties style:font-name="標楷體" style:font-name-asian="標楷體" fo:color="#000000" fo:font-size="14pt" style:font-size-asian="14pt" style:font-size-complex="14pt"/>
    </style:style>
    <style:style style:name="P671" style:parent-style-name="內文" style:family="paragraph">
      <style:paragraph-properties fo:text-align="justify"/>
      <style:text-properties style:font-name="標楷體" style:font-name-asian="標楷體" fo:color="#000000" fo:font-size="14pt" style:font-size-asian="14pt" style:font-size-complex="14pt"/>
    </style:style>
    <style:style style:name="P672" style:parent-style-name="內文" style:family="paragraph">
      <style:paragraph-properties fo:text-align="justify"/>
      <style:text-properties style:font-name="標楷體" style:font-name-asian="標楷體" fo:color="#000000" fo:font-size="14pt" style:font-size-asian="14pt" style:font-size-complex="14pt"/>
    </style:style>
    <style:style style:name="P673" style:parent-style-name="內文" style:family="paragraph">
      <style:paragraph-properties fo:text-align="justify"/>
      <style:text-properties style:font-name="標楷體" style:font-name-asian="標楷體" fo:color="#000000" fo:font-size="14pt" style:font-size-asian="14pt" style:font-size-complex="14pt"/>
    </style:style>
    <style:style style:name="P674" style:parent-style-name="內文" style:family="paragraph">
      <style:paragraph-properties fo:text-align="justify"/>
      <style:text-properties style:font-name="標楷體" style:font-name-asian="標楷體" fo:color="#000000" fo:font-size="14pt" style:font-size-asian="14pt" style:font-size-complex="14pt"/>
    </style:style>
    <style:style style:name="P675" style:parent-style-name="內文" style:family="paragraph">
      <style:paragraph-properties fo:text-align="justify"/>
      <style:text-properties style:font-name="標楷體" style:font-name-asian="標楷體" fo:color="#000000" fo:font-size="14pt" style:font-size-asian="14pt" style:font-size-complex="14pt"/>
    </style:style>
    <style:style style:name="P676" style:parent-style-name="內文" style:family="paragraph">
      <style:paragraph-properties fo:text-align="justify"/>
      <style:text-properties style:font-name="標楷體" style:font-name-asian="標楷體" fo:color="#000000" fo:font-size="14pt" style:font-size-asian="14pt" style:font-size-complex="14pt"/>
    </style:style>
    <style:style style:name="P677" style:parent-style-name="內文" style:family="paragraph">
      <style:paragraph-properties fo:text-align="justify"/>
      <style:text-properties style:font-name="標楷體" style:font-name-asian="標楷體" fo:color="#000000" fo:font-size="14pt" style:font-size-asian="14pt" style:font-size-complex="14pt"/>
    </style:style>
    <style:style style:name="P678" style:parent-style-name="內文" style:family="paragraph">
      <style:paragraph-properties fo:text-align="justify"/>
      <style:text-properties style:font-name="標楷體" style:font-name-asian="標楷體" fo:color="#000000" fo:font-size="14pt" style:font-size-asian="14pt" style:font-size-complex="14pt"/>
    </style:style>
    <style:style style:name="P679" style:parent-style-name="內文" style:family="paragraph">
      <style:paragraph-properties fo:text-align="justify"/>
      <style:text-properties style:font-name="標楷體" style:font-name-asian="標楷體" fo:color="#000000" fo:font-size="14pt" style:font-size-asian="14pt" style:font-size-complex="14pt"/>
    </style:style>
    <style:style style:name="P680" style:parent-style-name="內文" style:family="paragraph">
      <style:paragraph-properties fo:text-align="justify"/>
      <style:text-properties style:font-name="標楷體" style:font-name-asian="標楷體" fo:color="#000000" fo:font-size="14pt" style:font-size-asian="14pt" style:font-size-complex="14pt"/>
    </style:style>
    <style:style style:name="P681" style:parent-style-name="內文" style:family="paragraph">
      <style:paragraph-properties fo:text-align="justify"/>
      <style:text-properties style:font-name="標楷體" style:font-name-asian="標楷體" fo:color="#000000" fo:font-size="14pt" style:font-size-asian="14pt" style:font-size-complex="14pt"/>
    </style:style>
    <style:style style:name="P682" style:parent-style-name="內文" style:family="paragraph">
      <style:paragraph-properties fo:text-align="justify"/>
      <style:text-properties style:font-name="標楷體" style:font-name-asian="標楷體" fo:color="#000000" fo:font-size="14pt" style:font-size-asian="14pt" style:font-size-complex="14pt"/>
    </style:style>
    <style:style style:name="P683" style:parent-style-name="內文" style:family="paragraph">
      <style:paragraph-properties fo:text-align="justify"/>
      <style:text-properties style:font-name="標楷體" style:font-name-asian="標楷體" fo:color="#000000" fo:font-size="14pt" style:font-size-asian="14pt" style:font-size-complex="14pt"/>
    </style:style>
    <style:style style:name="P684" style:parent-style-name="內文" style:family="paragraph">
      <style:paragraph-properties fo:text-align="justify"/>
      <style:text-properties style:font-name="標楷體" style:font-name-asian="標楷體" style:font-name-complex="Calibri Light" fo:color="#000000" fo:font-size="14pt" style:font-size-asian="14pt" style:font-size-complex="14pt"/>
    </style:style>
    <style:style style:name="P685" style:parent-style-name="內文" style:family="paragraph">
      <style:paragraph-properties fo:text-align="justify"/>
      <style:text-properties style:font-name="標楷體" style:font-name-asian="標楷體" style:font-name-complex="Calibri Light" fo:color="#000000" fo:font-size="14pt" style:font-size-asian="14pt" style:font-size-complex="14pt"/>
    </style:style>
    <style:style style:name="P686" style:parent-style-name="內文" style:family="paragraph">
      <style:paragraph-properties fo:text-align="justify"/>
      <style:text-properties style:font-name="標楷體" style:font-name-asian="標楷體" fo:color="#000000" fo:font-size="14pt" style:font-size-asian="14pt" style:font-size-complex="14pt"/>
    </style:style>
    <style:style style:name="P687" style:parent-style-name="內文" style:family="paragraph">
      <style:paragraph-properties fo:text-align="justify"/>
      <style:text-properties style:font-name="標楷體" style:font-name-asian="標楷體" fo:color="#000000" fo:font-size="14pt" style:font-size-asian="14pt" style:font-size-complex="14pt"/>
    </style:style>
    <style:style style:name="P688" style:parent-style-name="內文" style:family="paragraph">
      <style:paragraph-properties fo:text-align="justify"/>
      <style:text-properties style:font-name="標楷體" style:font-name-asian="標楷體" fo:color="#000000" fo:font-size="14pt" style:font-size-asian="14pt" style:font-size-complex="14pt"/>
    </style:style>
    <style:style style:name="P689" style:parent-style-name="內文" style:family="paragraph">
      <style:paragraph-properties fo:text-align="justify"/>
      <style:text-properties style:font-name="標楷體" style:font-name-asian="標楷體" fo:color="#000000" fo:font-size="14pt" style:font-size-asian="14pt" style:font-size-complex="14pt"/>
    </style:style>
    <style:style style:name="P690" style:parent-style-name="內文" style:family="paragraph">
      <style:paragraph-properties fo:text-align="justify"/>
      <style:text-properties style:font-name="標楷體" style:font-name-asian="標楷體" fo:color="#000000" fo:font-size="14pt" style:font-size-asian="14pt" style:font-size-complex="14pt"/>
    </style:style>
    <style:style style:name="P691" style:parent-style-name="內文" style:family="paragraph">
      <style:paragraph-properties fo:text-align="justify"/>
      <style:text-properties style:font-name="標楷體" style:font-name-asian="標楷體" fo:color="#000000" fo:font-size="14pt" style:font-size-asian="14pt" style:font-size-complex="14pt"/>
    </style:style>
    <style:style style:name="P692" style:parent-style-name="內文" style:family="paragraph">
      <style:paragraph-properties fo:text-align="justify"/>
      <style:text-properties style:font-name="標楷體" style:font-name-asian="標楷體" fo:color="#000000" fo:font-size="14pt" style:font-size-asian="14pt" style:font-size-complex="14pt"/>
    </style:style>
    <style:style style:name="P693" style:parent-style-name="內文" style:family="paragraph">
      <style:paragraph-properties fo:text-align="justify"/>
      <style:text-properties style:font-name="標楷體" style:font-name-asian="標楷體" fo:color="#000000" fo:font-size="14pt" style:font-size-asian="14pt" style:font-size-complex="14pt"/>
    </style:style>
    <style:style style:name="P694" style:parent-style-name="內文" style:family="paragraph">
      <style:paragraph-properties fo:text-align="justify"/>
      <style:text-properties style:font-name="標楷體" style:font-name-asian="標楷體" fo:color="#000000" fo:font-size="14pt" style:font-size-asian="14pt" style:font-size-complex="14pt"/>
    </style:style>
    <style:style style:name="P695" style:parent-style-name="內文" style:family="paragraph">
      <style:paragraph-properties fo:text-align="justify"/>
      <style:text-properties style:font-name="標楷體" style:font-name-asian="標楷體" fo:color="#000000" fo:font-size="14pt" style:font-size-asian="14pt" style:font-size-complex="14pt"/>
    </style:style>
    <style:style style:name="P696" style:parent-style-name="內文" style:family="paragraph">
      <style:paragraph-properties fo:text-align="justify"/>
      <style:text-properties style:font-name="標楷體" style:font-name-asian="標楷體" fo:color="#000000" fo:font-size="14pt" style:font-size-asian="14pt" style:font-size-complex="14pt"/>
    </style:style>
    <style:style style:name="P697" style:parent-style-name="內文" style:family="paragraph">
      <style:paragraph-properties fo:text-align="justify"/>
      <style:text-properties style:font-name="標楷體" style:font-name-asian="標楷體" fo:color="#000000" fo:font-size="14pt" style:font-size-asian="14pt" style:font-size-complex="14pt"/>
    </style:style>
    <style:style style:name="P698" style:parent-style-name="內文" style:family="paragraph">
      <style:paragraph-properties fo:text-align="justify"/>
      <style:text-properties style:font-name="標楷體" style:font-name-asian="標楷體" fo:color="#000000" fo:font-size="14pt" style:font-size-asian="14pt" style:font-size-complex="14pt"/>
    </style:style>
    <style:style style:name="P699" style:parent-style-name="內文" style:family="paragraph">
      <style:paragraph-properties fo:text-align="justify"/>
      <style:text-properties style:font-name="標楷體" style:font-name-asian="標楷體" fo:color="#000000" fo:font-size="14pt" style:font-size-asian="14pt" style:font-size-complex="14pt"/>
    </style:style>
    <style:style style:name="P700" style:parent-style-name="內文" style:family="paragraph">
      <style:paragraph-properties fo:text-align="justify"/>
      <style:text-properties style:font-name="標楷體" style:font-name-asian="標楷體" fo:color="#000000" fo:font-size="14pt" style:font-size-asian="14pt" style:font-size-complex="14pt"/>
    </style:style>
    <style:style style:name="P701" style:parent-style-name="內文" style:family="paragraph">
      <style:paragraph-properties fo:text-align="justify"/>
      <style:text-properties style:font-name="標楷體" style:font-name-asian="標楷體" fo:color="#000000" fo:font-size="14pt" style:font-size-asian="14pt" style:font-size-complex="14pt"/>
    </style:style>
    <style:style style:name="P702" style:parent-style-name="內文" style:family="paragraph">
      <style:paragraph-properties fo:text-align="justify"/>
      <style:text-properties style:font-name="標楷體" style:font-name-asian="標楷體" fo:color="#000000" fo:font-size="14pt" style:font-size-asian="14pt" style:font-size-complex="14pt"/>
    </style:style>
    <style:style style:name="P703" style:parent-style-name="內文" style:family="paragraph">
      <style:paragraph-properties fo:text-align="justify"/>
      <style:text-properties style:font-name="標楷體" style:font-name-asian="標楷體" fo:color="#000000" fo:font-size="14pt" style:font-size-asian="14pt" style:font-size-complex="14pt"/>
    </style:style>
    <style:style style:name="P704" style:parent-style-name="內文" style:family="paragraph">
      <style:paragraph-properties fo:text-align="justify"/>
      <style:text-properties style:font-name="標楷體" style:font-name-asian="標楷體" fo:color="#000000" fo:font-size="14pt" style:font-size-asian="14pt" style:font-size-complex="14pt"/>
    </style:style>
    <style:style style:name="P705" style:parent-style-name="內文" style:family="paragraph">
      <style:paragraph-properties fo:text-align="justify"/>
      <style:text-properties style:font-name="標楷體" style:font-name-asian="標楷體" fo:color="#000000" fo:font-size="14pt" style:font-size-asian="14pt" style:font-size-complex="14pt"/>
    </style:style>
    <style:style style:name="P706" style:parent-style-name="內文" style:family="paragraph">
      <style:paragraph-properties fo:text-align="justify"/>
      <style:text-properties style:font-name="標楷體" style:font-name-asian="標楷體" fo:color="#000000" fo:font-size="14pt" style:font-size-asian="14pt" style:font-size-complex="14pt"/>
    </style:style>
    <style:style style:name="P707" style:parent-style-name="內文" style:family="paragraph">
      <style:paragraph-properties fo:text-align="justify"/>
      <style:text-properties style:font-name="標楷體" style:font-name-asian="標楷體" fo:color="#000000" fo:font-size="14pt" style:font-size-asian="14pt" style:font-size-complex="14pt"/>
    </style:style>
    <style:style style:name="P708" style:parent-style-name="內文" style:family="paragraph">
      <style:paragraph-properties fo:text-align="justify"/>
      <style:text-properties style:font-name="標楷體" style:font-name-asian="標楷體" fo:color="#000000" fo:font-size="14pt" style:font-size-asian="14pt" style:font-size-complex="14pt"/>
    </style:style>
    <style:style style:name="P709" style:parent-style-name="內文" style:family="paragraph">
      <style:paragraph-properties fo:text-align="justify"/>
      <style:text-properties style:font-name="標楷體" style:font-name-asian="標楷體" fo:color="#000000" fo:font-size="14pt" style:font-size-asian="14pt" style:font-size-complex="14pt"/>
    </style:style>
    <style:style style:name="P710" style:parent-style-name="內文" style:family="paragraph">
      <style:paragraph-properties fo:text-align="justify"/>
      <style:text-properties style:font-name="標楷體" style:font-name-asian="標楷體" fo:color="#000000" fo:font-size="14pt" style:font-size-asian="14pt" style:font-size-complex="14pt"/>
    </style:style>
    <style:style style:name="P711" style:parent-style-name="內文" style:family="paragraph">
      <style:paragraph-properties fo:text-align="justify"/>
      <style:text-properties style:font-name="標楷體" style:font-name-asian="標楷體" fo:color="#000000" fo:font-size="14pt" style:font-size-asian="14pt" style:font-size-complex="14pt"/>
    </style:style>
    <style:style style:name="P712" style:parent-style-name="內文" style:family="paragraph">
      <style:paragraph-properties fo:text-align="justify"/>
      <style:text-properties style:font-name="標楷體" style:font-name-asian="標楷體" fo:color="#000000" fo:font-size="14pt" style:font-size-asian="14pt" style:font-size-complex="14pt"/>
    </style:style>
    <style:style style:name="P713" style:parent-style-name="內文" style:family="paragraph">
      <style:paragraph-properties fo:text-align="justify"/>
      <style:text-properties style:font-name="標楷體" style:font-name-asian="標楷體" fo:color="#000000" fo:font-size="14pt" style:font-size-asian="14pt" style:font-size-complex="14pt"/>
    </style:style>
    <style:style style:name="P714" style:parent-style-name="內文" style:family="paragraph">
      <style:paragraph-properties fo:text-align="justify"/>
      <style:text-properties style:font-name="標楷體" style:font-name-asian="標楷體" fo:color="#000000" fo:font-size="14pt" style:font-size-asian="14pt" style:font-size-complex="14pt"/>
    </style:style>
    <style:style style:name="P715"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716" style:family="table-cell">
      <style:table-cell-properties fo:border="0.0069in solid #000000" style:writing-mode="lr-tb" fo:padding-top="0in" fo:padding-left="0.0194in" fo:padding-bottom="0in" fo:padding-right="0.0194in"/>
    </style:style>
    <style:style style:name="P717" style:parent-style-name="內文" style:family="paragraph">
      <style:paragraph-properties fo:text-align="center" fo:line-height="0.2777in" fo:margin-left="-0.0201in" fo:text-indent="0.0013in">
        <style:tab-stops/>
      </style:paragraph-properties>
      <style:text-properties style:font-name="標楷體" style:font-name-asian="標楷體" fo:color="#000000" fo:font-size="14pt" style:font-size-asian="14pt"/>
    </style:style>
    <style:style style:name="TableCell718" style:family="table-cell">
      <style:table-cell-properties fo:border="0.0069in solid #000000" style:writing-mode="lr-tb" fo:padding-top="0in" fo:padding-left="0.0194in" fo:padding-bottom="0in" fo:padding-right="0.0194in"/>
    </style:style>
    <style:style style:name="P719" style:parent-style-name="內文" style:list-style-name="LFO24" style:family="paragraph">
      <style:paragraph-properties fo:text-align="justify" fo:margin-left="0.1895in" fo:text-indent="-0.1625in">
        <style:tab-stops/>
      </style:paragraph-properties>
      <style:text-properties style:font-name="標楷體" style:font-name-asian="標楷體" fo:color="#000000" fo:font-size="11pt" style:font-size-asian="11pt" style:font-size-complex="11pt"/>
    </style:style>
    <style:style style:name="P720" style:parent-style-name="內文" style:list-style-name="LFO24" style:family="paragraph">
      <style:paragraph-properties fo:text-align="justify" fo:margin-left="0.1506in" fo:text-indent="-0.1506in">
        <style:tab-stops/>
      </style:paragraph-properties>
      <style:text-properties style:font-name="標楷體" style:font-name-asian="標楷體" fo:color="#000000" fo:font-size="11pt" style:font-size-asian="11pt" style:font-size-complex="11pt"/>
    </style:style>
    <style:style style:name="P721" style:parent-style-name="內文" style:list-style-name="LFO24" style:family="paragraph">
      <style:paragraph-properties fo:text-align="justify" fo:margin-left="0.1506in" fo:text-indent="-0.1506in">
        <style:tab-stops/>
      </style:paragraph-properties>
      <style:text-properties style:font-name="標楷體" style:font-name-asian="標楷體" fo:color="#000000" fo:font-size="11pt" style:font-size-asian="11pt" style:font-size-complex="11pt"/>
    </style:style>
    <style:style style:name="P722" style:parent-style-name="內文" style:list-style-name="LFO24" style:family="paragraph">
      <style:paragraph-properties fo:margin-left="0.1506in" fo:text-indent="-0.1506in">
        <style:tab-stops/>
      </style:paragraph-properties>
      <style:text-properties style:font-name="標楷體" style:font-name-asian="標楷體" fo:color="#000000" fo:font-size="11pt" style:font-size-asian="11pt" style:font-size-complex="11pt"/>
    </style:style>
    <style:style style:name="P723" style:parent-style-name="內文" style:list-style-name="LFO24" style:family="paragraph">
      <style:paragraph-properties fo:margin-left="0.1506in" fo:text-indent="-0.1506in">
        <style:tab-stops/>
      </style:paragraph-properties>
      <style:text-properties style:font-name="標楷體" style:font-name-asian="標楷體" fo:color="#000000" fo:font-size="11pt" style:font-size-asian="11pt" style:font-size-complex="11pt"/>
    </style:style>
    <style:style style:name="P724" style:parent-style-name="內文" style:family="paragraph">
      <style:paragraph-properties fo:margin-left="0.1506in">
        <style:tab-stops/>
      </style:paragraph-properties>
      <style:text-properties style:font-name="標楷體" style:font-name-asian="標楷體" fo:color="#000000" fo:font-size="11pt" style:font-size-asian="11pt" style:font-size-complex="11pt"/>
    </style:style>
    <style:style style:name="P725" style:parent-style-name="內文" style:family="paragraph">
      <style:paragraph-properties fo:text-align="justify"/>
      <style:text-properties style:font-name="標楷體" style:font-name-asian="標楷體" fo:color="#000000" fo:font-size="11pt" style:font-size-asian="11pt" style:font-size-complex="11pt"/>
    </style:style>
    <style:style style:name="TableCell726" style:family="table-cell">
      <style:table-cell-properties fo:border="0.0069in solid #000000" style:writing-mode="lr-tb" fo:padding-top="0in" fo:padding-left="0.0194in" fo:padding-bottom="0in" fo:padding-right="0.0194in"/>
    </style:style>
    <style:style style:name="P727" style:parent-style-name="內文" style:family="paragraph">
      <style:paragraph-properties fo:text-align="justify" fo:line-height="0.2777in"/>
      <style:text-properties style:font-name="標楷體" style:font-name-asian="標楷體" fo:color="#000000" fo:font-size="14pt" style:font-size-asian="14pt"/>
    </style:style>
    <style:style style:name="TableRow728" style:family="table-row">
      <style:table-row-properties style:min-row-height="0.3972in"/>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list-style-name="LFO13" style:family="paragraph">
      <style:paragraph-properties fo:line-height="0.2777in"/>
      <style:text-properties style:font-name="標楷體" style:font-name-asian="標楷體" fo:font-size="14pt" style:font-size-asian="14pt"/>
    </style:style>
    <style:style style:name="TableCell731" style:family="table-cell">
      <style:table-cell-properties fo:border="0.0069in solid #000000" style:writing-mode="lr-tb" fo:padding-top="0in" fo:padding-left="0.0194in" fo:padding-bottom="0in" fo:padding-right="0.0194in"/>
    </style:style>
    <style:style style:name="P732" style:parent-style-name="內文" style:family="paragraph">
      <style:paragraph-properties fo:text-align="justify"/>
      <style:text-properties style:font-name="標楷體" style:font-name-asian="標楷體" fo:color="#000000" fo:font-size="14pt" style:font-size-asian="14pt" style:font-size-complex="14pt"/>
    </style:style>
    <style:style style:name="P733" style:parent-style-name="內文" style:family="paragraph">
      <style:paragraph-properties fo:text-align="justify"/>
      <style:text-properties style:font-name="標楷體" style:font-name-asian="標楷體" fo:color="#000000" fo:font-size="14pt" style:font-size-asian="14pt" style:font-size-complex="14pt"/>
    </style:style>
    <style:style style:name="P734" style:parent-style-name="內文" style:family="paragraph">
      <style:paragraph-properties fo:text-align="justify"/>
      <style:text-properties style:font-name="標楷體" style:font-name-asian="標楷體" fo:color="#000000" fo:font-size="14pt" style:font-size-asian="14pt" style:font-size-complex="14pt"/>
    </style:style>
    <style:style style:name="P735" style:parent-style-name="內文" style:family="paragraph">
      <style:paragraph-properties fo:text-align="justify"/>
      <style:text-properties style:font-name="標楷體" style:font-name-asian="標楷體" fo:color="#000000" fo:font-size="14pt" style:font-size-asian="14pt" style:font-size-complex="14pt"/>
    </style:style>
    <style:style style:name="P736" style:parent-style-name="內文" style:family="paragraph">
      <style:paragraph-properties fo:text-align="justify"/>
      <style:text-properties style:font-name="標楷體" style:font-name-asian="標楷體" fo:color="#000000" fo:font-size="14pt" style:font-size-asian="14pt" style:font-size-complex="14pt"/>
    </style:style>
    <style:style style:name="P737" style:parent-style-name="內文" style:family="paragraph">
      <style:paragraph-properties fo:text-align="justify"/>
      <style:text-properties style:font-name="標楷體" style:font-name-asian="標楷體" fo:color="#000000" fo:font-size="14pt" style:font-size-asian="14pt" style:font-size-complex="14pt"/>
    </style:style>
    <style:style style:name="P738" style:parent-style-name="內文" style:family="paragraph">
      <style:paragraph-properties fo:text-align="justify"/>
      <style:text-properties style:font-name="標楷體" style:font-name-asian="標楷體" fo:color="#000000" fo:font-size="14pt" style:font-size-asian="14pt" style:font-size-complex="14pt"/>
    </style:style>
    <style:style style:name="P739" style:parent-style-name="內文" style:family="paragraph">
      <style:paragraph-properties fo:text-align="justify"/>
      <style:text-properties style:font-name="標楷體" style:font-name-asian="標楷體" fo:color="#000000" fo:font-size="14pt" style:font-size-asian="14pt" style:font-size-complex="14pt"/>
    </style:style>
    <style:style style:name="P740" style:parent-style-name="內文" style:family="paragraph">
      <style:paragraph-properties fo:text-align="justify"/>
      <style:text-properties style:font-name="標楷體" style:font-name-asian="標楷體" fo:color="#000000" fo:font-size="14pt" style:font-size-asian="14pt" style:font-size-complex="14pt"/>
    </style:style>
    <style:style style:name="P741" style:parent-style-name="內文" style:family="paragraph">
      <style:paragraph-properties fo:text-align="justify"/>
      <style:text-properties style:font-name="標楷體" style:font-name-asian="標楷體" fo:color="#000000" fo:font-size="14pt" style:font-size-asian="14pt" style:font-size-complex="14pt"/>
    </style:style>
    <style:style style:name="P742" style:parent-style-name="內文" style:family="paragraph">
      <style:paragraph-properties fo:text-align="justify"/>
      <style:text-properties style:font-name="標楷體" style:font-name-asian="標楷體" fo:color="#000000" fo:font-size="14pt" style:font-size-asian="14pt" style:font-size-complex="14pt"/>
    </style:style>
    <style:style style:name="P743" style:parent-style-name="內文" style:family="paragraph">
      <style:paragraph-properties fo:text-align="justify"/>
      <style:text-properties style:font-name="標楷體" style:font-name-asian="標楷體" fo:color="#000000" fo:font-size="14pt" style:font-size-asian="14pt" style:font-size-complex="14pt"/>
    </style:style>
    <style:style style:name="P744" style:parent-style-name="內文" style:family="paragraph">
      <style:paragraph-properties fo:text-align="justify"/>
      <style:text-properties style:font-name="標楷體" style:font-name-asian="標楷體" fo:color="#000000" fo:font-size="14pt" style:font-size-asian="14pt" style:font-size-complex="14pt"/>
    </style:style>
    <style:style style:name="P745" style:parent-style-name="內文" style:family="paragraph">
      <style:paragraph-properties fo:text-align="justify"/>
      <style:text-properties style:font-name="標楷體" style:font-name-asian="標楷體" fo:color="#000000" fo:font-size="14pt" style:font-size-asian="14pt" style:font-size-complex="14pt"/>
    </style:style>
    <style:style style:name="P746" style:parent-style-name="內文" style:family="paragraph">
      <style:paragraph-properties fo:text-align="justify"/>
      <style:text-properties style:font-name="標楷體" style:font-name-asian="標楷體" fo:color="#000000" fo:font-size="14pt" style:font-size-asian="14pt" style:font-size-complex="14pt"/>
    </style:style>
    <style:style style:name="P747" style:parent-style-name="內文" style:family="paragraph">
      <style:paragraph-properties fo:text-align="justify"/>
      <style:text-properties style:font-name="標楷體" style:font-name-asian="標楷體" fo:color="#000000" fo:font-size="14pt" style:font-size-asian="14pt" style:font-size-complex="14pt"/>
    </style:style>
    <style:style style:name="P748" style:parent-style-name="內文" style:family="paragraph">
      <style:paragraph-properties fo:text-align="justify"/>
      <style:text-properties style:font-name="標楷體" style:font-name-asian="標楷體" fo:color="#000000" fo:font-size="14pt" style:font-size-asian="14pt" style:font-size-complex="14pt"/>
    </style:style>
    <style:style style:name="P749" style:parent-style-name="內文" style:family="paragraph">
      <style:paragraph-properties fo:text-align="justify"/>
      <style:text-properties style:font-name="標楷體" style:font-name-asian="標楷體" fo:color="#000000" fo:font-size="14pt" style:font-size-asian="14pt" style:font-size-complex="14pt"/>
    </style:style>
    <style:style style:name="P750" style:parent-style-name="內文" style:family="paragraph">
      <style:paragraph-properties fo:text-align="justify"/>
      <style:text-properties style:font-name="標楷體" style:font-name-asian="標楷體" fo:color="#000000" fo:font-size="14pt" style:font-size-asian="14pt" style:font-size-complex="14pt"/>
    </style:style>
    <style:style style:name="P751" style:parent-style-name="內文" style:family="paragraph">
      <style:paragraph-properties fo:text-align="justify"/>
      <style:text-properties style:font-name="標楷體" style:font-name-asian="標楷體" fo:color="#000000" fo:font-size="14pt" style:font-size-asian="14pt" style:font-size-complex="14pt"/>
    </style:style>
    <style:style style:name="P752" style:parent-style-name="內文" style:family="paragraph">
      <style:paragraph-properties fo:text-align="justify"/>
      <style:text-properties style:font-name="標楷體" style:font-name-asian="標楷體" fo:color="#000000" fo:font-size="14pt" style:font-size-asian="14pt" style:font-size-complex="14pt"/>
    </style:style>
    <style:style style:name="P753" style:parent-style-name="內文" style:family="paragraph">
      <style:paragraph-properties fo:text-align="justify"/>
      <style:text-properties style:font-name="標楷體" style:font-name-asian="標楷體" fo:color="#000000" fo:font-size="14pt" style:font-size-asian="14pt" style:font-size-complex="14pt"/>
    </style:style>
    <style:style style:name="P754" style:parent-style-name="內文" style:family="paragraph">
      <style:paragraph-properties fo:text-align="justify"/>
      <style:text-properties style:font-name="標楷體" style:font-name-asian="標楷體" fo:color="#000000" fo:font-size="14pt" style:font-size-asian="14pt" style:font-size-complex="14pt"/>
    </style:style>
    <style:style style:name="P755" style:parent-style-name="內文" style:family="paragraph">
      <style:paragraph-properties fo:text-align="justify"/>
      <style:text-properties style:font-name="標楷體" style:font-name-asian="標楷體" fo:color="#000000" fo:font-size="14pt" style:font-size-asian="14pt" style:font-size-complex="14pt"/>
    </style:style>
    <style:style style:name="P756" style:parent-style-name="內文" style:family="paragraph">
      <style:paragraph-properties fo:text-align="justify"/>
      <style:text-properties style:font-name="標楷體" style:font-name-asian="標楷體" fo:color="#000000" fo:font-size="14pt" style:font-size-asian="14pt" style:font-size-complex="14pt"/>
    </style:style>
    <style:style style:name="P757" style:parent-style-name="內文" style:family="paragraph">
      <style:paragraph-properties fo:text-align="justify"/>
      <style:text-properties style:font-name="標楷體" style:font-name-asian="標楷體" fo:color="#000000" fo:font-size="14pt" style:font-size-asian="14pt" style:font-size-complex="14pt"/>
    </style:style>
    <style:style style:name="P758" style:parent-style-name="內文" style:family="paragraph">
      <style:paragraph-properties fo:text-align="justify"/>
      <style:text-properties style:font-name="標楷體" style:font-name-asian="標楷體" fo:color="#000000" fo:font-size="14pt" style:font-size-asian="14pt" style:font-size-complex="14pt"/>
    </style:style>
    <style:style style:name="P759" style:parent-style-name="內文" style:family="paragraph">
      <style:paragraph-properties fo:text-align="justify"/>
      <style:text-properties style:font-name="標楷體" style:font-name-asian="標楷體" fo:color="#000000" fo:font-size="14pt" style:font-size-asian="14pt" style:font-size-complex="14pt"/>
    </style:style>
    <style:style style:name="P760" style:parent-style-name="內文" style:family="paragraph">
      <style:paragraph-properties fo:text-align="justify"/>
      <style:text-properties style:font-name="標楷體" style:font-name-asian="標楷體" fo:color="#000000" fo:font-size="14pt" style:font-size-asian="14pt" style:font-size-complex="14pt"/>
    </style:style>
    <style:style style:name="P761" style:parent-style-name="內文" style:family="paragraph">
      <style:paragraph-properties fo:text-align="justify"/>
      <style:text-properties style:font-name="標楷體" style:font-name-asian="標楷體" fo:color="#000000" fo:font-size="14pt" style:font-size-asian="14pt" style:font-size-complex="14pt"/>
    </style:style>
    <style:style style:name="P762" style:parent-style-name="內文" style:family="paragraph">
      <style:paragraph-properties fo:text-align="justify"/>
      <style:text-properties style:font-name="標楷體" style:font-name-asian="標楷體" fo:color="#000000" fo:font-size="14pt" style:font-size-asian="14pt" style:font-size-complex="14pt"/>
    </style:style>
    <style:style style:name="P763" style:parent-style-name="內文" style:family="paragraph">
      <style:paragraph-properties fo:text-align="justify"/>
      <style:text-properties style:font-name="標楷體" style:font-name-asian="標楷體" fo:color="#000000" fo:font-size="14pt" style:font-size-asian="14pt" style:font-size-complex="14pt"/>
    </style:style>
    <style:style style:name="P764" style:parent-style-name="內文" style:family="paragraph">
      <style:paragraph-properties fo:text-align="justify"/>
      <style:text-properties style:font-name="標楷體" style:font-name-asian="標楷體" fo:color="#000000" fo:font-size="14pt" style:font-size-asian="14pt" style:font-size-complex="14pt"/>
    </style:style>
    <style:style style:name="P765" style:parent-style-name="內文" style:family="paragraph">
      <style:paragraph-properties fo:text-align="justify"/>
      <style:text-properties style:font-name="標楷體" style:font-name-asian="標楷體" fo:color="#000000" fo:font-size="14pt" style:font-size-asian="14pt" style:font-size-complex="14pt"/>
    </style:style>
    <style:style style:name="P766" style:parent-style-name="內文" style:family="paragraph">
      <style:paragraph-properties fo:text-align="justify"/>
      <style:text-properties style:font-name="標楷體" style:font-name-asian="標楷體" fo:color="#000000" fo:font-size="14pt" style:font-size-asian="14pt" style:font-size-complex="14pt"/>
    </style:style>
    <style:style style:name="P767" style:parent-style-name="內文" style:family="paragraph">
      <style:paragraph-properties fo:text-align="justify"/>
      <style:text-properties style:font-name="標楷體" style:font-name-asian="標楷體" fo:color="#000000" fo:font-size="14pt" style:font-size-asian="14pt" style:font-size-complex="14pt"/>
    </style:style>
    <style:style style:name="P768" style:parent-style-name="內文" style:family="paragraph">
      <style:paragraph-properties fo:text-align="justify"/>
      <style:text-properties style:font-name="標楷體" style:font-name-asian="標楷體" fo:color="#000000" fo:font-size="14pt" style:font-size-asian="14pt" style:font-size-complex="14pt"/>
    </style:style>
    <style:style style:name="P769" style:parent-style-name="內文" style:family="paragraph">
      <style:paragraph-properties fo:text-align="justify"/>
      <style:text-properties style:font-name="標楷體" style:font-name-asian="標楷體" fo:color="#000000" fo:font-size="14pt" style:font-size-asian="14pt" style:font-size-complex="14pt"/>
    </style:style>
    <style:style style:name="P770" style:parent-style-name="內文" style:family="paragraph">
      <style:paragraph-properties fo:text-align="justify"/>
      <style:text-properties style:font-name="標楷體" style:font-name-asian="標楷體" fo:color="#000000" fo:font-size="14pt" style:font-size-asian="14pt" style:font-size-complex="14pt"/>
    </style:style>
    <style:style style:name="P771" style:parent-style-name="內文" style:family="paragraph">
      <style:paragraph-properties fo:text-align="justify"/>
      <style:text-properties style:font-name="標楷體" style:font-name-asian="標楷體" fo:color="#000000" fo:font-size="14pt" style:font-size-asian="14pt" style:font-size-complex="14pt"/>
    </style:style>
    <style:style style:name="P772" style:parent-style-name="內文" style:family="paragraph">
      <style:paragraph-properties fo:text-align="justify"/>
      <style:text-properties style:font-name="標楷體" style:font-name-asian="標楷體" fo:color="#000000" fo:font-size="14pt" style:font-size-asian="14pt" style:font-size-complex="14pt"/>
    </style:style>
    <style:style style:name="P773" style:parent-style-name="內文" style:family="paragraph">
      <style:paragraph-properties fo:text-align="justify"/>
      <style:text-properties style:font-name="標楷體" style:font-name-asian="標楷體" fo:color="#000000" fo:font-size="14pt" style:font-size-asian="14pt" style:font-size-complex="14pt"/>
    </style:style>
    <style:style style:name="P774" style:parent-style-name="內文" style:family="paragraph">
      <style:paragraph-properties fo:text-align="justify"/>
      <style:text-properties style:font-name="標楷體" style:font-name-asian="標楷體" fo:color="#000000" fo:font-size="14pt" style:font-size-asian="14pt" style:font-size-complex="14pt"/>
    </style:style>
    <style:style style:name="P775" style:parent-style-name="內文" style:family="paragraph">
      <style:paragraph-properties fo:text-align="justify"/>
      <style:text-properties style:font-name="標楷體" style:font-name-asian="標楷體" fo:color="#000000" fo:font-size="14pt" style:font-size-asian="14pt" style:font-size-complex="14pt"/>
    </style:style>
    <style:style style:name="P776" style:parent-style-name="內文" style:family="paragraph">
      <style:paragraph-properties fo:text-align="justify"/>
      <style:text-properties style:font-name="標楷體" style:font-name-asian="標楷體" fo:color="#000000" fo:font-size="14pt" style:font-size-asian="14pt" style:font-size-complex="14pt"/>
    </style:style>
    <style:style style:name="P777" style:parent-style-name="內文" style:family="paragraph">
      <style:paragraph-properties fo:text-align="justify"/>
      <style:text-properties style:font-name="標楷體" style:font-name-asian="標楷體" fo:color="#000000" fo:font-size="14pt" style:font-size-asian="14pt" style:font-size-complex="14pt"/>
    </style:style>
    <style:style style:name="P778" style:parent-style-name="內文" style:family="paragraph">
      <style:paragraph-properties fo:text-align="justify"/>
      <style:text-properties style:font-name="標楷體" style:font-name-asian="標楷體" fo:color="#000000" fo:font-size="14pt" style:font-size-asian="14pt" style:font-size-complex="14pt"/>
    </style:style>
    <style:style style:name="P779" style:parent-style-name="內文" style:family="paragraph">
      <style:paragraph-properties fo:text-align="justify"/>
      <style:text-properties style:font-name="標楷體" style:font-name-asian="標楷體" fo:color="#000000" fo:font-size="14pt" style:font-size-asian="14pt" style:font-size-complex="14pt"/>
    </style:style>
    <style:style style:name="P780" style:parent-style-name="內文" style:family="paragraph">
      <style:paragraph-properties fo:text-align="justify"/>
      <style:text-properties style:font-name="標楷體" style:font-name-asian="標楷體" fo:color="#000000" fo:font-size="14pt" style:font-size-asian="14pt" style:font-size-complex="14pt"/>
    </style:style>
    <style:style style:name="P781" style:parent-style-name="內文" style:family="paragraph">
      <style:paragraph-properties fo:text-align="justify"/>
      <style:text-properties style:font-name="標楷體" style:font-name-asian="標楷體" fo:color="#000000" fo:font-size="14pt" style:font-size-asian="14pt" style:font-size-complex="14pt"/>
    </style:style>
    <style:style style:name="P782" style:parent-style-name="內文" style:family="paragraph">
      <style:paragraph-properties fo:text-align="justify"/>
      <style:text-properties style:font-name="標楷體" style:font-name-asian="標楷體" fo:color="#000000" fo:font-size="14pt" style:font-size-asian="14pt" style:font-size-complex="14pt"/>
    </style:style>
    <style:style style:name="P783" style:parent-style-name="內文" style:family="paragraph">
      <style:paragraph-properties fo:text-align="justify"/>
      <style:text-properties style:font-name="標楷體" style:font-name-asian="標楷體" fo:color="#000000" fo:font-size="14pt" style:font-size-asian="14pt" style:font-size-complex="14pt"/>
    </style:style>
    <style:style style:name="P784" style:parent-style-name="內文" style:family="paragraph">
      <style:paragraph-properties fo:text-align="justify"/>
      <style:text-properties style:font-name="標楷體" style:font-name-asian="標楷體" fo:color="#000000" fo:font-size="14pt" style:font-size-asian="14pt" style:font-size-complex="14pt"/>
    </style:style>
    <style:style style:name="P785" style:parent-style-name="內文" style:family="paragraph">
      <style:paragraph-properties fo:text-align="justify"/>
      <style:text-properties style:font-name="標楷體" style:font-name-asian="標楷體" fo:color="#000000" fo:font-size="14pt" style:font-size-asian="14pt" style:font-size-complex="14pt"/>
    </style:style>
    <style:style style:name="P786" style:parent-style-name="內文" style:family="paragraph">
      <style:paragraph-properties fo:text-align="justify"/>
      <style:text-properties style:font-name="標楷體" style:font-name-asian="標楷體" fo:color="#000000" fo:font-size="14pt" style:font-size-asian="14pt" style:font-size-complex="14pt"/>
    </style:style>
    <style:style style:name="P787" style:parent-style-name="內文" style:family="paragraph">
      <style:paragraph-properties fo:text-align="justify"/>
      <style:text-properties style:font-name="標楷體" style:font-name-asian="標楷體" fo:color="#000000" fo:font-size="14pt" style:font-size-asian="14pt" style:font-size-complex="14pt"/>
    </style:style>
    <style:style style:name="P788" style:parent-style-name="內文" style:family="paragraph">
      <style:paragraph-properties fo:text-align="justify"/>
      <style:text-properties style:font-name="標楷體" style:font-name-asian="標楷體" fo:color="#000000" fo:font-size="14pt" style:font-size-asian="14pt" style:font-size-complex="14pt"/>
    </style:style>
    <style:style style:name="P789" style:parent-style-name="內文" style:family="paragraph">
      <style:paragraph-properties fo:text-align="justify"/>
      <style:text-properties style:font-name="標楷體" style:font-name-asian="標楷體" fo:color="#000000" fo:font-size="14pt" style:font-size-asian="14pt" style:font-size-complex="14pt"/>
    </style:style>
    <style:style style:name="P790" style:parent-style-name="內文" style:family="paragraph">
      <style:paragraph-properties fo:text-align="justify"/>
      <style:text-properties style:font-name="標楷體" style:font-name-asian="標楷體" fo:color="#000000" fo:font-size="14pt" style:font-size-asian="14pt" style:font-size-complex="14pt"/>
    </style:style>
    <style:style style:name="P791" style:parent-style-name="內文" style:family="paragraph">
      <style:paragraph-properties fo:text-align="justify"/>
      <style:text-properties style:font-name="標楷體" style:font-name-asian="標楷體" fo:color="#000000" fo:font-size="14pt" style:font-size-asian="14pt" style:font-size-complex="14pt"/>
    </style:style>
    <style:style style:name="P792" style:parent-style-name="內文" style:family="paragraph">
      <style:paragraph-properties fo:text-align="justify"/>
      <style:text-properties style:font-name="標楷體" style:font-name-asian="標楷體" fo:color="#000000" fo:font-size="14pt" style:font-size-asian="14pt" style:font-size-complex="14pt"/>
    </style:style>
    <style:style style:name="P793" style:parent-style-name="內文" style:family="paragraph">
      <style:paragraph-properties fo:text-align="justify"/>
      <style:text-properties style:font-name="標楷體" style:font-name-asian="標楷體" fo:color="#000000" fo:font-size="14pt" style:font-size-asian="14pt" style:font-size-complex="14pt"/>
    </style:style>
    <style:style style:name="P794" style:parent-style-name="內文" style:family="paragraph">
      <style:text-properties style:font-name="標楷體" style:font-name-asian="標楷體" fo:color="#000000" fo:font-size="14pt" style:font-size-asian="14pt" style:font-size-complex="14pt"/>
    </style:style>
    <style:style style:name="P795" style:parent-style-name="內文" style:family="paragraph">
      <style:paragraph-properties fo:text-align="justify"/>
      <style:text-properties style:font-name="標楷體" style:font-name-asian="標楷體" fo:color="#000000" fo:font-size="14pt" style:font-size-asian="14pt" style:font-size-complex="14pt"/>
    </style:style>
    <style:style style:name="P796" style:parent-style-name="內文" style:family="paragraph">
      <style:paragraph-properties fo:text-align="justify"/>
      <style:text-properties style:font-name="標楷體" style:font-name-asian="標楷體" fo:color="#000000" fo:font-size="14pt" style:font-size-asian="14pt" style:font-size-complex="14pt"/>
    </style:style>
    <style:style style:name="P797" style:parent-style-name="內文" style:family="paragraph">
      <style:paragraph-properties fo:text-align="justify"/>
      <style:text-properties style:font-name="標楷體" style:font-name-asian="標楷體" fo:color="#000000" fo:font-size="14pt" style:font-size-asian="14pt" style:font-size-complex="14pt"/>
    </style:style>
    <style:style style:name="P798" style:parent-style-name="內文" style:family="paragraph">
      <style:paragraph-properties fo:text-align="justify"/>
      <style:text-properties style:font-name="標楷體" style:font-name-asian="標楷體" fo:color="#000000" fo:font-size="14pt" style:font-size-asian="14pt" style:font-size-complex="14pt"/>
    </style:style>
    <style:style style:name="P799" style:parent-style-name="內文" style:family="paragraph">
      <style:paragraph-properties fo:text-align="justify"/>
      <style:text-properties style:font-name="標楷體" style:font-name-asian="標楷體" fo:color="#000000" fo:font-size="14pt" style:font-size-asian="14pt" style:font-size-complex="14pt"/>
    </style:style>
    <style:style style:name="P800" style:parent-style-name="內文" style:family="paragraph">
      <style:paragraph-properties fo:text-align="justify"/>
      <style:text-properties style:font-name="標楷體" style:font-name-asian="標楷體" fo:color="#000000" fo:font-size="14pt" style:font-size-asian="14pt" style:font-size-complex="14pt"/>
    </style:style>
    <style:style style:name="P801" style:parent-style-name="內文" style:family="paragraph">
      <style:paragraph-properties fo:text-align="justify"/>
      <style:text-properties style:font-name="標楷體" style:font-name-asian="標楷體" fo:color="#000000" fo:font-size="14pt" style:font-size-asian="14pt" style:font-size-complex="14pt"/>
    </style:style>
    <style:style style:name="P802" style:parent-style-name="內文" style:family="paragraph">
      <style:paragraph-properties fo:text-align="justify"/>
      <style:text-properties style:font-name="標楷體" style:font-name-asian="標楷體" fo:color="#000000" fo:font-size="14pt" style:font-size-asian="14pt" style:font-size-complex="14pt"/>
    </style:style>
    <style:style style:name="P803" style:parent-style-name="內文" style:family="paragraph">
      <style:paragraph-properties fo:text-align="justify"/>
      <style:text-properties style:font-name="標楷體" style:font-name-asian="標楷體" fo:color="#000000" fo:font-size="14pt" style:font-size-asian="14pt" style:font-size-complex="14pt"/>
    </style:style>
    <style:style style:name="P804" style:parent-style-name="內文" style:family="paragraph">
      <style:paragraph-properties fo:text-align="justify"/>
      <style:text-properties style:font-name="標楷體" style:font-name-asian="標楷體" fo:color="#000000" fo:font-size="14pt" style:font-size-asian="14pt" style:font-size-complex="14pt"/>
    </style:style>
    <style:style style:name="P805" style:parent-style-name="內文" style:family="paragraph">
      <style:paragraph-properties fo:text-align="justify"/>
      <style:text-properties style:font-name="標楷體" style:font-name-asian="標楷體" fo:color="#000000" fo:font-size="14pt" style:font-size-asian="14pt" style:font-size-complex="14pt"/>
    </style:style>
    <style:style style:name="P806" style:parent-style-name="內文" style:family="paragraph">
      <style:paragraph-properties fo:text-align="justify"/>
      <style:text-properties style:font-name="標楷體" style:font-name-asian="標楷體" fo:color="#000000" fo:font-size="14pt" style:font-size-asian="14pt" style:font-size-complex="14pt"/>
    </style:style>
    <style:style style:name="P807" style:parent-style-name="內文" style:family="paragraph">
      <style:paragraph-properties fo:text-align="justify"/>
      <style:text-properties style:font-name="標楷體" style:font-name-asian="標楷體" fo:color="#000000" fo:font-size="14pt" style:font-size-asian="14pt" style:font-size-complex="14pt"/>
    </style:style>
    <style:style style:name="P808" style:parent-style-name="內文" style:family="paragraph">
      <style:paragraph-properties fo:text-align="justify"/>
      <style:text-properties style:font-name="標楷體" style:font-name-asian="標楷體" fo:color="#000000" fo:font-size="14pt" style:font-size-asian="14pt" style:font-size-complex="14pt"/>
    </style:style>
    <style:style style:name="P809" style:parent-style-name="內文" style:family="paragraph">
      <style:paragraph-properties fo:text-align="justify"/>
      <style:text-properties style:font-name="標楷體" style:font-name-asian="標楷體" fo:color="#000000" fo:font-size="14pt" style:font-size-asian="14pt" style:font-size-complex="14pt"/>
    </style:style>
    <style:style style:name="P810" style:parent-style-name="內文" style:family="paragraph">
      <style:paragraph-properties fo:text-align="justify"/>
      <style:text-properties style:font-name="標楷體" style:font-name-asian="標楷體" fo:color="#000000" fo:font-size="14pt" style:font-size-asian="14pt" style:font-size-complex="14pt"/>
    </style:style>
    <style:style style:name="P811" style:parent-style-name="內文" style:family="paragraph">
      <style:paragraph-properties fo:text-align="justify"/>
      <style:text-properties style:font-name="標楷體" style:font-name-asian="標楷體" fo:color="#000000" fo:font-size="14pt" style:font-size-asian="14pt" style:font-size-complex="14pt"/>
    </style:style>
    <style:style style:name="P812" style:parent-style-name="內文" style:family="paragraph">
      <style:paragraph-properties fo:text-align="justify"/>
      <style:text-properties style:font-name="標楷體" style:font-name-asian="標楷體" fo:color="#000000" fo:font-size="14pt" style:font-size-asian="14pt" style:font-size-complex="14pt"/>
    </style:style>
    <style:style style:name="P813" style:parent-style-name="內文" style:family="paragraph">
      <style:paragraph-properties fo:text-align="justify"/>
      <style:text-properties style:font-name="標楷體" style:font-name-asian="標楷體" fo:color="#000000" fo:font-size="14pt" style:font-size-asian="14pt" style:font-size-complex="14pt"/>
    </style:style>
    <style:style style:name="P814" style:parent-style-name="內文" style:family="paragraph">
      <style:paragraph-properties fo:text-align="justify"/>
      <style:text-properties style:font-name="標楷體" style:font-name-asian="標楷體" fo:color="#000000" fo:font-size="14pt" style:font-size-asian="14pt" style:font-size-complex="14pt"/>
    </style:style>
    <style:style style:name="P815" style:parent-style-name="內文" style:family="paragraph">
      <style:paragraph-properties fo:text-align="justify"/>
      <style:text-properties style:font-name="標楷體" style:font-name-asian="標楷體" fo:color="#000000" fo:font-size="14pt" style:font-size-asian="14pt" style:font-size-complex="14pt"/>
    </style:style>
    <style:style style:name="P816" style:parent-style-name="內文" style:family="paragraph">
      <style:paragraph-properties fo:text-align="justify"/>
      <style:text-properties style:font-name="標楷體" style:font-name-asian="標楷體" fo:color="#000000" fo:font-size="14pt" style:font-size-asian="14pt" style:font-size-complex="14pt"/>
    </style:style>
    <style:style style:name="P817" style:parent-style-name="內文" style:family="paragraph">
      <style:paragraph-properties fo:text-align="justify"/>
      <style:text-properties style:font-name="標楷體" style:font-name-asian="標楷體" fo:color="#000000" fo:font-size="14pt" style:font-size-asian="14pt" style:font-size-complex="14pt"/>
    </style:style>
    <style:style style:name="P818" style:parent-style-name="內文" style:family="paragraph">
      <style:paragraph-properties fo:text-align="justify"/>
      <style:text-properties style:font-name="標楷體" style:font-name-asian="標楷體" fo:color="#000000" fo:font-size="14pt" style:font-size-asian="14pt" style:font-size-complex="14pt"/>
    </style:style>
    <style:style style:name="P819" style:parent-style-name="內文" style:family="paragraph">
      <style:paragraph-properties fo:text-align="justify"/>
      <style:text-properties style:font-name="標楷體" style:font-name-asian="標楷體" fo:color="#000000" fo:font-size="14pt" style:font-size-asian="14pt" style:font-size-complex="14pt"/>
    </style:style>
    <style:style style:name="P820" style:parent-style-name="內文" style:family="paragraph">
      <style:paragraph-properties fo:text-align="justify"/>
      <style:text-properties style:font-name="標楷體" style:font-name-asian="標楷體" fo:color="#000000" fo:font-size="14pt" style:font-size-asian="14pt" style:font-size-complex="14pt"/>
    </style:style>
    <style:style style:name="P821" style:parent-style-name="內文" style:family="paragraph">
      <style:paragraph-properties fo:text-align="justify"/>
      <style:text-properties style:font-name="標楷體" style:font-name-asian="標楷體" fo:color="#000000" fo:font-size="14pt" style:font-size-asian="14pt" style:font-size-complex="14pt"/>
    </style:style>
    <style:style style:name="P822" style:parent-style-name="內文" style:family="paragraph">
      <style:paragraph-properties fo:text-align="justify"/>
      <style:text-properties style:font-name="標楷體" style:font-name-asian="標楷體" fo:color="#000000" fo:font-size="14pt" style:font-size-asian="14pt" style:font-size-complex="14pt"/>
    </style:style>
    <style:style style:name="P823" style:parent-style-name="內文" style:family="paragraph">
      <style:paragraph-properties fo:text-align="justify"/>
      <style:text-properties style:font-name="標楷體" style:font-name-asian="標楷體" fo:color="#000000" fo:font-size="14pt" style:font-size-asian="14pt" style:font-size-complex="14pt"/>
    </style:style>
    <style:style style:name="P824" style:parent-style-name="內文" style:family="paragraph">
      <style:paragraph-properties fo:text-align="justify"/>
      <style:text-properties style:font-name="標楷體" style:font-name-asian="標楷體" fo:color="#000000" fo:font-size="14pt" style:font-size-asian="14pt" style:font-size-complex="14pt"/>
    </style:style>
    <style:style style:name="P825" style:parent-style-name="內文" style:family="paragraph">
      <style:paragraph-properties fo:text-align="justify"/>
      <style:text-properties style:font-name="標楷體" style:font-name-asian="標楷體" fo:color="#000000" fo:font-size="14pt" style:font-size-asian="14pt" style:font-size-complex="14pt"/>
    </style:style>
    <style:style style:name="P826" style:parent-style-name="內文" style:family="paragraph">
      <style:paragraph-properties fo:text-align="justify"/>
      <style:text-properties style:font-name="標楷體" style:font-name-asian="標楷體" fo:color="#000000" fo:font-size="14pt" style:font-size-asian="14pt" style:font-size-complex="14pt"/>
    </style:style>
    <style:style style:name="P827" style:parent-style-name="內文" style:family="paragraph">
      <style:paragraph-properties fo:text-align="justify"/>
      <style:text-properties style:font-name="標楷體" style:font-name-asian="標楷體" fo:color="#000000" fo:font-size="14pt" style:font-size-asian="14pt" style:font-size-complex="14pt"/>
    </style:style>
    <style:style style:name="P828" style:parent-style-name="內文" style:family="paragraph">
      <style:paragraph-properties fo:text-align="justify"/>
      <style:text-properties style:font-name="標楷體" style:font-name-asian="標楷體" fo:color="#000000" fo:font-size="14pt" style:font-size-asian="14pt" style:font-size-complex="14pt"/>
    </style:style>
    <style:style style:name="P829" style:parent-style-name="內文" style:family="paragraph">
      <style:paragraph-properties fo:text-align="justify"/>
      <style:text-properties style:font-name="標楷體" style:font-name-asian="標楷體" fo:color="#000000" fo:font-size="14pt" style:font-size-asian="14pt" style:font-size-complex="14pt"/>
    </style:style>
    <style:style style:name="P830" style:parent-style-name="內文" style:family="paragraph">
      <style:paragraph-properties fo:text-align="justify"/>
      <style:text-properties style:font-name="標楷體" style:font-name-asian="標楷體" fo:color="#000000" fo:font-size="14pt" style:font-size-asian="14pt" style:font-size-complex="14pt"/>
    </style:style>
    <style:style style:name="P831" style:parent-style-name="內文" style:family="paragraph">
      <style:paragraph-properties fo:text-align="justify"/>
      <style:text-properties style:font-name="標楷體" style:font-name-asian="標楷體" fo:color="#000000" fo:font-size="14pt" style:font-size-asian="14pt" style:font-size-complex="14pt"/>
    </style:style>
    <style:style style:name="P832" style:parent-style-name="內文" style:family="paragraph">
      <style:paragraph-properties fo:text-align="justify"/>
      <style:text-properties style:font-name="標楷體" style:font-name-asian="標楷體" fo:color="#000000" fo:font-size="14pt" style:font-size-asian="14pt" style:font-size-complex="14pt"/>
    </style:style>
    <style:style style:name="P833" style:parent-style-name="內文" style:family="paragraph">
      <style:paragraph-properties fo:text-align="justify"/>
      <style:text-properties style:font-name="標楷體" style:font-name-asian="標楷體" fo:color="#000000" fo:font-size="14pt" style:font-size-asian="14pt" style:font-size-complex="14pt"/>
    </style:style>
    <style:style style:name="P834" style:parent-style-name="內文" style:family="paragraph">
      <style:paragraph-properties fo:text-align="justify"/>
      <style:text-properties style:font-name="標楷體" style:font-name-asian="標楷體" fo:color="#000000" fo:font-size="14pt" style:font-size-asian="14pt" style:font-size-complex="14pt"/>
    </style:style>
    <style:style style:name="P835" style:parent-style-name="內文" style:family="paragraph">
      <style:paragraph-properties fo:text-align="justify"/>
      <style:text-properties style:font-name="標楷體" style:font-name-asian="標楷體" fo:color="#000000" fo:font-size="14pt" style:font-size-asian="14pt" style:font-size-complex="14pt"/>
    </style:style>
    <style:style style:name="P836" style:parent-style-name="內文" style:family="paragraph">
      <style:paragraph-properties fo:text-align="justify"/>
      <style:text-properties style:font-name="標楷體" style:font-name-asian="標楷體" fo:color="#000000" fo:font-size="14pt" style:font-size-asian="14pt" style:font-size-complex="14pt"/>
    </style:style>
    <style:style style:name="P837" style:parent-style-name="內文" style:family="paragraph">
      <style:paragraph-properties fo:text-align="justify"/>
      <style:text-properties style:font-name="標楷體" style:font-name-asian="標楷體" fo:color="#000000" fo:font-size="14pt" style:font-size-asian="14pt" style:font-size-complex="14pt"/>
    </style:style>
    <style:style style:name="P838" style:parent-style-name="內文" style:family="paragraph">
      <style:paragraph-properties fo:text-align="justify"/>
      <style:text-properties style:font-name="標楷體" style:font-name-asian="標楷體" fo:color="#000000" fo:font-size="14pt" style:font-size-asian="14pt" style:font-size-complex="14pt"/>
    </style:style>
    <style:style style:name="P839" style:parent-style-name="內文" style:family="paragraph">
      <style:paragraph-properties fo:text-align="justify"/>
      <style:text-properties style:font-name="標楷體" style:font-name-asian="標楷體" fo:color="#000000" fo:font-size="14pt" style:font-size-asian="14pt" style:font-size-complex="14pt"/>
    </style:style>
    <style:style style:name="P840" style:parent-style-name="內文" style:family="paragraph">
      <style:paragraph-properties fo:text-align="justify"/>
      <style:text-properties style:font-name="標楷體" style:font-name-asian="標楷體" fo:color="#000000" fo:font-size="14pt" style:font-size-asian="14pt" style:font-size-complex="14pt"/>
    </style:style>
    <style:style style:name="P841" style:parent-style-name="內文" style:family="paragraph">
      <style:paragraph-properties fo:text-align="justify"/>
      <style:text-properties style:font-name="標楷體" style:font-name-asian="標楷體" fo:color="#000000" fo:font-size="14pt" style:font-size-asian="14pt" style:font-size-complex="14pt"/>
    </style:style>
    <style:style style:name="P842" style:parent-style-name="內文" style:family="paragraph">
      <style:paragraph-properties fo:text-align="justify"/>
      <style:text-properties style:font-name="標楷體" style:font-name-asian="標楷體" fo:color="#000000" fo:font-size="14pt" style:font-size-asian="14pt" style:font-size-complex="14pt"/>
    </style:style>
    <style:style style:name="P843" style:parent-style-name="內文" style:family="paragraph">
      <style:paragraph-properties fo:text-align="justify"/>
      <style:text-properties style:font-name="標楷體" style:font-name-asian="標楷體" fo:color="#000000" fo:font-size="14pt" style:font-size-asian="14pt" style:font-size-complex="14pt"/>
    </style:style>
    <style:style style:name="P844" style:parent-style-name="內文" style:family="paragraph">
      <style:paragraph-properties fo:text-align="justify"/>
      <style:text-properties style:font-name="標楷體" style:font-name-asian="標楷體" fo:color="#000000" fo:font-size="14pt" style:font-size-asian="14pt" style:font-size-complex="14pt"/>
    </style:style>
    <style:style style:name="P845" style:parent-style-name="內文" style:family="paragraph">
      <style:paragraph-properties fo:text-align="justify"/>
      <style:text-properties style:font-name="標楷體" style:font-name-asian="標楷體" fo:color="#000000" fo:font-size="14pt" style:font-size-asian="14pt" style:font-size-complex="14pt"/>
    </style:style>
    <style:style style:name="P846" style:parent-style-name="內文" style:family="paragraph">
      <style:paragraph-properties fo:text-align="justify"/>
      <style:text-properties style:font-name="標楷體" style:font-name-asian="標楷體" fo:color="#000000" fo:font-size="14pt" style:font-size-asian="14pt" style:font-size-complex="14pt"/>
    </style:style>
    <style:style style:name="P847" style:parent-style-name="內文" style:family="paragraph">
      <style:paragraph-properties fo:text-align="justify"/>
      <style:text-properties style:font-name="標楷體" style:font-name-asian="標楷體" fo:color="#000000" fo:font-size="14pt" style:font-size-asian="14pt" style:font-size-complex="14pt"/>
    </style:style>
    <style:style style:name="P848" style:parent-style-name="內文" style:family="paragraph">
      <style:paragraph-properties fo:text-align="justify"/>
      <style:text-properties style:font-name="標楷體" style:font-name-asian="標楷體" fo:color="#000000" fo:font-size="14pt" style:font-size-asian="14pt" style:font-size-complex="14pt"/>
    </style:style>
    <style:style style:name="P849"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850" style:family="table-cell">
      <style:table-cell-properties fo:border="0.0069in solid #000000" style:writing-mode="lr-tb" fo:padding-top="0in" fo:padding-left="0.0194in" fo:padding-bottom="0in" fo:padding-right="0.0194in"/>
    </style:style>
    <style:style style:name="P851" style:parent-style-name="內文" style:family="paragraph">
      <style:paragraph-properties fo:text-align="justify"/>
      <style:text-properties style:font-name="標楷體" style:font-name-asian="標楷體" fo:color="#000000" fo:font-size="14pt" style:font-size-asian="14pt" style:font-size-complex="14pt"/>
    </style:style>
    <style:style style:name="P852" style:parent-style-name="內文" style:family="paragraph">
      <style:paragraph-properties fo:text-align="justify"/>
      <style:text-properties style:font-name="標楷體" style:font-name-asian="標楷體" fo:color="#000000" fo:font-size="14pt" style:font-size-asian="14pt" style:font-size-complex="14pt"/>
    </style:style>
    <style:style style:name="P853" style:parent-style-name="內文" style:family="paragraph">
      <style:paragraph-properties fo:text-align="justify"/>
      <style:text-properties style:font-name="標楷體" style:font-name-asian="標楷體" fo:color="#000000" fo:font-size="14pt" style:font-size-asian="14pt" style:font-size-complex="14pt"/>
    </style:style>
    <style:style style:name="P854" style:parent-style-name="內文" style:family="paragraph">
      <style:paragraph-properties fo:text-align="justify"/>
      <style:text-properties style:font-name="標楷體" style:font-name-asian="標楷體" fo:color="#000000" fo:font-size="14pt" style:font-size-asian="14pt" style:font-size-complex="14pt"/>
    </style:style>
    <style:style style:name="P855" style:parent-style-name="內文" style:family="paragraph">
      <style:paragraph-properties fo:text-align="justify"/>
      <style:text-properties style:font-name="標楷體" style:font-name-asian="標楷體" fo:color="#000000" fo:font-size="14pt" style:font-size-asian="14pt" style:font-size-complex="14pt"/>
    </style:style>
    <style:style style:name="P856" style:parent-style-name="內文" style:family="paragraph">
      <style:paragraph-properties fo:text-align="justify"/>
      <style:text-properties style:font-name="標楷體" style:font-name-asian="標楷體" fo:color="#000000" fo:font-size="14pt" style:font-size-asian="14pt" style:font-size-complex="14pt"/>
    </style:style>
    <style:style style:name="P857" style:parent-style-name="內文" style:family="paragraph">
      <style:paragraph-properties fo:text-align="justify"/>
      <style:text-properties style:font-name="標楷體" style:font-name-asian="標楷體" fo:color="#000000" fo:font-size="14pt" style:font-size-asian="14pt" style:font-size-complex="14pt"/>
    </style:style>
    <style:style style:name="P858" style:parent-style-name="內文" style:family="paragraph">
      <style:paragraph-properties fo:text-align="justify"/>
      <style:text-properties style:font-name="標楷體" style:font-name-asian="標楷體" fo:color="#000000" fo:font-size="14pt" style:font-size-asian="14pt" style:font-size-complex="14pt"/>
    </style:style>
    <style:style style:name="P859" style:parent-style-name="內文" style:family="paragraph">
      <style:paragraph-properties fo:text-align="justify"/>
      <style:text-properties style:font-name="標楷體" style:font-name-asian="標楷體" fo:color="#000000" fo:font-size="14pt" style:font-size-asian="14pt" style:font-size-complex="14pt"/>
    </style:style>
    <style:style style:name="P860" style:parent-style-name="內文" style:family="paragraph">
      <style:paragraph-properties fo:text-align="justify"/>
      <style:text-properties style:font-name="標楷體" style:font-name-asian="標楷體" fo:color="#000000" fo:font-size="14pt" style:font-size-asian="14pt" style:font-size-complex="14pt"/>
    </style:style>
    <style:style style:name="P861" style:parent-style-name="內文" style:family="paragraph">
      <style:paragraph-properties fo:text-align="justify"/>
      <style:text-properties style:font-name="標楷體" style:font-name-asian="標楷體" fo:color="#000000" fo:font-size="14pt" style:font-size-asian="14pt" style:font-size-complex="14pt"/>
    </style:style>
    <style:style style:name="P862" style:parent-style-name="內文" style:family="paragraph">
      <style:paragraph-properties fo:text-align="justify"/>
      <style:text-properties style:font-name="標楷體" style:font-name-asian="標楷體" fo:color="#000000" fo:font-size="14pt" style:font-size-asian="14pt" style:font-size-complex="14pt"/>
    </style:style>
    <style:style style:name="P863" style:parent-style-name="內文" style:family="paragraph">
      <style:paragraph-properties fo:text-align="justify"/>
      <style:text-properties style:font-name="標楷體" style:font-name-asian="標楷體" fo:color="#000000" fo:font-size="14pt" style:font-size-asian="14pt" style:font-size-complex="14pt"/>
    </style:style>
    <style:style style:name="P864" style:parent-style-name="內文" style:family="paragraph">
      <style:paragraph-properties fo:text-align="justify"/>
      <style:text-properties style:font-name="標楷體" style:font-name-asian="標楷體" fo:color="#000000" fo:font-size="14pt" style:font-size-asian="14pt" style:font-size-complex="14pt"/>
    </style:style>
    <style:style style:name="P865" style:parent-style-name="內文" style:family="paragraph">
      <style:paragraph-properties fo:text-align="justify"/>
      <style:text-properties style:font-name="標楷體" style:font-name-asian="標楷體" fo:color="#000000" fo:font-size="14pt" style:font-size-asian="14pt" style:font-size-complex="14pt"/>
    </style:style>
    <style:style style:name="P866" style:parent-style-name="內文" style:family="paragraph">
      <style:paragraph-properties fo:text-align="justify"/>
      <style:text-properties style:font-name="標楷體" style:font-name-asian="標楷體" fo:color="#000000" fo:font-size="14pt" style:font-size-asian="14pt" style:font-size-complex="14pt"/>
    </style:style>
    <style:style style:name="P867" style:parent-style-name="內文" style:family="paragraph">
      <style:paragraph-properties fo:text-align="justify"/>
      <style:text-properties style:font-name="標楷體" style:font-name-asian="標楷體" fo:color="#000000" fo:font-size="14pt" style:font-size-asian="14pt" style:font-size-complex="14pt"/>
    </style:style>
    <style:style style:name="P868" style:parent-style-name="內文" style:family="paragraph">
      <style:paragraph-properties fo:text-align="justify"/>
      <style:text-properties style:font-name="標楷體" style:font-name-asian="標楷體" fo:color="#000000" fo:font-size="14pt" style:font-size-asian="14pt" style:font-size-complex="14pt"/>
    </style:style>
    <style:style style:name="P869" style:parent-style-name="內文" style:family="paragraph">
      <style:paragraph-properties fo:text-align="justify"/>
      <style:text-properties style:font-name="標楷體" style:font-name-asian="標楷體" fo:color="#000000" fo:font-size="14pt" style:font-size-asian="14pt" style:font-size-complex="14pt"/>
    </style:style>
    <style:style style:name="P870" style:parent-style-name="內文" style:family="paragraph">
      <style:paragraph-properties fo:text-align="justify"/>
      <style:text-properties style:font-name="標楷體" style:font-name-asian="標楷體" fo:color="#000000" fo:font-size="14pt" style:font-size-asian="14pt" style:font-size-complex="14pt"/>
    </style:style>
    <style:style style:name="P871" style:parent-style-name="內文" style:family="paragraph">
      <style:paragraph-properties fo:text-align="justify"/>
      <style:text-properties style:font-name="標楷體" style:font-name-asian="標楷體" fo:color="#000000" fo:font-size="14pt" style:font-size-asian="14pt" style:font-size-complex="14pt"/>
    </style:style>
    <style:style style:name="P872" style:parent-style-name="內文" style:family="paragraph">
      <style:paragraph-properties fo:text-align="justify"/>
      <style:text-properties style:font-name="標楷體" style:font-name-asian="標楷體" fo:color="#000000" fo:font-size="14pt" style:font-size-asian="14pt" style:font-size-complex="14pt"/>
    </style:style>
    <style:style style:name="P873" style:parent-style-name="內文" style:family="paragraph">
      <style:paragraph-properties fo:text-align="justify"/>
      <style:text-properties style:font-name="標楷體" style:font-name-asian="標楷體" fo:color="#000000" fo:font-size="14pt" style:font-size-asian="14pt" style:font-size-complex="14pt"/>
    </style:style>
    <style:style style:name="P874" style:parent-style-name="內文" style:family="paragraph">
      <style:paragraph-properties fo:text-align="justify"/>
      <style:text-properties style:font-name="標楷體" style:font-name-asian="標楷體" fo:color="#000000" fo:font-size="14pt" style:font-size-asian="14pt" style:font-size-complex="14pt"/>
    </style:style>
    <style:style style:name="P875" style:parent-style-name="內文" style:family="paragraph">
      <style:paragraph-properties fo:text-align="justify"/>
      <style:text-properties style:font-name="標楷體" style:font-name-asian="標楷體" fo:color="#000000" fo:font-size="14pt" style:font-size-asian="14pt" style:font-size-complex="14pt"/>
    </style:style>
    <style:style style:name="P876" style:parent-style-name="內文" style:family="paragraph">
      <style:paragraph-properties fo:text-align="justify"/>
      <style:text-properties style:font-name="標楷體" style:font-name-asian="標楷體" fo:color="#000000" fo:font-size="14pt" style:font-size-asian="14pt" style:font-size-complex="14pt"/>
    </style:style>
    <style:style style:name="P877" style:parent-style-name="內文" style:family="paragraph">
      <style:paragraph-properties fo:text-align="justify"/>
      <style:text-properties style:font-name="標楷體" style:font-name-asian="標楷體" fo:color="#000000" fo:font-size="14pt" style:font-size-asian="14pt" style:font-size-complex="14pt"/>
    </style:style>
    <style:style style:name="P878" style:parent-style-name="內文" style:family="paragraph">
      <style:paragraph-properties fo:text-align="justify"/>
      <style:text-properties style:font-name="標楷體" style:font-name-asian="標楷體" fo:color="#000000" fo:font-size="14pt" style:font-size-asian="14pt" style:font-size-complex="14pt"/>
    </style:style>
    <style:style style:name="P879" style:parent-style-name="內文" style:family="paragraph">
      <style:paragraph-properties fo:text-align="justify"/>
      <style:text-properties style:font-name="標楷體" style:font-name-asian="標楷體" fo:color="#000000" fo:font-size="14pt" style:font-size-asian="14pt" style:font-size-complex="14pt"/>
    </style:style>
    <style:style style:name="P880" style:parent-style-name="內文" style:family="paragraph">
      <style:paragraph-properties fo:text-align="justify"/>
      <style:text-properties style:font-name="標楷體" style:font-name-asian="標楷體" fo:color="#000000" fo:font-size="14pt" style:font-size-asian="14pt" style:font-size-complex="14pt"/>
    </style:style>
    <style:style style:name="P881" style:parent-style-name="內文" style:family="paragraph">
      <style:paragraph-properties fo:text-align="justify"/>
      <style:text-properties style:font-name="標楷體" style:font-name-asian="標楷體" fo:color="#000000" fo:font-size="14pt" style:font-size-asian="14pt" style:font-size-complex="14pt"/>
    </style:style>
    <style:style style:name="P882" style:parent-style-name="內文" style:family="paragraph">
      <style:paragraph-properties fo:text-align="justify"/>
      <style:text-properties style:font-name="標楷體" style:font-name-asian="標楷體" fo:color="#000000" fo:font-size="14pt" style:font-size-asian="14pt" style:font-size-complex="14pt"/>
    </style:style>
    <style:style style:name="P883" style:parent-style-name="內文" style:family="paragraph">
      <style:paragraph-properties fo:text-align="justify"/>
      <style:text-properties style:font-name="標楷體" style:font-name-asian="標楷體" fo:color="#000000" fo:font-size="14pt" style:font-size-asian="14pt" style:font-size-complex="14pt"/>
    </style:style>
    <style:style style:name="P884" style:parent-style-name="內文" style:family="paragraph">
      <style:paragraph-properties fo:text-align="justify"/>
      <style:text-properties style:font-name="標楷體" style:font-name-asian="標楷體" fo:color="#000000" fo:font-size="14pt" style:font-size-asian="14pt" style:font-size-complex="14pt"/>
    </style:style>
    <style:style style:name="P885" style:parent-style-name="內文" style:family="paragraph">
      <style:paragraph-properties fo:text-align="justify"/>
      <style:text-properties style:font-name="標楷體" style:font-name-asian="標楷體" fo:color="#000000" fo:font-size="14pt" style:font-size-asian="14pt" style:font-size-complex="14pt"/>
    </style:style>
    <style:style style:name="P886" style:parent-style-name="內文" style:family="paragraph">
      <style:paragraph-properties fo:text-align="justify"/>
      <style:text-properties style:font-name="標楷體" style:font-name-asian="標楷體" fo:color="#000000" fo:font-size="14pt" style:font-size-asian="14pt" style:font-size-complex="14pt"/>
    </style:style>
    <style:style style:name="P887" style:parent-style-name="內文" style:family="paragraph">
      <style:paragraph-properties fo:text-align="justify"/>
      <style:text-properties style:font-name="標楷體" style:font-name-asian="標楷體" fo:color="#000000" fo:font-size="14pt" style:font-size-asian="14pt" style:font-size-complex="14pt"/>
    </style:style>
    <style:style style:name="P888" style:parent-style-name="內文" style:family="paragraph">
      <style:paragraph-properties fo:text-align="justify"/>
      <style:text-properties style:font-name="標楷體" style:font-name-asian="標楷體" fo:color="#000000" fo:font-size="14pt" style:font-size-asian="14pt" style:font-size-complex="14pt"/>
    </style:style>
    <style:style style:name="P889" style:parent-style-name="內文" style:family="paragraph">
      <style:paragraph-properties fo:text-align="justify"/>
      <style:text-properties style:font-name="標楷體" style:font-name-asian="標楷體" fo:color="#000000" fo:font-size="14pt" style:font-size-asian="14pt" style:font-size-complex="14pt"/>
    </style:style>
    <style:style style:name="P890" style:parent-style-name="內文" style:family="paragraph">
      <style:paragraph-properties fo:text-align="justify"/>
      <style:text-properties style:font-name="標楷體" style:font-name-asian="標楷體" fo:color="#000000" fo:font-size="14pt" style:font-size-asian="14pt" style:font-size-complex="14pt"/>
    </style:style>
    <style:style style:name="P891" style:parent-style-name="內文" style:family="paragraph">
      <style:paragraph-properties fo:text-align="justify"/>
      <style:text-properties style:font-name="標楷體" style:font-name-asian="標楷體" fo:color="#000000" fo:font-size="14pt" style:font-size-asian="14pt" style:font-size-complex="14pt"/>
    </style:style>
    <style:style style:name="P892" style:parent-style-name="內文" style:family="paragraph">
      <style:paragraph-properties fo:text-align="justify"/>
      <style:text-properties style:font-name="標楷體" style:font-name-asian="標楷體" fo:color="#000000" fo:font-size="14pt" style:font-size-asian="14pt" style:font-size-complex="14pt"/>
    </style:style>
    <style:style style:name="P893" style:parent-style-name="內文" style:family="paragraph">
      <style:paragraph-properties fo:text-align="justify"/>
      <style:text-properties style:font-name="標楷體" style:font-name-asian="標楷體" fo:color="#000000" fo:font-size="14pt" style:font-size-asian="14pt" style:font-size-complex="14pt"/>
    </style:style>
    <style:style style:name="P894" style:parent-style-name="內文" style:family="paragraph">
      <style:paragraph-properties fo:text-align="justify"/>
      <style:text-properties style:font-name="標楷體" style:font-name-asian="標楷體" fo:color="#000000" fo:font-size="14pt" style:font-size-asian="14pt" style:font-size-complex="14pt"/>
    </style:style>
    <style:style style:name="P895" style:parent-style-name="內文" style:family="paragraph">
      <style:paragraph-properties fo:text-align="justify"/>
      <style:text-properties style:font-name="標楷體" style:font-name-asian="標楷體" fo:color="#000000" fo:font-size="14pt" style:font-size-asian="14pt" style:font-size-complex="14pt"/>
    </style:style>
    <style:style style:name="P896" style:parent-style-name="內文" style:family="paragraph">
      <style:paragraph-properties fo:text-align="justify"/>
      <style:text-properties style:font-name="標楷體" style:font-name-asian="標楷體" fo:color="#000000" fo:font-size="14pt" style:font-size-asian="14pt" style:font-size-complex="14pt"/>
    </style:style>
    <style:style style:name="P897" style:parent-style-name="內文" style:family="paragraph">
      <style:paragraph-properties fo:text-align="justify"/>
      <style:text-properties style:font-name="標楷體" style:font-name-asian="標楷體" fo:color="#000000" fo:font-size="14pt" style:font-size-asian="14pt" style:font-size-complex="14pt"/>
    </style:style>
    <style:style style:name="P898" style:parent-style-name="內文" style:family="paragraph">
      <style:paragraph-properties fo:text-align="justify"/>
      <style:text-properties style:font-name="標楷體" style:font-name-asian="標楷體" fo:color="#000000" fo:font-size="14pt" style:font-size-asian="14pt" style:font-size-complex="14pt"/>
    </style:style>
    <style:style style:name="P899" style:parent-style-name="內文" style:family="paragraph">
      <style:paragraph-properties fo:text-align="justify"/>
      <style:text-properties style:font-name="標楷體" style:font-name-asian="標楷體" fo:color="#000000" fo:font-size="14pt" style:font-size-asian="14pt" style:font-size-complex="14pt"/>
    </style:style>
    <style:style style:name="P900" style:parent-style-name="內文" style:family="paragraph">
      <style:paragraph-properties fo:text-align="justify"/>
      <style:text-properties style:font-name="標楷體" style:font-name-asian="標楷體" fo:color="#000000" fo:font-size="14pt" style:font-size-asian="14pt" style:font-size-complex="14pt"/>
    </style:style>
    <style:style style:name="P901" style:parent-style-name="內文" style:family="paragraph">
      <style:paragraph-properties fo:text-align="justify"/>
      <style:text-properties style:font-name="標楷體" style:font-name-asian="標楷體" fo:color="#000000" fo:font-size="14pt" style:font-size-asian="14pt" style:font-size-complex="14pt"/>
    </style:style>
    <style:style style:name="P902" style:parent-style-name="內文" style:family="paragraph">
      <style:paragraph-properties fo:text-align="justify"/>
      <style:text-properties style:font-name="標楷體" style:font-name-asian="標楷體" fo:color="#000000" fo:font-size="14pt" style:font-size-asian="14pt" style:font-size-complex="14pt"/>
    </style:style>
    <style:style style:name="P903" style:parent-style-name="內文" style:family="paragraph">
      <style:paragraph-properties fo:text-align="justify"/>
      <style:text-properties style:font-name="標楷體" style:font-name-asian="標楷體" fo:color="#000000" fo:font-size="14pt" style:font-size-asian="14pt" style:font-size-complex="14pt"/>
    </style:style>
    <style:style style:name="P904" style:parent-style-name="內文" style:family="paragraph">
      <style:paragraph-properties fo:text-align="justify"/>
      <style:text-properties style:font-name="標楷體" style:font-name-asian="標楷體" fo:color="#000000" fo:font-size="14pt" style:font-size-asian="14pt" style:font-size-complex="14pt"/>
    </style:style>
    <style:style style:name="P905" style:parent-style-name="內文" style:family="paragraph">
      <style:paragraph-properties fo:text-align="justify"/>
      <style:text-properties style:font-name="標楷體" style:font-name-asian="標楷體" fo:color="#000000" fo:font-size="14pt" style:font-size-asian="14pt" style:font-size-complex="14pt"/>
    </style:style>
    <style:style style:name="P906" style:parent-style-name="內文" style:family="paragraph">
      <style:paragraph-properties fo:text-align="justify"/>
      <style:text-properties style:font-name="標楷體" style:font-name-asian="標楷體" fo:color="#000000" fo:font-size="14pt" style:font-size-asian="14pt" style:font-size-complex="14pt"/>
    </style:style>
    <style:style style:name="P907" style:parent-style-name="內文" style:family="paragraph">
      <style:paragraph-properties fo:text-align="justify"/>
      <style:text-properties style:font-name="標楷體" style:font-name-asian="標楷體" fo:color="#000000" fo:font-size="14pt" style:font-size-asian="14pt" style:font-size-complex="14pt"/>
    </style:style>
    <style:style style:name="P908" style:parent-style-name="內文" style:family="paragraph">
      <style:paragraph-properties fo:text-align="justify"/>
      <style:text-properties style:font-name="標楷體" style:font-name-asian="標楷體" fo:color="#000000" fo:font-size="14pt" style:font-size-asian="14pt" style:font-size-complex="14pt"/>
    </style:style>
    <style:style style:name="P909" style:parent-style-name="內文" style:family="paragraph">
      <style:paragraph-properties fo:text-align="justify"/>
      <style:text-properties style:font-name="標楷體" style:font-name-asian="標楷體" fo:color="#000000" fo:font-size="14pt" style:font-size-asian="14pt" style:font-size-complex="14pt"/>
    </style:style>
    <style:style style:name="P910" style:parent-style-name="內文" style:family="paragraph">
      <style:paragraph-properties fo:text-align="justify"/>
      <style:text-properties style:font-name="標楷體" style:font-name-asian="標楷體" fo:color="#000000" fo:font-size="14pt" style:font-size-asian="14pt" style:font-size-complex="14pt"/>
    </style:style>
    <style:style style:name="P911" style:parent-style-name="內文" style:family="paragraph">
      <style:paragraph-properties fo:text-align="justify"/>
      <style:text-properties style:font-name="標楷體" style:font-name-asian="標楷體" fo:color="#000000" fo:font-size="14pt" style:font-size-asian="14pt" style:font-size-complex="14pt"/>
    </style:style>
    <style:style style:name="P912" style:parent-style-name="內文" style:family="paragraph">
      <style:paragraph-properties fo:text-align="justify"/>
      <style:text-properties style:font-name="標楷體" style:font-name-asian="標楷體" fo:color="#000000" fo:font-size="14pt" style:font-size-asian="14pt" style:font-size-complex="14pt"/>
    </style:style>
    <style:style style:name="P913" style:parent-style-name="內文" style:family="paragraph">
      <style:paragraph-properties fo:text-align="justify"/>
      <style:text-properties style:font-name="標楷體" style:font-name-asian="標楷體" fo:color="#000000" fo:font-size="14pt" style:font-size-asian="14pt" style:font-size-complex="14pt"/>
    </style:style>
    <style:style style:name="P914" style:parent-style-name="內文" style:family="paragraph">
      <style:paragraph-properties fo:text-align="justify"/>
      <style:text-properties style:font-name="標楷體" style:font-name-asian="標楷體" fo:color="#000000" fo:font-size="14pt" style:font-size-asian="14pt" style:font-size-complex="14pt"/>
    </style:style>
    <style:style style:name="P915" style:parent-style-name="內文" style:family="paragraph">
      <style:paragraph-properties fo:text-align="justify"/>
      <style:text-properties style:font-name="標楷體" style:font-name-asian="標楷體" fo:color="#000000" fo:font-size="14pt" style:font-size-asian="14pt" style:font-size-complex="14pt"/>
    </style:style>
    <style:style style:name="P916" style:parent-style-name="內文" style:family="paragraph">
      <style:paragraph-properties fo:text-align="justify"/>
      <style:text-properties style:font-name="標楷體" style:font-name-asian="標楷體" fo:color="#000000" fo:font-size="14pt" style:font-size-asian="14pt" style:font-size-complex="14pt"/>
    </style:style>
    <style:style style:name="P917" style:parent-style-name="內文" style:family="paragraph">
      <style:paragraph-properties fo:text-align="justify"/>
      <style:text-properties style:font-name="標楷體" style:font-name-asian="標楷體" fo:color="#000000" fo:font-size="14pt" style:font-size-asian="14pt" style:font-size-complex="14pt"/>
    </style:style>
    <style:style style:name="P918" style:parent-style-name="內文" style:family="paragraph">
      <style:paragraph-properties fo:text-align="justify"/>
      <style:text-properties style:font-name="標楷體" style:font-name-asian="標楷體" fo:color="#000000" fo:font-size="14pt" style:font-size-asian="14pt" style:font-size-complex="14pt"/>
    </style:style>
    <style:style style:name="P919" style:parent-style-name="內文" style:family="paragraph">
      <style:paragraph-properties fo:text-align="justify"/>
      <style:text-properties style:font-name="標楷體" style:font-name-asian="標楷體" fo:color="#000000" fo:font-size="14pt" style:font-size-asian="14pt" style:font-size-complex="14pt"/>
    </style:style>
    <style:style style:name="P920" style:parent-style-name="內文" style:family="paragraph">
      <style:paragraph-properties fo:text-align="justify"/>
      <style:text-properties style:font-name="標楷體" style:font-name-asian="標楷體" fo:color="#000000" fo:font-size="14pt" style:font-size-asian="14pt" style:font-size-complex="14pt"/>
    </style:style>
    <style:style style:name="P921" style:parent-style-name="內文" style:family="paragraph">
      <style:paragraph-properties fo:text-align="justify"/>
      <style:text-properties style:font-name="標楷體" style:font-name-asian="標楷體" fo:color="#000000" fo:font-size="14pt" style:font-size-asian="14pt" style:font-size-complex="14pt"/>
    </style:style>
    <style:style style:name="P922" style:parent-style-name="內文" style:family="paragraph">
      <style:paragraph-properties fo:text-align="justify"/>
      <style:text-properties style:font-name="標楷體" style:font-name-asian="標楷體" fo:color="#000000" fo:font-size="14pt" style:font-size-asian="14pt" style:font-size-complex="14pt"/>
    </style:style>
    <style:style style:name="P923" style:parent-style-name="內文" style:family="paragraph">
      <style:paragraph-properties fo:text-align="justify"/>
      <style:text-properties style:font-name="標楷體" style:font-name-asian="標楷體" fo:color="#000000" fo:font-size="14pt" style:font-size-asian="14pt" style:font-size-complex="14pt"/>
    </style:style>
    <style:style style:name="P924" style:parent-style-name="內文" style:family="paragraph">
      <style:paragraph-properties fo:text-align="justify"/>
      <style:text-properties style:font-name="標楷體" style:font-name-asian="標楷體" fo:color="#000000" fo:font-size="14pt" style:font-size-asian="14pt" style:font-size-complex="14pt"/>
    </style:style>
    <style:style style:name="P925" style:parent-style-name="內文" style:family="paragraph">
      <style:paragraph-properties fo:text-align="justify"/>
      <style:text-properties style:font-name="標楷體" style:font-name-asian="標楷體" fo:color="#000000" fo:font-size="14pt" style:font-size-asian="14pt" style:font-size-complex="14pt"/>
    </style:style>
    <style:style style:name="P926" style:parent-style-name="內文" style:family="paragraph">
      <style:paragraph-properties fo:text-align="justify"/>
      <style:text-properties style:font-name="標楷體" style:font-name-asian="標楷體" fo:color="#000000" fo:font-size="14pt" style:font-size-asian="14pt" style:font-size-complex="14pt"/>
    </style:style>
    <style:style style:name="P927" style:parent-style-name="內文" style:family="paragraph">
      <style:paragraph-properties fo:text-align="justify"/>
      <style:text-properties style:font-name="標楷體" style:font-name-asian="標楷體" fo:color="#000000" fo:font-size="14pt" style:font-size-asian="14pt" style:font-size-complex="14pt"/>
    </style:style>
    <style:style style:name="P928" style:parent-style-name="內文" style:family="paragraph">
      <style:paragraph-properties fo:text-align="justify"/>
      <style:text-properties style:font-name="標楷體" style:font-name-asian="標楷體" fo:color="#000000" fo:font-size="14pt" style:font-size-asian="14pt" style:font-size-complex="14pt"/>
    </style:style>
    <style:style style:name="P929" style:parent-style-name="內文" style:family="paragraph">
      <style:paragraph-properties fo:text-align="justify"/>
      <style:text-properties style:font-name="標楷體" style:font-name-asian="標楷體" fo:color="#000000" fo:font-size="14pt" style:font-size-asian="14pt" style:font-size-complex="14pt"/>
    </style:style>
    <style:style style:name="P930" style:parent-style-name="內文" style:family="paragraph">
      <style:paragraph-properties fo:text-align="justify"/>
      <style:text-properties style:font-name="標楷體" style:font-name-asian="標楷體" fo:color="#000000" fo:font-size="14pt" style:font-size-asian="14pt" style:font-size-complex="14pt"/>
    </style:style>
    <style:style style:name="P931" style:parent-style-name="內文" style:family="paragraph">
      <style:paragraph-properties fo:text-align="justify"/>
      <style:text-properties style:font-name="標楷體" style:font-name-asian="標楷體" fo:color="#000000" fo:font-size="14pt" style:font-size-asian="14pt" style:font-size-complex="14pt"/>
    </style:style>
    <style:style style:name="P932" style:parent-style-name="內文" style:family="paragraph">
      <style:paragraph-properties fo:text-align="justify"/>
      <style:text-properties style:font-name="標楷體" style:font-name-asian="標楷體" fo:color="#000000" fo:font-size="14pt" style:font-size-asian="14pt" style:font-size-complex="14pt"/>
    </style:style>
    <style:style style:name="P933" style:parent-style-name="內文" style:family="paragraph">
      <style:paragraph-properties fo:text-align="justify"/>
      <style:text-properties style:font-name="標楷體" style:font-name-asian="標楷體" fo:color="#000000" fo:font-size="14pt" style:font-size-asian="14pt" style:font-size-complex="14pt"/>
    </style:style>
    <style:style style:name="P934" style:parent-style-name="內文" style:family="paragraph">
      <style:paragraph-properties fo:text-align="justify"/>
      <style:text-properties style:font-name="標楷體" style:font-name-asian="標楷體" fo:color="#000000" fo:font-size="14pt" style:font-size-asian="14pt" style:font-size-complex="14pt"/>
    </style:style>
    <style:style style:name="P935" style:parent-style-name="內文" style:family="paragraph">
      <style:paragraph-properties fo:text-align="justify"/>
      <style:text-properties style:font-name="標楷體" style:font-name-asian="標楷體" fo:color="#000000" fo:font-size="14pt" style:font-size-asian="14pt" style:font-size-complex="14pt"/>
    </style:style>
    <style:style style:name="P936" style:parent-style-name="內文" style:family="paragraph">
      <style:paragraph-properties fo:text-align="justify"/>
      <style:text-properties style:font-name="標楷體" style:font-name-asian="標楷體" fo:color="#000000" fo:font-size="14pt" style:font-size-asian="14pt" style:font-size-complex="14pt"/>
    </style:style>
    <style:style style:name="P937" style:parent-style-name="內文" style:family="paragraph">
      <style:paragraph-properties fo:text-align="justify"/>
      <style:text-properties style:font-name="標楷體" style:font-name-asian="標楷體" fo:color="#000000" fo:font-size="14pt" style:font-size-asian="14pt" style:font-size-complex="14pt"/>
    </style:style>
    <style:style style:name="P938" style:parent-style-name="內文" style:family="paragraph">
      <style:paragraph-properties fo:text-align="justify"/>
      <style:text-properties style:font-name="標楷體" style:font-name-asian="標楷體" fo:color="#000000" fo:font-size="14pt" style:font-size-asian="14pt" style:font-size-complex="14pt"/>
    </style:style>
    <style:style style:name="P939" style:parent-style-name="內文" style:family="paragraph">
      <style:paragraph-properties fo:text-align="justify"/>
      <style:text-properties style:font-name="標楷體" style:font-name-asian="標楷體" fo:color="#000000" fo:font-size="14pt" style:font-size-asian="14pt" style:font-size-complex="14pt"/>
    </style:style>
    <style:style style:name="P940" style:parent-style-name="內文" style:family="paragraph">
      <style:paragraph-properties fo:text-align="justify"/>
      <style:text-properties style:font-name="標楷體" style:font-name-asian="標楷體" fo:color="#000000" fo:font-size="14pt" style:font-size-asian="14pt" style:font-size-complex="14pt"/>
    </style:style>
    <style:style style:name="P941" style:parent-style-name="內文" style:family="paragraph">
      <style:paragraph-properties fo:text-align="justify"/>
      <style:text-properties style:font-name="標楷體" style:font-name-asian="標楷體" fo:color="#000000" fo:font-size="14pt" style:font-size-asian="14pt" style:font-size-complex="14pt"/>
    </style:style>
    <style:style style:name="P942" style:parent-style-name="內文" style:family="paragraph">
      <style:paragraph-properties fo:text-align="justify"/>
      <style:text-properties style:font-name="標楷體" style:font-name-asian="標楷體" fo:color="#000000" fo:font-size="14pt" style:font-size-asian="14pt" style:font-size-complex="14pt"/>
    </style:style>
    <style:style style:name="P943" style:parent-style-name="內文" style:family="paragraph">
      <style:paragraph-properties fo:text-align="justify"/>
      <style:text-properties style:font-name="標楷體" style:font-name-asian="標楷體" fo:color="#000000" fo:font-size="14pt" style:font-size-asian="14pt" style:font-size-complex="14pt"/>
    </style:style>
    <style:style style:name="P944" style:parent-style-name="內文" style:family="paragraph">
      <style:paragraph-properties fo:text-align="justify"/>
      <style:text-properties style:font-name="標楷體" style:font-name-asian="標楷體" fo:color="#000000" fo:font-size="14pt" style:font-size-asian="14pt" style:font-size-complex="14pt"/>
    </style:style>
    <style:style style:name="P945" style:parent-style-name="內文" style:family="paragraph">
      <style:paragraph-properties fo:text-align="justify"/>
      <style:text-properties style:font-name="標楷體" style:font-name-asian="標楷體" fo:color="#000000" fo:font-size="14pt" style:font-size-asian="14pt" style:font-size-complex="14pt"/>
    </style:style>
    <style:style style:name="P946" style:parent-style-name="內文" style:family="paragraph">
      <style:paragraph-properties fo:text-align="justify"/>
      <style:text-properties style:font-name="標楷體" style:font-name-asian="標楷體" fo:color="#000000" fo:font-size="14pt" style:font-size-asian="14pt" style:font-size-complex="14pt"/>
    </style:style>
    <style:style style:name="P947" style:parent-style-name="內文" style:family="paragraph">
      <style:paragraph-properties fo:text-align="justify"/>
      <style:text-properties style:font-name="標楷體" style:font-name-asian="標楷體" fo:color="#000000" fo:font-size="14pt" style:font-size-asian="14pt" style:font-size-complex="14pt"/>
    </style:style>
    <style:style style:name="P948" style:parent-style-name="內文" style:family="paragraph">
      <style:paragraph-properties fo:text-align="justify"/>
      <style:text-properties style:font-name="標楷體" style:font-name-asian="標楷體" fo:color="#000000" fo:font-size="14pt" style:font-size-asian="14pt" style:font-size-complex="14pt"/>
    </style:style>
    <style:style style:name="P949" style:parent-style-name="內文" style:family="paragraph">
      <style:paragraph-properties fo:text-align="justify"/>
      <style:text-properties style:font-name="標楷體" style:font-name-asian="標楷體" fo:color="#000000" fo:font-size="14pt" style:font-size-asian="14pt" style:font-size-complex="14pt"/>
    </style:style>
    <style:style style:name="P950" style:parent-style-name="內文" style:family="paragraph">
      <style:paragraph-properties fo:text-align="justify"/>
      <style:text-properties style:font-name="標楷體" style:font-name-asian="標楷體" fo:color="#000000" fo:font-size="14pt" style:font-size-asian="14pt" style:font-size-complex="14pt"/>
    </style:style>
    <style:style style:name="P951" style:parent-style-name="內文" style:family="paragraph">
      <style:paragraph-properties fo:text-align="justify"/>
      <style:text-properties style:font-name="標楷體" style:font-name-asian="標楷體" fo:color="#000000" fo:font-size="14pt" style:font-size-asian="14pt" style:font-size-complex="14pt"/>
    </style:style>
    <style:style style:name="P952" style:parent-style-name="內文" style:family="paragraph">
      <style:paragraph-properties fo:text-align="justify"/>
      <style:text-properties style:font-name="標楷體" style:font-name-asian="標楷體" fo:color="#000000" fo:font-size="14pt" style:font-size-asian="14pt" style:font-size-complex="14pt"/>
    </style:style>
    <style:style style:name="P953" style:parent-style-name="內文" style:family="paragraph">
      <style:paragraph-properties fo:text-align="justify"/>
      <style:text-properties style:font-name="標楷體" style:font-name-asian="標楷體" fo:color="#000000" fo:font-size="14pt" style:font-size-asian="14pt" style:font-size-complex="14pt"/>
    </style:style>
    <style:style style:name="P954" style:parent-style-name="內文" style:family="paragraph">
      <style:paragraph-properties fo:text-align="justify"/>
      <style:text-properties style:font-name="標楷體" style:font-name-asian="標楷體" fo:color="#000000" fo:font-size="14pt" style:font-size-asian="14pt" style:font-size-complex="14pt"/>
    </style:style>
    <style:style style:name="P955" style:parent-style-name="內文" style:family="paragraph">
      <style:paragraph-properties fo:text-align="justify"/>
      <style:text-properties style:font-name="標楷體" style:font-name-asian="標楷體" fo:color="#000000" fo:font-size="14pt" style:font-size-asian="14pt" style:font-size-complex="14pt"/>
    </style:style>
    <style:style style:name="P956" style:parent-style-name="內文" style:family="paragraph">
      <style:paragraph-properties fo:text-align="justify"/>
      <style:text-properties style:font-name="標楷體" style:font-name-asian="標楷體" fo:color="#000000" fo:font-size="14pt" style:font-size-asian="14pt" style:font-size-complex="14pt"/>
    </style:style>
    <style:style style:name="P957" style:parent-style-name="內文" style:family="paragraph">
      <style:paragraph-properties fo:text-align="justify"/>
      <style:text-properties style:font-name="標楷體" style:font-name-asian="標楷體" fo:color="#000000" fo:font-size="14pt" style:font-size-asian="14pt" style:font-size-complex="14pt"/>
    </style:style>
    <style:style style:name="P958" style:parent-style-name="內文" style:family="paragraph">
      <style:paragraph-properties fo:text-align="justify"/>
      <style:text-properties style:font-name="標楷體" style:font-name-asian="標楷體" fo:color="#000000" fo:font-size="14pt" style:font-size-asian="14pt" style:font-size-complex="14pt"/>
    </style:style>
    <style:style style:name="P959" style:parent-style-name="內文" style:family="paragraph">
      <style:paragraph-properties fo:text-align="justify"/>
      <style:text-properties style:font-name="標楷體" style:font-name-asian="標楷體" fo:color="#000000" fo:font-size="14pt" style:font-size-asian="14pt" style:font-size-complex="14pt"/>
    </style:style>
    <style:style style:name="P960" style:parent-style-name="內文" style:family="paragraph">
      <style:paragraph-properties fo:text-align="justify"/>
      <style:text-properties style:font-name="標楷體" style:font-name-asian="標楷體" fo:color="#000000" fo:font-size="14pt" style:font-size-asian="14pt" style:font-size-complex="14pt"/>
    </style:style>
    <style:style style:name="P961" style:parent-style-name="內文" style:family="paragraph">
      <style:paragraph-properties fo:text-align="justify"/>
      <style:text-properties style:font-name="標楷體" style:font-name-asian="標楷體" fo:color="#000000" fo:font-size="14pt" style:font-size-asian="14pt" style:font-size-complex="14pt"/>
    </style:style>
    <style:style style:name="P962" style:parent-style-name="內文" style:family="paragraph">
      <style:paragraph-properties fo:text-align="justify"/>
      <style:text-properties style:font-name="標楷體" style:font-name-asian="標楷體" fo:color="#000000" fo:font-size="14pt" style:font-size-asian="14pt" style:font-size-complex="14pt"/>
    </style:style>
    <style:style style:name="P963" style:parent-style-name="內文" style:family="paragraph">
      <style:paragraph-properties fo:text-align="justify"/>
      <style:text-properties style:font-name="標楷體" style:font-name-asian="標楷體" fo:color="#000000" fo:font-size="14pt" style:font-size-asian="14pt" style:font-size-complex="14pt"/>
    </style:style>
    <style:style style:name="P964" style:parent-style-name="內文" style:family="paragraph">
      <style:paragraph-properties fo:text-align="justify"/>
      <style:text-properties style:font-name="標楷體" style:font-name-asian="標楷體" fo:color="#000000" fo:font-size="14pt" style:font-size-asian="14pt" style:font-size-complex="14pt"/>
    </style:style>
    <style:style style:name="P965" style:parent-style-name="內文" style:family="paragraph">
      <style:paragraph-properties fo:text-align="justify"/>
      <style:text-properties style:font-name="標楷體" style:font-name-asian="標楷體" fo:color="#000000" fo:font-size="14pt" style:font-size-asian="14pt" style:font-size-complex="14pt"/>
    </style:style>
    <style:style style:name="P966" style:parent-style-name="內文" style:family="paragraph">
      <style:paragraph-properties fo:text-align="justify"/>
      <style:text-properties style:font-name="標楷體" style:font-name-asian="標楷體" fo:color="#000000" fo:font-size="14pt" style:font-size-asian="14pt" style:font-size-complex="14pt"/>
    </style:style>
    <style:style style:name="P967" style:parent-style-name="內文" style:family="paragraph">
      <style:paragraph-properties fo:text-align="justify"/>
      <style:text-properties style:font-name="標楷體" style:font-name-asian="標楷體" fo:color="#000000" fo:font-size="14pt" style:font-size-asian="14pt" style:font-size-complex="14pt"/>
    </style:style>
    <style:style style:name="P968" style:parent-style-name="內文" style:family="paragraph">
      <style:paragraph-properties fo:text-align="justify"/>
      <style:text-properties style:font-name="標楷體" style:font-name-asian="標楷體" fo:color="#000000" fo:font-size="14pt" style:font-size-asian="14pt" style:font-size-complex="14pt"/>
    </style:style>
    <style:style style:name="P969" style:parent-style-name="內文" style:family="paragraph">
      <style:paragraph-properties fo:text-align="justify"/>
      <style:text-properties style:font-name="標楷體" style:font-name-asian="標楷體" fo:color="#000000" fo:font-size="14pt" style:font-size-asian="14pt" style:font-size-complex="14pt"/>
    </style:style>
    <style:style style:name="P970" style:parent-style-name="內文" style:family="paragraph">
      <style:text-properties style:font-name="標楷體" style:font-name-asian="標楷體" style:font-name-complex="Calibri Light" fo:color="#000000" fo:font-size="14pt" style:font-size-asian="14pt" style:font-size-complex="14pt"/>
    </style:style>
    <style:style style:name="P971" style:parent-style-name="內文" style:family="paragraph">
      <style:paragraph-properties fo:text-align="justify"/>
      <style:text-properties style:font-name="標楷體" style:font-name-asian="標楷體" style:font-name-complex="Calibri Light" fo:color="#000000" fo:font-size="14pt" style:font-size-asian="14pt" style:font-size-complex="14pt"/>
    </style:style>
    <style:style style:name="P972" style:parent-style-name="內文" style:family="paragraph">
      <style:paragraph-properties fo:text-align="justify"/>
      <style:text-properties style:font-name="標楷體" style:font-name-asian="標楷體" fo:color="#000000" fo:font-size="14pt" style:font-size-asian="14pt" style:font-size-complex="14pt"/>
    </style:style>
    <style:style style:name="P973" style:parent-style-name="內文" style:family="paragraph">
      <style:paragraph-properties fo:text-align="justify"/>
      <style:text-properties style:font-name="標楷體" style:font-name-asian="標楷體" fo:color="#000000" fo:font-size="14pt" style:font-size-asian="14pt" style:font-size-complex="14pt"/>
    </style:style>
    <style:style style:name="P974" style:parent-style-name="內文" style:family="paragraph">
      <style:paragraph-properties fo:text-align="justify"/>
      <style:text-properties style:font-name="標楷體" style:font-name-asian="標楷體" fo:color="#000000" fo:font-size="14pt" style:font-size-asian="14pt" style:font-size-complex="14pt"/>
    </style:style>
    <style:style style:name="P975" style:parent-style-name="內文" style:family="paragraph">
      <style:paragraph-properties fo:text-align="justify"/>
      <style:text-properties style:font-name="標楷體" style:font-name-asian="標楷體" fo:color="#000000" fo:font-size="14pt" style:font-size-asian="14pt" style:font-size-complex="14pt"/>
    </style:style>
    <style:style style:name="P976" style:parent-style-name="內文" style:family="paragraph">
      <style:paragraph-properties fo:text-align="justify"/>
      <style:text-properties style:font-name="標楷體" style:font-name-asian="標楷體" fo:color="#000000" fo:font-size="14pt" style:font-size-asian="14pt" style:font-size-complex="14pt"/>
    </style:style>
    <style:style style:name="P977" style:parent-style-name="內文" style:family="paragraph">
      <style:paragraph-properties fo:text-align="justify"/>
      <style:text-properties style:font-name="標楷體" style:font-name-asian="標楷體" fo:color="#000000" fo:font-size="14pt" style:font-size-asian="14pt" style:font-size-complex="14pt"/>
    </style:style>
    <style:style style:name="P978" style:parent-style-name="內文" style:family="paragraph">
      <style:paragraph-properties fo:text-align="justify"/>
      <style:text-properties style:font-name="標楷體" style:font-name-asian="標楷體" fo:color="#000000" fo:font-size="14pt" style:font-size-asian="14pt" style:font-size-complex="14pt"/>
    </style:style>
    <style:style style:name="P979" style:parent-style-name="內文" style:family="paragraph">
      <style:paragraph-properties fo:text-align="justify"/>
      <style:text-properties style:font-name="標楷體" style:font-name-asian="標楷體" fo:color="#000000" fo:font-size="14pt" style:font-size-asian="14pt" style:font-size-complex="14pt"/>
    </style:style>
    <style:style style:name="P980" style:parent-style-name="內文" style:family="paragraph">
      <style:paragraph-properties fo:text-align="justify"/>
      <style:text-properties style:font-name="標楷體" style:font-name-asian="標楷體" fo:color="#000000" fo:font-size="14pt" style:font-size-asian="14pt" style:font-size-complex="14pt"/>
    </style:style>
    <style:style style:name="P981" style:parent-style-name="內文" style:family="paragraph">
      <style:paragraph-properties fo:text-align="justify"/>
      <style:text-properties style:font-name="標楷體" style:font-name-asian="標楷體" fo:color="#000000" fo:font-size="14pt" style:font-size-asian="14pt" style:font-size-complex="14pt"/>
    </style:style>
    <style:style style:name="P982" style:parent-style-name="內文" style:family="paragraph">
      <style:paragraph-properties fo:text-align="justify"/>
      <style:text-properties style:font-name="標楷體" style:font-name-asian="標楷體" fo:color="#000000" fo:font-size="14pt" style:font-size-asian="14pt" style:font-size-complex="14pt"/>
    </style:style>
    <style:style style:name="P983" style:parent-style-name="內文" style:family="paragraph">
      <style:paragraph-properties fo:text-align="justify"/>
      <style:text-properties style:font-name="標楷體" style:font-name-asian="標楷體" fo:color="#000000" fo:font-size="14pt" style:font-size-asian="14pt" style:font-size-complex="14pt"/>
    </style:style>
    <style:style style:name="P984" style:parent-style-name="內文" style:family="paragraph">
      <style:paragraph-properties fo:text-align="justify"/>
      <style:text-properties style:font-name="標楷體" style:font-name-asian="標楷體" fo:color="#000000" fo:font-size="14pt" style:font-size-asian="14pt" style:font-size-complex="14pt"/>
    </style:style>
    <style:style style:name="P985" style:parent-style-name="內文" style:family="paragraph">
      <style:paragraph-properties fo:text-align="justify"/>
      <style:text-properties style:font-name="標楷體" style:font-name-asian="標楷體" fo:color="#000000" fo:font-size="14pt" style:font-size-asian="14pt" style:font-size-complex="14pt"/>
    </style:style>
    <style:style style:name="P986" style:parent-style-name="內文" style:family="paragraph">
      <style:paragraph-properties fo:text-align="justify"/>
      <style:text-properties style:font-name="標楷體" style:font-name-asian="標楷體" fo:color="#000000" fo:font-size="14pt" style:font-size-asian="14pt" style:font-size-complex="14pt"/>
    </style:style>
    <style:style style:name="P987" style:parent-style-name="內文" style:family="paragraph">
      <style:paragraph-properties fo:text-align="justify"/>
      <style:text-properties style:font-name="標楷體" style:font-name-asian="標楷體" fo:color="#000000" fo:font-size="14pt" style:font-size-asian="14pt" style:font-size-complex="14pt"/>
    </style:style>
    <style:style style:name="P988" style:parent-style-name="內文" style:family="paragraph">
      <style:paragraph-properties fo:text-align="justify"/>
      <style:text-properties style:font-name="標楷體" style:font-name-asian="標楷體" fo:color="#000000" fo:font-size="14pt" style:font-size-asian="14pt" style:font-size-complex="14pt"/>
    </style:style>
    <style:style style:name="P989" style:parent-style-name="內文" style:family="paragraph">
      <style:paragraph-properties fo:text-align="justify"/>
      <style:text-properties style:font-name="標楷體" style:font-name-asian="標楷體" fo:color="#000000" fo:font-size="14pt" style:font-size-asian="14pt" style:font-size-complex="14pt"/>
    </style:style>
    <style:style style:name="P990" style:parent-style-name="內文" style:family="paragraph">
      <style:paragraph-properties fo:text-align="justify"/>
      <style:text-properties style:font-name="標楷體" style:font-name-asian="標楷體" fo:color="#000000" fo:font-size="14pt" style:font-size-asian="14pt" style:font-size-complex="14pt"/>
    </style:style>
    <style:style style:name="P991" style:parent-style-name="內文" style:family="paragraph">
      <style:paragraph-properties fo:text-align="justify"/>
      <style:text-properties style:font-name="標楷體" style:font-name-asian="標楷體" fo:color="#000000" fo:font-size="14pt" style:font-size-asian="14pt" style:font-size-complex="14pt"/>
    </style:style>
    <style:style style:name="P992" style:parent-style-name="內文" style:family="paragraph">
      <style:paragraph-properties fo:text-align="justify"/>
      <style:text-properties style:font-name="標楷體" style:font-name-asian="標楷體" fo:color="#000000" fo:font-size="14pt" style:font-size-asian="14pt" style:font-size-complex="14pt"/>
    </style:style>
    <style:style style:name="P993"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994" style:family="table-cell">
      <style:table-cell-properties fo:border="0.0069in solid #000000" style:writing-mode="lr-tb" fo:padding-top="0in" fo:padding-left="0.0194in" fo:padding-bottom="0in" fo:padding-right="0.0194in"/>
    </style:style>
    <style:style style:name="P995" style:parent-style-name="內文" style:family="paragraph">
      <style:paragraph-properties fo:text-align="center" fo:line-height="0.2777in" fo:margin-left="-0.0201in" fo:text-indent="0.0013in">
        <style:tab-stops/>
      </style:paragraph-properties>
      <style:text-properties style:font-name="標楷體" style:font-name-asian="標楷體" fo:color="#000000" fo:font-size="14pt" style:font-size-asian="14pt"/>
    </style:style>
    <style:style style:name="TableCell996" style:family="table-cell">
      <style:table-cell-properties fo:border="0.0069in solid #000000" style:writing-mode="lr-tb" fo:padding-top="0in" fo:padding-left="0.0194in" fo:padding-bottom="0in" fo:padding-right="0.0194in"/>
    </style:style>
    <style:style style:name="P997" style:parent-style-name="內文" style:list-style-name="LFO22" style:family="paragraph">
      <style:paragraph-properties fo:text-align="justify" fo:margin-left="0.1604in" fo:text-indent="-0.1604in">
        <style:tab-stops/>
      </style:paragraph-properties>
      <style:text-properties style:font-name="標楷體" style:font-name-asian="標楷體" fo:color="#000000" fo:font-size="11pt" style:font-size-asian="11pt" style:font-size-complex="11pt"/>
    </style:style>
    <style:style style:name="P998" style:parent-style-name="內文" style:list-style-name="LFO22" style:family="paragraph">
      <style:paragraph-properties fo:text-align="justify" fo:margin-left="0.1798in" fo:text-indent="-0.1798in">
        <style:tab-stops/>
      </style:paragraph-properties>
      <style:text-properties style:font-name="標楷體" style:font-name-asian="標楷體" fo:color="#000000" fo:font-size="11pt" style:font-size-asian="11pt" style:font-size-complex="11pt"/>
    </style:style>
    <style:style style:name="P999" style:parent-style-name="內文" style:list-style-name="LFO22" style:family="paragraph">
      <style:paragraph-properties fo:text-align="justify" fo:margin-left="0.1798in" fo:text-indent="-0.1798in">
        <style:tab-stops/>
      </style:paragraph-properties>
      <style:text-properties style:font-name="標楷體" style:font-name-asian="標楷體" fo:color="#000000" fo:font-size="11pt" style:font-size-asian="11pt" style:font-size-complex="11pt"/>
    </style:style>
    <style:style style:name="P1000" style:parent-style-name="內文" style:list-style-name="LFO22" style:family="paragraph">
      <style:paragraph-properties fo:text-align="justify" fo:margin-left="0.1798in" fo:text-indent="-0.1798in">
        <style:tab-stops/>
      </style:paragraph-properties>
      <style:text-properties style:font-name="標楷體" style:font-name-asian="標楷體" fo:color="#000000" fo:font-size="11pt" style:font-size-asian="11pt" style:font-size-complex="11pt"/>
    </style:style>
    <style:style style:name="P1001" style:parent-style-name="內文" style:list-style-name="LFO22" style:family="paragraph">
      <style:paragraph-properties fo:text-align="justify" fo:margin-left="0.1604in" fo:text-indent="-0.1604in">
        <style:tab-stops/>
      </style:paragraph-properties>
      <style:text-properties style:font-name="標楷體" style:font-name-asian="標楷體" fo:color="#000000" fo:font-size="11pt" style:font-size-asian="11pt" style:font-size-complex="11pt"/>
    </style:style>
    <style:style style:name="P1002" style:parent-style-name="內文" style:list-style-name="LFO22" style:family="paragraph">
      <style:paragraph-properties fo:text-align="justify" fo:margin-left="0.1604in" fo:text-indent="-0.1604in">
        <style:tab-stops/>
      </style:paragraph-properties>
      <style:text-properties style:font-name="標楷體" style:font-name-asian="標楷體" fo:color="#000000" fo:font-size="11pt" style:font-size-asian="11pt" style:font-size-complex="11pt"/>
    </style:style>
    <style:style style:name="P1003" style:parent-style-name="內文" style:family="paragraph">
      <style:paragraph-properties fo:text-align="justify" fo:margin-left="0.1798in">
        <style:tab-stops/>
      </style:paragraph-properties>
      <style:text-properties style:font-name="標楷體" style:font-name-asian="標楷體" fo:color="#000000" fo:font-size="11pt" style:font-size-asian="11pt" style:font-size-complex="11pt"/>
    </style:style>
    <style:style style:name="TableCell1004" style:family="table-cell">
      <style:table-cell-properties fo:border="0.0069in solid #000000" style:writing-mode="lr-tb" fo:padding-top="0in" fo:padding-left="0.0194in" fo:padding-bottom="0in" fo:padding-right="0.0194in"/>
    </style:style>
    <style:style style:name="P1005" style:parent-style-name="內文" style:family="paragraph">
      <style:paragraph-properties fo:text-align="justify" fo:line-height="0.2777in"/>
      <style:text-properties style:font-name="標楷體" style:font-name-asian="標楷體" fo:color="#000000" fo:font-size="14pt" style:font-size-asian="14pt"/>
    </style:style>
    <style:style style:name="TableRow1006" style:family="table-row">
      <style:table-row-properties style:min-row-height="0.3972in"/>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list-style-name="LFO13" style:family="paragraph">
      <style:paragraph-properties fo:line-height="0.2777in"/>
      <style:text-properties style:font-name="標楷體" style:font-name-asian="標楷體" fo:font-size="14pt" style:font-size-asian="14pt"/>
    </style:style>
    <style:style style:name="TableCell1009" style:family="table-cell">
      <style:table-cell-properties fo:border="0.0069in solid #000000" style:writing-mode="lr-tb" fo:padding-top="0in" fo:padding-left="0.0194in" fo:padding-bottom="0in" fo:padding-right="0.0194in"/>
    </style:style>
    <style:style style:name="P1010" style:parent-style-name="內文" style:family="paragraph">
      <style:paragraph-properties fo:text-align="justify"/>
      <style:text-properties style:font-name="標楷體" style:font-name-asian="標楷體" fo:color="#000000" fo:font-size="14pt" style:font-size-asian="14pt" style:font-size-complex="14pt"/>
    </style:style>
    <style:style style:name="P1011" style:parent-style-name="內文" style:family="paragraph">
      <style:paragraph-properties fo:text-align="justify"/>
      <style:text-properties style:font-name="標楷體" style:font-name-asian="標楷體" fo:color="#000000" fo:font-size="14pt" style:font-size-asian="14pt" style:font-size-complex="14pt"/>
    </style:style>
    <style:style style:name="P1012" style:parent-style-name="內文" style:family="paragraph">
      <style:paragraph-properties fo:text-align="justify"/>
      <style:text-properties style:font-name="標楷體" style:font-name-asian="標楷體" fo:color="#000000" fo:font-size="14pt" style:font-size-asian="14pt" style:font-size-complex="14pt"/>
    </style:style>
    <style:style style:name="P1013" style:parent-style-name="內文" style:family="paragraph">
      <style:paragraph-properties fo:text-align="justify"/>
      <style:text-properties style:font-name="標楷體" style:font-name-asian="標楷體" fo:color="#000000" fo:font-size="14pt" style:font-size-asian="14pt" style:font-size-complex="14pt"/>
    </style:style>
    <style:style style:name="P1014" style:parent-style-name="內文" style:family="paragraph">
      <style:paragraph-properties fo:text-align="justify"/>
      <style:text-properties style:font-name="標楷體" style:font-name-asian="標楷體" fo:color="#000000" fo:font-size="14pt" style:font-size-asian="14pt" style:font-size-complex="14pt"/>
    </style:style>
    <style:style style:name="P1015" style:parent-style-name="內文" style:family="paragraph">
      <style:paragraph-properties fo:text-align="justify"/>
      <style:text-properties style:font-name="標楷體" style:font-name-asian="標楷體" fo:color="#000000" fo:font-size="14pt" style:font-size-asian="14pt" style:font-size-complex="14pt"/>
    </style:style>
    <style:style style:name="P1016" style:parent-style-name="內文" style:family="paragraph">
      <style:paragraph-properties fo:text-align="justify"/>
      <style:text-properties style:font-name="標楷體" style:font-name-asian="標楷體" fo:color="#000000" fo:font-size="14pt" style:font-size-asian="14pt" style:font-size-complex="14pt"/>
    </style:style>
    <style:style style:name="P1017" style:parent-style-name="內文" style:family="paragraph">
      <style:paragraph-properties fo:text-align="justify"/>
      <style:text-properties style:font-name="標楷體" style:font-name-asian="標楷體" fo:color="#000000" fo:font-size="14pt" style:font-size-asian="14pt" style:font-size-complex="14pt"/>
    </style:style>
    <style:style style:name="P1018" style:parent-style-name="內文" style:family="paragraph">
      <style:paragraph-properties fo:text-align="justify"/>
      <style:text-properties style:font-name="標楷體" style:font-name-asian="標楷體" fo:color="#000000" fo:font-size="14pt" style:font-size-asian="14pt" style:font-size-complex="14pt"/>
    </style:style>
    <style:style style:name="P1019" style:parent-style-name="內文" style:family="paragraph">
      <style:paragraph-properties fo:text-align="justify"/>
      <style:text-properties style:font-name="標楷體" style:font-name-asian="標楷體" fo:color="#000000" fo:font-size="14pt" style:font-size-asian="14pt" style:font-size-complex="14pt"/>
    </style:style>
    <style:style style:name="P1020" style:parent-style-name="內文" style:family="paragraph">
      <style:paragraph-properties fo:text-align="justify"/>
      <style:text-properties style:font-name="標楷體" style:font-name-asian="標楷體" fo:color="#000000" fo:font-size="14pt" style:font-size-asian="14pt" style:font-size-complex="14pt"/>
    </style:style>
    <style:style style:name="P1021" style:parent-style-name="內文" style:family="paragraph">
      <style:paragraph-properties fo:text-align="justify"/>
      <style:text-properties style:font-name="標楷體" style:font-name-asian="標楷體" fo:color="#000000" fo:font-size="14pt" style:font-size-asian="14pt" style:font-size-complex="14pt"/>
    </style:style>
    <style:style style:name="P1022" style:parent-style-name="內文" style:family="paragraph">
      <style:paragraph-properties fo:text-align="justify"/>
      <style:text-properties style:font-name="標楷體" style:font-name-asian="標楷體" fo:color="#000000" fo:font-size="14pt" style:font-size-asian="14pt" style:font-size-complex="14pt"/>
    </style:style>
    <style:style style:name="P1023" style:parent-style-name="內文" style:family="paragraph">
      <style:paragraph-properties fo:text-align="justify"/>
      <style:text-properties style:font-name="標楷體" style:font-name-asian="標楷體" fo:color="#000000" fo:font-size="14pt" style:font-size-asian="14pt" style:font-size-complex="14pt"/>
    </style:style>
    <style:style style:name="P1024" style:parent-style-name="內文" style:family="paragraph">
      <style:paragraph-properties fo:text-align="justify"/>
      <style:text-properties style:font-name="標楷體" style:font-name-asian="標楷體" fo:color="#000000" fo:font-size="14pt" style:font-size-asian="14pt" style:font-size-complex="14pt"/>
    </style:style>
    <style:style style:name="P1025" style:parent-style-name="內文" style:family="paragraph">
      <style:paragraph-properties fo:text-align="justify"/>
      <style:text-properties style:font-name="標楷體" style:font-name-asian="標楷體" fo:color="#000000" fo:font-size="14pt" style:font-size-asian="14pt" style:font-size-complex="14pt"/>
    </style:style>
    <style:style style:name="P1026" style:parent-style-name="內文" style:family="paragraph">
      <style:paragraph-properties fo:text-align="justify"/>
      <style:text-properties style:font-name="標楷體" style:font-name-asian="標楷體" fo:color="#000000" fo:font-size="14pt" style:font-size-asian="14pt" style:font-size-complex="14pt"/>
    </style:style>
    <style:style style:name="P1027" style:parent-style-name="內文" style:family="paragraph">
      <style:paragraph-properties fo:text-align="justify"/>
      <style:text-properties style:font-name="標楷體" style:font-name-asian="標楷體" fo:color="#000000" fo:font-size="14pt" style:font-size-asian="14pt" style:font-size-complex="14pt"/>
    </style:style>
    <style:style style:name="P1028" style:parent-style-name="內文" style:family="paragraph">
      <style:paragraph-properties fo:text-align="justify"/>
      <style:text-properties style:font-name="標楷體" style:font-name-asian="標楷體" fo:color="#000000" fo:font-size="14pt" style:font-size-asian="14pt" style:font-size-complex="14pt"/>
    </style:style>
    <style:style style:name="P1029" style:parent-style-name="內文" style:family="paragraph">
      <style:paragraph-properties fo:text-align="justify"/>
      <style:text-properties style:font-name="標楷體" style:font-name-asian="標楷體" fo:color="#000000" fo:font-size="14pt" style:font-size-asian="14pt" style:font-size-complex="14pt"/>
    </style:style>
    <style:style style:name="P1030" style:parent-style-name="內文" style:family="paragraph">
      <style:paragraph-properties fo:text-align="justify"/>
      <style:text-properties style:font-name="標楷體" style:font-name-asian="標楷體" fo:color="#000000" fo:font-size="14pt" style:font-size-asian="14pt" style:font-size-complex="14pt"/>
    </style:style>
    <style:style style:name="P1031" style:parent-style-name="內文" style:family="paragraph">
      <style:paragraph-properties fo:text-align="justify"/>
      <style:text-properties style:font-name="標楷體" style:font-name-asian="標楷體" fo:color="#000000" fo:font-size="14pt" style:font-size-asian="14pt" style:font-size-complex="14pt"/>
    </style:style>
    <style:style style:name="P1032" style:parent-style-name="內文" style:family="paragraph">
      <style:paragraph-properties fo:text-align="justify"/>
      <style:text-properties style:font-name="標楷體" style:font-name-asian="標楷體" fo:color="#000000" fo:font-size="14pt" style:font-size-asian="14pt" style:font-size-complex="14pt"/>
    </style:style>
    <style:style style:name="P1033" style:parent-style-name="內文" style:family="paragraph">
      <style:paragraph-properties fo:text-align="justify"/>
      <style:text-properties style:font-name="標楷體" style:font-name-asian="標楷體" fo:color="#000000" fo:font-size="14pt" style:font-size-asian="14pt" style:font-size-complex="14pt"/>
    </style:style>
    <style:style style:name="P1034" style:parent-style-name="內文" style:family="paragraph">
      <style:paragraph-properties fo:text-align="justify"/>
      <style:text-properties style:font-name="標楷體" style:font-name-asian="標楷體" fo:color="#000000" fo:font-size="14pt" style:font-size-asian="14pt" style:font-size-complex="14pt"/>
    </style:style>
    <style:style style:name="P1035" style:parent-style-name="內文" style:family="paragraph">
      <style:paragraph-properties fo:text-align="justify"/>
      <style:text-properties style:font-name="標楷體" style:font-name-asian="標楷體" fo:color="#000000" fo:font-size="14pt" style:font-size-asian="14pt" style:font-size-complex="14pt"/>
    </style:style>
    <style:style style:name="P1036" style:parent-style-name="內文" style:family="paragraph">
      <style:paragraph-properties fo:text-align="justify"/>
      <style:text-properties style:font-name="標楷體" style:font-name-asian="標楷體" fo:color="#000000" fo:font-size="14pt" style:font-size-asian="14pt" style:font-size-complex="14pt"/>
    </style:style>
    <style:style style:name="P1037" style:parent-style-name="內文" style:family="paragraph">
      <style:paragraph-properties fo:text-align="justify"/>
      <style:text-properties style:font-name="標楷體" style:font-name-asian="標楷體" fo:color="#000000" fo:font-size="14pt" style:font-size-asian="14pt" style:font-size-complex="14pt"/>
    </style:style>
    <style:style style:name="P1038" style:parent-style-name="內文" style:family="paragraph">
      <style:paragraph-properties fo:text-align="justify"/>
      <style:text-properties style:font-name="標楷體" style:font-name-asian="標楷體" fo:color="#000000" fo:font-size="14pt" style:font-size-asian="14pt" style:font-size-complex="14pt"/>
    </style:style>
    <style:style style:name="P1039" style:parent-style-name="內文" style:family="paragraph">
      <style:paragraph-properties fo:text-align="justify"/>
      <style:text-properties style:font-name="標楷體" style:font-name-asian="標楷體" fo:color="#000000" fo:font-size="14pt" style:font-size-asian="14pt" style:font-size-complex="14pt"/>
    </style:style>
    <style:style style:name="P1040" style:parent-style-name="內文" style:family="paragraph">
      <style:paragraph-properties fo:text-align="justify"/>
      <style:text-properties style:font-name="標楷體" style:font-name-asian="標楷體" fo:color="#000000" fo:font-size="14pt" style:font-size-asian="14pt" style:font-size-complex="14pt"/>
    </style:style>
    <style:style style:name="P1041" style:parent-style-name="內文" style:family="paragraph">
      <style:paragraph-properties fo:text-align="justify"/>
      <style:text-properties style:font-name="標楷體" style:font-name-asian="標楷體" fo:color="#000000" fo:font-size="14pt" style:font-size-asian="14pt" style:font-size-complex="14pt"/>
    </style:style>
    <style:style style:name="P1042" style:parent-style-name="內文" style:family="paragraph">
      <style:paragraph-properties fo:text-align="justify"/>
      <style:text-properties style:font-name="標楷體" style:font-name-asian="標楷體" fo:color="#000000" fo:font-size="14pt" style:font-size-asian="14pt" style:font-size-complex="14pt"/>
    </style:style>
    <style:style style:name="P1043" style:parent-style-name="內文" style:family="paragraph">
      <style:paragraph-properties fo:text-align="justify"/>
      <style:text-properties style:font-name="標楷體" style:font-name-asian="標楷體" fo:color="#000000" fo:font-size="14pt" style:font-size-asian="14pt" style:font-size-complex="14pt"/>
    </style:style>
    <style:style style:name="P1044" style:parent-style-name="內文" style:family="paragraph">
      <style:paragraph-properties fo:text-align="justify"/>
      <style:text-properties style:font-name="標楷體" style:font-name-asian="標楷體" fo:color="#000000" fo:font-size="14pt" style:font-size-asian="14pt" style:font-size-complex="14pt"/>
    </style:style>
    <style:style style:name="P1045" style:parent-style-name="內文" style:family="paragraph">
      <style:paragraph-properties fo:text-align="justify"/>
      <style:text-properties style:font-name="標楷體" style:font-name-asian="標楷體" fo:color="#000000" fo:font-size="14pt" style:font-size-asian="14pt" style:font-size-complex="14pt"/>
    </style:style>
    <style:style style:name="P1046" style:parent-style-name="內文" style:family="paragraph">
      <style:paragraph-properties fo:text-align="justify"/>
      <style:text-properties style:font-name="標楷體" style:font-name-asian="標楷體" fo:color="#000000" fo:font-size="14pt" style:font-size-asian="14pt" style:font-size-complex="14pt"/>
    </style:style>
    <style:style style:name="P1047" style:parent-style-name="內文" style:family="paragraph">
      <style:paragraph-properties fo:text-align="justify"/>
      <style:text-properties style:font-name="標楷體" style:font-name-asian="標楷體" fo:color="#000000" fo:font-size="14pt" style:font-size-asian="14pt" style:font-size-complex="14pt"/>
    </style:style>
    <style:style style:name="P1048" style:parent-style-name="內文" style:family="paragraph">
      <style:paragraph-properties fo:text-align="justify"/>
      <style:text-properties style:font-name="標楷體" style:font-name-asian="標楷體" fo:color="#000000" fo:font-size="14pt" style:font-size-asian="14pt" style:font-size-complex="14pt"/>
    </style:style>
    <style:style style:name="P1049" style:parent-style-name="內文" style:family="paragraph">
      <style:paragraph-properties fo:text-align="justify"/>
      <style:text-properties style:font-name="標楷體" style:font-name-asian="標楷體" fo:color="#000000" fo:font-size="14pt" style:font-size-asian="14pt" style:font-size-complex="14pt"/>
    </style:style>
    <style:style style:name="P1050" style:parent-style-name="內文" style:family="paragraph">
      <style:paragraph-properties fo:text-align="justify"/>
      <style:text-properties style:font-name="標楷體" style:font-name-asian="標楷體" fo:color="#000000" fo:font-size="14pt" style:font-size-asian="14pt" style:font-size-complex="14pt"/>
    </style:style>
    <style:style style:name="P1051" style:parent-style-name="內文" style:family="paragraph">
      <style:paragraph-properties fo:text-align="justify"/>
      <style:text-properties style:font-name="標楷體" style:font-name-asian="標楷體" fo:color="#000000" fo:font-size="14pt" style:font-size-asian="14pt" style:font-size-complex="14pt"/>
    </style:style>
    <style:style style:name="P1052" style:parent-style-name="內文" style:family="paragraph">
      <style:paragraph-properties fo:text-align="justify"/>
      <style:text-properties style:font-name="標楷體" style:font-name-asian="標楷體" fo:color="#000000" fo:font-size="14pt" style:font-size-asian="14pt" style:font-size-complex="14pt"/>
    </style:style>
    <style:style style:name="P1053" style:parent-style-name="內文" style:family="paragraph">
      <style:paragraph-properties fo:text-align="justify"/>
      <style:text-properties style:font-name="標楷體" style:font-name-asian="標楷體" fo:color="#000000" fo:font-size="14pt" style:font-size-asian="14pt" style:font-size-complex="14pt"/>
    </style:style>
    <style:style style:name="P1054" style:parent-style-name="內文" style:family="paragraph">
      <style:paragraph-properties fo:text-align="justify"/>
      <style:text-properties style:font-name="標楷體" style:font-name-asian="標楷體" fo:color="#000000" fo:font-size="14pt" style:font-size-asian="14pt" style:font-size-complex="14pt"/>
    </style:style>
    <style:style style:name="P1055" style:parent-style-name="內文" style:family="paragraph">
      <style:paragraph-properties fo:text-align="justify"/>
      <style:text-properties style:font-name="標楷體" style:font-name-asian="標楷體" fo:color="#000000" fo:font-size="14pt" style:font-size-asian="14pt" style:font-size-complex="14pt"/>
    </style:style>
    <style:style style:name="P1056" style:parent-style-name="內文" style:family="paragraph">
      <style:paragraph-properties fo:text-align="justify"/>
      <style:text-properties style:font-name="標楷體" style:font-name-asian="標楷體" fo:color="#000000" fo:font-size="14pt" style:font-size-asian="14pt" style:font-size-complex="14pt"/>
    </style:style>
    <style:style style:name="P1057" style:parent-style-name="內文" style:family="paragraph">
      <style:paragraph-properties fo:text-align="justify"/>
      <style:text-properties style:font-name="標楷體" style:font-name-asian="標楷體" fo:color="#000000" fo:font-size="14pt" style:font-size-asian="14pt" style:font-size-complex="14pt"/>
    </style:style>
    <style:style style:name="P1058" style:parent-style-name="內文" style:family="paragraph">
      <style:paragraph-properties fo:text-align="justify"/>
      <style:text-properties style:font-name="標楷體" style:font-name-asian="標楷體" fo:color="#000000" fo:font-size="14pt" style:font-size-asian="14pt" style:font-size-complex="14pt"/>
    </style:style>
    <style:style style:name="P1059" style:parent-style-name="內文" style:family="paragraph">
      <style:paragraph-properties fo:text-align="justify"/>
      <style:text-properties style:font-name="標楷體" style:font-name-asian="標楷體" fo:color="#000000" fo:font-size="14pt" style:font-size-asian="14pt" style:font-size-complex="14pt"/>
    </style:style>
    <style:style style:name="P1060" style:parent-style-name="內文" style:family="paragraph">
      <style:paragraph-properties fo:text-align="justify"/>
      <style:text-properties style:font-name="標楷體" style:font-name-asian="標楷體" fo:color="#000000" fo:font-size="14pt" style:font-size-asian="14pt" style:font-size-complex="14pt"/>
    </style:style>
    <style:style style:name="P1061" style:parent-style-name="內文" style:family="paragraph">
      <style:paragraph-properties fo:text-align="justify"/>
      <style:text-properties style:font-name="標楷體" style:font-name-asian="標楷體" fo:color="#000000" fo:font-size="14pt" style:font-size-asian="14pt" style:font-size-complex="14pt"/>
    </style:style>
    <style:style style:name="P1062" style:parent-style-name="內文" style:family="paragraph">
      <style:paragraph-properties fo:text-align="justify"/>
      <style:text-properties style:font-name="標楷體" style:font-name-asian="標楷體" fo:color="#000000" fo:font-size="14pt" style:font-size-asian="14pt" style:font-size-complex="14pt"/>
    </style:style>
    <style:style style:name="P1063" style:parent-style-name="內文" style:family="paragraph">
      <style:paragraph-properties fo:text-align="justify"/>
      <style:text-properties style:font-name="標楷體" style:font-name-asian="標楷體" fo:color="#000000" fo:font-size="14pt" style:font-size-asian="14pt" style:font-size-complex="14pt"/>
    </style:style>
    <style:style style:name="P1064" style:parent-style-name="內文" style:family="paragraph">
      <style:paragraph-properties fo:text-align="justify"/>
      <style:text-properties style:font-name="標楷體" style:font-name-asian="標楷體" fo:color="#000000" fo:font-size="14pt" style:font-size-asian="14pt" style:font-size-complex="14pt"/>
    </style:style>
    <style:style style:name="P1065" style:parent-style-name="內文" style:family="paragraph">
      <style:paragraph-properties fo:text-align="justify"/>
      <style:text-properties style:font-name="標楷體" style:font-name-asian="標楷體" fo:color="#000000" fo:font-size="14pt" style:font-size-asian="14pt" style:font-size-complex="14pt"/>
    </style:style>
    <style:style style:name="P1066" style:parent-style-name="內文" style:family="paragraph">
      <style:paragraph-properties fo:text-align="justify"/>
      <style:text-properties style:font-name="標楷體" style:font-name-asian="標楷體" fo:color="#000000" fo:font-size="14pt" style:font-size-asian="14pt" style:font-size-complex="14pt"/>
    </style:style>
    <style:style style:name="P1067" style:parent-style-name="內文" style:family="paragraph">
      <style:paragraph-properties fo:text-align="justify"/>
      <style:text-properties style:font-name="標楷體" style:font-name-asian="標楷體" fo:color="#000000" fo:font-size="14pt" style:font-size-asian="14pt" style:font-size-complex="14pt"/>
    </style:style>
    <style:style style:name="P1068" style:parent-style-name="內文" style:family="paragraph">
      <style:text-properties style:font-name="標楷體" style:font-name-asian="標楷體" fo:color="#000000" fo:font-size="14pt" style:font-size-asian="14pt" style:font-size-complex="14pt"/>
    </style:style>
    <style:style style:name="P1069" style:parent-style-name="內文" style:family="paragraph">
      <style:paragraph-properties fo:text-align="justify"/>
      <style:text-properties style:font-name="標楷體" style:font-name-asian="標楷體" fo:color="#000000" fo:font-size="14pt" style:font-size-asian="14pt" style:font-size-complex="14pt"/>
    </style:style>
    <style:style style:name="P1070" style:parent-style-name="內文" style:family="paragraph">
      <style:paragraph-properties fo:text-align="justify"/>
      <style:text-properties style:font-name="標楷體" style:font-name-asian="標楷體" fo:color="#000000" fo:font-size="14pt" style:font-size-asian="14pt" style:font-size-complex="14pt"/>
    </style:style>
    <style:style style:name="P1071" style:parent-style-name="內文" style:family="paragraph">
      <style:paragraph-properties fo:text-align="justify"/>
      <style:text-properties style:font-name="標楷體" style:font-name-asian="標楷體" fo:color="#000000" fo:font-size="14pt" style:font-size-asian="14pt" style:font-size-complex="14pt"/>
    </style:style>
    <style:style style:name="P1072" style:parent-style-name="內文" style:family="paragraph">
      <style:paragraph-properties fo:text-align="justify"/>
      <style:text-properties style:font-name="標楷體" style:font-name-asian="標楷體" fo:color="#000000" fo:font-size="14pt" style:font-size-asian="14pt" style:font-size-complex="14pt"/>
    </style:style>
    <style:style style:name="P1073" style:parent-style-name="內文" style:family="paragraph">
      <style:paragraph-properties fo:text-align="justify"/>
      <style:text-properties style:font-name="標楷體" style:font-name-asian="標楷體" fo:color="#000000" fo:font-size="14pt" style:font-size-asian="14pt" style:font-size-complex="14pt"/>
    </style:style>
    <style:style style:name="P1074" style:parent-style-name="內文" style:family="paragraph">
      <style:paragraph-properties fo:text-align="justify"/>
      <style:text-properties style:font-name="標楷體" style:font-name-asian="標楷體" fo:color="#000000" fo:font-size="14pt" style:font-size-asian="14pt" style:font-size-complex="14pt"/>
    </style:style>
    <style:style style:name="P1075" style:parent-style-name="內文" style:family="paragraph">
      <style:paragraph-properties fo:text-align="justify"/>
      <style:text-properties style:font-name="標楷體" style:font-name-asian="標楷體" fo:color="#000000" fo:font-size="14pt" style:font-size-asian="14pt" style:font-size-complex="14pt"/>
    </style:style>
    <style:style style:name="P1076" style:parent-style-name="內文" style:family="paragraph">
      <style:paragraph-properties fo:text-align="justify"/>
      <style:text-properties style:font-name="標楷體" style:font-name-asian="標楷體" fo:color="#000000" fo:font-size="14pt" style:font-size-asian="14pt" style:font-size-complex="14pt"/>
    </style:style>
    <style:style style:name="P1077" style:parent-style-name="內文" style:family="paragraph">
      <style:paragraph-properties fo:text-align="justify"/>
      <style:text-properties style:font-name="標楷體" style:font-name-asian="標楷體" fo:color="#000000" fo:font-size="14pt" style:font-size-asian="14pt" style:font-size-complex="14pt"/>
    </style:style>
    <style:style style:name="P1078" style:parent-style-name="內文" style:family="paragraph">
      <style:paragraph-properties fo:text-align="justify"/>
      <style:text-properties style:font-name="標楷體" style:font-name-asian="標楷體" fo:color="#000000" fo:font-size="14pt" style:font-size-asian="14pt" style:font-size-complex="14pt"/>
    </style:style>
    <style:style style:name="P1079" style:parent-style-name="內文" style:family="paragraph">
      <style:paragraph-properties fo:text-align="justify"/>
      <style:text-properties style:font-name="標楷體" style:font-name-asian="標楷體" fo:color="#000000" fo:font-size="14pt" style:font-size-asian="14pt" style:font-size-complex="14pt"/>
    </style:style>
    <style:style style:name="P1080" style:parent-style-name="內文" style:family="paragraph">
      <style:paragraph-properties fo:text-align="justify"/>
      <style:text-properties style:font-name="標楷體" style:font-name-asian="標楷體" fo:color="#000000" fo:font-size="14pt" style:font-size-asian="14pt" style:font-size-complex="14pt"/>
    </style:style>
    <style:style style:name="P1081" style:parent-style-name="內文" style:family="paragraph">
      <style:paragraph-properties fo:text-align="justify"/>
      <style:text-properties style:font-name="標楷體" style:font-name-asian="標楷體" fo:color="#000000" fo:font-size="14pt" style:font-size-asian="14pt" style:font-size-complex="14pt"/>
    </style:style>
    <style:style style:name="P1082" style:parent-style-name="內文" style:family="paragraph">
      <style:paragraph-properties fo:text-align="justify"/>
      <style:text-properties style:font-name="標楷體" style:font-name-asian="標楷體" fo:color="#000000" fo:font-size="14pt" style:font-size-asian="14pt" style:font-size-complex="14pt"/>
    </style:style>
    <style:style style:name="P1083" style:parent-style-name="內文" style:family="paragraph">
      <style:paragraph-properties fo:text-align="justify"/>
      <style:text-properties style:font-name="標楷體" style:font-name-asian="標楷體" fo:color="#000000" fo:font-size="14pt" style:font-size-asian="14pt" style:font-size-complex="14pt"/>
    </style:style>
    <style:style style:name="P1084" style:parent-style-name="內文" style:family="paragraph">
      <style:paragraph-properties fo:text-align="justify"/>
      <style:text-properties style:font-name="標楷體" style:font-name-asian="標楷體" fo:color="#000000" fo:font-size="14pt" style:font-size-asian="14pt" style:font-size-complex="14pt"/>
    </style:style>
    <style:style style:name="P1085" style:parent-style-name="內文" style:family="paragraph">
      <style:paragraph-properties fo:text-align="justify"/>
      <style:text-properties style:font-name="標楷體" style:font-name-asian="標楷體" fo:color="#000000" fo:font-size="14pt" style:font-size-asian="14pt" style:font-size-complex="14pt"/>
    </style:style>
    <style:style style:name="P1086" style:parent-style-name="內文" style:family="paragraph">
      <style:paragraph-properties fo:text-align="justify"/>
      <style:text-properties style:font-name="標楷體" style:font-name-asian="標楷體" fo:color="#000000" fo:font-size="14pt" style:font-size-asian="14pt" style:font-size-complex="14pt"/>
    </style:style>
    <style:style style:name="P1087" style:parent-style-name="內文" style:family="paragraph">
      <style:paragraph-properties fo:text-align="justify"/>
      <style:text-properties style:font-name="標楷體" style:font-name-asian="標楷體" fo:color="#000000" fo:font-size="14pt" style:font-size-asian="14pt" style:font-size-complex="14pt"/>
    </style:style>
    <style:style style:name="P1088" style:parent-style-name="內文" style:family="paragraph">
      <style:paragraph-properties fo:text-align="justify"/>
      <style:text-properties style:font-name="標楷體" style:font-name-asian="標楷體" fo:color="#000000" fo:font-size="14pt" style:font-size-asian="14pt" style:font-size-complex="14pt"/>
    </style:style>
    <style:style style:name="P1089" style:parent-style-name="內文" style:family="paragraph">
      <style:paragraph-properties fo:text-align="justify"/>
      <style:text-properties style:font-name="標楷體" style:font-name-asian="標楷體" fo:color="#000000" fo:font-size="14pt" style:font-size-asian="14pt" style:font-size-complex="14pt"/>
    </style:style>
    <style:style style:name="P1090" style:parent-style-name="內文" style:family="paragraph">
      <style:paragraph-properties fo:text-align="justify"/>
      <style:text-properties style:font-name="標楷體" style:font-name-asian="標楷體" fo:color="#000000" fo:font-size="14pt" style:font-size-asian="14pt" style:font-size-complex="14pt"/>
    </style:style>
    <style:style style:name="P1091" style:parent-style-name="內文" style:family="paragraph">
      <style:paragraph-properties fo:text-align="justify"/>
      <style:text-properties style:font-name="標楷體" style:font-name-asian="標楷體" fo:color="#000000" fo:font-size="14pt" style:font-size-asian="14pt" style:font-size-complex="14pt"/>
    </style:style>
    <style:style style:name="P1092" style:parent-style-name="內文" style:family="paragraph">
      <style:paragraph-properties fo:text-align="justify"/>
      <style:text-properties style:font-name="標楷體" style:font-name-asian="標楷體" fo:color="#000000" fo:font-size="14pt" style:font-size-asian="14pt" style:font-size-complex="14pt"/>
    </style:style>
    <style:style style:name="P1093" style:parent-style-name="內文" style:family="paragraph">
      <style:paragraph-properties fo:text-align="justify"/>
      <style:text-properties style:font-name="標楷體" style:font-name-asian="標楷體" fo:color="#000000" fo:font-size="14pt" style:font-size-asian="14pt" style:font-size-complex="14pt"/>
    </style:style>
    <style:style style:name="P1094" style:parent-style-name="內文" style:family="paragraph">
      <style:paragraph-properties fo:text-align="justify"/>
      <style:text-properties style:font-name="標楷體" style:font-name-asian="標楷體" fo:color="#000000" fo:font-size="14pt" style:font-size-asian="14pt" style:font-size-complex="14pt"/>
    </style:style>
    <style:style style:name="P1095" style:parent-style-name="內文" style:family="paragraph">
      <style:paragraph-properties fo:text-align="justify"/>
      <style:text-properties style:font-name="標楷體" style:font-name-asian="標楷體" fo:color="#000000" fo:font-size="14pt" style:font-size-asian="14pt" style:font-size-complex="14pt"/>
    </style:style>
    <style:style style:name="P1096" style:parent-style-name="內文" style:family="paragraph">
      <style:paragraph-properties fo:text-align="justify"/>
      <style:text-properties style:font-name="標楷體" style:font-name-asian="標楷體" fo:color="#000000" fo:font-size="14pt" style:font-size-asian="14pt" style:font-size-complex="14pt"/>
    </style:style>
    <style:style style:name="P1097" style:parent-style-name="內文" style:family="paragraph">
      <style:paragraph-properties fo:text-align="justify"/>
      <style:text-properties style:font-name="標楷體" style:font-name-asian="標楷體" fo:color="#000000" fo:font-size="14pt" style:font-size-asian="14pt" style:font-size-complex="14pt"/>
    </style:style>
    <style:style style:name="P1098" style:parent-style-name="內文" style:family="paragraph">
      <style:paragraph-properties fo:text-align="justify"/>
      <style:text-properties style:font-name="標楷體" style:font-name-asian="標楷體" fo:color="#000000" fo:font-size="14pt" style:font-size-asian="14pt" style:font-size-complex="14pt"/>
    </style:style>
    <style:style style:name="P1099" style:parent-style-name="內文" style:family="paragraph">
      <style:paragraph-properties fo:text-align="justify"/>
      <style:text-properties style:font-name="標楷體" style:font-name-asian="標楷體" fo:color="#000000" fo:font-size="14pt" style:font-size-asian="14pt" style:font-size-complex="14pt"/>
    </style:style>
    <style:style style:name="P1100" style:parent-style-name="內文" style:family="paragraph">
      <style:paragraph-properties fo:text-align="justify"/>
      <style:text-properties style:font-name="標楷體" style:font-name-asian="標楷體" fo:color="#000000" fo:font-size="14pt" style:font-size-asian="14pt" style:font-size-complex="14pt"/>
    </style:style>
    <style:style style:name="P1101" style:parent-style-name="內文" style:family="paragraph">
      <style:paragraph-properties fo:text-align="justify"/>
      <style:text-properties style:font-name="標楷體" style:font-name-asian="標楷體" fo:color="#000000" fo:font-size="14pt" style:font-size-asian="14pt" style:font-size-complex="14pt"/>
    </style:style>
    <style:style style:name="P1102" style:parent-style-name="內文" style:family="paragraph">
      <style:paragraph-properties fo:text-align="justify"/>
      <style:text-properties style:font-name="標楷體" style:font-name-asian="標楷體" fo:color="#000000" fo:font-size="14pt" style:font-size-asian="14pt" style:font-size-complex="14pt"/>
    </style:style>
    <style:style style:name="P1103" style:parent-style-name="內文" style:family="paragraph">
      <style:paragraph-properties fo:text-align="justify"/>
      <style:text-properties style:font-name="標楷體" style:font-name-asian="標楷體" fo:color="#000000" fo:font-size="14pt" style:font-size-asian="14pt" style:font-size-complex="14pt"/>
    </style:style>
    <style:style style:name="P1104" style:parent-style-name="內文" style:family="paragraph">
      <style:paragraph-properties fo:text-align="justify"/>
      <style:text-properties style:font-name="標楷體" style:font-name-asian="標楷體" fo:color="#000000" fo:font-size="14pt" style:font-size-asian="14pt" style:font-size-complex="14pt"/>
    </style:style>
    <style:style style:name="P1105" style:parent-style-name="內文" style:family="paragraph">
      <style:paragraph-properties fo:text-align="justify"/>
      <style:text-properties style:font-name="標楷體" style:font-name-asian="標楷體" fo:color="#000000" fo:font-size="14pt" style:font-size-asian="14pt" style:font-size-complex="14pt"/>
    </style:style>
    <style:style style:name="P1106" style:parent-style-name="內文" style:family="paragraph">
      <style:paragraph-properties fo:text-align="justify"/>
      <style:text-properties style:font-name="標楷體" style:font-name-asian="標楷體" fo:color="#000000" fo:font-size="14pt" style:font-size-asian="14pt" style:font-size-complex="14pt"/>
    </style:style>
    <style:style style:name="P1107" style:parent-style-name="內文" style:family="paragraph">
      <style:paragraph-properties fo:text-align="justify"/>
      <style:text-properties style:font-name="標楷體" style:font-name-asian="標楷體" fo:color="#000000" fo:font-size="14pt" style:font-size-asian="14pt" style:font-size-complex="14pt"/>
    </style:style>
    <style:style style:name="P1108" style:parent-style-name="內文" style:family="paragraph">
      <style:paragraph-properties fo:text-align="justify"/>
      <style:text-properties style:font-name="標楷體" style:font-name-asian="標楷體" fo:color="#000000" fo:font-size="14pt" style:font-size-asian="14pt" style:font-size-complex="14pt"/>
    </style:style>
    <style:style style:name="P1109" style:parent-style-name="內文" style:family="paragraph">
      <style:paragraph-properties fo:text-align="justify"/>
      <style:text-properties style:font-name="標楷體" style:font-name-asian="標楷體" fo:color="#000000" fo:font-size="14pt" style:font-size-asian="14pt" style:font-size-complex="14pt"/>
    </style:style>
    <style:style style:name="P1110" style:parent-style-name="內文" style:family="paragraph">
      <style:paragraph-properties fo:text-align="justify"/>
      <style:text-properties style:font-name="標楷體" style:font-name-asian="標楷體" fo:color="#000000" fo:font-size="14pt" style:font-size-asian="14pt" style:font-size-complex="14pt"/>
    </style:style>
    <style:style style:name="P1111" style:parent-style-name="內文" style:family="paragraph">
      <style:paragraph-properties fo:text-align="justify"/>
      <style:text-properties style:font-name="標楷體" style:font-name-asian="標楷體" fo:color="#000000" fo:font-size="14pt" style:font-size-asian="14pt" style:font-size-complex="14pt"/>
    </style:style>
    <style:style style:name="P1112" style:parent-style-name="內文" style:family="paragraph">
      <style:paragraph-properties fo:text-align="justify"/>
      <style:text-properties style:font-name="標楷體" style:font-name-asian="標楷體" fo:color="#000000" fo:font-size="14pt" style:font-size-asian="14pt" style:font-size-complex="14pt"/>
    </style:style>
    <style:style style:name="P1113"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1114" style:family="table-cell">
      <style:table-cell-properties fo:border="0.0069in solid #000000" style:writing-mode="lr-tb" fo:padding-top="0in" fo:padding-left="0.0194in" fo:padding-bottom="0in" fo:padding-right="0.0194in"/>
    </style:style>
    <style:style style:name="P1115" style:parent-style-name="內文" style:family="paragraph">
      <style:paragraph-properties fo:text-align="justify"/>
      <style:text-properties style:font-name="標楷體" style:font-name-asian="標楷體" fo:color="#000000" fo:font-size="14pt" style:font-size-asian="14pt" style:font-size-complex="14pt"/>
    </style:style>
    <style:style style:name="P1116" style:parent-style-name="內文" style:family="paragraph">
      <style:paragraph-properties fo:text-align="justify"/>
      <style:text-properties style:font-name="標楷體" style:font-name-asian="標楷體" fo:color="#000000" fo:font-size="14pt" style:font-size-asian="14pt" style:font-size-complex="14pt"/>
    </style:style>
    <style:style style:name="P1117" style:parent-style-name="內文" style:family="paragraph">
      <style:paragraph-properties fo:text-align="justify"/>
      <style:text-properties style:font-name="標楷體" style:font-name-asian="標楷體" fo:color="#000000" fo:font-size="14pt" style:font-size-asian="14pt" style:font-size-complex="14pt"/>
    </style:style>
    <style:style style:name="P1118" style:parent-style-name="內文" style:family="paragraph">
      <style:paragraph-properties fo:text-align="justify"/>
      <style:text-properties style:font-name="標楷體" style:font-name-asian="標楷體" fo:color="#000000" fo:font-size="14pt" style:font-size-asian="14pt" style:font-size-complex="14pt"/>
    </style:style>
    <style:style style:name="P1119" style:parent-style-name="內文" style:family="paragraph">
      <style:paragraph-properties fo:text-align="justify"/>
      <style:text-properties style:font-name="標楷體" style:font-name-asian="標楷體" fo:color="#000000" fo:font-size="14pt" style:font-size-asian="14pt" style:font-size-complex="14pt"/>
    </style:style>
    <style:style style:name="P1120" style:parent-style-name="內文" style:family="paragraph">
      <style:paragraph-properties fo:text-align="justify"/>
      <style:text-properties style:font-name="標楷體" style:font-name-asian="標楷體" fo:color="#000000" fo:font-size="14pt" style:font-size-asian="14pt" style:font-size-complex="14pt"/>
    </style:style>
    <style:style style:name="P1121" style:parent-style-name="內文" style:family="paragraph">
      <style:paragraph-properties fo:text-align="justify"/>
      <style:text-properties style:font-name="標楷體" style:font-name-asian="標楷體" fo:color="#000000" fo:font-size="14pt" style:font-size-asian="14pt" style:font-size-complex="14pt"/>
    </style:style>
    <style:style style:name="P1122" style:parent-style-name="內文" style:family="paragraph">
      <style:paragraph-properties fo:text-align="justify"/>
      <style:text-properties style:font-name="標楷體" style:font-name-asian="標楷體" fo:color="#000000" fo:font-size="14pt" style:font-size-asian="14pt" style:font-size-complex="14pt"/>
    </style:style>
    <style:style style:name="P1123" style:parent-style-name="內文" style:family="paragraph">
      <style:paragraph-properties fo:text-align="justify"/>
      <style:text-properties style:font-name="標楷體" style:font-name-asian="標楷體" fo:color="#000000" fo:font-size="14pt" style:font-size-asian="14pt" style:font-size-complex="14pt"/>
    </style:style>
    <style:style style:name="P1124" style:parent-style-name="內文" style:family="paragraph">
      <style:paragraph-properties fo:text-align="justify"/>
      <style:text-properties style:font-name="標楷體" style:font-name-asian="標楷體" fo:color="#000000" fo:font-size="14pt" style:font-size-asian="14pt" style:font-size-complex="14pt"/>
    </style:style>
    <style:style style:name="P1125" style:parent-style-name="內文" style:family="paragraph">
      <style:paragraph-properties fo:text-align="justify"/>
      <style:text-properties style:font-name="標楷體" style:font-name-asian="標楷體" fo:color="#000000" fo:font-size="14pt" style:font-size-asian="14pt" style:font-size-complex="14pt"/>
    </style:style>
    <style:style style:name="P1126" style:parent-style-name="內文" style:family="paragraph">
      <style:paragraph-properties fo:text-align="justify"/>
      <style:text-properties style:font-name="標楷體" style:font-name-asian="標楷體" fo:color="#000000" fo:font-size="14pt" style:font-size-asian="14pt" style:font-size-complex="14pt"/>
    </style:style>
    <style:style style:name="P1127" style:parent-style-name="內文" style:family="paragraph">
      <style:paragraph-properties fo:text-align="justify"/>
      <style:text-properties style:font-name="標楷體" style:font-name-asian="標楷體" fo:color="#000000" fo:font-size="14pt" style:font-size-asian="14pt" style:font-size-complex="14pt"/>
    </style:style>
    <style:style style:name="P1128" style:parent-style-name="內文" style:family="paragraph">
      <style:paragraph-properties fo:text-align="justify"/>
      <style:text-properties style:font-name="標楷體" style:font-name-asian="標楷體" fo:color="#000000" fo:font-size="14pt" style:font-size-asian="14pt" style:font-size-complex="14pt"/>
    </style:style>
    <style:style style:name="P1129" style:parent-style-name="內文" style:family="paragraph">
      <style:paragraph-properties fo:text-align="justify"/>
      <style:text-properties style:font-name="標楷體" style:font-name-asian="標楷體" fo:color="#000000" fo:font-size="14pt" style:font-size-asian="14pt" style:font-size-complex="14pt"/>
    </style:style>
    <style:style style:name="P1130" style:parent-style-name="內文" style:family="paragraph">
      <style:paragraph-properties fo:text-align="justify"/>
      <style:text-properties style:font-name="標楷體" style:font-name-asian="標楷體" fo:color="#000000" fo:font-size="14pt" style:font-size-asian="14pt" style:font-size-complex="14pt"/>
    </style:style>
    <style:style style:name="P1131" style:parent-style-name="內文" style:family="paragraph">
      <style:paragraph-properties fo:text-align="justify"/>
      <style:text-properties style:font-name="標楷體" style:font-name-asian="標楷體" fo:color="#000000" fo:font-size="14pt" style:font-size-asian="14pt" style:font-size-complex="14pt"/>
    </style:style>
    <style:style style:name="P1132" style:parent-style-name="內文" style:family="paragraph">
      <style:paragraph-properties fo:text-align="justify"/>
      <style:text-properties style:font-name="標楷體" style:font-name-asian="標楷體" fo:color="#000000" fo:font-size="14pt" style:font-size-asian="14pt" style:font-size-complex="14pt"/>
    </style:style>
    <style:style style:name="P1133" style:parent-style-name="內文" style:family="paragraph">
      <style:paragraph-properties fo:text-align="justify"/>
      <style:text-properties style:font-name="標楷體" style:font-name-asian="標楷體" fo:color="#000000" fo:font-size="14pt" style:font-size-asian="14pt" style:font-size-complex="14pt"/>
    </style:style>
    <style:style style:name="P1134" style:parent-style-name="內文" style:family="paragraph">
      <style:paragraph-properties fo:text-align="justify"/>
      <style:text-properties style:font-name="標楷體" style:font-name-asian="標楷體" fo:color="#000000" fo:font-size="14pt" style:font-size-asian="14pt" style:font-size-complex="14pt"/>
    </style:style>
    <style:style style:name="P1135" style:parent-style-name="內文" style:family="paragraph">
      <style:paragraph-properties fo:text-align="justify"/>
      <style:text-properties style:font-name="標楷體" style:font-name-asian="標楷體" fo:color="#000000" fo:font-size="14pt" style:font-size-asian="14pt" style:font-size-complex="14pt"/>
    </style:style>
    <style:style style:name="P1136" style:parent-style-name="內文" style:family="paragraph">
      <style:paragraph-properties fo:text-align="justify"/>
      <style:text-properties style:font-name="標楷體" style:font-name-asian="標楷體" fo:color="#000000" fo:font-size="14pt" style:font-size-asian="14pt" style:font-size-complex="14pt"/>
    </style:style>
    <style:style style:name="P1137" style:parent-style-name="內文" style:family="paragraph">
      <style:paragraph-properties fo:text-align="justify"/>
      <style:text-properties style:font-name="標楷體" style:font-name-asian="標楷體" fo:color="#000000" fo:font-size="14pt" style:font-size-asian="14pt" style:font-size-complex="14pt"/>
    </style:style>
    <style:style style:name="P1138" style:parent-style-name="內文" style:family="paragraph">
      <style:paragraph-properties fo:text-align="justify"/>
      <style:text-properties style:font-name="標楷體" style:font-name-asian="標楷體" fo:color="#000000" fo:font-size="14pt" style:font-size-asian="14pt" style:font-size-complex="14pt"/>
    </style:style>
    <style:style style:name="P1139" style:parent-style-name="內文" style:family="paragraph">
      <style:paragraph-properties fo:text-align="justify"/>
      <style:text-properties style:font-name="標楷體" style:font-name-asian="標楷體" fo:color="#000000" fo:font-size="14pt" style:font-size-asian="14pt" style:font-size-complex="14pt"/>
    </style:style>
    <style:style style:name="P1140" style:parent-style-name="內文" style:family="paragraph">
      <style:paragraph-properties fo:text-align="justify"/>
      <style:text-properties style:font-name="標楷體" style:font-name-asian="標楷體" fo:color="#000000" fo:font-size="14pt" style:font-size-asian="14pt" style:font-size-complex="14pt"/>
    </style:style>
    <style:style style:name="P1141" style:parent-style-name="內文" style:family="paragraph">
      <style:paragraph-properties fo:text-align="justify"/>
      <style:text-properties style:font-name="標楷體" style:font-name-asian="標楷體" fo:color="#000000" fo:font-size="14pt" style:font-size-asian="14pt" style:font-size-complex="14pt"/>
    </style:style>
    <style:style style:name="P1142" style:parent-style-name="內文" style:family="paragraph">
      <style:paragraph-properties fo:text-align="justify"/>
      <style:text-properties style:font-name="標楷體" style:font-name-asian="標楷體" fo:color="#000000" fo:font-size="14pt" style:font-size-asian="14pt" style:font-size-complex="14pt"/>
    </style:style>
    <style:style style:name="P1143" style:parent-style-name="內文" style:family="paragraph">
      <style:paragraph-properties fo:text-align="justify"/>
      <style:text-properties style:font-name="標楷體" style:font-name-asian="標楷體" fo:color="#000000" fo:font-size="14pt" style:font-size-asian="14pt" style:font-size-complex="14pt"/>
    </style:style>
    <style:style style:name="P1144" style:parent-style-name="內文" style:family="paragraph">
      <style:paragraph-properties fo:text-align="justify"/>
      <style:text-properties style:font-name="標楷體" style:font-name-asian="標楷體" fo:color="#000000" fo:font-size="14pt" style:font-size-asian="14pt" style:font-size-complex="14pt"/>
    </style:style>
    <style:style style:name="P1145" style:parent-style-name="內文" style:family="paragraph">
      <style:paragraph-properties fo:text-align="justify"/>
      <style:text-properties style:font-name="標楷體" style:font-name-asian="標楷體" fo:color="#000000" fo:font-size="14pt" style:font-size-asian="14pt" style:font-size-complex="14pt"/>
    </style:style>
    <style:style style:name="P1146" style:parent-style-name="內文" style:family="paragraph">
      <style:paragraph-properties fo:text-align="justify"/>
      <style:text-properties style:font-name="標楷體" style:font-name-asian="標楷體" fo:color="#000000" fo:font-size="14pt" style:font-size-asian="14pt" style:font-size-complex="14pt"/>
    </style:style>
    <style:style style:name="P1147" style:parent-style-name="內文" style:family="paragraph">
      <style:paragraph-properties fo:text-align="justify"/>
      <style:text-properties style:font-name="標楷體" style:font-name-asian="標楷體" fo:color="#000000" fo:font-size="14pt" style:font-size-asian="14pt" style:font-size-complex="14pt"/>
    </style:style>
    <style:style style:name="P1148" style:parent-style-name="內文" style:family="paragraph">
      <style:paragraph-properties fo:text-align="justify"/>
      <style:text-properties style:font-name="標楷體" style:font-name-asian="標楷體" fo:color="#000000" fo:font-size="14pt" style:font-size-asian="14pt" style:font-size-complex="14pt"/>
    </style:style>
    <style:style style:name="P1149" style:parent-style-name="內文" style:family="paragraph">
      <style:paragraph-properties fo:text-align="justify"/>
      <style:text-properties style:font-name="標楷體" style:font-name-asian="標楷體" fo:color="#000000" fo:font-size="14pt" style:font-size-asian="14pt" style:font-size-complex="14pt"/>
    </style:style>
    <style:style style:name="P1150" style:parent-style-name="內文" style:family="paragraph">
      <style:paragraph-properties fo:text-align="justify"/>
      <style:text-properties style:font-name="標楷體" style:font-name-asian="標楷體" fo:color="#000000" fo:font-size="14pt" style:font-size-asian="14pt" style:font-size-complex="14pt"/>
    </style:style>
    <style:style style:name="P1151" style:parent-style-name="內文" style:family="paragraph">
      <style:paragraph-properties fo:text-align="justify"/>
      <style:text-properties style:font-name="標楷體" style:font-name-asian="標楷體" fo:color="#000000" fo:font-size="14pt" style:font-size-asian="14pt" style:font-size-complex="14pt"/>
    </style:style>
    <style:style style:name="P1152" style:parent-style-name="內文" style:family="paragraph">
      <style:paragraph-properties fo:text-align="justify"/>
      <style:text-properties style:font-name="標楷體" style:font-name-asian="標楷體" fo:color="#000000" fo:font-size="14pt" style:font-size-asian="14pt" style:font-size-complex="14pt"/>
    </style:style>
    <style:style style:name="P1153" style:parent-style-name="內文" style:family="paragraph">
      <style:paragraph-properties fo:text-align="justify"/>
      <style:text-properties style:font-name="標楷體" style:font-name-asian="標楷體" fo:color="#000000" fo:font-size="14pt" style:font-size-asian="14pt" style:font-size-complex="14pt"/>
    </style:style>
    <style:style style:name="P1154" style:parent-style-name="內文" style:family="paragraph">
      <style:paragraph-properties fo:text-align="justify"/>
      <style:text-properties style:font-name="標楷體" style:font-name-asian="標楷體" fo:color="#000000" fo:font-size="14pt" style:font-size-asian="14pt" style:font-size-complex="14pt"/>
    </style:style>
    <style:style style:name="P1155" style:parent-style-name="內文" style:family="paragraph">
      <style:paragraph-properties fo:text-align="justify"/>
      <style:text-properties style:font-name="標楷體" style:font-name-asian="標楷體" fo:color="#000000" fo:font-size="14pt" style:font-size-asian="14pt" style:font-size-complex="14pt"/>
    </style:style>
    <style:style style:name="P1156" style:parent-style-name="內文" style:family="paragraph">
      <style:paragraph-properties fo:text-align="justify"/>
      <style:text-properties style:font-name="標楷體" style:font-name-asian="標楷體" fo:color="#000000" fo:font-size="14pt" style:font-size-asian="14pt" style:font-size-complex="14pt"/>
    </style:style>
    <style:style style:name="P1157" style:parent-style-name="內文" style:family="paragraph">
      <style:paragraph-properties fo:text-align="justify"/>
      <style:text-properties style:font-name="標楷體" style:font-name-asian="標楷體" fo:color="#000000" fo:font-size="14pt" style:font-size-asian="14pt" style:font-size-complex="14pt"/>
    </style:style>
    <style:style style:name="P1158" style:parent-style-name="內文" style:family="paragraph">
      <style:paragraph-properties fo:text-align="justify"/>
      <style:text-properties style:font-name="標楷體" style:font-name-asian="標楷體" fo:color="#000000" fo:font-size="14pt" style:font-size-asian="14pt" style:font-size-complex="14pt"/>
    </style:style>
    <style:style style:name="P1159" style:parent-style-name="內文" style:family="paragraph">
      <style:paragraph-properties fo:text-align="justify"/>
      <style:text-properties style:font-name="標楷體" style:font-name-asian="標楷體" fo:color="#000000" fo:font-size="14pt" style:font-size-asian="14pt" style:font-size-complex="14pt"/>
    </style:style>
    <style:style style:name="P1160" style:parent-style-name="內文" style:family="paragraph">
      <style:paragraph-properties fo:text-align="justify"/>
      <style:text-properties style:font-name="標楷體" style:font-name-asian="標楷體" fo:color="#000000" fo:font-size="14pt" style:font-size-asian="14pt" style:font-size-complex="14pt"/>
    </style:style>
    <style:style style:name="P1161" style:parent-style-name="內文" style:family="paragraph">
      <style:paragraph-properties fo:text-align="justify"/>
      <style:text-properties style:font-name="標楷體" style:font-name-asian="標楷體" fo:color="#000000" fo:font-size="14pt" style:font-size-asian="14pt" style:font-size-complex="14pt"/>
    </style:style>
    <style:style style:name="P1162" style:parent-style-name="內文" style:family="paragraph">
      <style:paragraph-properties fo:text-align="justify"/>
      <style:text-properties style:font-name="標楷體" style:font-name-asian="標楷體" fo:color="#000000" fo:font-size="14pt" style:font-size-asian="14pt" style:font-size-complex="14pt"/>
    </style:style>
    <style:style style:name="P1163" style:parent-style-name="內文" style:family="paragraph">
      <style:paragraph-properties fo:text-align="justify"/>
      <style:text-properties style:font-name="標楷體" style:font-name-asian="標楷體" fo:color="#000000" fo:font-size="14pt" style:font-size-asian="14pt" style:font-size-complex="14pt"/>
    </style:style>
    <style:style style:name="P1164" style:parent-style-name="內文" style:family="paragraph">
      <style:paragraph-properties fo:text-align="justify"/>
      <style:text-properties style:font-name="標楷體" style:font-name-asian="標楷體" fo:color="#000000" fo:font-size="14pt" style:font-size-asian="14pt" style:font-size-complex="14pt"/>
    </style:style>
    <style:style style:name="P1165" style:parent-style-name="內文" style:family="paragraph">
      <style:paragraph-properties fo:text-align="justify"/>
      <style:text-properties style:font-name="標楷體" style:font-name-asian="標楷體" fo:color="#000000" fo:font-size="14pt" style:font-size-asian="14pt" style:font-size-complex="14pt"/>
    </style:style>
    <style:style style:name="P1166" style:parent-style-name="內文" style:family="paragraph">
      <style:paragraph-properties fo:text-align="justify"/>
      <style:text-properties style:font-name="標楷體" style:font-name-asian="標楷體" fo:color="#000000" fo:font-size="14pt" style:font-size-asian="14pt" style:font-size-complex="14pt"/>
    </style:style>
    <style:style style:name="P1167" style:parent-style-name="內文" style:family="paragraph">
      <style:paragraph-properties fo:text-align="justify"/>
      <style:text-properties style:font-name="標楷體" style:font-name-asian="標楷體" fo:color="#000000" fo:font-size="14pt" style:font-size-asian="14pt" style:font-size-complex="14pt"/>
    </style:style>
    <style:style style:name="P1168" style:parent-style-name="內文" style:family="paragraph">
      <style:paragraph-properties fo:text-align="justify"/>
      <style:text-properties style:font-name="標楷體" style:font-name-asian="標楷體" fo:color="#000000" fo:font-size="14pt" style:font-size-asian="14pt" style:font-size-complex="14pt"/>
    </style:style>
    <style:style style:name="P1169" style:parent-style-name="內文" style:family="paragraph">
      <style:paragraph-properties fo:text-align="justify"/>
      <style:text-properties style:font-name="標楷體" style:font-name-asian="標楷體" fo:color="#000000" fo:font-size="14pt" style:font-size-asian="14pt" style:font-size-complex="14pt"/>
    </style:style>
    <style:style style:name="P1170" style:parent-style-name="內文" style:family="paragraph">
      <style:paragraph-properties fo:text-align="justify"/>
      <style:text-properties style:font-name="標楷體" style:font-name-asian="標楷體" fo:color="#000000" fo:font-size="14pt" style:font-size-asian="14pt" style:font-size-complex="14pt"/>
    </style:style>
    <style:style style:name="P1171" style:parent-style-name="內文" style:family="paragraph">
      <style:paragraph-properties fo:text-align="justify"/>
      <style:text-properties style:font-name="標楷體" style:font-name-asian="標楷體" fo:color="#000000" fo:font-size="14pt" style:font-size-asian="14pt" style:font-size-complex="14pt"/>
    </style:style>
    <style:style style:name="P1172" style:parent-style-name="內文" style:family="paragraph">
      <style:paragraph-properties fo:text-align="justify"/>
      <style:text-properties style:font-name="標楷體" style:font-name-asian="標楷體" fo:color="#000000" fo:font-size="14pt" style:font-size-asian="14pt" style:font-size-complex="14pt"/>
    </style:style>
    <style:style style:name="P1173" style:parent-style-name="內文" style:family="paragraph">
      <style:paragraph-properties fo:text-align="justify"/>
      <style:text-properties style:font-name="標楷體" style:font-name-asian="標楷體" fo:color="#000000" fo:font-size="14pt" style:font-size-asian="14pt" style:font-size-complex="14pt"/>
    </style:style>
    <style:style style:name="P1174" style:parent-style-name="內文" style:family="paragraph">
      <style:paragraph-properties fo:text-align="justify"/>
      <style:text-properties style:font-name="標楷體" style:font-name-asian="標楷體" fo:color="#000000" fo:font-size="14pt" style:font-size-asian="14pt" style:font-size-complex="14pt"/>
    </style:style>
    <style:style style:name="P1175" style:parent-style-name="內文" style:family="paragraph">
      <style:paragraph-properties fo:text-align="justify"/>
      <style:text-properties style:font-name="標楷體" style:font-name-asian="標楷體" fo:color="#000000" fo:font-size="14pt" style:font-size-asian="14pt" style:font-size-complex="14pt"/>
    </style:style>
    <style:style style:name="P1176" style:parent-style-name="內文" style:family="paragraph">
      <style:paragraph-properties fo:text-align="justify"/>
      <style:text-properties style:font-name="標楷體" style:font-name-asian="標楷體" fo:color="#000000" fo:font-size="14pt" style:font-size-asian="14pt" style:font-size-complex="14pt"/>
    </style:style>
    <style:style style:name="P1177" style:parent-style-name="內文" style:family="paragraph">
      <style:paragraph-properties fo:text-align="justify"/>
      <style:text-properties style:font-name="標楷體" style:font-name-asian="標楷體" fo:color="#000000" fo:font-size="14pt" style:font-size-asian="14pt" style:font-size-complex="14pt"/>
    </style:style>
    <style:style style:name="P1178" style:parent-style-name="內文" style:family="paragraph">
      <style:paragraph-properties fo:text-align="justify"/>
      <style:text-properties style:font-name="標楷體" style:font-name-asian="標楷體" fo:color="#000000" fo:font-size="14pt" style:font-size-asian="14pt" style:font-size-complex="14pt"/>
    </style:style>
    <style:style style:name="P1179" style:parent-style-name="內文" style:family="paragraph">
      <style:paragraph-properties fo:text-align="justify"/>
      <style:text-properties style:font-name="標楷體" style:font-name-asian="標楷體" fo:color="#000000" fo:font-size="14pt" style:font-size-asian="14pt" style:font-size-complex="14pt"/>
    </style:style>
    <style:style style:name="P1180" style:parent-style-name="內文" style:family="paragraph">
      <style:paragraph-properties fo:text-align="justify"/>
      <style:text-properties style:font-name="標楷體" style:font-name-asian="標楷體" fo:color="#000000" fo:font-size="14pt" style:font-size-asian="14pt" style:font-size-complex="14pt"/>
    </style:style>
    <style:style style:name="P1181" style:parent-style-name="內文" style:family="paragraph">
      <style:paragraph-properties fo:text-align="justify"/>
      <style:text-properties style:font-name="標楷體" style:font-name-asian="標楷體" fo:color="#000000" fo:font-size="14pt" style:font-size-asian="14pt" style:font-size-complex="14pt"/>
    </style:style>
    <style:style style:name="P1182" style:parent-style-name="內文" style:family="paragraph">
      <style:paragraph-properties fo:text-align="justify"/>
      <style:text-properties style:font-name="標楷體" style:font-name-asian="標楷體" fo:color="#000000" fo:font-size="14pt" style:font-size-asian="14pt" style:font-size-complex="14pt"/>
    </style:style>
    <style:style style:name="P1183" style:parent-style-name="內文" style:family="paragraph">
      <style:paragraph-properties fo:text-align="justify"/>
      <style:text-properties style:font-name="標楷體" style:font-name-asian="標楷體" fo:color="#000000" fo:font-size="14pt" style:font-size-asian="14pt" style:font-size-complex="14pt"/>
    </style:style>
    <style:style style:name="P1184" style:parent-style-name="內文" style:family="paragraph">
      <style:paragraph-properties fo:text-align="justify"/>
      <style:text-properties style:font-name="標楷體" style:font-name-asian="標楷體" fo:color="#000000" fo:font-size="14pt" style:font-size-asian="14pt" style:font-size-complex="14pt"/>
    </style:style>
    <style:style style:name="P1185" style:parent-style-name="內文" style:family="paragraph">
      <style:paragraph-properties fo:text-align="justify"/>
      <style:text-properties style:font-name="標楷體" style:font-name-asian="標楷體" fo:color="#000000" fo:font-size="14pt" style:font-size-asian="14pt" style:font-size-complex="14pt"/>
    </style:style>
    <style:style style:name="P1186" style:parent-style-name="內文" style:family="paragraph">
      <style:paragraph-properties fo:text-align="justify"/>
      <style:text-properties style:font-name="標楷體" style:font-name-asian="標楷體" fo:color="#000000" fo:font-size="14pt" style:font-size-asian="14pt" style:font-size-complex="14pt"/>
    </style:style>
    <style:style style:name="P1187" style:parent-style-name="內文" style:family="paragraph">
      <style:paragraph-properties fo:text-align="justify"/>
      <style:text-properties style:font-name="標楷體" style:font-name-asian="標楷體" fo:color="#000000" fo:font-size="14pt" style:font-size-asian="14pt" style:font-size-complex="14pt"/>
    </style:style>
    <style:style style:name="P1188" style:parent-style-name="內文" style:family="paragraph">
      <style:paragraph-properties fo:text-align="justify"/>
      <style:text-properties style:font-name="標楷體" style:font-name-asian="標楷體" fo:color="#000000" fo:font-size="14pt" style:font-size-asian="14pt" style:font-size-complex="14pt"/>
    </style:style>
    <style:style style:name="P1189" style:parent-style-name="內文" style:family="paragraph">
      <style:paragraph-properties fo:text-align="justify"/>
      <style:text-properties style:font-name="標楷體" style:font-name-asian="標楷體" fo:color="#000000" fo:font-size="14pt" style:font-size-asian="14pt" style:font-size-complex="14pt"/>
    </style:style>
    <style:style style:name="P1190" style:parent-style-name="內文" style:family="paragraph">
      <style:paragraph-properties fo:text-align="justify"/>
      <style:text-properties style:font-name="標楷體" style:font-name-asian="標楷體" fo:color="#000000" fo:font-size="14pt" style:font-size-asian="14pt" style:font-size-complex="14pt"/>
    </style:style>
    <style:style style:name="P1191" style:parent-style-name="內文" style:family="paragraph">
      <style:paragraph-properties fo:text-align="justify"/>
      <style:text-properties style:font-name="標楷體" style:font-name-asian="標楷體" fo:color="#000000" fo:font-size="14pt" style:font-size-asian="14pt" style:font-size-complex="14pt"/>
    </style:style>
    <style:style style:name="P1192" style:parent-style-name="內文" style:family="paragraph">
      <style:paragraph-properties fo:text-align="justify"/>
      <style:text-properties style:font-name="標楷體" style:font-name-asian="標楷體" fo:color="#000000" fo:font-size="14pt" style:font-size-asian="14pt" style:font-size-complex="14pt"/>
    </style:style>
    <style:style style:name="P1193" style:parent-style-name="內文" style:family="paragraph">
      <style:paragraph-properties fo:text-align="justify"/>
      <style:text-properties style:font-name="標楷體" style:font-name-asian="標楷體" fo:color="#000000" fo:font-size="14pt" style:font-size-asian="14pt" style:font-size-complex="14pt"/>
    </style:style>
    <style:style style:name="P1194" style:parent-style-name="內文" style:family="paragraph">
      <style:paragraph-properties fo:text-align="justify"/>
      <style:text-properties style:font-name="標楷體" style:font-name-asian="標楷體" fo:color="#000000" fo:font-size="14pt" style:font-size-asian="14pt" style:font-size-complex="14pt"/>
    </style:style>
    <style:style style:name="P1195" style:parent-style-name="內文" style:family="paragraph">
      <style:paragraph-properties fo:text-align="justify"/>
      <style:text-properties style:font-name="標楷體" style:font-name-asian="標楷體" fo:color="#000000" fo:font-size="14pt" style:font-size-asian="14pt" style:font-size-complex="14pt"/>
    </style:style>
    <style:style style:name="P1196" style:parent-style-name="內文" style:family="paragraph">
      <style:paragraph-properties fo:text-align="justify"/>
      <style:text-properties style:font-name="標楷體" style:font-name-asian="標楷體" fo:color="#000000" fo:font-size="14pt" style:font-size-asian="14pt" style:font-size-complex="14pt"/>
    </style:style>
    <style:style style:name="P1197" style:parent-style-name="內文" style:family="paragraph">
      <style:paragraph-properties fo:text-align="justify"/>
      <style:text-properties style:font-name="標楷體" style:font-name-asian="標楷體" fo:color="#000000" fo:font-size="14pt" style:font-size-asian="14pt" style:font-size-complex="14pt"/>
    </style:style>
    <style:style style:name="P1198" style:parent-style-name="內文" style:family="paragraph">
      <style:paragraph-properties fo:text-align="justify"/>
      <style:text-properties style:font-name="標楷體" style:font-name-asian="標楷體" fo:color="#000000" fo:font-size="14pt" style:font-size-asian="14pt" style:font-size-complex="14pt"/>
    </style:style>
    <style:style style:name="P1199" style:parent-style-name="內文" style:family="paragraph">
      <style:paragraph-properties fo:text-align="justify"/>
      <style:text-properties style:font-name="標楷體" style:font-name-asian="標楷體" fo:color="#000000" fo:font-size="14pt" style:font-size-asian="14pt" style:font-size-complex="14pt"/>
    </style:style>
    <style:style style:name="P1200" style:parent-style-name="內文" style:family="paragraph">
      <style:paragraph-properties fo:text-align="justify"/>
      <style:text-properties style:font-name="標楷體" style:font-name-asian="標楷體" fo:color="#000000" fo:font-size="14pt" style:font-size-asian="14pt" style:font-size-complex="14pt"/>
    </style:style>
    <style:style style:name="P1201" style:parent-style-name="內文" style:family="paragraph">
      <style:paragraph-properties fo:text-align="justify"/>
      <style:text-properties style:font-name="標楷體" style:font-name-asian="標楷體" fo:color="#000000" fo:font-size="14pt" style:font-size-asian="14pt" style:font-size-complex="14pt"/>
    </style:style>
    <style:style style:name="P1202" style:parent-style-name="內文" style:family="paragraph">
      <style:paragraph-properties fo:text-align="justify"/>
      <style:text-properties style:font-name="標楷體" style:font-name-asian="標楷體" fo:color="#000000" fo:font-size="14pt" style:font-size-asian="14pt" style:font-size-complex="14pt"/>
    </style:style>
    <style:style style:name="P1203" style:parent-style-name="內文" style:family="paragraph">
      <style:paragraph-properties fo:text-align="justify"/>
      <style:text-properties style:font-name="標楷體" style:font-name-asian="標楷體" fo:color="#000000" fo:font-size="14pt" style:font-size-asian="14pt" style:font-size-complex="14pt"/>
    </style:style>
    <style:style style:name="P1204" style:parent-style-name="內文" style:family="paragraph">
      <style:paragraph-properties fo:text-align="justify"/>
      <style:text-properties style:font-name="標楷體" style:font-name-asian="標楷體" fo:color="#000000" fo:font-size="14pt" style:font-size-asian="14pt" style:font-size-complex="14pt"/>
    </style:style>
    <style:style style:name="P1205" style:parent-style-name="內文" style:family="paragraph">
      <style:paragraph-properties fo:text-align="justify"/>
      <style:text-properties style:font-name="標楷體" style:font-name-asian="標楷體" fo:color="#000000" fo:font-size="14pt" style:font-size-asian="14pt" style:font-size-complex="14pt"/>
    </style:style>
    <style:style style:name="P1206" style:parent-style-name="內文" style:family="paragraph">
      <style:paragraph-properties fo:text-align="justify"/>
      <style:text-properties style:font-name="標楷體" style:font-name-asian="標楷體" fo:color="#000000" fo:font-size="14pt" style:font-size-asian="14pt" style:font-size-complex="14pt"/>
    </style:style>
    <style:style style:name="P1207" style:parent-style-name="內文" style:family="paragraph">
      <style:paragraph-properties fo:text-align="justify"/>
      <style:text-properties style:font-name="標楷體" style:font-name-asian="標楷體" fo:color="#000000" fo:font-size="14pt" style:font-size-asian="14pt" style:font-size-complex="14pt"/>
    </style:style>
    <style:style style:name="P1208" style:parent-style-name="內文" style:family="paragraph">
      <style:paragraph-properties fo:text-align="justify"/>
      <style:text-properties style:font-name="標楷體" style:font-name-asian="標楷體" fo:color="#000000" fo:font-size="14pt" style:font-size-asian="14pt" style:font-size-complex="14pt"/>
    </style:style>
    <style:style style:name="P1209" style:parent-style-name="內文" style:family="paragraph">
      <style:paragraph-properties fo:text-align="justify"/>
      <style:text-properties style:font-name="標楷體" style:font-name-asian="標楷體" fo:color="#000000" fo:font-size="14pt" style:font-size-asian="14pt" style:font-size-complex="14pt"/>
    </style:style>
    <style:style style:name="P1210" style:parent-style-name="內文" style:family="paragraph">
      <style:paragraph-properties fo:text-align="justify"/>
      <style:text-properties style:font-name="標楷體" style:font-name-asian="標楷體" fo:color="#000000" fo:font-size="14pt" style:font-size-asian="14pt" style:font-size-complex="14pt"/>
    </style:style>
    <style:style style:name="P1211" style:parent-style-name="內文" style:family="paragraph">
      <style:paragraph-properties fo:text-align="justify"/>
      <style:text-properties style:font-name="標楷體" style:font-name-asian="標楷體" fo:color="#000000" fo:font-size="14pt" style:font-size-asian="14pt" style:font-size-complex="14pt"/>
    </style:style>
    <style:style style:name="P1212" style:parent-style-name="內文" style:family="paragraph">
      <style:paragraph-properties fo:text-align="justify"/>
      <style:text-properties style:font-name="標楷體" style:font-name-asian="標楷體" fo:color="#000000" fo:font-size="14pt" style:font-size-asian="14pt" style:font-size-complex="14pt"/>
    </style:style>
    <style:style style:name="P1213" style:parent-style-name="內文" style:family="paragraph">
      <style:paragraph-properties fo:text-align="justify"/>
      <style:text-properties style:font-name="標楷體" style:font-name-asian="標楷體" fo:color="#000000" fo:font-size="14pt" style:font-size-asian="14pt" style:font-size-complex="14pt"/>
    </style:style>
    <style:style style:name="P1214" style:parent-style-name="內文" style:family="paragraph">
      <style:paragraph-properties fo:text-align="justify"/>
      <style:text-properties style:font-name="標楷體" style:font-name-asian="標楷體" fo:color="#000000" fo:font-size="14pt" style:font-size-asian="14pt" style:font-size-complex="14pt"/>
    </style:style>
    <style:style style:name="P1215" style:parent-style-name="內文" style:family="paragraph">
      <style:paragraph-properties fo:text-align="justify"/>
      <style:text-properties style:font-name="標楷體" style:font-name-asian="標楷體" fo:color="#000000" fo:font-size="14pt" style:font-size-asian="14pt" style:font-size-complex="14pt"/>
    </style:style>
    <style:style style:name="P1216" style:parent-style-name="內文" style:family="paragraph">
      <style:paragraph-properties fo:text-align="justify"/>
      <style:text-properties style:font-name="標楷體" style:font-name-asian="標楷體" fo:color="#000000" fo:font-size="14pt" style:font-size-asian="14pt" style:font-size-complex="14pt"/>
    </style:style>
    <style:style style:name="P1217" style:parent-style-name="內文" style:family="paragraph">
      <style:paragraph-properties fo:text-align="justify"/>
      <style:text-properties style:font-name="標楷體" style:font-name-asian="標楷體" fo:color="#000000" fo:font-size="14pt" style:font-size-asian="14pt" style:font-size-complex="14pt"/>
    </style:style>
    <style:style style:name="P1218" style:parent-style-name="內文" style:family="paragraph">
      <style:paragraph-properties fo:text-align="justify"/>
      <style:text-properties style:font-name="標楷體" style:font-name-asian="標楷體" fo:color="#000000" fo:font-size="14pt" style:font-size-asian="14pt" style:font-size-complex="14pt"/>
    </style:style>
    <style:style style:name="P1219" style:parent-style-name="內文" style:family="paragraph">
      <style:paragraph-properties fo:text-align="justify"/>
      <style:text-properties style:font-name="標楷體" style:font-name-asian="標楷體" fo:color="#000000" fo:font-size="14pt" style:font-size-asian="14pt" style:font-size-complex="14pt"/>
    </style:style>
    <style:style style:name="P1220" style:parent-style-name="內文" style:family="paragraph">
      <style:text-properties style:font-name="標楷體" style:font-name-asian="標楷體" style:font-name-complex="Calibri Light" fo:color="#000000" fo:font-size="14pt" style:font-size-asian="14pt" style:font-size-complex="14pt"/>
    </style:style>
    <style:style style:name="P1221" style:parent-style-name="內文" style:family="paragraph">
      <style:paragraph-properties fo:text-align="justify"/>
      <style:text-properties style:font-name="標楷體" style:font-name-asian="標楷體" style:font-name-complex="Calibri Light" fo:color="#000000" fo:font-size="14pt" style:font-size-asian="14pt" style:font-size-complex="14pt"/>
    </style:style>
    <style:style style:name="P1222" style:parent-style-name="內文" style:family="paragraph">
      <style:paragraph-properties fo:text-align="justify"/>
      <style:text-properties style:font-name="標楷體" style:font-name-asian="標楷體" fo:color="#000000" fo:font-size="14pt" style:font-size-asian="14pt" style:font-size-complex="14pt"/>
    </style:style>
    <style:style style:name="P1223" style:parent-style-name="內文" style:family="paragraph">
      <style:paragraph-properties fo:text-align="justify"/>
      <style:text-properties style:font-name="標楷體" style:font-name-asian="標楷體" fo:color="#000000" fo:font-size="14pt" style:font-size-asian="14pt" style:font-size-complex="14pt"/>
    </style:style>
    <style:style style:name="P1224" style:parent-style-name="內文" style:family="paragraph">
      <style:paragraph-properties fo:text-align="justify"/>
      <style:text-properties style:font-name="標楷體" style:font-name-asian="標楷體" fo:color="#000000" fo:font-size="14pt" style:font-size-asian="14pt" style:font-size-complex="14pt"/>
    </style:style>
    <style:style style:name="P1225" style:parent-style-name="內文" style:family="paragraph">
      <style:paragraph-properties fo:text-align="justify"/>
      <style:text-properties style:font-name="標楷體" style:font-name-asian="標楷體" fo:color="#000000" fo:font-size="14pt" style:font-size-asian="14pt" style:font-size-complex="14pt"/>
    </style:style>
    <style:style style:name="P1226" style:parent-style-name="內文" style:family="paragraph">
      <style:paragraph-properties fo:text-align="justify"/>
      <style:text-properties style:font-name="標楷體" style:font-name-asian="標楷體" fo:color="#000000" fo:font-size="14pt" style:font-size-asian="14pt" style:font-size-complex="14pt"/>
    </style:style>
    <style:style style:name="P1227" style:parent-style-name="內文" style:family="paragraph">
      <style:paragraph-properties fo:text-align="justify"/>
      <style:text-properties style:font-name="標楷體" style:font-name-asian="標楷體" fo:color="#000000" fo:font-size="14pt" style:font-size-asian="14pt" style:font-size-complex="14pt"/>
    </style:style>
    <style:style style:name="P1228" style:parent-style-name="內文" style:family="paragraph">
      <style:paragraph-properties fo:text-align="justify"/>
      <style:text-properties style:font-name="標楷體" style:font-name-asian="標楷體" fo:color="#000000" fo:font-size="14pt" style:font-size-asian="14pt" style:font-size-complex="14pt"/>
    </style:style>
    <style:style style:name="P1229" style:parent-style-name="內文" style:family="paragraph">
      <style:paragraph-properties fo:text-align="justify"/>
      <style:text-properties style:font-name="標楷體" style:font-name-asian="標楷體" fo:color="#000000" fo:font-size="14pt" style:font-size-asian="14pt" style:font-size-complex="14pt"/>
    </style:style>
    <style:style style:name="P1230" style:parent-style-name="內文" style:family="paragraph">
      <style:paragraph-properties fo:text-align="justify"/>
      <style:text-properties style:font-name="標楷體" style:font-name-asian="標楷體" fo:color="#000000" fo:font-size="14pt" style:font-size-asian="14pt" style:font-size-complex="14pt"/>
    </style:style>
    <style:style style:name="P1231" style:parent-style-name="內文" style:family="paragraph">
      <style:paragraph-properties fo:text-align="justify"/>
      <style:text-properties style:font-name="標楷體" style:font-name-asian="標楷體" fo:color="#000000" fo:font-size="14pt" style:font-size-asian="14pt" style:font-size-complex="14pt"/>
    </style:style>
    <style:style style:name="P1232" style:parent-style-name="內文" style:family="paragraph">
      <style:paragraph-properties fo:text-align="justify"/>
      <style:text-properties style:font-name="標楷體" style:font-name-asian="標楷體" fo:color="#000000" fo:font-size="14pt" style:font-size-asian="14pt" style:font-size-complex="14pt"/>
    </style:style>
    <style:style style:name="P1233" style:parent-style-name="內文" style:family="paragraph">
      <style:paragraph-properties fo:text-align="justify"/>
      <style:text-properties style:font-name="標楷體" style:font-name-asian="標楷體" fo:color="#000000" fo:font-size="14pt" style:font-size-asian="14pt" style:font-size-complex="14pt"/>
    </style:style>
    <style:style style:name="P1234" style:parent-style-name="內文" style:family="paragraph">
      <style:paragraph-properties fo:text-align="justify"/>
      <style:text-properties style:font-name="標楷體" style:font-name-asian="標楷體" fo:color="#000000" fo:font-size="14pt" style:font-size-asian="14pt" style:font-size-complex="14pt"/>
    </style:style>
    <style:style style:name="P1235" style:parent-style-name="內文" style:family="paragraph">
      <style:paragraph-properties fo:text-align="justify"/>
      <style:text-properties style:font-name="標楷體" style:font-name-asian="標楷體" fo:color="#000000" fo:font-size="14pt" style:font-size-asian="14pt" style:font-size-complex="14pt"/>
    </style:style>
    <style:style style:name="P1236" style:parent-style-name="內文" style:family="paragraph">
      <style:paragraph-properties fo:text-align="justify"/>
      <style:text-properties style:font-name="標楷體" style:font-name-asian="標楷體" fo:color="#000000" fo:font-size="14pt" style:font-size-asian="14pt" style:font-size-complex="14pt"/>
    </style:style>
    <style:style style:name="P1237" style:parent-style-name="內文" style:family="paragraph">
      <style:paragraph-properties fo:text-align="justify"/>
      <style:text-properties style:font-name="標楷體" style:font-name-asian="標楷體" fo:color="#000000" fo:font-size="14pt" style:font-size-asian="14pt" style:font-size-complex="14pt"/>
    </style:style>
    <style:style style:name="P1238" style:parent-style-name="內文" style:family="paragraph">
      <style:paragraph-properties fo:text-align="justify"/>
      <style:text-properties style:font-name="標楷體" style:font-name-asian="標楷體" fo:color="#000000" fo:font-size="14pt" style:font-size-asian="14pt" style:font-size-complex="14pt"/>
    </style:style>
    <style:style style:name="P1239" style:parent-style-name="內文" style:family="paragraph">
      <style:paragraph-properties fo:text-align="justify"/>
      <style:text-properties style:font-name="標楷體" style:font-name-asian="標楷體" fo:color="#000000" fo:font-size="14pt" style:font-size-asian="14pt" style:font-size-complex="14pt"/>
    </style:style>
    <style:style style:name="P1240" style:parent-style-name="內文" style:family="paragraph">
      <style:paragraph-properties fo:text-align="justify"/>
      <style:text-properties style:font-name="標楷體" style:font-name-asian="標楷體" fo:color="#000000" fo:font-size="14pt" style:font-size-asian="14pt" style:font-size-complex="14pt"/>
    </style:style>
    <style:style style:name="P1241" style:parent-style-name="內文" style:family="paragraph">
      <style:paragraph-properties fo:text-align="justify"/>
      <style:text-properties style:font-name="標楷體" style:font-name-asian="標楷體" fo:color="#000000" fo:font-size="14pt" style:font-size-asian="14pt" style:font-size-complex="14pt"/>
    </style:style>
    <style:style style:name="P1242" style:parent-style-name="內文" style:family="paragraph">
      <style:paragraph-properties fo:text-align="justify"/>
      <style:text-properties style:font-name="標楷體" style:font-name-asian="標楷體" fo:color="#000000" fo:font-size="14pt" style:font-size-asian="14pt" style:font-size-complex="14pt"/>
    </style:style>
    <style:style style:name="P1243" style:parent-style-name="內文" style:family="paragraph">
      <style:paragraph-properties fo:text-align="justify"/>
      <style:text-properties style:font-name="標楷體" style:font-name-asian="標楷體" fo:color="#000000" fo:font-size="14pt" style:font-size-asian="14pt" style:font-size-complex="14pt"/>
    </style:style>
    <style:style style:name="P1244" style:parent-style-name="內文" style:family="paragraph">
      <style:paragraph-properties fo:text-align="justify"/>
      <style:text-properties style:font-name="標楷體" style:font-name-asian="標楷體" fo:color="#000000" fo:font-size="14pt" style:font-size-asian="14pt" style:font-size-complex="14pt"/>
    </style:style>
    <style:style style:name="P1245" style:parent-style-name="內文" style:family="paragraph">
      <style:paragraph-properties fo:text-align="justify"/>
      <style:text-properties style:font-name="標楷體" style:font-name-asian="標楷體" fo:color="#000000" fo:font-size="14pt" style:font-size-asian="14pt" style:font-size-complex="14pt"/>
    </style:style>
    <style:style style:name="P1246" style:parent-style-name="內文" style:family="paragraph">
      <style:paragraph-properties fo:text-align="justify"/>
      <style:text-properties style:font-name="標楷體" style:font-name-asian="標楷體" fo:color="#000000" fo:font-size="14pt" style:font-size-asian="14pt" style:font-size-complex="14pt"/>
    </style:style>
    <style:style style:name="P1247" style:parent-style-name="內文" style:family="paragraph">
      <style:paragraph-properties fo:text-align="justify"/>
      <style:text-properties style:font-name="標楷體" style:font-name-asian="標楷體" fo:color="#000000" fo:font-size="14pt" style:font-size-asian="14pt" style:font-size-complex="14pt"/>
    </style:style>
    <style:style style:name="P1248"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1249" style:family="table-cell">
      <style:table-cell-properties fo:border="0.0069in solid #000000" style:writing-mode="lr-tb" fo:padding-top="0in" fo:padding-left="0.0194in" fo:padding-bottom="0in" fo:padding-right="0.0194in"/>
    </style:style>
    <style:style style:name="P1250" style:parent-style-name="內文" style:family="paragraph">
      <style:paragraph-properties fo:text-align="center" fo:line-height="0.2777in" fo:margin-left="-0.0201in" fo:text-indent="0.0013in">
        <style:tab-stops/>
      </style:paragraph-properties>
      <style:text-properties style:font-name="標楷體" style:font-name-asian="標楷體" fo:color="#000000" fo:font-size="14pt" style:font-size-asian="14pt"/>
    </style:style>
    <style:style style:name="TableCell1251" style:family="table-cell">
      <style:table-cell-properties fo:border="0.0069in solid #000000" style:writing-mode="lr-tb" fo:padding-top="0in" fo:padding-left="0.0194in" fo:padding-bottom="0in" fo:padding-right="0.0194in"/>
    </style:style>
    <style:style style:name="P1252" style:parent-style-name="內文" style:list-style-name="LFO23" style:family="paragraph">
      <style:paragraph-properties fo:text-align="justify"/>
      <style:text-properties style:font-name="標楷體" style:font-name-asian="標楷體" fo:color="#000000" fo:font-size="11pt" style:font-size-asian="11pt" style:font-size-complex="11pt"/>
    </style:style>
    <style:style style:name="P1253" style:parent-style-name="內文" style:list-style-name="LFO23" style:family="paragraph">
      <style:paragraph-properties fo:text-align="justify"/>
      <style:text-properties style:font-name="標楷體" style:font-name-asian="標楷體" fo:color="#000000" fo:font-size="11pt" style:font-size-asian="11pt" style:font-size-complex="11pt"/>
    </style:style>
    <style:style style:name="P1254" style:parent-style-name="內文" style:list-style-name="LFO23" style:family="paragraph">
      <style:paragraph-properties fo:text-align="justify"/>
      <style:text-properties style:font-name="標楷體" style:font-name-asian="標楷體" fo:color="#000000" fo:font-size="11pt" style:font-size-asian="11pt" style:font-size-complex="11pt"/>
    </style:style>
    <style:style style:name="P1255" style:parent-style-name="內文" style:list-style-name="LFO23" style:family="paragraph">
      <style:paragraph-properties fo:text-align="justify" fo:margin-left="0.1701in" fo:text-indent="-0.1701in">
        <style:tab-stops/>
      </style:paragraph-properties>
      <style:text-properties style:font-name="標楷體" style:font-name-asian="標楷體" fo:color="#000000" fo:font-size="11pt" style:font-size-asian="11pt" style:font-size-complex="11pt"/>
    </style:style>
    <style:style style:name="P1256" style:parent-style-name="內文" style:list-style-name="LFO23" style:family="paragraph">
      <style:paragraph-properties fo:text-align="justify" fo:margin-left="0.1701in" fo:text-indent="-0.1701in">
        <style:tab-stops/>
      </style:paragraph-properties>
      <style:text-properties style:font-name="標楷體" style:font-name-asian="標楷體" fo:color="#000000" fo:font-size="11pt" style:font-size-asian="11pt" style:font-size-complex="11pt"/>
    </style:style>
    <style:style style:name="P1257" style:parent-style-name="內文" style:family="paragraph">
      <style:paragraph-properties fo:text-align="justify"/>
      <style:text-properties style:font-name="標楷體" style:font-name-asian="標楷體" fo:color="#000000" fo:font-size="11pt" style:font-size-asian="11pt" style:font-size-complex="11pt"/>
    </style:style>
    <style:style style:name="P1258" style:parent-style-name="內文" style:family="paragraph">
      <style:paragraph-properties fo:text-align="justify" fo:margin-left="0.1701in">
        <style:tab-stops/>
      </style:paragraph-properties>
      <style:text-properties style:font-name="標楷體" style:font-name-asian="標楷體" fo:color="#000000" fo:font-size="11pt" style:font-size-asian="11pt" style:font-size-complex="11pt"/>
    </style:style>
    <style:style style:name="TableCell1259" style:family="table-cell">
      <style:table-cell-properties fo:border="0.0069in solid #000000" style:writing-mode="lr-tb" fo:padding-top="0in" fo:padding-left="0.0194in" fo:padding-bottom="0in" fo:padding-right="0.0194in"/>
    </style:style>
    <style:style style:name="P1260" style:parent-style-name="內文" style:family="paragraph">
      <style:paragraph-properties fo:text-align="justify" fo:line-height="0.2777in"/>
      <style:text-properties style:font-name="標楷體" style:font-name-asian="標楷體" fo:color="#000000" fo:font-size="14pt" style:font-size-asian="14pt"/>
    </style:style>
    <style:style style:name="TableRow1261" style:family="table-row">
      <style:table-row-properties style:min-row-height="0.3972in"/>
    </style:style>
    <style:style style:name="TableCell1262" style:family="table-cell">
      <style:table-cell-properties fo:border="0.0069in solid #000000" style:writing-mode="lr-tb" style:vertical-align="middle" fo:padding-top="0in" fo:padding-left="0.0194in" fo:padding-bottom="0in" fo:padding-right="0.0194in"/>
    </style:style>
    <style:style style:name="P1263" style:parent-style-name="內文" style:list-style-name="LFO13" style:family="paragraph">
      <style:paragraph-properties fo:line-height="0.2777in"/>
      <style:text-properties style:font-name="標楷體" style:font-name-asian="標楷體" fo:font-size="14pt" style:font-size-asian="14pt"/>
    </style:style>
    <style:style style:name="TableCell1264" style:family="table-cell">
      <style:table-cell-properties fo:border="0.0069in solid #000000" style:writing-mode="lr-tb" fo:padding-top="0in" fo:padding-left="0.0194in" fo:padding-bottom="0in" fo:padding-right="0.0194in"/>
    </style:style>
    <style:style style:name="P1265" style:parent-style-name="內文" style:family="paragraph">
      <style:paragraph-properties fo:text-align="justify"/>
      <style:text-properties style:font-name="標楷體" style:font-name-asian="標楷體" fo:color="#000000" fo:font-size="14pt" style:font-size-asian="14pt"/>
    </style:style>
    <style:style style:name="P1266" style:parent-style-name="內文" style:family="paragraph">
      <style:paragraph-properties fo:text-align="justify"/>
      <style:text-properties style:font-name="標楷體" style:font-name-asian="標楷體" fo:color="#000000" fo:font-size="14pt" style:font-size-asian="14pt"/>
    </style:style>
    <style:style style:name="P1267" style:parent-style-name="內文" style:family="paragraph">
      <style:paragraph-properties fo:text-align="justify"/>
      <style:text-properties style:font-name="標楷體" style:font-name-asian="標楷體" fo:color="#000000" fo:font-size="14pt" style:font-size-asian="14pt"/>
    </style:style>
    <style:style style:name="P1268" style:parent-style-name="內文" style:family="paragraph">
      <style:paragraph-properties fo:text-align="justify"/>
      <style:text-properties style:font-name="標楷體" style:font-name-asian="標楷體" fo:color="#000000" fo:font-size="14pt" style:font-size-asian="14pt"/>
    </style:style>
    <style:style style:name="P1269" style:parent-style-name="內文" style:family="paragraph">
      <style:paragraph-properties fo:text-align="justify"/>
      <style:text-properties style:font-name="標楷體" style:font-name-asian="標楷體" fo:color="#000000" fo:font-size="14pt" style:font-size-asian="14pt"/>
    </style:style>
    <style:style style:name="P1270" style:parent-style-name="內文" style:family="paragraph">
      <style:paragraph-properties fo:text-align="justify"/>
      <style:text-properties style:font-name="標楷體" style:font-name-asian="標楷體" fo:color="#000000" fo:font-size="14pt" style:font-size-asian="14pt"/>
    </style:style>
    <style:style style:name="P1271" style:parent-style-name="內文" style:family="paragraph">
      <style:paragraph-properties fo:text-align="justify"/>
      <style:text-properties style:font-name="標楷體" style:font-name-asian="標楷體" fo:color="#000000" fo:font-size="14pt" style:font-size-asian="14pt"/>
    </style:style>
    <style:style style:name="P1272" style:parent-style-name="內文" style:family="paragraph">
      <style:paragraph-properties fo:text-align="justify"/>
      <style:text-properties style:font-name="標楷體" style:font-name-asian="標楷體" fo:color="#000000" fo:font-size="14pt" style:font-size-asian="14pt"/>
    </style:style>
    <style:style style:name="P1273" style:parent-style-name="內文" style:family="paragraph">
      <style:paragraph-properties fo:text-align="justify"/>
      <style:text-properties style:font-name="標楷體" style:font-name-asian="標楷體" fo:color="#000000" fo:font-size="14pt" style:font-size-asian="14pt"/>
    </style:style>
    <style:style style:name="P1274" style:parent-style-name="內文" style:family="paragraph">
      <style:paragraph-properties fo:text-align="justify"/>
      <style:text-properties style:font-name="標楷體" style:font-name-asian="標楷體" fo:color="#000000" fo:font-size="14pt" style:font-size-asian="14pt"/>
    </style:style>
    <style:style style:name="P1275" style:parent-style-name="內文" style:family="paragraph">
      <style:paragraph-properties fo:text-align="justify"/>
      <style:text-properties style:font-name="標楷體" style:font-name-asian="標楷體" fo:color="#000000" fo:font-size="14pt" style:font-size-asian="14pt"/>
    </style:style>
    <style:style style:name="P1276" style:parent-style-name="內文" style:family="paragraph">
      <style:paragraph-properties fo:text-align="justify"/>
      <style:text-properties style:font-name="標楷體" style:font-name-asian="標楷體" fo:color="#000000" fo:font-size="14pt" style:font-size-asian="14pt"/>
    </style:style>
    <style:style style:name="P1277" style:parent-style-name="內文" style:family="paragraph">
      <style:paragraph-properties fo:text-align="justify"/>
      <style:text-properties style:font-name="標楷體" style:font-name-asian="標楷體" fo:color="#000000" fo:font-size="14pt" style:font-size-asian="14pt"/>
    </style:style>
    <style:style style:name="P1278" style:parent-style-name="內文" style:family="paragraph">
      <style:paragraph-properties fo:text-align="justify"/>
      <style:text-properties style:font-name="標楷體" style:font-name-asian="標楷體" fo:color="#000000" fo:font-size="14pt" style:font-size-asian="14pt"/>
    </style:style>
    <style:style style:name="P1279" style:parent-style-name="內文" style:family="paragraph">
      <style:paragraph-properties fo:text-align="justify"/>
      <style:text-properties style:font-name="標楷體" style:font-name-asian="標楷體" fo:color="#000000" fo:font-size="14pt" style:font-size-asian="14pt"/>
    </style:style>
    <style:style style:name="P1280" style:parent-style-name="內文" style:family="paragraph">
      <style:paragraph-properties fo:text-align="justify"/>
      <style:text-properties style:font-name="標楷體" style:font-name-asian="標楷體" fo:color="#000000" fo:font-size="14pt" style:font-size-asian="14pt"/>
    </style:style>
    <style:style style:name="P1281" style:parent-style-name="內文" style:family="paragraph">
      <style:paragraph-properties fo:text-align="justify"/>
      <style:text-properties style:font-name="標楷體" style:font-name-asian="標楷體" fo:color="#000000" fo:font-size="14pt" style:font-size-asian="14pt"/>
    </style:style>
    <style:style style:name="P1282" style:parent-style-name="內文" style:family="paragraph">
      <style:paragraph-properties fo:text-align="justify"/>
      <style:text-properties style:font-name="標楷體" style:font-name-asian="標楷體" fo:color="#000000" fo:font-size="14pt" style:font-size-asian="14pt"/>
    </style:style>
    <style:style style:name="P1283" style:parent-style-name="內文" style:family="paragraph">
      <style:paragraph-properties fo:text-align="justify"/>
      <style:text-properties style:font-name="標楷體" style:font-name-asian="標楷體" fo:color="#000000" fo:font-size="14pt" style:font-size-asian="14pt"/>
    </style:style>
    <style:style style:name="P1284" style:parent-style-name="內文" style:family="paragraph">
      <style:paragraph-properties fo:text-align="justify"/>
      <style:text-properties style:font-name="標楷體" style:font-name-asian="標楷體" fo:color="#000000" fo:font-size="14pt" style:font-size-asian="14pt"/>
    </style:style>
    <style:style style:name="P1285" style:parent-style-name="內文" style:family="paragraph">
      <style:paragraph-properties fo:text-align="justify"/>
      <style:text-properties style:font-name="標楷體" style:font-name-asian="標楷體" fo:color="#000000" fo:font-size="14pt" style:font-size-asian="14pt"/>
    </style:style>
    <style:style style:name="P1286" style:parent-style-name="內文" style:family="paragraph">
      <style:paragraph-properties fo:text-align="justify"/>
      <style:text-properties style:font-name="標楷體" style:font-name-asian="標楷體" fo:color="#000000" fo:font-size="14pt" style:font-size-asian="14pt"/>
    </style:style>
    <style:style style:name="P1287" style:parent-style-name="內文" style:family="paragraph">
      <style:paragraph-properties fo:text-align="justify"/>
      <style:text-properties style:font-name="標楷體" style:font-name-asian="標楷體" fo:color="#000000" fo:font-size="14pt" style:font-size-asian="14pt"/>
    </style:style>
    <style:style style:name="P1288" style:parent-style-name="內文" style:family="paragraph">
      <style:paragraph-properties fo:text-align="justify"/>
      <style:text-properties style:font-name="標楷體" style:font-name-asian="標楷體" fo:color="#000000" fo:font-size="14pt" style:font-size-asian="14pt"/>
    </style:style>
    <style:style style:name="P1289" style:parent-style-name="內文" style:family="paragraph">
      <style:paragraph-properties fo:text-align="justify"/>
      <style:text-properties style:font-name="標楷體" style:font-name-asian="標楷體" fo:color="#000000" fo:font-size="14pt" style:font-size-asian="14pt"/>
    </style:style>
    <style:style style:name="P1290" style:parent-style-name="內文" style:family="paragraph">
      <style:paragraph-properties fo:text-align="justify"/>
      <style:text-properties style:font-name="標楷體" style:font-name-asian="標楷體" fo:color="#000000" fo:font-size="14pt" style:font-size-asian="14pt"/>
    </style:style>
    <style:style style:name="P1291" style:parent-style-name="內文" style:family="paragraph">
      <style:paragraph-properties fo:text-align="justify"/>
      <style:text-properties style:font-name="標楷體" style:font-name-asian="標楷體" fo:color="#000000" fo:font-size="14pt" style:font-size-asian="14pt"/>
    </style:style>
    <style:style style:name="P1292" style:parent-style-name="內文" style:family="paragraph">
      <style:paragraph-properties fo:text-align="justify"/>
      <style:text-properties style:font-name="標楷體" style:font-name-asian="標楷體" fo:color="#000000" fo:font-size="14pt" style:font-size-asian="14pt"/>
    </style:style>
    <style:style style:name="P1293" style:parent-style-name="內文" style:family="paragraph">
      <style:paragraph-properties fo:text-align="justify"/>
      <style:text-properties style:font-name="標楷體" style:font-name-asian="標楷體" fo:color="#000000" fo:font-size="14pt" style:font-size-asian="14pt"/>
    </style:style>
    <style:style style:name="P1294" style:parent-style-name="內文" style:family="paragraph">
      <style:paragraph-properties fo:text-align="justify"/>
      <style:text-properties style:font-name="標楷體" style:font-name-asian="標楷體" fo:color="#000000" fo:font-size="14pt" style:font-size-asian="14pt"/>
    </style:style>
    <style:style style:name="P1295" style:parent-style-name="內文" style:family="paragraph">
      <style:paragraph-properties fo:text-align="justify"/>
      <style:text-properties style:font-name="標楷體" style:font-name-asian="標楷體" fo:color="#000000" fo:font-size="14pt" style:font-size-asian="14pt"/>
    </style:style>
    <style:style style:name="P1296" style:parent-style-name="內文" style:family="paragraph">
      <style:paragraph-properties fo:text-align="justify"/>
      <style:text-properties style:font-name="標楷體" style:font-name-asian="標楷體" fo:color="#000000" fo:font-size="14pt" style:font-size-asian="14pt"/>
    </style:style>
    <style:style style:name="P1297" style:parent-style-name="內文" style:family="paragraph">
      <style:paragraph-properties fo:text-align="justify"/>
      <style:text-properties style:font-name="標楷體" style:font-name-asian="標楷體" fo:color="#000000" fo:font-size="14pt" style:font-size-asian="14pt"/>
    </style:style>
    <style:style style:name="P1298" style:parent-style-name="內文" style:family="paragraph">
      <style:paragraph-properties fo:text-align="justify"/>
      <style:text-properties style:font-name="標楷體" style:font-name-asian="標楷體" fo:color="#000000" fo:font-size="14pt" style:font-size-asian="14pt"/>
    </style:style>
    <style:style style:name="P1299" style:parent-style-name="內文" style:family="paragraph">
      <style:paragraph-properties fo:text-align="justify"/>
      <style:text-properties style:font-name="標楷體" style:font-name-asian="標楷體" fo:color="#000000" fo:font-size="14pt" style:font-size-asian="14pt"/>
    </style:style>
    <style:style style:name="P1300" style:parent-style-name="內文" style:family="paragraph">
      <style:paragraph-properties fo:text-align="justify"/>
      <style:text-properties style:font-name="標楷體" style:font-name-asian="標楷體" fo:color="#000000" fo:font-size="14pt" style:font-size-asian="14pt"/>
    </style:style>
    <style:style style:name="P1301" style:parent-style-name="內文" style:family="paragraph">
      <style:paragraph-properties fo:text-align="justify"/>
      <style:text-properties style:font-name="標楷體" style:font-name-asian="標楷體" fo:color="#000000" fo:font-size="14pt" style:font-size-asian="14pt"/>
    </style:style>
    <style:style style:name="P1302" style:parent-style-name="內文" style:family="paragraph">
      <style:paragraph-properties fo:text-align="justify"/>
      <style:text-properties style:font-name="標楷體" style:font-name-asian="標楷體" fo:color="#000000" fo:font-size="14pt" style:font-size-asian="14pt"/>
    </style:style>
    <style:style style:name="P1303" style:parent-style-name="內文" style:family="paragraph">
      <style:paragraph-properties fo:text-align="justify"/>
      <style:text-properties style:font-name="標楷體" style:font-name-asian="標楷體" fo:color="#000000" fo:font-size="14pt" style:font-size-asian="14pt"/>
    </style:style>
    <style:style style:name="P1304" style:parent-style-name="內文" style:family="paragraph">
      <style:paragraph-properties fo:text-align="justify"/>
      <style:text-properties style:font-name="標楷體" style:font-name-asian="標楷體" fo:color="#000000" fo:font-size="14pt" style:font-size-asian="14pt"/>
    </style:style>
    <style:style style:name="P1305" style:parent-style-name="內文" style:family="paragraph">
      <style:paragraph-properties fo:text-align="justify"/>
      <style:text-properties style:font-name="標楷體" style:font-name-asian="標楷體" fo:color="#000000" fo:font-size="14pt" style:font-size-asian="14pt"/>
    </style:style>
    <style:style style:name="P1306" style:parent-style-name="內文" style:family="paragraph">
      <style:paragraph-properties fo:text-align="justify"/>
      <style:text-properties style:font-name="標楷體" style:font-name-asian="標楷體" fo:color="#000000" fo:font-size="14pt" style:font-size-asian="14pt"/>
    </style:style>
    <style:style style:name="P1307" style:parent-style-name="內文" style:family="paragraph">
      <style:paragraph-properties fo:text-align="justify"/>
      <style:text-properties style:font-name="標楷體" style:font-name-asian="標楷體" fo:color="#000000" fo:font-size="14pt" style:font-size-asian="14pt"/>
    </style:style>
    <style:style style:name="P1308" style:parent-style-name="內文" style:family="paragraph">
      <style:paragraph-properties fo:text-align="justify"/>
      <style:text-properties style:font-name="標楷體" style:font-name-asian="標楷體" fo:color="#000000" fo:font-size="14pt" style:font-size-asian="14pt"/>
    </style:style>
    <style:style style:name="P1309" style:parent-style-name="內文" style:family="paragraph">
      <style:paragraph-properties fo:text-align="justify"/>
      <style:text-properties style:font-name="標楷體" style:font-name-asian="標楷體" fo:color="#000000" fo:font-size="14pt" style:font-size-asian="14pt"/>
    </style:style>
    <style:style style:name="P1310" style:parent-style-name="內文" style:family="paragraph">
      <style:paragraph-properties fo:text-align="justify"/>
      <style:text-properties style:font-name="標楷體" style:font-name-asian="標楷體" fo:color="#000000" fo:font-size="14pt" style:font-size-asian="14pt"/>
    </style:style>
    <style:style style:name="P1311" style:parent-style-name="內文" style:family="paragraph">
      <style:paragraph-properties fo:text-align="justify"/>
      <style:text-properties style:font-name="標楷體" style:font-name-asian="標楷體" fo:color="#000000" fo:font-size="14pt" style:font-size-asian="14pt"/>
    </style:style>
    <style:style style:name="P1312" style:parent-style-name="內文" style:family="paragraph">
      <style:paragraph-properties fo:text-align="justify"/>
      <style:text-properties style:font-name="標楷體" style:font-name-asian="標楷體" fo:color="#000000" fo:font-size="14pt" style:font-size-asian="14pt"/>
    </style:style>
    <style:style style:name="P1313" style:parent-style-name="內文" style:family="paragraph">
      <style:paragraph-properties fo:text-align="justify"/>
      <style:text-properties style:font-name="標楷體" style:font-name-asian="標楷體" fo:color="#000000" fo:font-size="14pt" style:font-size-asian="14pt"/>
    </style:style>
    <style:style style:name="P1314" style:parent-style-name="內文" style:family="paragraph">
      <style:paragraph-properties fo:text-align="justify"/>
      <style:text-properties style:font-name="標楷體" style:font-name-asian="標楷體" fo:color="#000000" fo:font-size="14pt" style:font-size-asian="14pt"/>
    </style:style>
    <style:style style:name="P1315" style:parent-style-name="內文" style:family="paragraph">
      <style:paragraph-properties fo:text-align="justify"/>
      <style:text-properties style:font-name="標楷體" style:font-name-asian="標楷體" fo:color="#000000" fo:font-size="14pt" style:font-size-asian="14pt"/>
    </style:style>
    <style:style style:name="P1316" style:parent-style-name="內文" style:family="paragraph">
      <style:paragraph-properties fo:text-align="justify"/>
      <style:text-properties style:font-name="標楷體" style:font-name-asian="標楷體" fo:color="#000000" fo:font-size="14pt" style:font-size-asian="14pt"/>
    </style:style>
    <style:style style:name="P1317" style:parent-style-name="內文" style:family="paragraph">
      <style:paragraph-properties fo:text-align="justify"/>
      <style:text-properties style:font-name="標楷體" style:font-name-asian="標楷體" fo:color="#000000" fo:font-size="14pt" style:font-size-asian="14pt"/>
    </style:style>
    <style:style style:name="TableCell1318" style:family="table-cell">
      <style:table-cell-properties fo:border="0.0069in solid #000000" style:writing-mode="lr-tb" fo:padding-top="0in" fo:padding-left="0.0194in" fo:padding-bottom="0in" fo:padding-right="0.0194in"/>
    </style:style>
    <style:style style:name="P1319" style:parent-style-name="內文" style:family="paragraph">
      <style:paragraph-properties fo:text-align="justify"/>
      <style:text-properties style:font-name="標楷體" style:font-name-asian="標楷體" fo:color="#000000" fo:font-size="14pt" style:font-size-asian="14pt"/>
    </style:style>
    <style:style style:name="P1320" style:parent-style-name="內文" style:family="paragraph">
      <style:paragraph-properties fo:text-align="justify"/>
      <style:text-properties style:font-name="標楷體" style:font-name-asian="標楷體" fo:color="#000000" fo:font-size="14pt" style:font-size-asian="14pt"/>
    </style:style>
    <style:style style:name="P1321" style:parent-style-name="內文" style:family="paragraph">
      <style:paragraph-properties fo:text-align="justify"/>
      <style:text-properties style:font-name="標楷體" style:font-name-asian="標楷體" fo:color="#000000" fo:font-size="14pt" style:font-size-asian="14pt"/>
    </style:style>
    <style:style style:name="P1322" style:parent-style-name="內文" style:family="paragraph">
      <style:paragraph-properties fo:text-align="justify"/>
      <style:text-properties style:font-name="標楷體" style:font-name-asian="標楷體" fo:color="#000000" fo:font-size="14pt" style:font-size-asian="14pt"/>
    </style:style>
    <style:style style:name="P1323" style:parent-style-name="內文" style:family="paragraph">
      <style:paragraph-properties fo:text-align="justify"/>
      <style:text-properties style:font-name="標楷體" style:font-name-asian="標楷體" fo:color="#000000" fo:font-size="14pt" style:font-size-asian="14pt"/>
    </style:style>
    <style:style style:name="P1324" style:parent-style-name="內文" style:family="paragraph">
      <style:paragraph-properties fo:text-align="justify"/>
      <style:text-properties style:font-name="標楷體" style:font-name-asian="標楷體" fo:color="#000000" fo:font-size="14pt" style:font-size-asian="14pt"/>
    </style:style>
    <style:style style:name="P1325" style:parent-style-name="內文" style:family="paragraph">
      <style:paragraph-properties fo:text-align="justify"/>
      <style:text-properties style:font-name="標楷體" style:font-name-asian="標楷體" fo:color="#000000" fo:font-size="14pt" style:font-size-asian="14pt"/>
    </style:style>
    <style:style style:name="P1326" style:parent-style-name="內文" style:family="paragraph">
      <style:paragraph-properties fo:text-align="justify"/>
      <style:text-properties style:font-name="標楷體" style:font-name-asian="標楷體" fo:color="#000000" fo:font-size="14pt" style:font-size-asian="14pt"/>
    </style:style>
    <style:style style:name="P1327" style:parent-style-name="內文" style:family="paragraph">
      <style:paragraph-properties fo:text-align="justify"/>
      <style:text-properties style:font-name="標楷體" style:font-name-asian="標楷體" fo:color="#000000" fo:font-size="14pt" style:font-size-asian="14pt"/>
    </style:style>
    <style:style style:name="P1328" style:parent-style-name="內文" style:family="paragraph">
      <style:paragraph-properties fo:text-align="justify"/>
      <style:text-properties style:font-name="標楷體" style:font-name-asian="標楷體" fo:color="#000000" fo:font-size="14pt" style:font-size-asian="14pt"/>
    </style:style>
    <style:style style:name="P1329" style:parent-style-name="內文" style:family="paragraph">
      <style:paragraph-properties fo:text-align="justify"/>
      <style:text-properties style:font-name="標楷體" style:font-name-asian="標楷體" fo:color="#000000" fo:font-size="14pt" style:font-size-asian="14pt"/>
    </style:style>
    <style:style style:name="P1330" style:parent-style-name="內文" style:family="paragraph">
      <style:paragraph-properties fo:text-align="justify"/>
      <style:text-properties style:font-name="標楷體" style:font-name-asian="標楷體" fo:color="#000000" fo:font-size="14pt" style:font-size-asian="14pt"/>
    </style:style>
    <style:style style:name="P1331" style:parent-style-name="內文" style:family="paragraph">
      <style:paragraph-properties fo:text-align="justify"/>
      <style:text-properties style:font-name="標楷體" style:font-name-asian="標楷體" fo:color="#000000" fo:font-size="14pt" style:font-size-asian="14pt"/>
    </style:style>
    <style:style style:name="P1332" style:parent-style-name="內文" style:family="paragraph">
      <style:paragraph-properties fo:text-align="justify"/>
      <style:text-properties style:font-name="標楷體" style:font-name-asian="標楷體" fo:color="#000000" fo:font-size="14pt" style:font-size-asian="14pt"/>
    </style:style>
    <style:style style:name="P1333" style:parent-style-name="內文" style:family="paragraph">
      <style:paragraph-properties fo:text-align="justify"/>
      <style:text-properties style:font-name="標楷體" style:font-name-asian="標楷體" fo:color="#000000" fo:font-size="14pt" style:font-size-asian="14pt"/>
    </style:style>
    <style:style style:name="P1334" style:parent-style-name="內文" style:family="paragraph">
      <style:paragraph-properties fo:text-align="justify"/>
      <style:text-properties style:font-name="標楷體" style:font-name-asian="標楷體" fo:color="#000000" fo:font-size="14pt" style:font-size-asian="14pt"/>
    </style:style>
    <style:style style:name="P1335" style:parent-style-name="內文" style:family="paragraph">
      <style:paragraph-properties fo:text-align="justify"/>
      <style:text-properties style:font-name="標楷體" style:font-name-asian="標楷體" fo:color="#000000" fo:font-size="14pt" style:font-size-asian="14pt"/>
    </style:style>
    <style:style style:name="P1336" style:parent-style-name="內文" style:family="paragraph">
      <style:paragraph-properties fo:text-align="justify"/>
      <style:text-properties style:font-name="標楷體" style:font-name-asian="標楷體" fo:color="#000000" fo:font-size="14pt" style:font-size-asian="14pt"/>
    </style:style>
    <style:style style:name="P1337" style:parent-style-name="內文" style:family="paragraph">
      <style:paragraph-properties fo:text-align="justify"/>
      <style:text-properties style:font-name="標楷體" style:font-name-asian="標楷體" fo:color="#000000" fo:font-size="14pt" style:font-size-asian="14pt"/>
    </style:style>
    <style:style style:name="P1338" style:parent-style-name="內文" style:family="paragraph">
      <style:paragraph-properties fo:text-align="justify"/>
      <style:text-properties style:font-name="標楷體" style:font-name-asian="標楷體" fo:color="#000000" fo:font-size="14pt" style:font-size-asian="14pt"/>
    </style:style>
    <style:style style:name="P1339" style:parent-style-name="內文" style:family="paragraph">
      <style:paragraph-properties fo:text-align="justify"/>
      <style:text-properties style:font-name="標楷體" style:font-name-asian="標楷體" fo:color="#000000" fo:font-size="14pt" style:font-size-asian="14pt"/>
    </style:style>
    <style:style style:name="P1340" style:parent-style-name="內文" style:family="paragraph">
      <style:paragraph-properties fo:text-align="justify"/>
      <style:text-properties style:font-name="標楷體" style:font-name-asian="標楷體" fo:color="#000000" fo:font-size="14pt" style:font-size-asian="14pt"/>
    </style:style>
    <style:style style:name="P1341" style:parent-style-name="內文" style:family="paragraph">
      <style:paragraph-properties fo:text-align="justify"/>
      <style:text-properties style:font-name="標楷體" style:font-name-asian="標楷體" fo:color="#000000" fo:font-size="14pt" style:font-size-asian="14pt"/>
    </style:style>
    <style:style style:name="P1342" style:parent-style-name="內文" style:family="paragraph">
      <style:paragraph-properties fo:text-align="justify"/>
      <style:text-properties style:font-name="標楷體" style:font-name-asian="標楷體" fo:color="#000000" fo:font-size="14pt" style:font-size-asian="14pt"/>
    </style:style>
    <style:style style:name="P1343" style:parent-style-name="內文" style:family="paragraph">
      <style:paragraph-properties fo:text-align="justify"/>
      <style:text-properties style:font-name="標楷體" style:font-name-asian="標楷體" fo:color="#000000" fo:font-size="14pt" style:font-size-asian="14pt"/>
    </style:style>
    <style:style style:name="P1344" style:parent-style-name="內文" style:family="paragraph">
      <style:paragraph-properties fo:text-align="justify"/>
      <style:text-properties style:font-name="標楷體" style:font-name-asian="標楷體" fo:color="#000000" fo:font-size="14pt" style:font-size-asian="14pt"/>
    </style:style>
    <style:style style:name="P1345" style:parent-style-name="內文" style:family="paragraph">
      <style:paragraph-properties fo:text-align="justify"/>
      <style:text-properties style:font-name="標楷體" style:font-name-asian="標楷體" fo:color="#000000" fo:font-size="14pt" style:font-size-asian="14pt"/>
    </style:style>
    <style:style style:name="P1346" style:parent-style-name="內文" style:family="paragraph">
      <style:paragraph-properties fo:text-align="justify"/>
      <style:text-properties style:font-name="標楷體" style:font-name-asian="標楷體" fo:color="#000000" fo:font-size="14pt" style:font-size-asian="14pt"/>
    </style:style>
    <style:style style:name="P1347" style:parent-style-name="內文" style:family="paragraph">
      <style:paragraph-properties fo:text-align="justify"/>
      <style:text-properties style:font-name="標楷體" style:font-name-asian="標楷體" fo:color="#000000" fo:font-size="14pt" style:font-size-asian="14pt"/>
    </style:style>
    <style:style style:name="P1348" style:parent-style-name="內文" style:family="paragraph">
      <style:paragraph-properties fo:text-align="justify"/>
      <style:text-properties style:font-name="標楷體" style:font-name-asian="標楷體" fo:color="#000000" fo:font-size="14pt" style:font-size-asian="14pt"/>
    </style:style>
    <style:style style:name="P1349" style:parent-style-name="內文" style:family="paragraph">
      <style:paragraph-properties fo:text-align="justify"/>
      <style:text-properties style:font-name="標楷體" style:font-name-asian="標楷體" fo:color="#000000" fo:font-size="14pt" style:font-size-asian="14pt"/>
    </style:style>
    <style:style style:name="P1350" style:parent-style-name="內文" style:family="paragraph">
      <style:paragraph-properties fo:text-align="justify"/>
      <style:text-properties style:font-name="標楷體" style:font-name-asian="標楷體" fo:color="#000000" fo:font-size="14pt" style:font-size-asian="14pt"/>
    </style:style>
    <style:style style:name="P1351" style:parent-style-name="內文" style:family="paragraph">
      <style:paragraph-properties fo:text-align="justify"/>
      <style:text-properties style:font-name="標楷體" style:font-name-asian="標楷體" fo:color="#000000" fo:font-size="14pt" style:font-size-asian="14pt"/>
    </style:style>
    <style:style style:name="P1352" style:parent-style-name="內文" style:family="paragraph">
      <style:paragraph-properties fo:text-align="justify"/>
      <style:text-properties style:font-name="標楷體" style:font-name-asian="標楷體" fo:color="#000000" fo:font-size="14pt" style:font-size-asian="14pt"/>
    </style:style>
    <style:style style:name="P1353" style:parent-style-name="內文" style:family="paragraph">
      <style:paragraph-properties fo:text-align="justify"/>
      <style:text-properties style:font-name="標楷體" style:font-name-asian="標楷體" fo:color="#000000" fo:font-size="14pt" style:font-size-asian="14pt"/>
    </style:style>
    <style:style style:name="P1354" style:parent-style-name="內文" style:family="paragraph">
      <style:paragraph-properties fo:text-align="justify"/>
      <style:text-properties style:font-name="標楷體" style:font-name-asian="標楷體" fo:color="#000000" fo:font-size="14pt" style:font-size-asian="14pt"/>
    </style:style>
    <style:style style:name="P1355" style:parent-style-name="內文" style:family="paragraph">
      <style:paragraph-properties fo:text-align="justify"/>
      <style:text-properties style:font-name="標楷體" style:font-name-asian="標楷體" fo:color="#000000" fo:font-size="14pt" style:font-size-asian="14pt"/>
    </style:style>
    <style:style style:name="P1356" style:parent-style-name="內文" style:family="paragraph">
      <style:paragraph-properties fo:text-align="justify"/>
      <style:text-properties style:font-name="標楷體" style:font-name-asian="標楷體" fo:color="#000000" fo:font-size="14pt" style:font-size-asian="14pt"/>
    </style:style>
    <style:style style:name="P1357" style:parent-style-name="內文" style:family="paragraph">
      <style:paragraph-properties fo:text-align="justify"/>
      <style:text-properties style:font-name="標楷體" style:font-name-asian="標楷體" fo:color="#000000" fo:font-size="14pt" style:font-size-asian="14pt"/>
    </style:style>
    <style:style style:name="P1358" style:parent-style-name="內文" style:family="paragraph">
      <style:paragraph-properties fo:text-align="justify"/>
      <style:text-properties style:font-name="標楷體" style:font-name-asian="標楷體" fo:color="#000000" fo:font-size="14pt" style:font-size-asian="14pt"/>
    </style:style>
    <style:style style:name="P1359" style:parent-style-name="內文" style:family="paragraph">
      <style:paragraph-properties fo:text-align="justify"/>
      <style:text-properties style:font-name="標楷體" style:font-name-asian="標楷體" fo:color="#000000" fo:font-size="14pt" style:font-size-asian="14pt"/>
    </style:style>
    <style:style style:name="P1360" style:parent-style-name="內文" style:family="paragraph">
      <style:paragraph-properties fo:text-align="justify"/>
      <style:text-properties style:font-name="標楷體" style:font-name-asian="標楷體" fo:color="#000000" fo:font-size="14pt" style:font-size-asian="14pt"/>
    </style:style>
    <style:style style:name="P1361" style:parent-style-name="內文" style:family="paragraph">
      <style:paragraph-properties fo:text-align="justify"/>
      <style:text-properties style:font-name="標楷體" style:font-name-asian="標楷體" fo:color="#000000" fo:font-size="14pt" style:font-size-asian="14pt"/>
    </style:style>
    <style:style style:name="P1362" style:parent-style-name="內文" style:family="paragraph">
      <style:paragraph-properties fo:text-align="justify"/>
      <style:text-properties style:font-name="標楷體" style:font-name-asian="標楷體" fo:color="#000000" fo:font-size="14pt" style:font-size-asian="14pt"/>
    </style:style>
    <style:style style:name="P1363" style:parent-style-name="內文" style:family="paragraph">
      <style:paragraph-properties fo:text-align="justify"/>
      <style:text-properties style:font-name="標楷體" style:font-name-asian="標楷體" fo:color="#000000" fo:font-size="14pt" style:font-size-asian="14pt"/>
    </style:style>
    <style:style style:name="P1364" style:parent-style-name="內文" style:family="paragraph">
      <style:paragraph-properties fo:text-align="justify"/>
      <style:text-properties style:font-name="標楷體" style:font-name-asian="標楷體" fo:color="#000000" fo:font-size="14pt" style:font-size-asian="14pt"/>
    </style:style>
    <style:style style:name="P1365" style:parent-style-name="內文" style:family="paragraph">
      <style:paragraph-properties fo:text-align="justify"/>
      <style:text-properties style:font-name="標楷體" style:font-name-asian="標楷體" fo:color="#000000" fo:font-size="14pt" style:font-size-asian="14pt"/>
    </style:style>
    <style:style style:name="P1366" style:parent-style-name="內文" style:family="paragraph">
      <style:paragraph-properties fo:text-align="justify"/>
      <style:text-properties style:font-name="標楷體" style:font-name-asian="標楷體" fo:color="#000000" fo:font-size="14pt" style:font-size-asian="14pt"/>
    </style:style>
    <style:style style:name="P1367" style:parent-style-name="內文" style:family="paragraph">
      <style:paragraph-properties fo:text-align="justify"/>
      <style:text-properties style:font-name="標楷體" style:font-name-asian="標楷體" fo:color="#000000" fo:font-size="14pt" style:font-size-asian="14pt"/>
    </style:style>
    <style:style style:name="P1368" style:parent-style-name="內文" style:family="paragraph">
      <style:paragraph-properties fo:text-align="justify"/>
      <style:text-properties style:font-name="標楷體" style:font-name-asian="標楷體" fo:color="#000000" fo:font-size="14pt" style:font-size-asian="14pt"/>
    </style:style>
    <style:style style:name="P1369" style:parent-style-name="內文" style:family="paragraph">
      <style:paragraph-properties fo:text-align="justify"/>
      <style:text-properties style:font-name="標楷體" style:font-name-asian="標楷體" fo:color="#000000" fo:font-size="14pt" style:font-size-asian="14pt"/>
    </style:style>
    <style:style style:name="P1370" style:parent-style-name="內文" style:family="paragraph">
      <style:paragraph-properties fo:text-align="justify"/>
      <style:text-properties style:font-name="標楷體" style:font-name-asian="標楷體" fo:color="#000000" fo:font-size="14pt" style:font-size-asian="14pt"/>
    </style:style>
    <style:style style:name="P1371" style:parent-style-name="內文" style:family="paragraph">
      <style:paragraph-properties fo:text-align="justify"/>
      <style:text-properties style:font-name="標楷體" style:font-name-asian="標楷體" fo:color="#000000" fo:font-size="14pt" style:font-size-asian="14pt"/>
    </style:style>
    <style:style style:name="P1372" style:parent-style-name="內文" style:family="paragraph">
      <style:paragraph-properties fo:text-align="justify"/>
      <style:text-properties style:font-name="標楷體" style:font-name-asian="標楷體" fo:color="#000000" fo:font-size="14pt" style:font-size-asian="14pt"/>
    </style:style>
    <style:style style:name="P1373" style:parent-style-name="內文" style:family="paragraph">
      <style:paragraph-properties fo:text-align="justify"/>
      <style:text-properties style:font-name="標楷體" style:font-name-asian="標楷體" fo:color="#000000" fo:font-size="14pt" style:font-size-asian="14pt"/>
    </style:style>
    <style:style style:name="P1374" style:parent-style-name="內文" style:family="paragraph">
      <style:paragraph-properties fo:text-align="justify"/>
      <style:text-properties style:font-name="標楷體" style:font-name-asian="標楷體" fo:color="#000000" fo:font-size="14pt" style:font-size-asian="14pt"/>
    </style:style>
    <style:style style:name="P1375" style:parent-style-name="內文" style:family="paragraph">
      <style:paragraph-properties fo:text-align="justify"/>
      <style:text-properties style:font-name="標楷體" style:font-name-asian="標楷體" fo:color="#000000" fo:font-size="14pt" style:font-size-asian="14pt"/>
    </style:style>
    <style:style style:name="P1376" style:parent-style-name="內文" style:family="paragraph">
      <style:paragraph-properties fo:text-align="justify"/>
      <style:text-properties style:font-name="標楷體" style:font-name-asian="標楷體" fo:color="#000000" fo:font-size="14pt" style:font-size-asian="14pt"/>
    </style:style>
    <style:style style:name="P1377" style:parent-style-name="內文" style:family="paragraph">
      <style:paragraph-properties fo:text-align="justify"/>
      <style:text-properties style:font-name="標楷體" style:font-name-asian="標楷體" fo:color="#000000" fo:font-size="14pt" style:font-size-asian="14pt"/>
    </style:style>
    <style:style style:name="P1378" style:parent-style-name="內文" style:family="paragraph">
      <style:paragraph-properties fo:text-align="justify"/>
      <style:text-properties style:font-name="標楷體" style:font-name-asian="標楷體" fo:color="#000000" fo:font-size="14pt" style:font-size-asian="14pt"/>
    </style:style>
    <style:style style:name="P1379" style:parent-style-name="內文" style:family="paragraph">
      <style:paragraph-properties fo:text-align="justify"/>
      <style:text-properties style:font-name="標楷體" style:font-name-asian="標楷體" fo:color="#000000" fo:font-size="14pt" style:font-size-asian="14pt"/>
    </style:style>
    <style:style style:name="P1380" style:parent-style-name="內文" style:family="paragraph">
      <style:paragraph-properties fo:text-align="justify"/>
      <style:text-properties style:font-name="標楷體" style:font-name-asian="標楷體" fo:color="#000000" fo:font-size="14pt" style:font-size-asian="14pt"/>
    </style:style>
    <style:style style:name="P1381" style:parent-style-name="內文" style:family="paragraph">
      <style:paragraph-properties fo:text-align="justify"/>
      <style:text-properties style:font-name="標楷體" style:font-name-asian="標楷體" fo:color="#000000" fo:font-size="14pt" style:font-size-asian="14pt"/>
    </style:style>
    <style:style style:name="P1382" style:parent-style-name="內文" style:family="paragraph">
      <style:paragraph-properties fo:text-align="justify"/>
      <style:text-properties style:font-name="標楷體" style:font-name-asian="標楷體" fo:color="#000000" fo:font-size="14pt" style:font-size-asian="14pt" style:font-size-complex="14pt"/>
    </style:style>
    <style:style style:name="P1383" style:parent-style-name="內文" style:family="paragraph">
      <style:paragraph-properties fo:text-align="justify"/>
      <style:text-properties style:font-name="標楷體" style:font-name-asian="標楷體" fo:color="#000000" fo:font-size="14pt" style:font-size-asian="14pt" style:font-size-complex="14pt"/>
    </style:style>
    <style:style style:name="P1384" style:parent-style-name="內文" style:family="paragraph">
      <style:paragraph-properties fo:text-align="justify"/>
      <style:text-properties style:font-name="標楷體" style:font-name-asian="標楷體" fo:color="#000000" fo:font-size="14pt" style:font-size-asian="14pt" style:font-size-complex="14pt"/>
    </style:style>
    <style:style style:name="P1385" style:parent-style-name="內文" style:family="paragraph">
      <style:paragraph-properties fo:text-align="justify"/>
      <style:text-properties style:font-name="標楷體" style:font-name-asian="標楷體" fo:color="#000000" fo:font-size="14pt" style:font-size-asian="14pt" style:font-size-complex="14pt"/>
    </style:style>
    <style:style style:name="P1386" style:parent-style-name="內文" style:family="paragraph">
      <style:paragraph-properties fo:text-align="justify"/>
      <style:text-properties style:font-name="標楷體" style:font-name-asian="標楷體" fo:color="#000000" fo:font-size="14pt" style:font-size-asian="14pt" style:font-size-complex="14pt"/>
    </style:style>
    <style:style style:name="P1387" style:parent-style-name="內文" style:family="paragraph">
      <style:paragraph-properties fo:text-align="justify"/>
      <style:text-properties style:font-name="標楷體" style:font-name-asian="標楷體" fo:color="#000000" fo:font-size="14pt" style:font-size-asian="14pt" style:font-size-complex="14pt"/>
    </style:style>
    <style:style style:name="P1388"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1389" style:family="table-cell">
      <style:table-cell-properties fo:border="0.0069in solid #000000" style:writing-mode="lr-tb" fo:padding-top="0in" fo:padding-left="0.0194in" fo:padding-bottom="0in" fo:padding-right="0.0194in"/>
    </style:style>
    <style:style style:name="P1390" style:parent-style-name="內文" style:family="paragraph">
      <style:paragraph-properties fo:text-align="center" fo:line-height="0.2777in" fo:margin-left="-0.0201in" fo:text-indent="0.0013in">
        <style:tab-stops/>
      </style:paragraph-properties>
      <style:text-properties style:font-name="標楷體" style:font-name-asian="標楷體" fo:color="#000000" fo:font-size="14pt" style:font-size-asian="14pt"/>
    </style:style>
    <style:style style:name="TableCell1391" style:family="table-cell">
      <style:table-cell-properties fo:border="0.0069in solid #000000" style:writing-mode="lr-tb" fo:padding-top="0in" fo:padding-left="0.0194in" fo:padding-bottom="0in" fo:padding-right="0.0194in"/>
    </style:style>
    <style:style style:name="P1392"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P1393"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P1394"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P1395"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P1396"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TableCell1397" style:family="table-cell">
      <style:table-cell-properties fo:border="0.0069in solid #000000" style:writing-mode="lr-tb" fo:padding-top="0in" fo:padding-left="0.0194in" fo:padding-bottom="0in" fo:padding-right="0.0194in"/>
    </style:style>
    <style:style style:name="P1398" style:parent-style-name="內文" style:family="paragraph">
      <style:paragraph-properties fo:text-align="justify" fo:line-height="0.2777in"/>
    </style:style>
    <style:style style:name="T1399" style:parent-style-name="預設段落字型" style:family="text">
      <style:text-properties style:font-name="標楷體" style:font-name-asian="標楷體" fo:color="#000000" fo:font-size="14pt" style:font-size-asian="14pt" style:font-size-complex="14pt"/>
    </style:style>
    <style:style style:name="TableRow1400" style:family="table-row">
      <style:table-row-properties style:min-row-height="0.3972in"/>
    </style:style>
    <style:style style:name="TableCell1401" style:family="table-cell">
      <style:table-cell-properties fo:border="0.0069in solid #000000" style:writing-mode="lr-tb" style:vertical-align="middle" fo:padding-top="0in" fo:padding-left="0.0194in" fo:padding-bottom="0in" fo:padding-right="0.0194in"/>
    </style:style>
    <style:style style:name="P1402" style:parent-style-name="內文" style:list-style-name="LFO13" style:family="paragraph">
      <style:paragraph-properties fo:line-height="0.2777in"/>
      <style:text-properties style:font-name="標楷體" style:font-name-asian="標楷體" fo:font-size="14pt" style:font-size-asian="14pt"/>
    </style:style>
    <style:style style:name="TableCell1403" style:family="table-cell">
      <style:table-cell-properties fo:border="0.0069in solid #000000" style:writing-mode="lr-tb" fo:padding-top="0in" fo:padding-left="0.0194in" fo:padding-bottom="0in" fo:padding-right="0.0194in"/>
    </style:style>
    <style:style style:name="P1404" style:parent-style-name="內文" style:family="paragraph">
      <style:paragraph-properties fo:text-align="justify"/>
      <style:text-properties style:font-name="標楷體" style:font-name-asian="標楷體" fo:color="#000000" fo:font-size="14pt" style:font-size-asian="14pt"/>
    </style:style>
    <style:style style:name="P1405" style:parent-style-name="內文" style:family="paragraph">
      <style:paragraph-properties fo:text-align="justify"/>
      <style:text-properties style:font-name="標楷體" style:font-name-asian="標楷體" fo:color="#000000" fo:font-size="14pt" style:font-size-asian="14pt"/>
    </style:style>
    <style:style style:name="P1406" style:parent-style-name="內文" style:family="paragraph">
      <style:paragraph-properties fo:text-align="justify"/>
      <style:text-properties style:font-name="標楷體" style:font-name-asian="標楷體" fo:color="#000000" fo:font-size="14pt" style:font-size-asian="14pt"/>
    </style:style>
    <style:style style:name="P1407" style:parent-style-name="內文" style:family="paragraph">
      <style:paragraph-properties fo:text-align="justify"/>
      <style:text-properties style:font-name="標楷體" style:font-name-asian="標楷體" fo:color="#000000" fo:font-size="14pt" style:font-size-asian="14pt"/>
    </style:style>
    <style:style style:name="P1408" style:parent-style-name="內文" style:family="paragraph">
      <style:paragraph-properties fo:text-align="justify"/>
      <style:text-properties style:font-name="標楷體" style:font-name-asian="標楷體" fo:color="#000000" fo:font-size="14pt" style:font-size-asian="14pt"/>
    </style:style>
    <style:style style:name="P1409" style:parent-style-name="內文" style:family="paragraph">
      <style:paragraph-properties fo:text-align="justify"/>
      <style:text-properties style:font-name="標楷體" style:font-name-asian="標楷體" fo:color="#000000" fo:font-size="14pt" style:font-size-asian="14pt"/>
    </style:style>
    <style:style style:name="TableCell1410" style:family="table-cell">
      <style:table-cell-properties fo:border="0.0069in solid #000000" style:writing-mode="lr-tb" fo:padding-top="0in" fo:padding-left="0.0194in" fo:padding-bottom="0in" fo:padding-right="0.0194in"/>
    </style:style>
    <style:style style:name="P1411" style:parent-style-name="內文" style:family="paragraph">
      <style:paragraph-properties fo:text-align="justify"/>
      <style:text-properties style:font-name="標楷體" style:font-name-asian="標楷體" fo:color="#000000" fo:font-size="14pt" style:font-size-asian="14pt"/>
    </style:style>
    <style:style style:name="P1412" style:parent-style-name="內文" style:family="paragraph">
      <style:paragraph-properties fo:text-align="justify"/>
      <style:text-properties style:font-name="標楷體" style:font-name-asian="標楷體" fo:color="#000000" fo:font-size="14pt" style:font-size-asian="14pt"/>
    </style:style>
    <style:style style:name="P1413" style:parent-style-name="內文" style:family="paragraph">
      <style:paragraph-properties fo:text-align="justify"/>
      <style:text-properties style:font-name="標楷體" style:font-name-asian="標楷體" fo:color="#000000" fo:font-size="14pt" style:font-size-asian="14pt" style:font-size-complex="14pt"/>
    </style:style>
    <style:style style:name="P1414" style:parent-style-name="內文" style:family="paragraph">
      <style:paragraph-properties fo:text-align="justify"/>
      <style:text-properties style:font-name="標楷體" style:font-name-asian="標楷體" fo:color="#000000" fo:font-size="14pt" style:font-size-asian="14pt" style:font-size-complex="14pt"/>
    </style:style>
    <style:style style:name="P1415" style:parent-style-name="內文" style:family="paragraph">
      <style:paragraph-properties fo:text-align="justify"/>
      <style:text-properties style:font-name="標楷體" style:font-name-asian="標楷體" fo:color="#000000" fo:font-size="14pt" style:font-size-asian="14pt" style:font-size-complex="14pt"/>
    </style:style>
    <style:style style:name="P1416" style:parent-style-name="內文" style:family="paragraph">
      <style:paragraph-properties fo:text-align="justify"/>
      <style:text-properties style:font-name="標楷體" style:font-name-asian="標楷體" fo:color="#000000" fo:font-size="14pt" style:font-size-asian="14pt"/>
    </style:style>
    <style:style style:name="P1417" style:parent-style-name="內文" style:family="paragraph">
      <style:paragraph-properties fo:text-align="justify"/>
      <style:text-properties style:font-name="標楷體" style:font-name-asian="標楷體" fo:color="#000000" fo:font-size="14pt" style:font-size-asian="14pt"/>
    </style:style>
    <style:style style:name="P1418" style:parent-style-name="內文" style:family="paragraph">
      <style:paragraph-properties fo:text-align="justify"/>
      <style:text-properties style:font-name="標楷體" style:font-name-asian="標楷體" fo:color="#000000" fo:font-size="14pt" style:font-size-asian="14pt"/>
    </style:style>
    <style:style style:name="TableCell1419" style:family="table-cell">
      <style:table-cell-properties fo:border="0.0069in solid #000000" style:writing-mode="lr-tb" fo:padding-top="0in" fo:padding-left="0.0194in" fo:padding-bottom="0in" fo:padding-right="0.0194in"/>
    </style:style>
    <style:style style:name="P1420" style:parent-style-name="內文" style:family="paragraph">
      <style:paragraph-properties fo:text-align="center" fo:line-height="0.2777in" fo:margin-left="-0.0201in" fo:text-indent="0.0013in">
        <style:tab-stops/>
      </style:paragraph-properties>
      <style:text-properties style:font-name="標楷體" style:font-name-asian="標楷體" fo:color="#000000" fo:font-size="14pt" style:font-size-asian="14pt"/>
    </style:style>
    <style:style style:name="TableCell1421" style:family="table-cell">
      <style:table-cell-properties fo:border="0.0069in solid #000000" style:writing-mode="lr-tb" fo:padding-top="0in" fo:padding-left="0.0194in" fo:padding-bottom="0in" fo:padding-right="0.0194in"/>
    </style:style>
    <style:style style:name="P1422"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P1423"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P1424"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TableCell1425" style:family="table-cell">
      <style:table-cell-properties fo:border="0.0069in solid #000000" style:writing-mode="lr-tb" fo:padding-top="0in" fo:padding-left="0.0194in" fo:padding-bottom="0in" fo:padding-right="0.0194in"/>
    </style:style>
    <style:style style:name="P142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427" style:family="table-row">
      <style:table-row-properties style:min-row-height="0.3972in"/>
    </style:style>
    <style:style style:name="TableCell1428" style:family="table-cell">
      <style:table-cell-properties fo:border="0.0069in solid #000000" style:writing-mode="lr-tb" style:vertical-align="middle" fo:padding-top="0in" fo:padding-left="0.0194in" fo:padding-bottom="0in" fo:padding-right="0.0194in"/>
    </style:style>
    <style:style style:name="P1429" style:parent-style-name="內文" style:list-style-name="LFO13" style:family="paragraph">
      <style:paragraph-properties fo:line-height="0.2777in"/>
      <style:text-properties style:font-name="標楷體" style:font-name-asian="標楷體" fo:font-size="14pt" style:font-size-asian="14pt"/>
    </style:style>
    <style:style style:name="TableCell1430" style:family="table-cell">
      <style:table-cell-properties fo:border="0.0069in solid #000000" style:writing-mode="lr-tb" fo:padding-top="0in" fo:padding-left="0.0194in" fo:padding-bottom="0in" fo:padding-right="0.0194in"/>
    </style:style>
    <style:style style:name="P1431" style:parent-style-name="內文" style:family="paragraph">
      <style:paragraph-properties fo:text-align="justify"/>
      <style:text-properties style:font-name="標楷體" style:font-name-asian="標楷體" fo:color="#000000" fo:font-size="14pt" style:font-size-asian="14pt"/>
    </style:style>
    <style:style style:name="P1432" style:parent-style-name="內文" style:family="paragraph">
      <style:paragraph-properties fo:text-align="justify"/>
      <style:text-properties style:font-name="標楷體" style:font-name-asian="標楷體" fo:color="#000000" fo:font-size="14pt" style:font-size-asian="14pt"/>
    </style:style>
    <style:style style:name="P1433" style:parent-style-name="內文" style:family="paragraph">
      <style:paragraph-properties fo:text-align="justify"/>
      <style:text-properties style:font-name="標楷體" style:font-name-asian="標楷體" fo:color="#000000" fo:font-size="14pt" style:font-size-asian="14pt"/>
    </style:style>
    <style:style style:name="TableCell1434" style:family="table-cell">
      <style:table-cell-properties fo:border="0.0069in solid #000000" style:writing-mode="lr-tb" fo:padding-top="0in" fo:padding-left="0.0194in" fo:padding-bottom="0in" fo:padding-right="0.0194in"/>
    </style:style>
    <style:style style:name="P1435" style:parent-style-name="內文" style:family="paragraph">
      <style:paragraph-properties fo:text-align="justify"/>
      <style:text-properties style:font-name="標楷體" style:font-name-asian="標楷體" fo:color="#000000" fo:font-size="14pt" style:font-size-asian="14pt"/>
    </style:style>
    <style:style style:name="P1436" style:parent-style-name="內文" style:family="paragraph">
      <style:paragraph-properties fo:text-align="justify"/>
      <style:text-properties style:font-name="標楷體" style:font-name-asian="標楷體" fo:color="#000000" fo:font-size="14pt" style:font-size-asian="14pt"/>
    </style:style>
    <style:style style:name="P1437" style:parent-style-name="內文" style:family="paragraph">
      <style:paragraph-properties fo:text-align="justify"/>
      <style:text-properties style:font-name="標楷體" style:font-name-asian="標楷體" fo:color="#000000" fo:font-size="14pt" style:font-size-asian="14pt"/>
    </style:style>
    <style:style style:name="TableCell1438" style:family="table-cell">
      <style:table-cell-properties fo:border="0.0069in solid #000000" style:writing-mode="lr-tb" fo:padding-top="0in" fo:padding-left="0.0194in" fo:padding-bottom="0in" fo:padding-right="0.0194in"/>
    </style:style>
    <style:style style:name="P1439" style:parent-style-name="內文" style:family="paragraph">
      <style:paragraph-properties fo:text-align="center" fo:line-height="0.2777in" fo:margin-left="-0.0201in" fo:text-indent="0.0013in">
        <style:tab-stops/>
      </style:paragraph-properties>
      <style:text-properties style:font-name="標楷體" style:font-name-asian="標楷體" fo:color="#000000" fo:font-size="14pt" style:font-size-asian="14pt"/>
    </style:style>
    <style:style style:name="TableCell1440" style:family="table-cell">
      <style:table-cell-properties fo:border="0.0069in solid #000000" style:writing-mode="lr-tb" fo:padding-top="0in" fo:padding-left="0.0194in" fo:padding-bottom="0in" fo:padding-right="0.0194in"/>
    </style:style>
    <style:style style:name="P1441"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P1442"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TableCell1443" style:family="table-cell">
      <style:table-cell-properties fo:border="0.0069in solid #000000" style:writing-mode="lr-tb" fo:padding-top="0in" fo:padding-left="0.0194in" fo:padding-bottom="0in" fo:padding-right="0.0194in"/>
    </style:style>
    <style:style style:name="P1444" style:parent-style-name="內文" style:family="paragraph">
      <style:paragraph-properties fo:text-align="justify" fo:line-height="0.2777in"/>
    </style:style>
    <style:style style:name="T1445" style:parent-style-name="預設段落字型" style:family="text">
      <style:text-properties style:font-name="標楷體" style:font-name-asian="標楷體" fo:color="#000000" fo:font-size="14pt" style:font-size-asian="14pt" style:font-size-complex="14pt"/>
    </style:style>
    <style:style style:name="TableRow1446" style:family="table-row">
      <style:table-row-properties style:min-row-height="0.3972in"/>
    </style:style>
    <style:style style:name="TableCell1447" style:family="table-cell">
      <style:table-cell-properties fo:border="0.0069in solid #000000" style:writing-mode="lr-tb" style:vertical-align="middle" fo:padding-top="0in" fo:padding-left="0.0194in" fo:padding-bottom="0in" fo:padding-right="0.0194in"/>
    </style:style>
    <style:style style:name="P1448" style:parent-style-name="內文" style:list-style-name="LFO13" style:family="paragraph">
      <style:paragraph-properties fo:line-height="0.2777in"/>
      <style:text-properties style:font-name="標楷體" style:font-name-asian="標楷體" fo:font-size="14pt" style:font-size-asian="14pt"/>
    </style:style>
    <style:style style:name="TableCell1449" style:family="table-cell">
      <style:table-cell-properties fo:border="0.0069in solid #000000" style:writing-mode="lr-tb" fo:padding-top="0in" fo:padding-left="0.0194in" fo:padding-bottom="0in" fo:padding-right="0.0194in"/>
    </style:style>
    <style:style style:name="P1450" style:parent-style-name="內文" style:family="paragraph">
      <style:paragraph-properties fo:text-align="justify"/>
      <style:text-properties style:font-name="標楷體" style:font-name-asian="標楷體" fo:color="#000000" fo:font-size="14pt" style:font-size-asian="14pt"/>
    </style:style>
    <style:style style:name="P1451" style:parent-style-name="內文" style:family="paragraph">
      <style:paragraph-properties fo:text-align="justify"/>
      <style:text-properties style:font-name="標楷體" style:font-name-asian="標楷體" fo:color="#000000" fo:font-size="14pt" style:font-size-asian="14pt"/>
    </style:style>
    <style:style style:name="TableCell1452" style:family="table-cell">
      <style:table-cell-properties fo:border="0.0069in solid #000000" style:writing-mode="lr-tb" fo:padding-top="0in" fo:padding-left="0.0194in" fo:padding-bottom="0in" fo:padding-right="0.0194in"/>
    </style:style>
    <style:style style:name="P1453" style:parent-style-name="內文" style:family="paragraph">
      <style:paragraph-properties fo:text-align="justify"/>
      <style:text-properties style:font-name="標楷體" style:font-name-asian="標楷體" fo:color="#000000" fo:font-size="14pt" style:font-size-asian="14pt"/>
    </style:style>
    <style:style style:name="P1454" style:parent-style-name="內文" style:family="paragraph">
      <style:paragraph-properties fo:text-align="justify"/>
      <style:text-properties style:font-name="標楷體" style:font-name-asian="標楷體" fo:color="#000000" fo:font-size="14pt" style:font-size-asian="14pt"/>
    </style:style>
    <style:style style:name="TableCell1455" style:family="table-cell">
      <style:table-cell-properties fo:border="0.0069in solid #000000" style:writing-mode="lr-tb" fo:padding-top="0in" fo:padding-left="0.0194in" fo:padding-bottom="0in" fo:padding-right="0.0194in"/>
    </style:style>
    <style:style style:name="P1456" style:parent-style-name="內文" style:family="paragraph">
      <style:paragraph-properties fo:text-align="center" fo:line-height="0.2777in" fo:margin-left="-0.0201in" fo:text-indent="0.0013in">
        <style:tab-stops/>
      </style:paragraph-properties>
      <style:text-properties style:font-name="標楷體" style:font-name-asian="標楷體" fo:color="#000000" fo:font-size="14pt" style:font-size-asian="14pt"/>
    </style:style>
    <style:style style:name="TableCell1457" style:family="table-cell">
      <style:table-cell-properties fo:border="0.0069in solid #000000" style:writing-mode="lr-tb" fo:padding-top="0in" fo:padding-left="0.0194in" fo:padding-bottom="0in" fo:padding-right="0.0194in"/>
    </style:style>
    <style:style style:name="P1458"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P1459"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TableCell1460" style:family="table-cell">
      <style:table-cell-properties fo:border="0.0069in solid #000000" style:writing-mode="lr-tb" fo:padding-top="0in" fo:padding-left="0.0194in" fo:padding-bottom="0in" fo:padding-right="0.0194in"/>
    </style:style>
    <style:style style:name="P1461" style:parent-style-name="內文" style:family="paragraph">
      <style:paragraph-properties fo:text-align="justify" fo:line-height="0.2777in"/>
    </style:style>
    <style:style style:name="T1462" style:parent-style-name="預設段落字型" style:family="text">
      <style:text-properties style:font-name="標楷體" style:font-name-asian="標楷體" fo:color="#000000" fo:font-size="14pt" style:font-size-asian="14pt" style:font-size-complex="14pt"/>
    </style:style>
    <style:style style:name="TableRow1463" style:family="table-row">
      <style:table-row-properties style:min-row-height="0.3972in"/>
    </style:style>
    <style:style style:name="TableCell1464" style:family="table-cell">
      <style:table-cell-properties fo:border="0.0069in solid #000000" style:writing-mode="lr-tb" style:vertical-align="middle" fo:padding-top="0in" fo:padding-left="0.0194in" fo:padding-bottom="0in" fo:padding-right="0.0194in"/>
    </style:style>
    <style:style style:name="P1465" style:parent-style-name="內文" style:list-style-name="LFO13" style:family="paragraph">
      <style:paragraph-properties fo:line-height="0.2777in"/>
      <style:text-properties style:font-name="標楷體" style:font-name-asian="標楷體" fo:font-size="14pt" style:font-size-asian="14pt"/>
    </style:style>
    <style:style style:name="TableCell1466" style:family="table-cell">
      <style:table-cell-properties fo:border="0.0069in solid #000000" style:writing-mode="lr-tb" fo:padding-top="0in" fo:padding-left="0.0194in" fo:padding-bottom="0in" fo:padding-right="0.0194in"/>
    </style:style>
    <style:style style:name="P1467" style:parent-style-name="內文" style:family="paragraph">
      <style:paragraph-properties fo:text-align="justify"/>
      <style:text-properties style:font-name="標楷體" style:font-name-asian="標楷體" fo:color="#000000" fo:font-size="14pt" style:font-size-asian="14pt"/>
    </style:style>
    <style:style style:name="P1468" style:parent-style-name="內文" style:family="paragraph">
      <style:paragraph-properties fo:text-align="justify"/>
      <style:text-properties style:font-name="標楷體" style:font-name-asian="標楷體" fo:color="#000000" fo:font-size="14pt" style:font-size-asian="14pt"/>
    </style:style>
    <style:style style:name="TableCell1469" style:family="table-cell">
      <style:table-cell-properties fo:border="0.0069in solid #000000" style:writing-mode="lr-tb" fo:padding-top="0in" fo:padding-left="0.0194in" fo:padding-bottom="0in" fo:padding-right="0.0194in"/>
    </style:style>
    <style:style style:name="P1470" style:parent-style-name="內文" style:family="paragraph">
      <style:paragraph-properties fo:text-align="justify"/>
      <style:text-properties style:font-name="標楷體" style:font-name-asian="標楷體" fo:color="#000000" fo:font-size="14pt" style:font-size-asian="14pt"/>
    </style:style>
    <style:style style:name="P1471" style:parent-style-name="內文" style:family="paragraph">
      <style:paragraph-properties fo:text-align="justify"/>
      <style:text-properties style:font-name="標楷體" style:font-name-asian="標楷體" fo:color="#000000" fo:font-size="14pt" style:font-size-asian="14pt"/>
    </style:style>
    <style:style style:name="P1472" style:parent-style-name="內文" style:family="paragraph">
      <style:paragraph-properties fo:text-align="justify"/>
      <style:text-properties style:font-name="標楷體" style:font-name-asian="標楷體" fo:color="#000000" fo:font-size="14pt" style:font-size-asian="14pt"/>
    </style:style>
    <style:style style:name="TableCell1473" style:family="table-cell">
      <style:table-cell-properties fo:border="0.0069in solid #000000" style:writing-mode="lr-tb" fo:padding-top="0in" fo:padding-left="0.0194in" fo:padding-bottom="0in" fo:padding-right="0.0194in"/>
    </style:style>
    <style:style style:name="P1474" style:parent-style-name="內文" style:family="paragraph">
      <style:paragraph-properties fo:text-align="center" fo:line-height="0.2777in" fo:margin-left="-0.0201in" fo:text-indent="0.0013in">
        <style:tab-stops/>
      </style:paragraph-properties>
      <style:text-properties style:font-name="標楷體" style:font-name-asian="標楷體" fo:color="#000000" fo:font-size="14pt" style:font-size-asian="14pt"/>
    </style:style>
    <style:style style:name="TableCell1475" style:family="table-cell">
      <style:table-cell-properties fo:border="0.0069in solid #000000" style:writing-mode="lr-tb" fo:padding-top="0in" fo:padding-left="0.0194in" fo:padding-bottom="0in" fo:padding-right="0.0194in"/>
    </style:style>
    <style:style style:name="P1476"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P1477"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TableCell1478" style:family="table-cell">
      <style:table-cell-properties fo:border="0.0069in solid #000000" style:writing-mode="lr-tb" fo:padding-top="0in" fo:padding-left="0.0194in" fo:padding-bottom="0in" fo:padding-right="0.0194in"/>
    </style:style>
    <style:style style:name="P1479" style:parent-style-name="內文" style:family="paragraph">
      <style:paragraph-properties fo:text-align="justify" fo:line-height="0.2777in"/>
    </style:style>
    <style:style style:name="T1480" style:parent-style-name="預設段落字型" style:family="text">
      <style:text-properties style:font-name="標楷體" style:font-name-asian="標楷體" fo:color="#000000" fo:font-size="14pt" style:font-size-asian="14pt" style:font-size-complex="14pt"/>
    </style:style>
    <style:style style:name="TableRow1481" style:family="table-row">
      <style:table-row-properties style:min-row-height="0.3972in"/>
    </style:style>
    <style:style style:name="TableCell1482" style:family="table-cell">
      <style:table-cell-properties fo:border="0.0069in solid #000000" style:writing-mode="lr-tb" style:vertical-align="middle" fo:padding-top="0in" fo:padding-left="0.0194in" fo:padding-bottom="0in" fo:padding-right="0.0194in"/>
    </style:style>
    <style:style style:name="P1483" style:parent-style-name="內文" style:list-style-name="LFO13" style:family="paragraph">
      <style:paragraph-properties fo:line-height="0.2777in"/>
      <style:text-properties style:font-name="標楷體" style:font-name-asian="標楷體" fo:font-size="14pt" style:font-size-asian="14pt"/>
    </style:style>
    <style:style style:name="TableCell1484" style:family="table-cell">
      <style:table-cell-properties fo:border="0.0069in solid #000000" style:writing-mode="lr-tb" fo:padding-top="0in" fo:padding-left="0.0194in" fo:padding-bottom="0in" fo:padding-right="0.0194in"/>
    </style:style>
    <style:style style:name="P1485" style:parent-style-name="內文" style:family="paragraph">
      <style:paragraph-properties fo:text-align="justify"/>
      <style:text-properties style:font-name="標楷體" style:font-name-asian="標楷體" fo:color="#000000" fo:font-size="14pt" style:font-size-asian="14pt"/>
    </style:style>
    <style:style style:name="P1486" style:parent-style-name="內文" style:family="paragraph">
      <style:paragraph-properties fo:text-align="justify"/>
      <style:text-properties style:font-name="標楷體" style:font-name-asian="標楷體" fo:color="#000000" fo:font-size="14pt" style:font-size-asian="14pt"/>
    </style:style>
    <style:style style:name="P1487" style:parent-style-name="內文" style:family="paragraph">
      <style:paragraph-properties fo:text-align="justify"/>
      <style:text-properties style:font-name="標楷體" style:font-name-asian="標楷體" fo:color="#000000" fo:font-size="14pt" style:font-size-asian="14pt"/>
    </style:style>
    <style:style style:name="TableCell1488" style:family="table-cell">
      <style:table-cell-properties fo:border="0.0069in solid #000000" style:writing-mode="lr-tb" fo:padding-top="0in" fo:padding-left="0.0194in" fo:padding-bottom="0in" fo:padding-right="0.0194in"/>
    </style:style>
    <style:style style:name="P1489" style:parent-style-name="內文" style:family="paragraph">
      <style:paragraph-properties fo:text-align="justify"/>
      <style:text-properties style:font-name="標楷體" style:font-name-asian="標楷體" fo:color="#000000" fo:font-size="14pt" style:font-size-asian="14pt"/>
    </style:style>
    <style:style style:name="P1490" style:parent-style-name="內文" style:family="paragraph">
      <style:paragraph-properties fo:text-align="justify"/>
      <style:text-properties style:font-name="標楷體" style:font-name-asian="標楷體" fo:color="#000000" fo:font-size="14pt" style:font-size-asian="14pt"/>
    </style:style>
    <style:style style:name="TableCell1491" style:family="table-cell">
      <style:table-cell-properties fo:border="0.0069in solid #000000" style:writing-mode="lr-tb" fo:padding-top="0in" fo:padding-left="0.0194in" fo:padding-bottom="0in" fo:padding-right="0.0194in"/>
    </style:style>
    <style:style style:name="P1492" style:parent-style-name="內文" style:family="paragraph">
      <style:paragraph-properties fo:text-align="center" fo:line-height="0.2777in" fo:margin-left="-0.0201in" fo:text-indent="0.0013in">
        <style:tab-stops/>
      </style:paragraph-properties>
      <style:text-properties style:font-name="標楷體" style:font-name-asian="標楷體" fo:color="#000000" fo:font-size="14pt" style:font-size-asian="14pt"/>
    </style:style>
    <style:style style:name="TableCell1493" style:family="table-cell">
      <style:table-cell-properties fo:border="0.0069in solid #000000" style:writing-mode="lr-tb" fo:padding-top="0in" fo:padding-left="0.0194in" fo:padding-bottom="0in" fo:padding-right="0.0194in"/>
    </style:style>
    <style:style style:name="P1494"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P1495"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TableCell1496" style:family="table-cell">
      <style:table-cell-properties fo:border="0.0069in solid #000000" style:writing-mode="lr-tb" fo:padding-top="0in" fo:padding-left="0.0194in" fo:padding-bottom="0in" fo:padding-right="0.0194in"/>
    </style:style>
    <style:style style:name="P149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498" style:family="table-row">
      <style:table-row-properties style:min-row-height="0.3972in"/>
    </style:style>
    <style:style style:name="TableCell1499" style:family="table-cell">
      <style:table-cell-properties fo:border="0.0069in solid #000000" style:writing-mode="lr-tb" style:vertical-align="middle" fo:padding-top="0in" fo:padding-left="0.0194in" fo:padding-bottom="0in" fo:padding-right="0.0194in"/>
    </style:style>
    <style:style style:name="P1500" style:parent-style-name="內文" style:list-style-name="LFO13" style:family="paragraph">
      <style:paragraph-properties fo:line-height="0.2777in"/>
      <style:text-properties style:font-name="標楷體" style:font-name-asian="標楷體" fo:font-size="14pt" style:font-size-asian="14pt"/>
    </style:style>
    <style:style style:name="TableCell1501" style:family="table-cell">
      <style:table-cell-properties fo:border="0.0069in solid #000000" style:writing-mode="lr-tb" fo:padding-top="0in" fo:padding-left="0.0194in" fo:padding-bottom="0in" fo:padding-right="0.0194in"/>
    </style:style>
    <style:style style:name="P1502" style:parent-style-name="內文" style:family="paragraph">
      <style:paragraph-properties fo:text-align="justify"/>
      <style:text-properties style:font-name="標楷體" style:font-name-asian="標楷體" fo:color="#000000" fo:font-size="14pt" style:font-size-asian="14pt"/>
    </style:style>
    <style:style style:name="P1503" style:parent-style-name="內文" style:family="paragraph">
      <style:paragraph-properties fo:text-align="justify"/>
      <style:text-properties style:font-name="標楷體" style:font-name-asian="標楷體" fo:color="#000000" fo:font-size="14pt" style:font-size-asian="14pt"/>
    </style:style>
    <style:style style:name="P1504" style:parent-style-name="內文" style:family="paragraph">
      <style:paragraph-properties fo:text-align="justify"/>
      <style:text-properties style:font-name="標楷體" style:font-name-asian="標楷體" fo:color="#000000" fo:font-size="14pt" style:font-size-asian="14pt"/>
    </style:style>
    <style:style style:name="P1505" style:parent-style-name="內文" style:family="paragraph">
      <style:paragraph-properties fo:text-align="justify"/>
      <style:text-properties style:font-name="標楷體" style:font-name-asian="標楷體" fo:color="#000000" fo:font-size="14pt" style:font-size-asian="14pt"/>
    </style:style>
    <style:style style:name="P1506" style:parent-style-name="內文" style:family="paragraph">
      <style:paragraph-properties fo:text-align="justify"/>
      <style:text-properties style:font-name="標楷體" style:font-name-asian="標楷體" fo:color="#000000" fo:font-size="14pt" style:font-size-asian="14pt"/>
    </style:style>
    <style:style style:name="P1507" style:parent-style-name="內文" style:family="paragraph">
      <style:paragraph-properties fo:text-align="justify"/>
      <style:text-properties style:font-name="標楷體" style:font-name-asian="標楷體" fo:color="#000000" fo:font-size="14pt" style:font-size-asian="14pt"/>
    </style:style>
    <style:style style:name="P1508" style:parent-style-name="內文" style:family="paragraph">
      <style:paragraph-properties fo:text-align="justify"/>
      <style:text-properties style:font-name="標楷體" style:font-name-asian="標楷體" fo:color="#000000" fo:font-size="14pt" style:font-size-asian="14pt"/>
    </style:style>
    <style:style style:name="P1509" style:parent-style-name="內文" style:family="paragraph">
      <style:paragraph-properties fo:text-align="justify"/>
      <style:text-properties style:font-name="標楷體" style:font-name-asian="標楷體" fo:color="#000000" fo:font-size="14pt" style:font-size-asian="14pt"/>
    </style:style>
    <style:style style:name="P1510" style:parent-style-name="內文" style:family="paragraph">
      <style:paragraph-properties fo:text-align="justify"/>
      <style:text-properties style:font-name="標楷體" style:font-name-asian="標楷體" fo:color="#000000" fo:font-size="14pt" style:font-size-asian="14pt"/>
    </style:style>
    <style:style style:name="P1511" style:parent-style-name="內文" style:family="paragraph">
      <style:paragraph-properties fo:text-align="justify"/>
      <style:text-properties style:font-name="標楷體" style:font-name-asian="標楷體" fo:color="#000000" fo:font-size="14pt" style:font-size-asian="14pt"/>
    </style:style>
    <style:style style:name="P1512" style:parent-style-name="內文" style:family="paragraph">
      <style:paragraph-properties fo:text-align="justify"/>
      <style:text-properties style:font-name="標楷體" style:font-name-asian="標楷體" fo:color="#000000" fo:font-size="14pt" style:font-size-asian="14pt"/>
    </style:style>
    <style:style style:name="P1513" style:parent-style-name="內文" style:family="paragraph">
      <style:paragraph-properties fo:text-align="justify"/>
      <style:text-properties style:font-name="標楷體" style:font-name-asian="標楷體" fo:color="#000000" fo:font-size="14pt" style:font-size-asian="14pt"/>
    </style:style>
    <style:style style:name="P1514" style:parent-style-name="內文" style:family="paragraph">
      <style:paragraph-properties fo:text-align="justify"/>
      <style:text-properties style:font-name="標楷體" style:font-name-asian="標楷體" fo:color="#000000" fo:font-size="14pt" style:font-size-asian="14pt"/>
    </style:style>
    <style:style style:name="P1515" style:parent-style-name="內文" style:family="paragraph">
      <style:paragraph-properties fo:text-align="justify"/>
      <style:text-properties style:font-name="標楷體" style:font-name-asian="標楷體" fo:color="#000000" fo:font-size="14pt" style:font-size-asian="14pt"/>
    </style:style>
    <style:style style:name="P1516" style:parent-style-name="內文" style:family="paragraph">
      <style:paragraph-properties fo:text-align="justify"/>
      <style:text-properties style:font-name="標楷體" style:font-name-asian="標楷體" fo:color="#000000" fo:font-size="14pt" style:font-size-asian="14pt"/>
    </style:style>
    <style:style style:name="P1517" style:parent-style-name="內文" style:family="paragraph">
      <style:paragraph-properties fo:text-align="justify"/>
      <style:text-properties style:font-name="標楷體" style:font-name-asian="標楷體" fo:color="#000000" fo:font-size="14pt" style:font-size-asian="14pt"/>
    </style:style>
    <style:style style:name="P1518" style:parent-style-name="內文" style:family="paragraph">
      <style:paragraph-properties fo:text-align="justify"/>
      <style:text-properties style:font-name="標楷體" style:font-name-asian="標楷體" fo:color="#000000" fo:font-size="14pt" style:font-size-asian="14pt"/>
    </style:style>
    <style:style style:name="P1519" style:parent-style-name="內文" style:family="paragraph">
      <style:paragraph-properties fo:text-align="justify"/>
      <style:text-properties style:font-name="標楷體" style:font-name-asian="標楷體" fo:color="#000000" fo:font-size="14pt" style:font-size-asian="14pt"/>
    </style:style>
    <style:style style:name="P1520" style:parent-style-name="內文" style:family="paragraph">
      <style:paragraph-properties fo:text-align="justify"/>
      <style:text-properties style:font-name="標楷體" style:font-name-asian="標楷體" fo:color="#000000" fo:font-size="14pt" style:font-size-asian="14pt"/>
    </style:style>
    <style:style style:name="P1521" style:parent-style-name="內文" style:family="paragraph">
      <style:paragraph-properties fo:text-align="justify"/>
      <style:text-properties style:font-name="標楷體" style:font-name-asian="標楷體" fo:color="#000000" fo:font-size="14pt" style:font-size-asian="14pt"/>
    </style:style>
    <style:style style:name="P1522" style:parent-style-name="內文" style:family="paragraph">
      <style:paragraph-properties fo:text-align="justify"/>
      <style:text-properties style:font-name="標楷體" style:font-name-asian="標楷體" fo:color="#000000" fo:font-size="14pt" style:font-size-asian="14pt"/>
    </style:style>
    <style:style style:name="P1523" style:parent-style-name="內文" style:family="paragraph">
      <style:paragraph-properties fo:text-align="justify"/>
      <style:text-properties style:font-name="標楷體" style:font-name-asian="標楷體" fo:color="#000000" fo:font-size="14pt" style:font-size-asian="14pt"/>
    </style:style>
    <style:style style:name="P1524" style:parent-style-name="內文" style:family="paragraph">
      <style:paragraph-properties fo:text-align="justify"/>
      <style:text-properties style:font-name="標楷體" style:font-name-asian="標楷體" fo:color="#000000" fo:font-size="14pt" style:font-size-asian="14pt"/>
    </style:style>
    <style:style style:name="P1525" style:parent-style-name="內文" style:family="paragraph">
      <style:paragraph-properties fo:text-align="justify"/>
      <style:text-properties style:font-name="標楷體" style:font-name-asian="標楷體" fo:color="#000000" fo:font-size="14pt" style:font-size-asian="14pt"/>
    </style:style>
    <style:style style:name="P1526" style:parent-style-name="內文" style:family="paragraph">
      <style:paragraph-properties fo:text-align="justify"/>
      <style:text-properties style:font-name="標楷體" style:font-name-asian="標楷體" fo:color="#000000" fo:font-size="14pt" style:font-size-asian="14pt"/>
    </style:style>
    <style:style style:name="P1527" style:parent-style-name="內文" style:family="paragraph">
      <style:paragraph-properties fo:text-align="justify"/>
      <style:text-properties style:font-name="標楷體" style:font-name-asian="標楷體" fo:color="#000000" fo:font-size="14pt" style:font-size-asian="14pt"/>
    </style:style>
    <style:style style:name="P1528" style:parent-style-name="內文" style:family="paragraph">
      <style:paragraph-properties fo:text-align="justify"/>
      <style:text-properties style:font-name="標楷體" style:font-name-asian="標楷體" fo:color="#000000" fo:font-size="14pt" style:font-size-asian="14pt"/>
    </style:style>
    <style:style style:name="P1529" style:parent-style-name="內文" style:family="paragraph">
      <style:paragraph-properties fo:text-align="justify"/>
      <style:text-properties style:font-name="標楷體" style:font-name-asian="標楷體" fo:color="#000000" fo:font-size="14pt" style:font-size-asian="14pt"/>
    </style:style>
    <style:style style:name="P1530" style:parent-style-name="內文" style:family="paragraph">
      <style:paragraph-properties fo:text-align="justify"/>
      <style:text-properties style:font-name="標楷體" style:font-name-asian="標楷體" fo:color="#000000" fo:font-size="14pt" style:font-size-asian="14pt"/>
    </style:style>
    <style:style style:name="P1531" style:parent-style-name="內文" style:family="paragraph">
      <style:paragraph-properties fo:text-align="justify"/>
      <style:text-properties style:font-name="標楷體" style:font-name-asian="標楷體" fo:color="#000000" fo:font-size="14pt" style:font-size-asian="14pt"/>
    </style:style>
    <style:style style:name="P1532" style:parent-style-name="內文" style:family="paragraph">
      <style:paragraph-properties fo:text-align="justify"/>
      <style:text-properties style:font-name="標楷體" style:font-name-asian="標楷體" fo:color="#000000" fo:font-size="14pt" style:font-size-asian="14pt"/>
    </style:style>
    <style:style style:name="P1533" style:parent-style-name="內文" style:family="paragraph">
      <style:paragraph-properties fo:text-align="justify"/>
      <style:text-properties style:font-name="標楷體" style:font-name-asian="標楷體" fo:color="#000000" fo:font-size="14pt" style:font-size-asian="14pt"/>
    </style:style>
    <style:style style:name="P1534" style:parent-style-name="內文" style:family="paragraph">
      <style:paragraph-properties fo:text-align="justify"/>
      <style:text-properties style:font-name="標楷體" style:font-name-asian="標楷體" fo:color="#000000" fo:font-size="14pt" style:font-size-asian="14pt"/>
    </style:style>
    <style:style style:name="P1535" style:parent-style-name="內文" style:family="paragraph">
      <style:paragraph-properties fo:text-align="justify"/>
      <style:text-properties style:font-name="標楷體" style:font-name-asian="標楷體" fo:color="#000000" fo:font-size="14pt" style:font-size-asian="14pt"/>
    </style:style>
    <style:style style:name="P1536" style:parent-style-name="內文" style:family="paragraph">
      <style:paragraph-properties fo:text-align="justify"/>
      <style:text-properties style:font-name="標楷體" style:font-name-asian="標楷體" fo:color="#000000" fo:font-size="14pt" style:font-size-asian="14pt"/>
    </style:style>
    <style:style style:name="P1537" style:parent-style-name="內文" style:family="paragraph">
      <style:paragraph-properties fo:text-align="justify"/>
      <style:text-properties style:font-name="標楷體" style:font-name-asian="標楷體" fo:color="#000000" fo:font-size="14pt" style:font-size-asian="14pt"/>
    </style:style>
    <style:style style:name="P1538" style:parent-style-name="內文" style:family="paragraph">
      <style:paragraph-properties fo:text-align="justify"/>
      <style:text-properties style:font-name="標楷體" style:font-name-asian="標楷體" fo:color="#000000" fo:font-size="14pt" style:font-size-asian="14pt"/>
    </style:style>
    <style:style style:name="P1539" style:parent-style-name="內文" style:family="paragraph">
      <style:paragraph-properties fo:text-align="justify"/>
      <style:text-properties style:font-name="標楷體" style:font-name-asian="標楷體" fo:color="#000000" fo:font-size="14pt" style:font-size-asian="14pt"/>
    </style:style>
    <style:style style:name="P1540" style:parent-style-name="內文" style:family="paragraph">
      <style:paragraph-properties fo:text-align="justify"/>
      <style:text-properties style:font-name="標楷體" style:font-name-asian="標楷體" fo:color="#000000" fo:font-size="14pt" style:font-size-asian="14pt"/>
    </style:style>
    <style:style style:name="P1541" style:parent-style-name="內文" style:family="paragraph">
      <style:paragraph-properties fo:text-align="justify"/>
      <style:text-properties style:font-name="標楷體" style:font-name-asian="標楷體" fo:color="#000000" fo:font-size="14pt" style:font-size-asian="14pt"/>
    </style:style>
    <style:style style:name="P1542" style:parent-style-name="內文" style:family="paragraph">
      <style:paragraph-properties fo:text-align="justify"/>
      <style:text-properties style:font-name="標楷體" style:font-name-asian="標楷體" fo:color="#000000" fo:font-size="14pt" style:font-size-asian="14pt"/>
    </style:style>
    <style:style style:name="P1543" style:parent-style-name="內文" style:family="paragraph">
      <style:paragraph-properties fo:text-align="justify"/>
      <style:text-properties style:font-name="標楷體" style:font-name-asian="標楷體" fo:color="#000000" fo:font-size="14pt" style:font-size-asian="14pt"/>
    </style:style>
    <style:style style:name="P1544" style:parent-style-name="內文" style:family="paragraph">
      <style:paragraph-properties fo:text-align="justify"/>
      <style:text-properties style:font-name="標楷體" style:font-name-asian="標楷體" fo:color="#000000" fo:font-size="14pt" style:font-size-asian="14pt"/>
    </style:style>
    <style:style style:name="P1545" style:parent-style-name="內文" style:family="paragraph">
      <style:paragraph-properties fo:text-align="justify"/>
      <style:text-properties style:font-name="標楷體" style:font-name-asian="標楷體" fo:color="#000000" fo:font-size="14pt" style:font-size-asian="14pt"/>
    </style:style>
    <style:style style:name="P1546" style:parent-style-name="內文" style:family="paragraph">
      <style:paragraph-properties fo:text-align="justify"/>
      <style:text-properties style:font-name="標楷體" style:font-name-asian="標楷體" fo:color="#000000" fo:font-size="14pt" style:font-size-asian="14pt"/>
    </style:style>
    <style:style style:name="P1547" style:parent-style-name="內文" style:family="paragraph">
      <style:paragraph-properties fo:text-align="justify"/>
      <style:text-properties style:font-name="標楷體" style:font-name-asian="標楷體" fo:color="#000000" fo:font-size="14pt" style:font-size-asian="14pt"/>
    </style:style>
    <style:style style:name="P1548" style:parent-style-name="內文" style:family="paragraph">
      <style:paragraph-properties fo:text-align="justify"/>
      <style:text-properties style:font-name="標楷體" style:font-name-asian="標楷體" fo:color="#000000" fo:font-size="14pt" style:font-size-asian="14pt"/>
    </style:style>
    <style:style style:name="P1549" style:parent-style-name="內文" style:family="paragraph">
      <style:paragraph-properties fo:text-align="justify"/>
      <style:text-properties style:font-name="標楷體" style:font-name-asian="標楷體" fo:color="#000000" fo:font-size="14pt" style:font-size-asian="14pt"/>
    </style:style>
    <style:style style:name="P1550" style:parent-style-name="內文" style:family="paragraph">
      <style:paragraph-properties fo:text-align="justify"/>
      <style:text-properties style:font-name="標楷體" style:font-name-asian="標楷體" fo:color="#000000" fo:font-size="14pt" style:font-size-asian="14pt"/>
    </style:style>
    <style:style style:name="P1551" style:parent-style-name="內文" style:family="paragraph">
      <style:paragraph-properties fo:text-align="justify"/>
      <style:text-properties style:font-name="標楷體" style:font-name-asian="標楷體" fo:color="#000000" fo:font-size="14pt" style:font-size-asian="14pt"/>
    </style:style>
    <style:style style:name="P1552" style:parent-style-name="內文" style:family="paragraph">
      <style:paragraph-properties fo:text-align="justify"/>
      <style:text-properties style:font-name="標楷體" style:font-name-asian="標楷體" fo:color="#000000" fo:font-size="14pt" style:font-size-asian="14pt"/>
    </style:style>
    <style:style style:name="P1553" style:parent-style-name="內文" style:family="paragraph">
      <style:paragraph-properties fo:text-align="justify"/>
      <style:text-properties style:font-name="標楷體" style:font-name-asian="標楷體" fo:color="#000000" fo:font-size="14pt" style:font-size-asian="14pt"/>
    </style:style>
    <style:style style:name="P1554" style:parent-style-name="內文" style:family="paragraph">
      <style:paragraph-properties fo:text-align="justify"/>
      <style:text-properties style:font-name="標楷體" style:font-name-asian="標楷體" fo:color="#000000" fo:font-size="14pt" style:font-size-asian="14pt"/>
    </style:style>
    <style:style style:name="P1555" style:parent-style-name="內文" style:family="paragraph">
      <style:paragraph-properties fo:text-align="justify"/>
      <style:text-properties style:font-name="標楷體" style:font-name-asian="標楷體" fo:color="#000000" fo:font-size="14pt" style:font-size-asian="14pt"/>
    </style:style>
    <style:style style:name="P1556" style:parent-style-name="內文" style:family="paragraph">
      <style:paragraph-properties fo:text-align="justify"/>
      <style:text-properties style:font-name="標楷體" style:font-name-asian="標楷體" fo:color="#000000" fo:font-size="14pt" style:font-size-asian="14pt"/>
    </style:style>
    <style:style style:name="P1557" style:parent-style-name="內文" style:family="paragraph">
      <style:paragraph-properties fo:text-align="justify"/>
      <style:text-properties style:font-name="標楷體" style:font-name-asian="標楷體" fo:color="#000000" fo:font-size="14pt" style:font-size-asian="14pt"/>
    </style:style>
    <style:style style:name="P1558" style:parent-style-name="內文" style:family="paragraph">
      <style:paragraph-properties fo:text-align="justify"/>
      <style:text-properties style:font-name="標楷體" style:font-name-asian="標楷體" fo:color="#000000" fo:font-size="14pt" style:font-size-asian="14pt"/>
    </style:style>
    <style:style style:name="P1559" style:parent-style-name="內文" style:family="paragraph">
      <style:paragraph-properties fo:text-align="justify"/>
      <style:text-properties style:font-name="標楷體" style:font-name-asian="標楷體" fo:color="#000000" fo:font-size="14pt" style:font-size-asian="14pt"/>
    </style:style>
    <style:style style:name="P1560" style:parent-style-name="內文" style:family="paragraph">
      <style:paragraph-properties fo:text-align="justify"/>
      <style:text-properties style:font-name="標楷體" style:font-name-asian="標楷體" fo:color="#000000" fo:font-size="14pt" style:font-size-asian="14pt"/>
    </style:style>
    <style:style style:name="P1561" style:parent-style-name="內文" style:family="paragraph">
      <style:paragraph-properties fo:text-align="justify"/>
      <style:text-properties style:font-name="標楷體" style:font-name-asian="標楷體" fo:color="#000000" fo:font-size="14pt" style:font-size-asian="14pt"/>
    </style:style>
    <style:style style:name="P1562" style:parent-style-name="內文" style:family="paragraph">
      <style:paragraph-properties fo:text-align="justify"/>
      <style:text-properties style:font-name="標楷體" style:font-name-asian="標楷體" fo:color="#000000" fo:font-size="14pt" style:font-size-asian="14pt"/>
    </style:style>
    <style:style style:name="P1563" style:parent-style-name="內文" style:family="paragraph">
      <style:paragraph-properties fo:text-align="justify"/>
      <style:text-properties style:font-name="標楷體" style:font-name-asian="標楷體" fo:color="#000000" fo:font-size="14pt" style:font-size-asian="14pt"/>
    </style:style>
    <style:style style:name="P1564" style:parent-style-name="內文" style:family="paragraph">
      <style:paragraph-properties fo:text-align="justify"/>
      <style:text-properties style:font-name="標楷體" style:font-name-asian="標楷體" fo:color="#000000" fo:font-size="14pt" style:font-size-asian="14pt"/>
    </style:style>
    <style:style style:name="P1565" style:parent-style-name="內文" style:family="paragraph">
      <style:paragraph-properties fo:text-align="justify"/>
      <style:text-properties style:font-name="標楷體" style:font-name-asian="標楷體" fo:color="#000000" fo:font-size="14pt" style:font-size-asian="14pt"/>
    </style:style>
    <style:style style:name="P1566" style:parent-style-name="內文" style:family="paragraph">
      <style:paragraph-properties fo:text-align="justify"/>
      <style:text-properties style:font-name="標楷體" style:font-name-asian="標楷體" fo:color="#000000" fo:font-size="14pt" style:font-size-asian="14pt"/>
    </style:style>
    <style:style style:name="P1567" style:parent-style-name="內文" style:family="paragraph">
      <style:paragraph-properties fo:text-align="justify"/>
      <style:text-properties style:font-name="標楷體" style:font-name-asian="標楷體" fo:color="#000000" fo:font-size="14pt" style:font-size-asian="14pt"/>
    </style:style>
    <style:style style:name="P1568" style:parent-style-name="內文" style:family="paragraph">
      <style:paragraph-properties fo:text-align="justify"/>
      <style:text-properties style:font-name="標楷體" style:font-name-asian="標楷體" fo:color="#000000" fo:font-size="14pt" style:font-size-asian="14pt"/>
    </style:style>
    <style:style style:name="P1569" style:parent-style-name="內文" style:family="paragraph">
      <style:paragraph-properties fo:text-align="justify"/>
      <style:text-properties style:font-name="標楷體" style:font-name-asian="標楷體" fo:color="#000000" fo:font-size="14pt" style:font-size-asian="14pt"/>
    </style:style>
    <style:style style:name="P1570" style:parent-style-name="內文" style:family="paragraph">
      <style:paragraph-properties fo:text-align="justify"/>
      <style:text-properties style:font-name="標楷體" style:font-name-asian="標楷體" fo:color="#000000" fo:font-size="14pt" style:font-size-asian="14pt"/>
    </style:style>
    <style:style style:name="P1571" style:parent-style-name="內文" style:family="paragraph">
      <style:paragraph-properties fo:text-align="justify"/>
      <style:text-properties style:font-name="標楷體" style:font-name-asian="標楷體" fo:color="#000000" fo:font-size="14pt" style:font-size-asian="14pt"/>
    </style:style>
    <style:style style:name="P1572" style:parent-style-name="內文" style:family="paragraph">
      <style:paragraph-properties fo:text-align="justify"/>
      <style:text-properties style:font-name="標楷體" style:font-name-asian="標楷體" fo:color="#000000" fo:font-size="14pt" style:font-size-asian="14pt"/>
    </style:style>
    <style:style style:name="P1573" style:parent-style-name="內文" style:family="paragraph">
      <style:paragraph-properties fo:text-align="justify"/>
      <style:text-properties style:font-name="標楷體" style:font-name-asian="標楷體" fo:color="#000000" fo:font-size="14pt" style:font-size-asian="14pt"/>
    </style:style>
    <style:style style:name="P1574" style:parent-style-name="內文" style:family="paragraph">
      <style:paragraph-properties fo:text-align="justify"/>
      <style:text-properties style:font-name="標楷體" style:font-name-asian="標楷體" fo:color="#000000" fo:font-size="14pt" style:font-size-asian="14pt"/>
    </style:style>
    <style:style style:name="P1575" style:parent-style-name="內文" style:family="paragraph">
      <style:paragraph-properties fo:text-align="justify"/>
      <style:text-properties style:font-name="標楷體" style:font-name-asian="標楷體" fo:color="#000000" fo:font-size="14pt" style:font-size-asian="14pt"/>
    </style:style>
    <style:style style:name="P1576" style:parent-style-name="內文" style:family="paragraph">
      <style:paragraph-properties fo:text-align="justify"/>
      <style:text-properties style:font-name="標楷體" style:font-name-asian="標楷體" fo:color="#000000" fo:font-size="14pt" style:font-size-asian="14pt"/>
    </style:style>
    <style:style style:name="P1577" style:parent-style-name="內文" style:family="paragraph">
      <style:paragraph-properties fo:text-align="justify"/>
      <style:text-properties style:font-name="標楷體" style:font-name-asian="標楷體" fo:color="#000000" fo:font-size="14pt" style:font-size-asian="14pt"/>
    </style:style>
    <style:style style:name="P1578" style:parent-style-name="內文" style:family="paragraph">
      <style:paragraph-properties fo:text-align="justify"/>
      <style:text-properties style:font-name="標楷體" style:font-name-asian="標楷體" fo:color="#000000" fo:font-size="14pt" style:font-size-asian="14pt"/>
    </style:style>
    <style:style style:name="P1579" style:parent-style-name="內文" style:family="paragraph">
      <style:paragraph-properties fo:text-align="justify"/>
      <style:text-properties style:font-name="標楷體" style:font-name-asian="標楷體" fo:color="#000000" fo:font-size="14pt" style:font-size-asian="14pt"/>
    </style:style>
    <style:style style:name="P1580" style:parent-style-name="內文" style:family="paragraph">
      <style:paragraph-properties fo:text-align="justify"/>
      <style:text-properties style:font-name="標楷體" style:font-name-asian="標楷體" fo:color="#000000" fo:font-size="14pt" style:font-size-asian="14pt"/>
    </style:style>
    <style:style style:name="P1581" style:parent-style-name="內文" style:family="paragraph">
      <style:paragraph-properties fo:text-align="justify"/>
      <style:text-properties style:font-name="標楷體" style:font-name-asian="標楷體" fo:color="#000000" fo:font-size="14pt" style:font-size-asian="14pt"/>
    </style:style>
    <style:style style:name="P1582" style:parent-style-name="內文" style:family="paragraph">
      <style:paragraph-properties fo:text-align="justify"/>
      <style:text-properties style:font-name="標楷體" style:font-name-asian="標楷體" fo:color="#000000" fo:font-size="14pt" style:font-size-asian="14pt"/>
    </style:style>
    <style:style style:name="P1583" style:parent-style-name="內文" style:family="paragraph">
      <style:paragraph-properties fo:text-align="justify"/>
      <style:text-properties style:font-name="標楷體" style:font-name-asian="標楷體" fo:color="#000000" fo:font-size="14pt" style:font-size-asian="14pt"/>
    </style:style>
    <style:style style:name="P1584" style:parent-style-name="內文" style:family="paragraph">
      <style:paragraph-properties fo:text-align="justify"/>
      <style:text-properties style:font-name="標楷體" style:font-name-asian="標楷體" fo:color="#000000" fo:font-size="14pt" style:font-size-asian="14pt"/>
    </style:style>
    <style:style style:name="P1585" style:parent-style-name="內文" style:family="paragraph">
      <style:paragraph-properties fo:text-align="justify"/>
      <style:text-properties style:font-name="標楷體" style:font-name-asian="標楷體" fo:color="#000000" fo:font-size="14pt" style:font-size-asian="14pt"/>
    </style:style>
    <style:style style:name="P1586" style:parent-style-name="內文" style:family="paragraph">
      <style:paragraph-properties fo:text-align="justify"/>
      <style:text-properties style:font-name="標楷體" style:font-name-asian="標楷體" fo:color="#000000" fo:font-size="14pt" style:font-size-asian="14pt"/>
    </style:style>
    <style:style style:name="P1587" style:parent-style-name="內文" style:family="paragraph">
      <style:paragraph-properties fo:text-align="justify"/>
      <style:text-properties style:font-name="標楷體" style:font-name-asian="標楷體" fo:color="#000000" fo:font-size="14pt" style:font-size-asian="14pt"/>
    </style:style>
    <style:style style:name="P1588" style:parent-style-name="內文" style:family="paragraph">
      <style:paragraph-properties fo:text-align="justify"/>
      <style:text-properties style:font-name="標楷體" style:font-name-asian="標楷體" fo:color="#000000" fo:font-size="14pt" style:font-size-asian="14pt"/>
    </style:style>
    <style:style style:name="P1589" style:parent-style-name="內文" style:family="paragraph">
      <style:paragraph-properties fo:text-align="justify"/>
      <style:text-properties style:font-name="標楷體" style:font-name-asian="標楷體" fo:color="#000000" fo:font-size="14pt" style:font-size-asian="14pt"/>
    </style:style>
    <style:style style:name="P1590" style:parent-style-name="內文" style:family="paragraph">
      <style:paragraph-properties fo:text-align="justify"/>
      <style:text-properties style:font-name="標楷體" style:font-name-asian="標楷體" fo:color="#000000" fo:font-size="14pt" style:font-size-asian="14pt"/>
    </style:style>
    <style:style style:name="P1591" style:parent-style-name="內文" style:family="paragraph">
      <style:paragraph-properties fo:text-align="justify"/>
      <style:text-properties style:font-name="標楷體" style:font-name-asian="標楷體" fo:color="#000000" fo:font-size="14pt" style:font-size-asian="14pt"/>
    </style:style>
    <style:style style:name="P1592" style:parent-style-name="內文" style:family="paragraph">
      <style:paragraph-properties fo:text-align="justify"/>
      <style:text-properties style:font-name="標楷體" style:font-name-asian="標楷體" fo:color="#000000" fo:font-size="14pt" style:font-size-asian="14pt"/>
    </style:style>
    <style:style style:name="P1593" style:parent-style-name="內文" style:family="paragraph">
      <style:paragraph-properties fo:text-align="justify"/>
      <style:text-properties style:font-name="標楷體" style:font-name-asian="標楷體" fo:color="#000000" fo:font-size="14pt" style:font-size-asian="14pt"/>
    </style:style>
    <style:style style:name="P1594" style:parent-style-name="內文" style:family="paragraph">
      <style:paragraph-properties fo:text-align="justify"/>
      <style:text-properties style:font-name="標楷體" style:font-name-asian="標楷體" fo:color="#000000" fo:font-size="14pt" style:font-size-asian="14pt"/>
    </style:style>
    <style:style style:name="P1595" style:parent-style-name="內文" style:family="paragraph">
      <style:paragraph-properties fo:text-align="justify"/>
      <style:text-properties style:font-name="標楷體" style:font-name-asian="標楷體" fo:color="#000000" fo:font-size="14pt" style:font-size-asian="14pt"/>
    </style:style>
    <style:style style:name="P1596" style:parent-style-name="內文" style:family="paragraph">
      <style:paragraph-properties fo:text-align="justify"/>
      <style:text-properties style:font-name="標楷體" style:font-name-asian="標楷體" fo:color="#000000" fo:font-size="14pt" style:font-size-asian="14pt"/>
    </style:style>
    <style:style style:name="P1597" style:parent-style-name="內文" style:family="paragraph">
      <style:paragraph-properties fo:text-align="justify"/>
      <style:text-properties style:font-name="標楷體" style:font-name-asian="標楷體" fo:color="#000000" fo:font-size="14pt" style:font-size-asian="14pt"/>
    </style:style>
    <style:style style:name="P1598" style:parent-style-name="內文" style:family="paragraph">
      <style:paragraph-properties fo:text-align="justify"/>
      <style:text-properties style:font-name="標楷體" style:font-name-asian="標楷體" fo:color="#000000" fo:font-size="14pt" style:font-size-asian="14pt"/>
    </style:style>
    <style:style style:name="P1599" style:parent-style-name="內文" style:family="paragraph">
      <style:paragraph-properties fo:text-align="justify"/>
      <style:text-properties style:font-name="標楷體" style:font-name-asian="標楷體" fo:color="#000000" fo:font-size="14pt" style:font-size-asian="14pt"/>
    </style:style>
    <style:style style:name="P1600" style:parent-style-name="內文" style:family="paragraph">
      <style:paragraph-properties fo:text-align="justify"/>
      <style:text-properties style:font-name="標楷體" style:font-name-asian="標楷體" fo:color="#000000" fo:font-size="14pt" style:font-size-asian="14pt"/>
    </style:style>
    <style:style style:name="P1601" style:parent-style-name="內文" style:family="paragraph">
      <style:paragraph-properties fo:text-align="justify"/>
      <style:text-properties style:font-name="標楷體" style:font-name-asian="標楷體" fo:color="#000000" fo:font-size="14pt" style:font-size-asian="14pt"/>
    </style:style>
    <style:style style:name="P1602" style:parent-style-name="內文" style:family="paragraph">
      <style:paragraph-properties fo:text-align="justify"/>
      <style:text-properties style:font-name="標楷體" style:font-name-asian="標楷體" fo:color="#000000" fo:font-size="14pt" style:font-size-asian="14pt"/>
    </style:style>
    <style:style style:name="P1603" style:parent-style-name="內文" style:family="paragraph">
      <style:paragraph-properties fo:text-align="justify"/>
      <style:text-properties style:font-name="標楷體" style:font-name-asian="標楷體" fo:color="#000000" fo:font-size="14pt" style:font-size-asian="14pt"/>
    </style:style>
    <style:style style:name="P1604" style:parent-style-name="內文" style:family="paragraph">
      <style:paragraph-properties fo:text-align="justify"/>
      <style:text-properties style:font-name="標楷體" style:font-name-asian="標楷體" fo:color="#000000" fo:font-size="14pt" style:font-size-asian="14pt"/>
    </style:style>
    <style:style style:name="P1605" style:parent-style-name="內文" style:family="paragraph">
      <style:paragraph-properties fo:text-align="justify"/>
      <style:text-properties style:font-name="標楷體" style:font-name-asian="標楷體" fo:color="#000000" fo:font-size="14pt" style:font-size-asian="14pt"/>
    </style:style>
    <style:style style:name="P1606" style:parent-style-name="內文" style:family="paragraph">
      <style:paragraph-properties fo:text-align="justify"/>
      <style:text-properties style:font-name="標楷體" style:font-name-asian="標楷體" fo:color="#000000" fo:font-size="14pt" style:font-size-asian="14pt"/>
    </style:style>
    <style:style style:name="P1607" style:parent-style-name="內文" style:family="paragraph">
      <style:paragraph-properties fo:text-align="justify"/>
      <style:text-properties style:font-name="標楷體" style:font-name-asian="標楷體" fo:color="#000000" fo:font-size="14pt" style:font-size-asian="14pt"/>
    </style:style>
    <style:style style:name="P1608" style:parent-style-name="內文" style:family="paragraph">
      <style:paragraph-properties fo:text-align="justify"/>
      <style:text-properties style:font-name="標楷體" style:font-name-asian="標楷體" fo:color="#000000" fo:font-size="14pt" style:font-size-asian="14pt"/>
    </style:style>
    <style:style style:name="P1609" style:parent-style-name="內文" style:family="paragraph">
      <style:paragraph-properties fo:text-align="justify"/>
      <style:text-properties style:font-name="標楷體" style:font-name-asian="標楷體" fo:color="#000000" fo:font-size="14pt" style:font-size-asian="14pt"/>
    </style:style>
    <style:style style:name="P1610" style:parent-style-name="內文" style:family="paragraph">
      <style:paragraph-properties fo:text-align="justify"/>
      <style:text-properties style:font-name="標楷體" style:font-name-asian="標楷體" fo:color="#000000" fo:font-size="14pt" style:font-size-asian="14pt"/>
    </style:style>
    <style:style style:name="P1611" style:parent-style-name="內文" style:family="paragraph">
      <style:paragraph-properties fo:text-align="justify"/>
      <style:text-properties style:font-name="標楷體" style:font-name-asian="標楷體" fo:color="#000000" fo:font-size="14pt" style:font-size-asian="14pt"/>
    </style:style>
    <style:style style:name="P1612" style:parent-style-name="內文" style:family="paragraph">
      <style:paragraph-properties fo:text-align="justify"/>
      <style:text-properties style:font-name="標楷體" style:font-name-asian="標楷體" fo:color="#000000" fo:font-size="14pt" style:font-size-asian="14pt"/>
    </style:style>
    <style:style style:name="P1613" style:parent-style-name="內文" style:family="paragraph">
      <style:paragraph-properties fo:text-align="justify"/>
      <style:text-properties style:font-name="標楷體" style:font-name-asian="標楷體" fo:color="#000000" fo:font-size="14pt" style:font-size-asian="14pt"/>
    </style:style>
    <style:style style:name="P1614" style:parent-style-name="內文" style:family="paragraph">
      <style:paragraph-properties fo:text-align="justify"/>
      <style:text-properties style:font-name="標楷體" style:font-name-asian="標楷體" fo:color="#000000" fo:font-size="14pt" style:font-size-asian="14pt"/>
    </style:style>
    <style:style style:name="P1615" style:parent-style-name="內文" style:family="paragraph">
      <style:paragraph-properties fo:text-align="justify"/>
      <style:text-properties style:font-name="標楷體" style:font-name-asian="標楷體" fo:color="#000000" fo:font-size="14pt" style:font-size-asian="14pt"/>
    </style:style>
    <style:style style:name="P1616" style:parent-style-name="內文" style:family="paragraph">
      <style:paragraph-properties fo:text-align="justify"/>
      <style:text-properties style:font-name="標楷體" style:font-name-asian="標楷體" fo:color="#000000" fo:font-size="14pt" style:font-size-asian="14pt"/>
    </style:style>
    <style:style style:name="P1617" style:parent-style-name="內文" style:family="paragraph">
      <style:paragraph-properties fo:text-align="justify"/>
      <style:text-properties style:font-name="標楷體" style:font-name-asian="標楷體" fo:color="#000000" fo:font-size="14pt" style:font-size-asian="14pt"/>
    </style:style>
    <style:style style:name="P1618" style:parent-style-name="內文" style:family="paragraph">
      <style:paragraph-properties fo:text-align="justify"/>
      <style:text-properties style:font-name="標楷體" style:font-name-asian="標楷體" fo:color="#000000" fo:font-size="14pt" style:font-size-asian="14pt"/>
    </style:style>
    <style:style style:name="P1619" style:parent-style-name="內文" style:family="paragraph">
      <style:paragraph-properties fo:text-align="justify"/>
      <style:text-properties style:font-name="標楷體" style:font-name-asian="標楷體" fo:color="#000000" fo:font-size="14pt" style:font-size-asian="14pt"/>
    </style:style>
    <style:style style:name="P1620" style:parent-style-name="內文" style:family="paragraph">
      <style:paragraph-properties fo:text-align="justify"/>
      <style:text-properties style:font-name="標楷體" style:font-name-asian="標楷體" fo:color="#000000" fo:font-size="14pt" style:font-size-asian="14pt"/>
    </style:style>
    <style:style style:name="P1621" style:parent-style-name="內文" style:family="paragraph">
      <style:paragraph-properties fo:text-align="justify"/>
      <style:text-properties style:font-name="標楷體" style:font-name-asian="標楷體" fo:color="#000000" fo:font-size="14pt" style:font-size-asian="14pt"/>
    </style:style>
    <style:style style:name="P1622" style:parent-style-name="內文" style:family="paragraph">
      <style:paragraph-properties fo:text-align="justify"/>
      <style:text-properties style:font-name="標楷體" style:font-name-asian="標楷體" fo:color="#000000" fo:font-size="14pt" style:font-size-asian="14pt"/>
    </style:style>
    <style:style style:name="P1623" style:parent-style-name="內文" style:family="paragraph">
      <style:paragraph-properties fo:text-align="justify"/>
      <style:text-properties style:font-name="標楷體" style:font-name-asian="標楷體" fo:color="#000000" fo:font-size="14pt" style:font-size-asian="14pt"/>
    </style:style>
    <style:style style:name="TableCell1624" style:family="table-cell">
      <style:table-cell-properties fo:border="0.0069in solid #000000" style:writing-mode="lr-tb" fo:padding-top="0in" fo:padding-left="0.0194in" fo:padding-bottom="0in" fo:padding-right="0.0194in"/>
    </style:style>
    <style:style style:name="P1625" style:parent-style-name="內文" style:family="paragraph">
      <style:paragraph-properties fo:text-align="justify"/>
      <style:text-properties style:font-name="標楷體" style:font-name-asian="標楷體" fo:color="#000000" fo:font-size="14pt" style:font-size-asian="14pt"/>
    </style:style>
    <style:style style:name="P1626" style:parent-style-name="內文" style:family="paragraph">
      <style:paragraph-properties fo:text-align="justify"/>
      <style:text-properties style:font-name="標楷體" style:font-name-asian="標楷體" fo:color="#000000" fo:font-size="14pt" style:font-size-asian="14pt"/>
    </style:style>
    <style:style style:name="P1627" style:parent-style-name="內文" style:family="paragraph">
      <style:paragraph-properties fo:text-align="justify"/>
      <style:text-properties style:font-name="標楷體" style:font-name-asian="標楷體" fo:color="#000000" fo:font-size="14pt" style:font-size-asian="14pt"/>
    </style:style>
    <style:style style:name="P1628" style:parent-style-name="內文" style:family="paragraph">
      <style:paragraph-properties fo:text-align="justify"/>
      <style:text-properties style:font-name="標楷體" style:font-name-asian="標楷體" fo:color="#000000" fo:font-size="14pt" style:font-size-asian="14pt"/>
    </style:style>
    <style:style style:name="P1629" style:parent-style-name="內文" style:family="paragraph">
      <style:paragraph-properties fo:text-align="justify"/>
      <style:text-properties style:font-name="標楷體" style:font-name-asian="標楷體" fo:color="#000000" fo:font-size="14pt" style:font-size-asian="14pt"/>
    </style:style>
    <style:style style:name="P1630" style:parent-style-name="內文" style:family="paragraph">
      <style:paragraph-properties fo:text-align="justify"/>
      <style:text-properties style:font-name="標楷體" style:font-name-asian="標楷體" fo:color="#000000" fo:font-size="14pt" style:font-size-asian="14pt"/>
    </style:style>
    <style:style style:name="P1631" style:parent-style-name="內文" style:family="paragraph">
      <style:paragraph-properties fo:text-align="justify"/>
      <style:text-properties style:font-name="標楷體" style:font-name-asian="標楷體" fo:color="#000000" fo:font-size="14pt" style:font-size-asian="14pt"/>
    </style:style>
    <style:style style:name="P1632" style:parent-style-name="內文" style:family="paragraph">
      <style:paragraph-properties fo:text-align="justify"/>
      <style:text-properties style:font-name="標楷體" style:font-name-asian="標楷體" fo:color="#000000" fo:font-size="14pt" style:font-size-asian="14pt"/>
    </style:style>
    <style:style style:name="P1633" style:parent-style-name="內文" style:family="paragraph">
      <style:paragraph-properties fo:text-align="justify"/>
      <style:text-properties style:font-name="標楷體" style:font-name-asian="標楷體" fo:color="#000000" fo:font-size="14pt" style:font-size-asian="14pt"/>
    </style:style>
    <style:style style:name="P1634" style:parent-style-name="內文" style:family="paragraph">
      <style:paragraph-properties fo:text-align="justify"/>
      <style:text-properties style:font-name="標楷體" style:font-name-asian="標楷體" fo:color="#000000" fo:font-size="14pt" style:font-size-asian="14pt"/>
    </style:style>
    <style:style style:name="P1635" style:parent-style-name="內文" style:family="paragraph">
      <style:paragraph-properties fo:text-align="justify"/>
      <style:text-properties style:font-name="標楷體" style:font-name-asian="標楷體" fo:color="#000000" fo:font-size="14pt" style:font-size-asian="14pt"/>
    </style:style>
    <style:style style:name="P1636" style:parent-style-name="內文" style:family="paragraph">
      <style:paragraph-properties fo:text-align="justify"/>
      <style:text-properties style:font-name="標楷體" style:font-name-asian="標楷體" fo:color="#000000" fo:font-size="14pt" style:font-size-asian="14pt"/>
    </style:style>
    <style:style style:name="P1637" style:parent-style-name="內文" style:family="paragraph">
      <style:paragraph-properties fo:text-align="justify"/>
      <style:text-properties style:font-name="標楷體" style:font-name-asian="標楷體" fo:color="#000000" fo:font-size="14pt" style:font-size-asian="14pt"/>
    </style:style>
    <style:style style:name="P1638" style:parent-style-name="內文" style:family="paragraph">
      <style:paragraph-properties fo:text-align="justify"/>
      <style:text-properties style:font-name="標楷體" style:font-name-asian="標楷體" fo:color="#000000" fo:font-size="14pt" style:font-size-asian="14pt"/>
    </style:style>
    <style:style style:name="P1639" style:parent-style-name="內文" style:family="paragraph">
      <style:paragraph-properties fo:text-align="justify"/>
      <style:text-properties style:font-name="標楷體" style:font-name-asian="標楷體" fo:color="#000000" fo:font-size="14pt" style:font-size-asian="14pt"/>
    </style:style>
    <style:style style:name="P1640" style:parent-style-name="內文" style:family="paragraph">
      <style:paragraph-properties fo:text-align="justify"/>
      <style:text-properties style:font-name="標楷體" style:font-name-asian="標楷體" fo:color="#000000" fo:font-size="14pt" style:font-size-asian="14pt"/>
    </style:style>
    <style:style style:name="P1641" style:parent-style-name="內文" style:family="paragraph">
      <style:paragraph-properties fo:text-align="justify"/>
      <style:text-properties style:font-name="標楷體" style:font-name-asian="標楷體" fo:color="#000000" fo:font-size="14pt" style:font-size-asian="14pt"/>
    </style:style>
    <style:style style:name="P1642" style:parent-style-name="內文" style:family="paragraph">
      <style:paragraph-properties fo:text-align="justify"/>
      <style:text-properties style:font-name="標楷體" style:font-name-asian="標楷體" fo:color="#000000" fo:font-size="14pt" style:font-size-asian="14pt"/>
    </style:style>
    <style:style style:name="P1643" style:parent-style-name="內文" style:family="paragraph">
      <style:paragraph-properties fo:text-align="justify"/>
      <style:text-properties style:font-name="標楷體" style:font-name-asian="標楷體" fo:color="#000000" fo:font-size="14pt" style:font-size-asian="14pt"/>
    </style:style>
    <style:style style:name="P1644" style:parent-style-name="內文" style:family="paragraph">
      <style:paragraph-properties fo:text-align="justify"/>
      <style:text-properties style:font-name="標楷體" style:font-name-asian="標楷體" fo:color="#000000" fo:font-size="14pt" style:font-size-asian="14pt"/>
    </style:style>
    <style:style style:name="P1645" style:parent-style-name="內文" style:family="paragraph">
      <style:paragraph-properties fo:text-align="justify"/>
      <style:text-properties style:font-name="標楷體" style:font-name-asian="標楷體" fo:color="#000000" fo:font-size="14pt" style:font-size-asian="14pt"/>
    </style:style>
    <style:style style:name="P1646" style:parent-style-name="內文" style:family="paragraph">
      <style:paragraph-properties fo:text-align="justify"/>
      <style:text-properties style:font-name="標楷體" style:font-name-asian="標楷體" fo:color="#000000" fo:font-size="14pt" style:font-size-asian="14pt"/>
    </style:style>
    <style:style style:name="P1647" style:parent-style-name="內文" style:family="paragraph">
      <style:paragraph-properties fo:text-align="justify"/>
      <style:text-properties style:font-name="標楷體" style:font-name-asian="標楷體" fo:color="#000000" fo:font-size="14pt" style:font-size-asian="14pt"/>
    </style:style>
    <style:style style:name="P1648" style:parent-style-name="內文" style:family="paragraph">
      <style:paragraph-properties fo:text-align="justify"/>
      <style:text-properties style:font-name="標楷體" style:font-name-asian="標楷體" fo:color="#000000" fo:font-size="14pt" style:font-size-asian="14pt"/>
    </style:style>
    <style:style style:name="P1649" style:parent-style-name="內文" style:family="paragraph">
      <style:paragraph-properties fo:text-align="justify"/>
      <style:text-properties style:font-name="標楷體" style:font-name-asian="標楷體" fo:color="#000000" fo:font-size="14pt" style:font-size-asian="14pt"/>
    </style:style>
    <style:style style:name="P1650" style:parent-style-name="內文" style:family="paragraph">
      <style:paragraph-properties fo:text-align="justify"/>
      <style:text-properties style:font-name="標楷體" style:font-name-asian="標楷體" fo:color="#000000" fo:font-size="14pt" style:font-size-asian="14pt"/>
    </style:style>
    <style:style style:name="P1651" style:parent-style-name="內文" style:family="paragraph">
      <style:paragraph-properties fo:text-align="justify"/>
      <style:text-properties style:font-name="標楷體" style:font-name-asian="標楷體" fo:color="#000000" fo:font-size="14pt" style:font-size-asian="14pt"/>
    </style:style>
    <style:style style:name="P1652" style:parent-style-name="內文" style:family="paragraph">
      <style:paragraph-properties fo:text-align="justify"/>
      <style:text-properties style:font-name="標楷體" style:font-name-asian="標楷體" fo:color="#000000" fo:font-size="14pt" style:font-size-asian="14pt"/>
    </style:style>
    <style:style style:name="P1653" style:parent-style-name="內文" style:family="paragraph">
      <style:paragraph-properties fo:text-align="justify"/>
      <style:text-properties style:font-name="標楷體" style:font-name-asian="標楷體" fo:color="#000000" fo:font-size="14pt" style:font-size-asian="14pt"/>
    </style:style>
    <style:style style:name="P1654" style:parent-style-name="內文" style:family="paragraph">
      <style:paragraph-properties fo:text-align="justify"/>
      <style:text-properties style:font-name="標楷體" style:font-name-asian="標楷體" fo:color="#000000" fo:font-size="14pt" style:font-size-asian="14pt"/>
    </style:style>
    <style:style style:name="P1655" style:parent-style-name="內文" style:family="paragraph">
      <style:paragraph-properties fo:text-align="justify"/>
      <style:text-properties style:font-name="標楷體" style:font-name-asian="標楷體" fo:color="#000000" fo:font-size="14pt" style:font-size-asian="14pt"/>
    </style:style>
    <style:style style:name="P1656" style:parent-style-name="內文" style:family="paragraph">
      <style:paragraph-properties fo:text-align="justify"/>
      <style:text-properties style:font-name="標楷體" style:font-name-asian="標楷體" fo:color="#000000" fo:font-size="14pt" style:font-size-asian="14pt"/>
    </style:style>
    <style:style style:name="P1657" style:parent-style-name="內文" style:family="paragraph">
      <style:paragraph-properties fo:text-align="justify"/>
      <style:text-properties style:font-name="標楷體" style:font-name-asian="標楷體" fo:color="#000000" fo:font-size="14pt" style:font-size-asian="14pt"/>
    </style:style>
    <style:style style:name="P1658" style:parent-style-name="內文" style:family="paragraph">
      <style:paragraph-properties fo:text-align="justify"/>
      <style:text-properties style:font-name="標楷體" style:font-name-asian="標楷體" fo:color="#000000" fo:font-size="14pt" style:font-size-asian="14pt"/>
    </style:style>
    <style:style style:name="P1659" style:parent-style-name="內文" style:family="paragraph">
      <style:paragraph-properties fo:text-align="justify"/>
      <style:text-properties style:font-name="標楷體" style:font-name-asian="標楷體" fo:color="#000000" fo:font-size="14pt" style:font-size-asian="14pt"/>
    </style:style>
    <style:style style:name="P1660" style:parent-style-name="內文" style:family="paragraph">
      <style:paragraph-properties fo:text-align="justify"/>
      <style:text-properties style:font-name="標楷體" style:font-name-asian="標楷體" fo:color="#000000" fo:font-size="14pt" style:font-size-asian="14pt"/>
    </style:style>
    <style:style style:name="P1661" style:parent-style-name="內文" style:family="paragraph">
      <style:paragraph-properties fo:text-align="justify"/>
      <style:text-properties style:font-name="標楷體" style:font-name-asian="標楷體" fo:color="#000000" fo:font-size="14pt" style:font-size-asian="14pt"/>
    </style:style>
    <style:style style:name="P1662" style:parent-style-name="內文" style:family="paragraph">
      <style:paragraph-properties fo:text-align="justify"/>
      <style:text-properties style:font-name="標楷體" style:font-name-asian="標楷體" fo:color="#000000" fo:font-size="14pt" style:font-size-asian="14pt"/>
    </style:style>
    <style:style style:name="P1663" style:parent-style-name="內文" style:family="paragraph">
      <style:paragraph-properties fo:text-align="justify"/>
      <style:text-properties style:font-name="標楷體" style:font-name-asian="標楷體" fo:color="#000000" fo:font-size="14pt" style:font-size-asian="14pt"/>
    </style:style>
    <style:style style:name="P1664" style:parent-style-name="內文" style:family="paragraph">
      <style:paragraph-properties fo:text-align="justify"/>
      <style:text-properties style:font-name="標楷體" style:font-name-asian="標楷體" fo:color="#000000" fo:font-size="14pt" style:font-size-asian="14pt"/>
    </style:style>
    <style:style style:name="P1665" style:parent-style-name="內文" style:family="paragraph">
      <style:paragraph-properties fo:text-align="justify"/>
      <style:text-properties style:font-name="標楷體" style:font-name-asian="標楷體" fo:color="#000000" fo:font-size="14pt" style:font-size-asian="14pt"/>
    </style:style>
    <style:style style:name="P1666" style:parent-style-name="內文" style:family="paragraph">
      <style:paragraph-properties fo:text-align="justify"/>
      <style:text-properties style:font-name="標楷體" style:font-name-asian="標楷體" fo:color="#000000" fo:font-size="14pt" style:font-size-asian="14pt"/>
    </style:style>
    <style:style style:name="P1667" style:parent-style-name="內文" style:family="paragraph">
      <style:paragraph-properties fo:text-align="justify"/>
      <style:text-properties style:font-name="標楷體" style:font-name-asian="標楷體" fo:color="#000000" fo:font-size="14pt" style:font-size-asian="14pt"/>
    </style:style>
    <style:style style:name="P1668" style:parent-style-name="內文" style:family="paragraph">
      <style:paragraph-properties fo:text-align="justify"/>
      <style:text-properties style:font-name="標楷體" style:font-name-asian="標楷體" fo:color="#000000" fo:font-size="14pt" style:font-size-asian="14pt"/>
    </style:style>
    <style:style style:name="P1669" style:parent-style-name="內文" style:family="paragraph">
      <style:paragraph-properties fo:text-align="justify"/>
      <style:text-properties style:font-name="標楷體" style:font-name-asian="標楷體" fo:color="#000000" fo:font-size="14pt" style:font-size-asian="14pt"/>
    </style:style>
    <style:style style:name="P1670" style:parent-style-name="內文" style:family="paragraph">
      <style:paragraph-properties fo:text-align="justify"/>
      <style:text-properties style:font-name="標楷體" style:font-name-asian="標楷體" fo:color="#000000" fo:font-size="14pt" style:font-size-asian="14pt"/>
    </style:style>
    <style:style style:name="P1671" style:parent-style-name="內文" style:family="paragraph">
      <style:paragraph-properties fo:text-align="justify"/>
      <style:text-properties style:font-name="標楷體" style:font-name-asian="標楷體" fo:color="#000000" fo:font-size="14pt" style:font-size-asian="14pt"/>
    </style:style>
    <style:style style:name="P1672" style:parent-style-name="內文" style:family="paragraph">
      <style:paragraph-properties fo:text-align="justify"/>
      <style:text-properties style:font-name="標楷體" style:font-name-asian="標楷體" fo:color="#000000" fo:font-size="14pt" style:font-size-asian="14pt"/>
    </style:style>
    <style:style style:name="P1673" style:parent-style-name="內文" style:family="paragraph">
      <style:paragraph-properties fo:text-align="justify"/>
      <style:text-properties style:font-name="標楷體" style:font-name-asian="標楷體" fo:color="#000000" fo:font-size="14pt" style:font-size-asian="14pt"/>
    </style:style>
    <style:style style:name="P1674" style:parent-style-name="內文" style:family="paragraph">
      <style:paragraph-properties fo:text-align="justify"/>
      <style:text-properties style:font-name="標楷體" style:font-name-asian="標楷體" fo:color="#000000" fo:font-size="14pt" style:font-size-asian="14pt"/>
    </style:style>
    <style:style style:name="P1675" style:parent-style-name="內文" style:family="paragraph">
      <style:paragraph-properties fo:text-align="justify"/>
      <style:text-properties style:font-name="標楷體" style:font-name-asian="標楷體" fo:color="#000000" fo:font-size="14pt" style:font-size-asian="14pt"/>
    </style:style>
    <style:style style:name="P1676" style:parent-style-name="內文" style:family="paragraph">
      <style:paragraph-properties fo:text-align="justify"/>
      <style:text-properties style:font-name="標楷體" style:font-name-asian="標楷體" fo:color="#000000" fo:font-size="14pt" style:font-size-asian="14pt"/>
    </style:style>
    <style:style style:name="P1677" style:parent-style-name="內文" style:family="paragraph">
      <style:paragraph-properties fo:text-align="justify"/>
      <style:text-properties style:font-name="標楷體" style:font-name-asian="標楷體" fo:color="#000000" fo:font-size="14pt" style:font-size-asian="14pt"/>
    </style:style>
    <style:style style:name="P1678" style:parent-style-name="內文" style:family="paragraph">
      <style:paragraph-properties fo:text-align="justify"/>
      <style:text-properties style:font-name="標楷體" style:font-name-asian="標楷體" fo:color="#000000" fo:font-size="14pt" style:font-size-asian="14pt"/>
    </style:style>
    <style:style style:name="P1679" style:parent-style-name="內文" style:family="paragraph">
      <style:paragraph-properties fo:text-align="justify"/>
      <style:text-properties style:font-name="標楷體" style:font-name-asian="標楷體" fo:color="#000000" fo:font-size="14pt" style:font-size-asian="14pt"/>
    </style:style>
    <style:style style:name="P1680" style:parent-style-name="內文" style:family="paragraph">
      <style:paragraph-properties fo:text-align="justify"/>
      <style:text-properties style:font-name="標楷體" style:font-name-asian="標楷體" fo:color="#000000" fo:font-size="14pt" style:font-size-asian="14pt"/>
    </style:style>
    <style:style style:name="P1681" style:parent-style-name="內文" style:family="paragraph">
      <style:paragraph-properties fo:text-align="justify"/>
      <style:text-properties style:font-name="標楷體" style:font-name-asian="標楷體" fo:color="#000000" fo:font-size="14pt" style:font-size-asian="14pt"/>
    </style:style>
    <style:style style:name="P1682" style:parent-style-name="內文" style:family="paragraph">
      <style:paragraph-properties fo:text-align="justify"/>
      <style:text-properties style:font-name="標楷體" style:font-name-asian="標楷體" fo:color="#000000" fo:font-size="14pt" style:font-size-asian="14pt"/>
    </style:style>
    <style:style style:name="P1683" style:parent-style-name="內文" style:family="paragraph">
      <style:paragraph-properties fo:text-align="justify"/>
      <style:text-properties style:font-name="標楷體" style:font-name-asian="標楷體" fo:color="#000000" fo:font-size="14pt" style:font-size-asian="14pt"/>
    </style:style>
    <style:style style:name="P1684" style:parent-style-name="內文" style:family="paragraph">
      <style:paragraph-properties fo:text-align="justify"/>
      <style:text-properties style:font-name="標楷體" style:font-name-asian="標楷體" fo:color="#000000" fo:font-size="14pt" style:font-size-asian="14pt"/>
    </style:style>
    <style:style style:name="P1685" style:parent-style-name="內文" style:family="paragraph">
      <style:paragraph-properties fo:text-align="justify"/>
      <style:text-properties style:font-name="標楷體" style:font-name-asian="標楷體" fo:color="#000000" fo:font-size="14pt" style:font-size-asian="14pt"/>
    </style:style>
    <style:style style:name="P1686" style:parent-style-name="內文" style:family="paragraph">
      <style:paragraph-properties fo:text-align="justify"/>
      <style:text-properties style:font-name="標楷體" style:font-name-asian="標楷體" fo:color="#000000" fo:font-size="14pt" style:font-size-asian="14pt"/>
    </style:style>
    <style:style style:name="P1687" style:parent-style-name="內文" style:family="paragraph">
      <style:paragraph-properties fo:text-align="justify"/>
      <style:text-properties style:font-name="標楷體" style:font-name-asian="標楷體" fo:color="#000000" fo:font-size="14pt" style:font-size-asian="14pt"/>
    </style:style>
    <style:style style:name="P1688" style:parent-style-name="內文" style:family="paragraph">
      <style:paragraph-properties fo:text-align="justify"/>
      <style:text-properties style:font-name="標楷體" style:font-name-asian="標楷體" fo:color="#000000" fo:font-size="14pt" style:font-size-asian="14pt"/>
    </style:style>
    <style:style style:name="P1689" style:parent-style-name="內文" style:family="paragraph">
      <style:paragraph-properties fo:text-align="justify"/>
      <style:text-properties style:font-name="標楷體" style:font-name-asian="標楷體" fo:color="#000000" fo:font-size="14pt" style:font-size-asian="14pt"/>
    </style:style>
    <style:style style:name="P1690" style:parent-style-name="內文" style:family="paragraph">
      <style:paragraph-properties fo:text-align="justify"/>
      <style:text-properties style:font-name="標楷體" style:font-name-asian="標楷體" fo:color="#000000" fo:font-size="14pt" style:font-size-asian="14pt"/>
    </style:style>
    <style:style style:name="P1691" style:parent-style-name="內文" style:family="paragraph">
      <style:paragraph-properties fo:text-align="justify"/>
      <style:text-properties style:font-name="標楷體" style:font-name-asian="標楷體" fo:color="#000000" fo:font-size="14pt" style:font-size-asian="14pt"/>
    </style:style>
    <style:style style:name="P1692" style:parent-style-name="內文" style:family="paragraph">
      <style:paragraph-properties fo:text-align="justify"/>
      <style:text-properties style:font-name="標楷體" style:font-name-asian="標楷體" fo:color="#000000" fo:font-size="14pt" style:font-size-asian="14pt"/>
    </style:style>
    <style:style style:name="P1693" style:parent-style-name="內文" style:family="paragraph">
      <style:paragraph-properties fo:text-align="justify"/>
      <style:text-properties style:font-name="標楷體" style:font-name-asian="標楷體" fo:color="#000000" fo:font-size="14pt" style:font-size-asian="14pt"/>
    </style:style>
    <style:style style:name="P1694" style:parent-style-name="內文" style:family="paragraph">
      <style:paragraph-properties fo:text-align="justify"/>
      <style:text-properties style:font-name="標楷體" style:font-name-asian="標楷體" fo:color="#000000" fo:font-size="14pt" style:font-size-asian="14pt"/>
    </style:style>
    <style:style style:name="P1695" style:parent-style-name="內文" style:family="paragraph">
      <style:paragraph-properties fo:text-align="justify"/>
      <style:text-properties style:font-name="標楷體" style:font-name-asian="標楷體" fo:color="#000000" fo:font-size="14pt" style:font-size-asian="14pt"/>
    </style:style>
    <style:style style:name="P1696" style:parent-style-name="內文" style:family="paragraph">
      <style:paragraph-properties fo:text-align="justify"/>
      <style:text-properties style:font-name="標楷體" style:font-name-asian="標楷體" fo:color="#000000" fo:font-size="14pt" style:font-size-asian="14pt"/>
    </style:style>
    <style:style style:name="P1697" style:parent-style-name="內文" style:family="paragraph">
      <style:paragraph-properties fo:text-align="justify"/>
      <style:text-properties style:font-name="標楷體" style:font-name-asian="標楷體" fo:color="#000000" fo:font-size="14pt" style:font-size-asian="14pt"/>
    </style:style>
    <style:style style:name="P1698" style:parent-style-name="內文" style:family="paragraph">
      <style:paragraph-properties fo:text-align="justify"/>
      <style:text-properties style:font-name="標楷體" style:font-name-asian="標楷體" fo:color="#000000" fo:font-size="14pt" style:font-size-asian="14pt"/>
    </style:style>
    <style:style style:name="P1699" style:parent-style-name="內文" style:family="paragraph">
      <style:paragraph-properties fo:text-align="justify"/>
      <style:text-properties style:font-name="標楷體" style:font-name-asian="標楷體" fo:color="#000000" fo:font-size="14pt" style:font-size-asian="14pt"/>
    </style:style>
    <style:style style:name="P1700" style:parent-style-name="內文" style:family="paragraph">
      <style:paragraph-properties fo:text-align="justify"/>
      <style:text-properties style:font-name="標楷體" style:font-name-asian="標楷體" fo:color="#000000" fo:font-size="14pt" style:font-size-asian="14pt"/>
    </style:style>
    <style:style style:name="P1701" style:parent-style-name="內文" style:family="paragraph">
      <style:paragraph-properties fo:text-align="justify"/>
      <style:text-properties style:font-name="標楷體" style:font-name-asian="標楷體" fo:color="#000000" fo:font-size="14pt" style:font-size-asian="14pt"/>
    </style:style>
    <style:style style:name="P1702" style:parent-style-name="內文" style:family="paragraph">
      <style:paragraph-properties fo:text-align="justify"/>
      <style:text-properties style:font-name="標楷體" style:font-name-asian="標楷體" fo:color="#000000" fo:font-size="14pt" style:font-size-asian="14pt"/>
    </style:style>
    <style:style style:name="P1703" style:parent-style-name="內文" style:family="paragraph">
      <style:paragraph-properties fo:text-align="justify"/>
      <style:text-properties style:font-name="標楷體" style:font-name-asian="標楷體" fo:color="#000000" fo:font-size="14pt" style:font-size-asian="14pt"/>
    </style:style>
    <style:style style:name="P1704" style:parent-style-name="內文" style:family="paragraph">
      <style:paragraph-properties fo:text-align="justify"/>
      <style:text-properties style:font-name="標楷體" style:font-name-asian="標楷體" fo:color="#000000" fo:font-size="14pt" style:font-size-asian="14pt"/>
    </style:style>
    <style:style style:name="P1705" style:parent-style-name="內文" style:family="paragraph">
      <style:paragraph-properties fo:text-align="justify"/>
      <style:text-properties style:font-name="標楷體" style:font-name-asian="標楷體" fo:color="#000000" fo:font-size="14pt" style:font-size-asian="14pt"/>
    </style:style>
    <style:style style:name="P1706" style:parent-style-name="內文" style:family="paragraph">
      <style:paragraph-properties fo:text-align="justify"/>
      <style:text-properties style:font-name="標楷體" style:font-name-asian="標楷體" fo:color="#000000" fo:font-size="14pt" style:font-size-asian="14pt"/>
    </style:style>
    <style:style style:name="P1707" style:parent-style-name="內文" style:family="paragraph">
      <style:paragraph-properties fo:text-align="justify"/>
      <style:text-properties style:font-name="標楷體" style:font-name-asian="標楷體" fo:color="#000000" fo:font-size="14pt" style:font-size-asian="14pt"/>
    </style:style>
    <style:style style:name="P1708" style:parent-style-name="內文" style:family="paragraph">
      <style:paragraph-properties fo:text-align="justify"/>
      <style:text-properties style:font-name="標楷體" style:font-name-asian="標楷體" fo:color="#000000" fo:font-size="14pt" style:font-size-asian="14pt"/>
    </style:style>
    <style:style style:name="P1709" style:parent-style-name="內文" style:family="paragraph">
      <style:paragraph-properties fo:text-align="justify"/>
      <style:text-properties style:font-name="標楷體" style:font-name-asian="標楷體" fo:color="#000000" fo:font-size="14pt" style:font-size-asian="14pt"/>
    </style:style>
    <style:style style:name="P1710" style:parent-style-name="內文" style:family="paragraph">
      <style:paragraph-properties fo:text-align="justify"/>
      <style:text-properties style:font-name="標楷體" style:font-name-asian="標楷體" fo:color="#000000" fo:font-size="14pt" style:font-size-asian="14pt"/>
    </style:style>
    <style:style style:name="P1711" style:parent-style-name="內文" style:family="paragraph">
      <style:paragraph-properties fo:text-align="justify"/>
      <style:text-properties style:font-name="標楷體" style:font-name-asian="標楷體" fo:color="#000000" fo:font-size="14pt" style:font-size-asian="14pt"/>
    </style:style>
    <style:style style:name="P1712" style:parent-style-name="內文" style:family="paragraph">
      <style:paragraph-properties fo:text-align="justify"/>
      <style:text-properties style:font-name="標楷體" style:font-name-asian="標楷體" fo:color="#000000" fo:font-size="14pt" style:font-size-asian="14pt"/>
    </style:style>
    <style:style style:name="P1713" style:parent-style-name="內文" style:family="paragraph">
      <style:paragraph-properties fo:text-align="justify"/>
      <style:text-properties style:font-name="標楷體" style:font-name-asian="標楷體" fo:color="#000000" fo:font-size="14pt" style:font-size-asian="14pt"/>
    </style:style>
    <style:style style:name="P1714" style:parent-style-name="內文" style:family="paragraph">
      <style:paragraph-properties fo:text-align="justify"/>
      <style:text-properties style:font-name="標楷體" style:font-name-asian="標楷體" fo:color="#000000" fo:font-size="14pt" style:font-size-asian="14pt"/>
    </style:style>
    <style:style style:name="P1715" style:parent-style-name="內文" style:family="paragraph">
      <style:paragraph-properties fo:text-align="justify"/>
      <style:text-properties style:font-name="標楷體" style:font-name-asian="標楷體" fo:color="#000000" fo:font-size="14pt" style:font-size-asian="14pt"/>
    </style:style>
    <style:style style:name="P1716" style:parent-style-name="內文" style:family="paragraph">
      <style:paragraph-properties fo:text-align="justify"/>
      <style:text-properties style:font-name="標楷體" style:font-name-asian="標楷體" fo:color="#000000" fo:font-size="14pt" style:font-size-asian="14pt"/>
    </style:style>
    <style:style style:name="P1717" style:parent-style-name="內文" style:family="paragraph">
      <style:paragraph-properties fo:text-align="justify"/>
      <style:text-properties style:font-name="標楷體" style:font-name-asian="標楷體" fo:color="#000000" fo:font-size="14pt" style:font-size-asian="14pt"/>
    </style:style>
    <style:style style:name="P1718" style:parent-style-name="內文" style:family="paragraph">
      <style:paragraph-properties fo:text-align="justify"/>
      <style:text-properties style:font-name="標楷體" style:font-name-asian="標楷體" fo:color="#000000" fo:font-size="14pt" style:font-size-asian="14pt"/>
    </style:style>
    <style:style style:name="P1719" style:parent-style-name="內文" style:family="paragraph">
      <style:paragraph-properties fo:text-align="justify"/>
      <style:text-properties style:font-name="標楷體" style:font-name-asian="標楷體" fo:color="#000000" fo:font-size="14pt" style:font-size-asian="14pt"/>
    </style:style>
    <style:style style:name="P1720" style:parent-style-name="內文" style:family="paragraph">
      <style:paragraph-properties fo:text-align="justify"/>
      <style:text-properties style:font-name="標楷體" style:font-name-asian="標楷體" fo:color="#000000" fo:font-size="14pt" style:font-size-asian="14pt"/>
    </style:style>
    <style:style style:name="P1721" style:parent-style-name="內文" style:family="paragraph">
      <style:paragraph-properties fo:text-align="justify"/>
      <style:text-properties style:font-name="標楷體" style:font-name-asian="標楷體" fo:color="#000000" fo:font-size="14pt" style:font-size-asian="14pt"/>
    </style:style>
    <style:style style:name="P1722" style:parent-style-name="內文" style:family="paragraph">
      <style:paragraph-properties fo:text-align="justify"/>
      <style:text-properties style:font-name="標楷體" style:font-name-asian="標楷體" fo:color="#000000" fo:font-size="14pt" style:font-size-asian="14pt"/>
    </style:style>
    <style:style style:name="P1723" style:parent-style-name="內文" style:family="paragraph">
      <style:paragraph-properties fo:text-align="justify"/>
      <style:text-properties style:font-name="標楷體" style:font-name-asian="標楷體" fo:color="#000000" fo:font-size="14pt" style:font-size-asian="14pt"/>
    </style:style>
    <style:style style:name="P1724" style:parent-style-name="內文" style:family="paragraph">
      <style:paragraph-properties fo:text-align="justify"/>
      <style:text-properties style:font-name="標楷體" style:font-name-asian="標楷體" fo:color="#000000" fo:font-size="14pt" style:font-size-asian="14pt"/>
    </style:style>
    <style:style style:name="P1725" style:parent-style-name="內文" style:family="paragraph">
      <style:paragraph-properties fo:text-align="justify"/>
      <style:text-properties style:font-name="標楷體" style:font-name-asian="標楷體" fo:color="#000000" fo:font-size="14pt" style:font-size-asian="14pt"/>
    </style:style>
    <style:style style:name="P1726" style:parent-style-name="內文" style:family="paragraph">
      <style:paragraph-properties fo:text-align="justify"/>
      <style:text-properties style:font-name="標楷體" style:font-name-asian="標楷體" fo:color="#000000" fo:font-size="14pt" style:font-size-asian="14pt"/>
    </style:style>
    <style:style style:name="P1727" style:parent-style-name="內文" style:family="paragraph">
      <style:paragraph-properties fo:text-align="justify"/>
      <style:text-properties style:font-name="標楷體" style:font-name-asian="標楷體" fo:color="#000000" fo:font-size="14pt" style:font-size-asian="14pt"/>
    </style:style>
    <style:style style:name="P1728" style:parent-style-name="內文" style:family="paragraph">
      <style:paragraph-properties fo:text-align="justify"/>
      <style:text-properties style:font-name="標楷體" style:font-name-asian="標楷體" fo:color="#000000" fo:font-size="14pt" style:font-size-asian="14pt"/>
    </style:style>
    <style:style style:name="P1729" style:parent-style-name="內文" style:family="paragraph">
      <style:paragraph-properties fo:text-align="justify"/>
      <style:text-properties style:font-name="標楷體" style:font-name-asian="標楷體" fo:color="#000000" fo:font-size="14pt" style:font-size-asian="14pt"/>
    </style:style>
    <style:style style:name="P1730" style:parent-style-name="內文" style:family="paragraph">
      <style:paragraph-properties fo:text-align="justify"/>
      <style:text-properties style:font-name="標楷體" style:font-name-asian="標楷體" fo:color="#000000" fo:font-size="14pt" style:font-size-asian="14pt"/>
    </style:style>
    <style:style style:name="P1731" style:parent-style-name="內文" style:family="paragraph">
      <style:paragraph-properties fo:text-align="justify"/>
      <style:text-properties style:font-name="標楷體" style:font-name-asian="標楷體" fo:color="#000000" fo:font-size="14pt" style:font-size-asian="14pt"/>
    </style:style>
    <style:style style:name="P1732" style:parent-style-name="內文" style:family="paragraph">
      <style:paragraph-properties fo:text-align="justify"/>
      <style:text-properties style:font-name="標楷體" style:font-name-asian="標楷體" fo:color="#000000" fo:font-size="14pt" style:font-size-asian="14pt"/>
    </style:style>
    <style:style style:name="P1733" style:parent-style-name="內文" style:family="paragraph">
      <style:paragraph-properties fo:text-align="justify"/>
      <style:text-properties style:font-name="標楷體" style:font-name-asian="標楷體" fo:color="#000000" fo:font-size="14pt" style:font-size-asian="14pt"/>
    </style:style>
    <style:style style:name="P1734" style:parent-style-name="內文" style:family="paragraph">
      <style:paragraph-properties fo:text-align="justify"/>
      <style:text-properties style:font-name="標楷體" style:font-name-asian="標楷體" fo:color="#000000" fo:font-size="14pt" style:font-size-asian="14pt"/>
    </style:style>
    <style:style style:name="P1735" style:parent-style-name="內文" style:family="paragraph">
      <style:paragraph-properties fo:text-align="justify"/>
      <style:text-properties style:font-name="標楷體" style:font-name-asian="標楷體" fo:color="#000000" fo:font-size="14pt" style:font-size-asian="14pt"/>
    </style:style>
    <style:style style:name="P1736" style:parent-style-name="內文" style:family="paragraph">
      <style:paragraph-properties fo:text-align="justify"/>
      <style:text-properties style:font-name="標楷體" style:font-name-asian="標楷體" fo:color="#000000" fo:font-size="14pt" style:font-size-asian="14pt"/>
    </style:style>
    <style:style style:name="P1737" style:parent-style-name="內文" style:family="paragraph">
      <style:paragraph-properties fo:text-align="justify"/>
      <style:text-properties style:font-name="標楷體" style:font-name-asian="標楷體" fo:color="#000000" fo:font-size="14pt" style:font-size-asian="14pt"/>
    </style:style>
    <style:style style:name="P1738" style:parent-style-name="內文" style:family="paragraph">
      <style:paragraph-properties fo:text-align="justify"/>
      <style:text-properties style:font-name="標楷體" style:font-name-asian="標楷體" fo:color="#000000" fo:font-size="14pt" style:font-size-asian="14pt"/>
    </style:style>
    <style:style style:name="P1739" style:parent-style-name="內文" style:family="paragraph">
      <style:paragraph-properties fo:text-align="justify"/>
      <style:text-properties style:font-name="標楷體" style:font-name-asian="標楷體" fo:color="#000000" fo:font-size="14pt" style:font-size-asian="14pt"/>
    </style:style>
    <style:style style:name="P1740" style:parent-style-name="內文" style:family="paragraph">
      <style:paragraph-properties fo:text-align="justify"/>
      <style:text-properties style:font-name="標楷體" style:font-name-asian="標楷體" fo:color="#000000" fo:font-size="14pt" style:font-size-asian="14pt"/>
    </style:style>
    <style:style style:name="P1741" style:parent-style-name="內文" style:family="paragraph">
      <style:paragraph-properties fo:text-align="justify"/>
      <style:text-properties style:font-name="標楷體" style:font-name-asian="標楷體" fo:color="#000000" fo:font-size="14pt" style:font-size-asian="14pt"/>
    </style:style>
    <style:style style:name="P1742" style:parent-style-name="內文" style:family="paragraph">
      <style:paragraph-properties fo:text-align="justify"/>
      <style:text-properties style:font-name="標楷體" style:font-name-asian="標楷體" fo:color="#000000" fo:font-size="14pt" style:font-size-asian="14pt"/>
    </style:style>
    <style:style style:name="P1743" style:parent-style-name="內文" style:family="paragraph">
      <style:paragraph-properties fo:text-align="justify"/>
      <style:text-properties style:font-name="標楷體" style:font-name-asian="標楷體" fo:color="#000000" fo:font-size="14pt" style:font-size-asian="14pt"/>
    </style:style>
    <style:style style:name="P1744" style:parent-style-name="內文" style:family="paragraph">
      <style:paragraph-properties fo:text-align="justify"/>
      <style:text-properties style:font-name="標楷體" style:font-name-asian="標楷體" fo:color="#000000" fo:font-size="14pt" style:font-size-asian="14pt"/>
    </style:style>
    <style:style style:name="P1745" style:parent-style-name="內文" style:family="paragraph">
      <style:paragraph-properties fo:text-align="justify"/>
      <style:text-properties style:font-name="標楷體" style:font-name-asian="標楷體" fo:color="#000000" fo:font-size="14pt" style:font-size-asian="14pt"/>
    </style:style>
    <style:style style:name="P1746" style:parent-style-name="內文" style:family="paragraph">
      <style:paragraph-properties fo:text-align="justify"/>
      <style:text-properties style:font-name="標楷體" style:font-name-asian="標楷體" fo:color="#000000" fo:font-size="14pt" style:font-size-asian="14pt"/>
    </style:style>
    <style:style style:name="P1747" style:parent-style-name="內文" style:family="paragraph">
      <style:paragraph-properties fo:text-align="justify"/>
      <style:text-properties style:font-name="標楷體" style:font-name-asian="標楷體" fo:color="#000000" fo:font-size="14pt" style:font-size-asian="14pt"/>
    </style:style>
    <style:style style:name="P1748" style:parent-style-name="內文" style:family="paragraph">
      <style:paragraph-properties fo:text-align="justify"/>
      <style:text-properties style:font-name="標楷體" style:font-name-asian="標楷體" fo:color="#000000" fo:font-size="14pt" style:font-size-asian="14pt"/>
    </style:style>
    <style:style style:name="P1749" style:parent-style-name="內文" style:family="paragraph">
      <style:paragraph-properties fo:text-align="justify"/>
      <style:text-properties style:font-name="標楷體" style:font-name-asian="標楷體" fo:color="#000000" fo:font-size="14pt" style:font-size-asian="14pt"/>
    </style:style>
    <style:style style:name="P1750" style:parent-style-name="內文" style:family="paragraph">
      <style:paragraph-properties fo:text-align="justify"/>
      <style:text-properties style:font-name="標楷體" style:font-name-asian="標楷體" fo:color="#000000" fo:font-size="14pt" style:font-size-asian="14pt"/>
    </style:style>
    <style:style style:name="P1751" style:parent-style-name="內文" style:family="paragraph">
      <style:paragraph-properties fo:text-align="justify"/>
      <style:text-properties style:font-name="標楷體" style:font-name-asian="標楷體" fo:color="#000000" fo:font-size="14pt" style:font-size-asian="14pt"/>
    </style:style>
    <style:style style:name="P1752" style:parent-style-name="內文" style:family="paragraph">
      <style:paragraph-properties fo:text-align="justify"/>
      <style:text-properties style:font-name="標楷體" style:font-name-asian="標楷體" fo:color="#000000" fo:font-size="14pt" style:font-size-asian="14pt"/>
    </style:style>
    <style:style style:name="P1753" style:parent-style-name="內文" style:family="paragraph">
      <style:paragraph-properties fo:text-align="justify"/>
      <style:text-properties style:font-name="標楷體" style:font-name-asian="標楷體" fo:color="#000000" fo:font-size="14pt" style:font-size-asian="14pt"/>
    </style:style>
    <style:style style:name="P1754" style:parent-style-name="內文" style:family="paragraph">
      <style:paragraph-properties fo:text-align="justify"/>
      <style:text-properties style:font-name="標楷體" style:font-name-asian="標楷體" fo:color="#000000" fo:font-size="14pt" style:font-size-asian="14pt"/>
    </style:style>
    <style:style style:name="P1755" style:parent-style-name="內文" style:family="paragraph">
      <style:paragraph-properties fo:text-align="justify"/>
      <style:text-properties style:font-name="標楷體" style:font-name-asian="標楷體" fo:color="#000000" fo:font-size="14pt" style:font-size-asian="14pt"/>
    </style:style>
    <style:style style:name="P1756" style:parent-style-name="內文" style:family="paragraph">
      <style:paragraph-properties fo:text-align="justify"/>
      <style:text-properties style:font-name="標楷體" style:font-name-asian="標楷體" fo:color="#000000" fo:font-size="14pt" style:font-size-asian="14pt"/>
    </style:style>
    <style:style style:name="P1757" style:parent-style-name="內文" style:family="paragraph">
      <style:paragraph-properties fo:text-align="justify"/>
      <style:text-properties style:font-name="標楷體" style:font-name-asian="標楷體" fo:color="#000000" fo:font-size="14pt" style:font-size-asian="14pt"/>
    </style:style>
    <style:style style:name="P1758" style:parent-style-name="內文" style:family="paragraph">
      <style:paragraph-properties fo:text-align="justify"/>
      <style:text-properties style:font-name="標楷體" style:font-name-asian="標楷體" fo:color="#000000" fo:font-size="14pt" style:font-size-asian="14pt"/>
    </style:style>
    <style:style style:name="P1759" style:parent-style-name="內文" style:family="paragraph">
      <style:paragraph-properties fo:text-align="justify"/>
      <style:text-properties style:font-name="標楷體" style:font-name-asian="標楷體" fo:color="#000000" fo:font-size="14pt" style:font-size-asian="14pt"/>
    </style:style>
    <style:style style:name="P1760" style:parent-style-name="內文" style:family="paragraph">
      <style:paragraph-properties fo:text-align="justify"/>
      <style:text-properties style:font-name="標楷體" style:font-name-asian="標楷體" fo:color="#000000" fo:font-size="14pt" style:font-size-asian="14pt"/>
    </style:style>
    <style:style style:name="P1761" style:parent-style-name="內文" style:family="paragraph">
      <style:paragraph-properties fo:text-align="justify"/>
      <style:text-properties style:font-name="標楷體" style:font-name-asian="標楷體" fo:color="#000000" fo:font-size="14pt" style:font-size-asian="14pt"/>
    </style:style>
    <style:style style:name="P1762" style:parent-style-name="內文" style:family="paragraph">
      <style:paragraph-properties fo:text-align="justify"/>
      <style:text-properties style:font-name="標楷體" style:font-name-asian="標楷體" fo:color="#000000" fo:font-size="14pt" style:font-size-asian="14pt"/>
    </style:style>
    <style:style style:name="P1763" style:parent-style-name="內文" style:family="paragraph">
      <style:paragraph-properties fo:text-align="justify"/>
      <style:text-properties style:font-name="標楷體" style:font-name-asian="標楷體" fo:color="#000000" fo:font-size="14pt" style:font-size-asian="14pt"/>
    </style:style>
    <style:style style:name="P1764" style:parent-style-name="內文" style:family="paragraph">
      <style:paragraph-properties fo:text-align="justify"/>
      <style:text-properties style:font-name="標楷體" style:font-name-asian="標楷體" fo:color="#000000" fo:font-size="14pt" style:font-size-asian="14pt"/>
    </style:style>
    <style:style style:name="P1765" style:parent-style-name="內文" style:family="paragraph">
      <style:paragraph-properties fo:text-align="justify"/>
      <style:text-properties style:font-name="標楷體" style:font-name-asian="標楷體" fo:color="#000000" fo:font-size="14pt" style:font-size-asian="14pt"/>
    </style:style>
    <style:style style:name="P1766" style:parent-style-name="內文" style:family="paragraph">
      <style:paragraph-properties fo:text-align="justify"/>
      <style:text-properties style:font-name="標楷體" style:font-name-asian="標楷體" fo:color="#000000" fo:font-size="14pt" style:font-size-asian="14pt"/>
    </style:style>
    <style:style style:name="P1767" style:parent-style-name="內文" style:family="paragraph">
      <style:paragraph-properties fo:text-align="justify"/>
      <style:text-properties style:font-name="標楷體" style:font-name-asian="標楷體" fo:color="#000000" fo:font-size="14pt" style:font-size-asian="14pt"/>
    </style:style>
    <style:style style:name="P1768" style:parent-style-name="內文" style:family="paragraph">
      <style:paragraph-properties fo:text-align="justify"/>
      <style:text-properties style:font-name="標楷體" style:font-name-asian="標楷體" fo:color="#000000" fo:font-size="14pt" style:font-size-asian="14pt"/>
    </style:style>
    <style:style style:name="P1769" style:parent-style-name="內文" style:family="paragraph">
      <style:paragraph-properties fo:text-align="justify"/>
      <style:text-properties style:font-name="標楷體" style:font-name-asian="標楷體" fo:color="#000000" fo:font-size="14pt" style:font-size-asian="14pt"/>
    </style:style>
    <style:style style:name="P1770" style:parent-style-name="內文" style:family="paragraph">
      <style:paragraph-properties fo:text-align="justify"/>
      <style:text-properties style:font-name="標楷體" style:font-name-asian="標楷體" fo:color="#000000" fo:font-size="14pt" style:font-size-asian="14pt"/>
    </style:style>
    <style:style style:name="P1771" style:parent-style-name="內文" style:family="paragraph">
      <style:paragraph-properties fo:text-align="justify"/>
      <style:text-properties style:font-name="標楷體" style:font-name-asian="標楷體" fo:color="#000000" fo:font-size="14pt" style:font-size-asian="14pt"/>
    </style:style>
    <style:style style:name="P1772" style:parent-style-name="內文" style:family="paragraph">
      <style:paragraph-properties fo:text-align="justify"/>
      <style:text-properties style:font-name="標楷體" style:font-name-asian="標楷體" fo:color="#000000" fo:font-size="14pt" style:font-size-asian="14pt"/>
    </style:style>
    <style:style style:name="P1773" style:parent-style-name="內文" style:family="paragraph">
      <style:paragraph-properties fo:text-align="justify"/>
      <style:text-properties style:font-name="標楷體" style:font-name-asian="標楷體" fo:color="#000000" fo:font-size="14pt" style:font-size-asian="14pt"/>
    </style:style>
    <style:style style:name="P1774" style:parent-style-name="內文" style:family="paragraph">
      <style:paragraph-properties fo:text-align="justify"/>
      <style:text-properties style:font-name="標楷體" style:font-name-asian="標楷體" fo:color="#000000" fo:font-size="14pt" style:font-size-asian="14pt"/>
    </style:style>
    <style:style style:name="P1775" style:parent-style-name="內文" style:family="paragraph">
      <style:paragraph-properties fo:text-align="justify"/>
      <style:text-properties style:font-name="標楷體" style:font-name-asian="標楷體" fo:color="#000000" fo:font-size="14pt" style:font-size-asian="14pt"/>
    </style:style>
    <style:style style:name="P1776" style:parent-style-name="內文" style:family="paragraph">
      <style:paragraph-properties fo:text-align="justify"/>
      <style:text-properties style:font-name="標楷體" style:font-name-asian="標楷體" fo:color="#000000" fo:font-size="14pt" style:font-size-asian="14pt"/>
    </style:style>
    <style:style style:name="P1777" style:parent-style-name="內文" style:family="paragraph">
      <style:paragraph-properties fo:text-align="justify"/>
      <style:text-properties style:font-name="標楷體" style:font-name-asian="標楷體" fo:color="#000000" fo:font-size="14pt" style:font-size-asian="14pt"/>
    </style:style>
    <style:style style:name="P1778" style:parent-style-name="內文" style:family="paragraph">
      <style:paragraph-properties fo:text-align="justify"/>
      <style:text-properties style:font-name="標楷體" style:font-name-asian="標楷體" fo:color="#000000" fo:font-size="14pt" style:font-size-asian="14pt"/>
    </style:style>
    <style:style style:name="P1779" style:parent-style-name="內文" style:family="paragraph">
      <style:paragraph-properties fo:text-align="justify"/>
      <style:text-properties style:font-name="標楷體" style:font-name-asian="標楷體" fo:color="#000000" fo:font-size="14pt" style:font-size-asian="14pt"/>
    </style:style>
    <style:style style:name="TableCell1780" style:family="table-cell">
      <style:table-cell-properties fo:border="0.0069in solid #000000" style:writing-mode="lr-tb" fo:padding-top="0in" fo:padding-left="0.0194in" fo:padding-bottom="0in" fo:padding-right="0.0194in"/>
    </style:style>
    <style:style style:name="P1781" style:parent-style-name="內文" style:family="paragraph">
      <style:paragraph-properties fo:text-align="center" fo:line-height="0.2777in" fo:margin-left="-0.0201in" fo:text-indent="0.0013in">
        <style:tab-stops/>
      </style:paragraph-properties>
      <style:text-properties style:font-name="標楷體" style:font-name-asian="標楷體" fo:color="#000000" fo:font-size="14pt" style:font-size-asian="14pt"/>
    </style:style>
    <style:style style:name="TableCell1782" style:family="table-cell">
      <style:table-cell-properties fo:border="0.0069in solid #000000" style:writing-mode="lr-tb" fo:padding-top="0in" fo:padding-left="0.0194in" fo:padding-bottom="0in" fo:padding-right="0.0194in"/>
    </style:style>
    <style:style style:name="P1783" style:parent-style-name="內文" style:family="paragraph">
      <style:paragraph-properties fo:text-align="justify" fo:margin-left="0.1666in" fo:text-indent="-0.1666in">
        <style:tab-stops/>
      </style:paragraph-properties>
      <style:text-properties style:font-name="標楷體" style:font-name-asian="標楷體" style:font-name-complex="Calibri" fo:color="#000000"/>
    </style:style>
    <style:style style:name="P1784" style:parent-style-name="內文" style:family="paragraph">
      <style:paragraph-properties fo:text-align="justify" fo:margin-left="0.1666in" fo:text-indent="-0.1666in">
        <style:tab-stops/>
      </style:paragraph-properties>
    </style:style>
    <style:style style:name="T1785" style:parent-style-name="預設段落字型" style:family="text">
      <style:text-properties style:font-name="標楷體" style:font-name-asian="標楷體" style:font-name-complex="Calibri" fo:color="#000000"/>
    </style:style>
    <style:style style:name="T1786" style:parent-style-name="預設段落字型" style:family="text">
      <style:text-properties style:font-name="標楷體" style:font-name-asian="標楷體" style:font-name-complex="Calibri" fo:color="#000000"/>
    </style:style>
    <style:style style:name="T1787" style:parent-style-name="預設段落字型" style:family="text">
      <style:text-properties style:font-name="標楷體" style:font-name-asian="標楷體" style:font-name-complex="Calibri" fo:color="#000000"/>
    </style:style>
    <style:style style:name="T1788" style:parent-style-name="預設段落字型" style:family="text">
      <style:text-properties style:font-name="標楷體" style:font-name-asian="標楷體" style:font-name-complex="Calibri" fo:color="#000000"/>
    </style:style>
    <style:style style:name="T1789" style:parent-style-name="預設段落字型" style:family="text">
      <style:text-properties style:font-name="標楷體" style:font-name-asian="標楷體" style:font-name-complex="Calibri" fo:color="#000000"/>
    </style:style>
    <style:style style:name="T1790" style:parent-style-name="預設段落字型" style:family="text">
      <style:text-properties style:font-name="標楷體" style:font-name-asian="標楷體" style:font-name-complex="Calibri" fo:color="#000000" fo:font-size="11pt" style:font-size-asian="11pt" style:font-size-complex="11pt"/>
    </style:style>
    <style:style style:name="T1791" style:parent-style-name="預設段落字型" style:family="text">
      <style:text-properties style:font-name="標楷體" style:font-name-asian="標楷體" style:font-name-complex="Calibri" fo:color="#000000" fo:font-size="11pt" style:font-size-asian="11pt" style:font-size-complex="11pt"/>
    </style:style>
    <style:style style:name="T1792" style:parent-style-name="預設段落字型" style:family="text">
      <style:text-properties style:font-name="標楷體" style:font-name-asian="標楷體" style:font-name-complex="Calibri" fo:color="#000000" fo:font-size="11pt" style:font-size-asian="11pt" style:font-size-complex="11pt"/>
    </style:style>
    <style:style style:name="T1793" style:parent-style-name="預設段落字型" style:family="text">
      <style:text-properties style:font-name="標楷體" style:font-name-asian="標楷體" style:font-name-complex="Calibri" fo:color="#000000" fo:font-size="11pt" style:font-size-asian="11pt" style:font-size-complex="11pt"/>
    </style:style>
    <style:style style:name="T1794" style:parent-style-name="預設段落字型" style:family="text">
      <style:text-properties style:font-name="標楷體" style:font-name-asian="標楷體" style:font-name-complex="Calibri" fo:color="#000000" fo:font-size="11pt" style:font-size-asian="11pt" style:font-size-complex="11pt"/>
    </style:style>
    <style:style style:name="T1795" style:parent-style-name="預設段落字型" style:family="text">
      <style:text-properties style:font-name="標楷體" style:font-name-asian="標楷體" style:font-name-complex="Calibri" fo:color="#000000" fo:font-size="11pt" style:font-size-asian="11pt" style:font-size-complex="11pt"/>
    </style:style>
    <style:style style:name="T1796" style:parent-style-name="預設段落字型" style:family="text">
      <style:text-properties style:font-name="標楷體" style:font-name-asian="標楷體" style:font-name-complex="Calibri" fo:color="#000000" fo:font-size="11pt" style:font-size-asian="11pt" style:font-size-complex="11pt"/>
    </style:style>
    <style:style style:name="T1797" style:parent-style-name="預設段落字型" style:family="text">
      <style:text-properties style:font-name="標楷體" style:font-name-asian="標楷體" style:font-name-complex="Calibri" fo:color="#000000"/>
    </style:style>
    <style:style style:name="T1798" style:parent-style-name="預設段落字型" style:family="text">
      <style:text-properties style:font-name="標楷體" style:font-name-asian="標楷體" style:font-name-complex="Calibri" style:font-weight-complex="bold" fo:color="#000000"/>
    </style:style>
    <style:style style:name="T1799" style:parent-style-name="預設段落字型" style:family="text">
      <style:text-properties style:font-name="標楷體" style:font-name-asian="標楷體" style:font-name-complex="Calibri" fo:color="#000000"/>
    </style:style>
    <style:style style:name="P1800" style:parent-style-name="內文" style:family="paragraph">
      <style:paragraph-properties fo:text-align="justify" fo:margin-left="0.1666in" fo:text-indent="-0.1666in">
        <style:tab-stops/>
      </style:paragraph-properties>
    </style:style>
    <style:style style:name="T1801" style:parent-style-name="預設段落字型" style:family="text">
      <style:text-properties style:font-name="標楷體" style:font-name-asian="標楷體" style:font-name-complex="Calibri" fo:color="#000000"/>
    </style:style>
    <style:style style:name="T1802" style:parent-style-name="預設段落字型" style:family="text">
      <style:text-properties style:font-name="標楷體" style:font-name-asian="標楷體" style:font-name-complex="Calibri" style:font-weight-complex="bold" fo:color="#000000"/>
    </style:style>
    <style:style style:name="T1803" style:parent-style-name="預設段落字型" style:family="text">
      <style:text-properties style:font-name="標楷體" style:font-name-asian="標楷體" style:font-name-complex="Calibri" fo:color="#000000"/>
    </style:style>
    <style:style style:name="T1804" style:parent-style-name="預設段落字型" style:family="text">
      <style:text-properties style:font-name="標楷體" style:font-name-asian="標楷體" style:font-name-complex="Calibri" fo:color="#000000" fo:font-size="11pt" style:font-size-asian="11pt" style:font-size-complex="11pt"/>
    </style:style>
    <style:style style:name="T1805" style:parent-style-name="預設段落字型" style:family="text">
      <style:text-properties style:font-name="標楷體" style:font-name-asian="標楷體" style:font-name-complex="Calibri" fo:color="#000000" fo:font-size="11pt" style:font-size-asian="11pt" style:font-size-complex="11pt"/>
    </style:style>
    <style:style style:name="T1806" style:parent-style-name="預設段落字型" style:family="text">
      <style:text-properties style:font-name="標楷體" style:font-name-asian="標楷體" style:font-name-complex="Calibri" fo:color="#000000" fo:font-size="11pt" style:font-size-asian="11pt" style:font-size-complex="11pt"/>
    </style:style>
    <style:style style:name="T1807" style:parent-style-name="預設段落字型" style:family="text">
      <style:text-properties style:font-name="標楷體" style:font-name-asian="標楷體" style:font-name-complex="Calibri" fo:color="#000000" fo:font-size="11pt" style:font-size-asian="11pt" style:font-size-complex="11pt"/>
    </style:style>
    <style:style style:name="T1808" style:parent-style-name="預設段落字型" style:family="text">
      <style:text-properties style:font-name="標楷體" style:font-name-asian="標楷體" style:font-name-complex="Calibri" fo:color="#000000" fo:font-size="11pt" style:font-size-asian="11pt" style:font-size-complex="11pt"/>
    </style:style>
    <style:style style:name="T1809" style:parent-style-name="預設段落字型" style:family="text">
      <style:text-properties style:font-name="標楷體" style:font-name-asian="標楷體" style:font-name-complex="Calibri" fo:color="#000000"/>
    </style:style>
    <style:style style:name="P1810" style:parent-style-name="內文" style:family="paragraph">
      <style:paragraph-properties fo:text-align="justify" fo:margin-left="0.1666in" fo:text-indent="-0.1666in">
        <style:tab-stops/>
      </style:paragraph-properties>
    </style:style>
    <style:style style:name="T1811" style:parent-style-name="預設段落字型" style:family="text">
      <style:text-properties style:font-name="標楷體" style:font-name-asian="標楷體" style:font-name-complex="Calibri" fo:color="#000000"/>
    </style:style>
    <style:style style:name="T1812" style:parent-style-name="預設段落字型" style:family="text">
      <style:text-properties style:font-name="標楷體" style:font-name-asian="標楷體" style:font-name-complex="Calibri" fo:color="#000000" fo:font-size="11pt" style:font-size-asian="11pt" style:font-size-complex="11pt"/>
    </style:style>
    <style:style style:name="T1813" style:parent-style-name="預設段落字型" style:family="text">
      <style:text-properties style:font-name="標楷體" style:font-name-asian="標楷體" style:font-name-complex="Calibri" fo:color="#000000"/>
    </style:style>
    <style:style style:name="P1814" style:parent-style-name="內文" style:family="paragraph">
      <style:paragraph-properties fo:text-align="justify" fo:margin-left="0.1666in" fo:text-indent="-0.1666in">
        <style:tab-stops/>
      </style:paragraph-properties>
      <style:text-properties style:font-name="標楷體" style:font-name-asian="標楷體" style:font-name-complex="Calibri" fo:color="#000000"/>
    </style:style>
    <style:style style:name="P1815" style:parent-style-name="內文" style:family="paragraph">
      <style:paragraph-properties fo:text-align="justify" fo:margin-left="0.1666in" fo:text-indent="-0.1666in">
        <style:tab-stops/>
      </style:paragraph-properties>
    </style:style>
    <style:style style:name="T1816" style:parent-style-name="預設段落字型" style:family="text">
      <style:text-properties style:font-name="標楷體" style:font-name-asian="標楷體" style:font-name-complex="Calibri" fo:color="#000000"/>
    </style:style>
    <style:style style:name="T1817" style:parent-style-name="預設段落字型" style:family="text">
      <style:text-properties style:font-name="標楷體" style:font-name-asian="標楷體" style:font-name-complex="Calibri" fo:color="#000000" fo:font-size="11pt" style:font-size-asian="11pt" style:font-size-complex="11pt"/>
    </style:style>
    <style:style style:name="T1818" style:parent-style-name="預設段落字型" style:family="text">
      <style:text-properties style:font-name="標楷體" style:font-name-asian="標楷體" style:font-name-complex="Calibri" fo:color="#000000"/>
    </style:style>
    <style:style style:name="P1819" style:parent-style-name="內文" style:family="paragraph">
      <style:paragraph-properties fo:text-align="justify" fo:margin-left="0.1527in" fo:text-indent="-0.1527in">
        <style:tab-stops/>
      </style:paragraph-properties>
      <style:text-properties style:font-name="標楷體" style:font-name-asian="標楷體" fo:color="#000000" fo:font-size="11pt" style:font-size-asian="11pt" style:font-size-complex="11pt"/>
    </style:style>
    <style:style style:name="P1820" style:parent-style-name="內文" style:family="paragraph">
      <style:paragraph-properties fo:text-align="justify" fo:margin-left="0.15in" fo:text-indent="-0.15in">
        <style:tab-stops/>
      </style:paragraph-properties>
      <style:text-properties style:font-name="標楷體" style:font-name-asian="標楷體" fo:color="#000000" fo:font-size="11pt" style:font-size-asian="11pt" style:font-size-complex="11pt"/>
    </style:style>
    <style:style style:name="TableCell1821" style:family="table-cell">
      <style:table-cell-properties fo:border="0.0069in solid #000000" style:writing-mode="lr-tb" fo:padding-top="0in" fo:padding-left="0.0194in" fo:padding-bottom="0in" fo:padding-right="0.0194in"/>
    </style:style>
    <style:style style:name="P182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823" style:parent-style-name="內文" style:list-style-name="LFO6" style:family="paragraph">
      <style:paragraph-properties style:snap-to-layout-grid="false" fo:line-height="0.4861in"/>
    </style:style>
    <style:style style:name="T1824" style:parent-style-name="預設段落字型" style:family="text">
      <style:text-properties style:font-name="標楷體" style:font-name-asian="標楷體" fo:font-weight="bold" style:font-weight-asian="bold" fo:color="#000000" fo:font-size="14pt" style:font-size-asian="14pt"/>
    </style:style>
    <style:style style:name="T1825" style:parent-style-name="預設段落字型" style:family="text">
      <style:text-properties style:font-name="標楷體" style:font-name-asian="標楷體" fo:font-weight="bold" style:font-weight-asian="bold" fo:color="#FF0000" fo:font-size="14pt" style:font-size-asian="14pt"/>
    </style:style>
    <style:style style:name="T1826"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827"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828"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829" style:parent-style-name="預設段落字型" style:family="text">
      <style:text-properties style:font-name="標楷體" style:font-name-asian="標楷體" fo:font-weight="bold" style:font-weight-asian="bold" fo:color="#FF0000" fo:font-size="14pt" style:font-size-asian="14pt"/>
    </style:style>
    <style:style style:name="TableColumn1831" style:family="table-column">
      <style:table-column-properties style:column-width="0.4263in"/>
    </style:style>
    <style:style style:name="TableColumn1832" style:family="table-column">
      <style:table-column-properties style:column-width="2.0534in"/>
    </style:style>
    <style:style style:name="TableColumn1833" style:family="table-column">
      <style:table-column-properties style:column-width="1.1819in"/>
    </style:style>
    <style:style style:name="TableColumn1834" style:family="table-column">
      <style:table-column-properties style:column-width="0.7138in"/>
    </style:style>
    <style:style style:name="TableColumn1835" style:family="table-column">
      <style:table-column-properties style:column-width="2.0423in"/>
    </style:style>
    <style:style style:name="TableColumn1836" style:family="table-column">
      <style:table-column-properties style:column-width="0.9034in"/>
    </style:style>
    <style:style style:name="Table1830" style:family="table">
      <style:table-properties style:width="7.3215in" style:rel-width="99.98%" fo:margin-left="0in" table:align="left"/>
    </style:style>
    <style:style style:name="TableRow1837" style:family="table-row">
      <style:table-row-properties style:min-row-height="0.4118in"/>
    </style:style>
    <style:style style:name="TableCell1838" style:family="table-cell">
      <style:table-cell-properties fo:border="0.0069in solid #000000" style:writing-mode="lr-tb" style:vertical-align="middle" fo:padding-top="0in" fo:padding-left="0.0194in" fo:padding-bottom="0in" fo:padding-right="0.0194in"/>
    </style:style>
    <style:style style:name="P1839" style:parent-style-name="內文" style:list-style-name="LFO14" style:family="paragraph">
      <style:paragraph-properties fo:line-height="0.4861in"/>
      <style:text-properties style:font-name="標楷體" style:font-name-asian="標楷體" fo:font-size="14pt" style:font-size-asian="14pt"/>
    </style:style>
    <style:style style:name="TableCell1840" style:family="table-cell">
      <style:table-cell-properties fo:border="0.0069in solid #000000" style:writing-mode="lr-tb" fo:padding-top="0in" fo:padding-left="0.0194in" fo:padding-bottom="0in" fo:padding-right="0.0194in"/>
    </style:style>
    <style:style style:name="P1841"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1842" style:family="table-cell">
      <style:table-cell-properties fo:border="0.0069in solid #000000" style:writing-mode="lr-tb" fo:padding-top="0in" fo:padding-left="0.0194in" fo:padding-bottom="0in" fo:padding-right="0.0194in"/>
    </style:style>
    <style:style style:name="P1843" style:parent-style-name="內文" style:family="paragraph">
      <style:text-properties style:font-name="標楷體" style:font-name-asian="標楷體" fo:color="#000000" fo:font-size="14pt" style:font-size-asian="14pt" style:font-size-complex="14pt"/>
    </style:style>
    <style:style style:name="TableCell1844" style:family="table-cell">
      <style:table-cell-properties fo:border="0.0069in solid #000000" style:writing-mode="lr-tb" fo:padding-top="0in" fo:padding-left="0.0194in" fo:padding-bottom="0in" fo:padding-right="0.0194in"/>
    </style:style>
    <style:style style:name="P1845" style:parent-style-name="內文" style:family="paragraph">
      <style:paragraph-properties fo:text-align="justify"/>
      <style:text-properties style:font-name="標楷體" style:font-name-asian="標楷體" fo:color="#000000" fo:font-size="10pt" style:font-size-asian="10pt"/>
    </style:style>
    <style:style style:name="TableCell1846" style:family="table-cell">
      <style:table-cell-properties fo:border="0.0069in solid #000000" style:writing-mode="lr-tb" fo:padding-top="0in" fo:padding-left="0.0194in" fo:padding-bottom="0in" fo:padding-right="0.0194in"/>
    </style:style>
    <style:style style:name="P1847" style:parent-style-name="內文" style:family="paragraph">
      <style:paragraph-properties fo:text-align="justify" fo:margin-left="0.1388in" fo:text-indent="-0.1388in">
        <style:tab-stops/>
      </style:paragraph-properties>
      <style:text-properties style:font-name="標楷體" style:font-name-asian="標楷體" fo:color="#000000" fo:font-size="10pt" style:font-size-asian="10pt"/>
    </style:style>
    <style:style style:name="TableCell1848" style:family="table-cell">
      <style:table-cell-properties fo:border="0.0069in solid #000000" style:writing-mode="lr-tb" fo:padding-top="0in" fo:padding-left="0.0194in" fo:padding-bottom="0in" fo:padding-right="0.0194in"/>
    </style:style>
    <style:style style:name="P184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850" style:parent-style-name="內文" style:list-style-name="LFO6" style:family="paragraph">
      <style:paragraph-properties fo:line-height="0.4861in"/>
    </style:style>
    <style:style style:name="T1851" style:parent-style-name="預設段落字型" style:family="text">
      <style:text-properties style:font-name="標楷體" style:font-name-asian="標楷體" fo:font-weight="bold" style:font-weight-asian="bold" fo:color="#000000" fo:font-size="14pt" style:font-size-asian="14pt"/>
    </style:style>
    <style:style style:name="T1852" style:parent-style-name="預設段落字型" style:family="text">
      <style:text-properties style:font-name="標楷體" style:font-name-asian="標楷體" fo:font-weight="bold" style:font-weight-asian="bold" fo:color="#FF0000" fo:font-size="14pt" style:font-size-asian="14pt"/>
    </style:style>
    <style:style style:name="T1853"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854"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855"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1856" style:parent-style-name="預設段落字型" style:family="text">
      <style:text-properties style:font-name="標楷體" style:font-name-asian="標楷體" fo:font-weight="bold" style:font-weight-asian="bold" fo:color="#FF0000" fo:font-size="14pt" style:font-size-asian="14pt"/>
    </style:style>
    <style:style style:name="TableColumn1858" style:family="table-column">
      <style:table-column-properties style:column-width="0.4263in"/>
    </style:style>
    <style:style style:name="TableColumn1859" style:family="table-column">
      <style:table-column-properties style:column-width="2.0534in"/>
    </style:style>
    <style:style style:name="TableColumn1860" style:family="table-column">
      <style:table-column-properties style:column-width="1.1819in"/>
    </style:style>
    <style:style style:name="TableColumn1861" style:family="table-column">
      <style:table-column-properties style:column-width="0.7138in"/>
    </style:style>
    <style:style style:name="TableColumn1862" style:family="table-column">
      <style:table-column-properties style:column-width="2.0423in"/>
    </style:style>
    <style:style style:name="TableColumn1863" style:family="table-column">
      <style:table-column-properties style:column-width="0.9034in"/>
    </style:style>
    <style:style style:name="Table1857" style:family="table">
      <style:table-properties style:width="7.3215in" style:rel-width="99.98%" fo:margin-left="0in" table:align="left"/>
    </style:style>
    <style:style style:name="TableRow1864" style:family="table-row">
      <style:table-row-properties style:min-row-height="0.4118in"/>
    </style:style>
    <style:style style:name="TableCell1865" style:family="table-cell">
      <style:table-cell-properties fo:border="0.0069in solid #000000" style:writing-mode="lr-tb" style:vertical-align="middle" fo:padding-top="0in" fo:padding-left="0.0194in" fo:padding-bottom="0in" fo:padding-right="0.0194in"/>
    </style:style>
    <style:style style:name="P1866" style:parent-style-name="內文" style:list-style-name="LFO15" style:family="paragraph">
      <style:paragraph-properties fo:line-height="0.4861in"/>
      <style:text-properties style:font-name="標楷體" style:font-name-asian="標楷體" fo:font-size="14pt" style:font-size-asian="14pt"/>
    </style:style>
    <style:style style:name="TableCell1867" style:family="table-cell">
      <style:table-cell-properties fo:border="0.0069in solid #000000" style:writing-mode="lr-tb" fo:padding-top="0in" fo:padding-left="0.0194in" fo:padding-bottom="0in" fo:padding-right="0.0194in"/>
    </style:style>
    <style:style style:name="P1868"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1869" style:family="table-cell">
      <style:table-cell-properties fo:border="0.0069in solid #000000" style:writing-mode="lr-tb" fo:padding-top="0in" fo:padding-left="0.0194in" fo:padding-bottom="0in" fo:padding-right="0.0194in"/>
    </style:style>
    <style:style style:name="P1870"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1871" style:family="table-cell">
      <style:table-cell-properties fo:border="0.0069in solid #000000" style:writing-mode="lr-tb" fo:padding-top="0in" fo:padding-left="0.0194in" fo:padding-bottom="0in" fo:padding-right="0.0194in"/>
    </style:style>
    <style:style style:name="P1872" style:parent-style-name="內文" style:family="paragraph">
      <style:paragraph-properties fo:text-align="center" fo:line-height="0.4861in" fo:margin-left="-0.0201in" fo:text-indent="0.0013in">
        <style:tab-stops/>
      </style:paragraph-properties>
      <style:text-properties style:font-name="標楷體" style:font-name-asian="標楷體" fo:color="#000000" fo:font-size="14pt" style:font-size-asian="14pt"/>
    </style:style>
    <style:style style:name="TableCell1873" style:family="table-cell">
      <style:table-cell-properties fo:border="0.0069in solid #000000" style:writing-mode="lr-tb" fo:padding-top="0in" fo:padding-left="0.0194in" fo:padding-bottom="0in" fo:padding-right="0.0194in"/>
    </style:style>
    <style:style style:name="P1874" style:parent-style-name="內文" style:family="paragraph">
      <style:paragraph-properties fo:text-align="justify" fo:margin-left="0.3888in" fo:text-indent="-0.3888in">
        <style:tab-stops/>
      </style:paragraph-properties>
      <style:text-properties style:font-name="標楷體" style:font-name-asian="標楷體" fo:color="#000000" fo:font-size="14pt" style:font-size-asian="14pt"/>
    </style:style>
    <style:style style:name="TableCell1875" style:family="table-cell">
      <style:table-cell-properties fo:border="0.0069in solid #000000" style:writing-mode="lr-tb" fo:padding-top="0in" fo:padding-left="0.0194in" fo:padding-bottom="0in" fo:padding-right="0.0194in"/>
    </style:style>
    <style:style style:name="P1876" style:parent-style-name="內文" style:family="paragraph">
      <style:paragraph-properties fo:text-align="justify" fo:line-height="0.2777in" fo:margin-left="-0.0201in">
        <style:tab-stops/>
      </style:paragraph-properties>
      <style:text-properties style:font-name="標楷體" style:font-name-asian="標楷體" fo:color="#000000" fo:font-size="14pt" style:font-size-asian="14pt"/>
    </style:style>
    <style:style style:name="P1877" style:parent-style-name="內文" style:family="paragraph">
      <style:paragraph-properties style:snap-to-layout-grid="false" fo:line-height="0.4861in"/>
      <style:text-properties style:font-name="標楷體" style:font-name-asian="標楷體" fo:font-weight="bold" style:font-weight-asian="bold" style:font-weight-complex="bold" fo:color="#FF0000" fo:font-size="14pt" style:font-size-asian="14pt"/>
    </style:style>
    <style:style style:name="P1878" style:parent-style-name="內文" style:list-style-name="LFO6" style:family="paragraph">
      <style:paragraph-properties style:snap-to-layout-grid="false" fo:line-height="0.4861in"/>
    </style:style>
    <style:style style:name="T1879" style:parent-style-name="預設段落字型" style:family="text">
      <style:text-properties style:font-name="標楷體" style:font-name-asian="標楷體" fo:font-weight="bold" style:font-weight-asian="bold" fo:font-size="14pt" style:font-size-asian="14pt"/>
    </style:style>
    <style:style style:name="T1880" style:parent-style-name="預設段落字型" style:family="text">
      <style:text-properties style:font-name="標楷體" style:font-name-asian="標楷體" fo:font-weight="bold" style:font-weight-asian="bold" fo:font-size="14pt" style:font-size-asian="14pt"/>
    </style:style>
    <style:style style:name="T1881" style:parent-style-name="預設段落字型" style:family="text">
      <style:text-properties style:font-name="標楷體" style:font-name-asian="標楷體" fo:font-weight="bold" style:font-weight-asian="bold" fo:color="#FF0000" fo:font-size="14pt" style:font-size-asian="14pt"/>
    </style:style>
    <style:style style:name="T1882" style:parent-style-name="預設段落字型" style:family="text">
      <style:text-properties style:font-name="標楷體" style:font-name-asian="標楷體" fo:font-weight="bold" style:font-weight-asian="bold" fo:color="#FF0000" fo:font-size="14pt" style:font-size-asian="14pt"/>
    </style:style>
    <style:style style:name="T1883" style:parent-style-name="預設段落字型" style:family="text">
      <style:text-properties style:font-name="標楷體" style:font-name-asian="標楷體" fo:font-weight="bold" style:font-weight-asian="bold" fo:color="#FF0000" fo:font-size="14pt" style:font-size-asian="14pt"/>
    </style:style>
    <style:style style:name="TableColumn1885" style:family="table-column">
      <style:table-column-properties style:column-width="0.4263in"/>
    </style:style>
    <style:style style:name="TableColumn1886" style:family="table-column">
      <style:table-column-properties style:column-width="2.0534in"/>
    </style:style>
    <style:style style:name="TableColumn1887" style:family="table-column">
      <style:table-column-properties style:column-width="1.1819in"/>
    </style:style>
    <style:style style:name="TableColumn1888" style:family="table-column">
      <style:table-column-properties style:column-width="0.7138in"/>
    </style:style>
    <style:style style:name="TableColumn1889" style:family="table-column">
      <style:table-column-properties style:column-width="2.0423in"/>
    </style:style>
    <style:style style:name="TableColumn1890" style:family="table-column">
      <style:table-column-properties style:column-width="0.9034in"/>
    </style:style>
    <style:style style:name="Table1884" style:family="table">
      <style:table-properties style:width="7.3215in" style:rel-width="99.98%" fo:margin-left="0in" table:align="left"/>
    </style:style>
    <style:style style:name="TableRow1891" style:family="table-row">
      <style:table-row-properties style:min-row-height="0.4118in"/>
    </style:style>
    <style:style style:name="TableCell1892" style:family="table-cell">
      <style:table-cell-properties fo:border="0.0069in solid #000000" style:writing-mode="lr-tb" style:vertical-align="middle" fo:padding-top="0in" fo:padding-left="0.0194in" fo:padding-bottom="0in" fo:padding-right="0.0194in"/>
    </style:style>
    <style:style style:name="P1893" style:parent-style-name="內文" style:list-style-name="LFO16" style:family="paragraph">
      <style:paragraph-properties fo:line-height="0.4861in"/>
      <style:text-properties style:font-name="標楷體" style:font-name-asian="標楷體" fo:font-size="14pt" style:font-size-asian="14pt"/>
    </style:style>
    <style:style style:name="TableCell1894" style:family="table-cell">
      <style:table-cell-properties fo:border="0.0069in solid #000000" style:writing-mode="lr-tb" fo:padding-top="0in" fo:padding-left="0.0194in" fo:padding-bottom="0in" fo:padding-right="0.0194in"/>
    </style:style>
    <style:style style:name="P1895" style:parent-style-name="內文" style:family="paragraph">
      <style:paragraph-properties fo:text-align="justify"/>
      <style:text-properties style:font-name="標楷體" style:font-name-asian="標楷體" fo:color="#000000" fo:font-size="14pt" style:font-size-asian="14pt"/>
    </style:style>
    <style:style style:name="TableCell1896" style:family="table-cell">
      <style:table-cell-properties fo:border="0.0069in solid #000000" style:writing-mode="lr-tb" fo:padding-top="0in" fo:padding-left="0.0194in" fo:padding-bottom="0in" fo:padding-right="0.0194in"/>
    </style:style>
    <style:style style:name="P1897" style:parent-style-name="內文" style:family="paragraph">
      <style:paragraph-properties fo:text-align="justify"/>
      <style:text-properties style:font-name="標楷體" style:font-name-asian="標楷體" fo:color="#000000" fo:font-size="14pt" style:font-size-asian="14pt"/>
    </style:style>
    <style:style style:name="TableCell1898" style:family="table-cell">
      <style:table-cell-properties fo:border="0.0069in solid #000000" style:writing-mode="lr-tb" fo:padding-top="0in" fo:padding-left="0.0194in" fo:padding-bottom="0in" fo:padding-right="0.0194in"/>
    </style:style>
    <style:style style:name="P1899" style:parent-style-name="內文" style:family="paragraph">
      <style:paragraph-properties fo:text-align="center" fo:line-height="0.4861in" fo:margin-left="-0.0201in" fo:text-indent="0.0013in">
        <style:tab-stops/>
      </style:paragraph-properties>
      <style:text-properties style:font-name="標楷體" style:font-name-asian="標楷體" fo:color="#000000" fo:font-size="14pt" style:font-size-asian="14pt"/>
    </style:style>
    <style:style style:name="TableCell1900" style:family="table-cell">
      <style:table-cell-properties fo:border="0.0069in solid #000000" style:writing-mode="lr-tb" fo:padding-top="0in" fo:padding-left="0.0194in" fo:padding-bottom="0in" fo:padding-right="0.0194in"/>
    </style:style>
    <style:style style:name="P1901" style:parent-style-name="內文" style:family="paragraph">
      <style:text-properties style:font-name="標楷體" style:font-name-asian="標楷體" fo:color="#000000" fo:font-size="14pt" style:font-size-asian="14pt"/>
    </style:style>
    <style:style style:name="TableCell1902" style:family="table-cell">
      <style:table-cell-properties fo:border="0.0069in solid #000000" style:writing-mode="lr-tb" fo:padding-top="0in" fo:padding-left="0.0194in" fo:padding-bottom="0in" fo:padding-right="0.0194in"/>
    </style:style>
    <style:style style:name="P1903" style:parent-style-name="內文" style:family="paragraph">
      <style:paragraph-properties fo:text-align="justify" fo:line-height="0.2777in" fo:margin-left="-0.0201in">
        <style:tab-stops/>
      </style:paragraph-properties>
      <style:text-properties style:font-name="標楷體" style:font-name-asian="標楷體" fo:color="#000000" fo:font-size="14pt" style:font-size-asian="14pt"/>
    </style:style>
    <style:style style:name="P1904" style:parent-style-name="內文" style:list-style-name="LFO6" style:family="paragraph">
      <style:paragraph-properties style:snap-to-layout-grid="false" fo:line-height="0.4861in"/>
    </style:style>
    <style:style style:name="T1905" style:parent-style-name="預設段落字型" style:family="text">
      <style:text-properties style:font-name="標楷體" style:font-name-asian="標楷體" fo:font-weight="bold" style:font-weight-asian="bold" fo:font-size="14pt" style:font-size-asian="14pt"/>
    </style:style>
    <style:style style:name="T1906" style:parent-style-name="預設段落字型" style:family="text">
      <style:text-properties style:font-name="標楷體" style:font-name-asian="標楷體" fo:font-weight="bold" style:font-weight-asian="bold" fo:color="#FF0000" fo:font-size="14pt" style:font-size-asian="14pt"/>
    </style:style>
    <style:style style:name="T1907" style:parent-style-name="預設段落字型" style:family="text">
      <style:text-properties style:font-name="標楷體" style:font-name-asian="標楷體" fo:font-weight="bold" style:font-weight-asian="bold" fo:color="#FF0000" fo:font-size="14pt" style:font-size-asian="14pt"/>
    </style:style>
    <style:style style:name="T1908" style:parent-style-name="預設段落字型" style:family="text">
      <style:text-properties style:font-name="標楷體" style:font-name-asian="標楷體" fo:font-weight="bold" style:font-weight-asian="bold" fo:color="#FF0000" fo:font-size="14pt" style:font-size-asian="14pt"/>
    </style:style>
    <style:style style:name="T1909" style:parent-style-name="預設段落字型" style:family="text">
      <style:text-properties style:font-name="標楷體" style:font-name-asian="標楷體" fo:font-weight="bold" style:font-weight-asian="bold" fo:color="#FF0000" fo:font-size="14pt" style:font-size-asian="14pt"/>
    </style:style>
    <style:style style:name="TableColumn1911" style:family="table-column">
      <style:table-column-properties style:column-width="0.4263in"/>
    </style:style>
    <style:style style:name="TableColumn1912" style:family="table-column">
      <style:table-column-properties style:column-width="2.0534in"/>
    </style:style>
    <style:style style:name="TableColumn1913" style:family="table-column">
      <style:table-column-properties style:column-width="1.1819in"/>
    </style:style>
    <style:style style:name="TableColumn1914" style:family="table-column">
      <style:table-column-properties style:column-width="0.7138in"/>
    </style:style>
    <style:style style:name="TableColumn1915" style:family="table-column">
      <style:table-column-properties style:column-width="2.0423in"/>
    </style:style>
    <style:style style:name="TableColumn1916" style:family="table-column">
      <style:table-column-properties style:column-width="0.9034in"/>
    </style:style>
    <style:style style:name="Table1910" style:family="table">
      <style:table-properties style:width="7.3215in" style:rel-width="99.98%" fo:margin-left="0in" table:align="left"/>
    </style:style>
    <style:style style:name="TableRow1917" style:family="table-row">
      <style:table-row-properties style:min-row-height="0.4118in"/>
    </style:style>
    <style:style style:name="TableCell1918" style:family="table-cell">
      <style:table-cell-properties fo:border="0.0069in solid #000000" style:writing-mode="lr-tb" style:vertical-align="middle" fo:padding-top="0in" fo:padding-left="0.0194in" fo:padding-bottom="0in" fo:padding-right="0.0194in"/>
    </style:style>
    <style:style style:name="P1919" style:parent-style-name="內文" style:list-style-name="LFO17" style:family="paragraph">
      <style:paragraph-properties fo:line-height="0.4861in"/>
      <style:text-properties style:font-name="標楷體" style:font-name-asian="標楷體" fo:font-size="14pt" style:font-size-asian="14pt"/>
    </style:style>
    <style:style style:name="TableCell1920" style:family="table-cell">
      <style:table-cell-properties fo:border="0.0069in solid #000000" style:writing-mode="lr-tb" fo:padding-top="0in" fo:padding-left="0.0194in" fo:padding-bottom="0in" fo:padding-right="0.0194in"/>
    </style:style>
    <style:style style:name="P1921" style:parent-style-name="內文" style:family="paragraph">
      <style:paragraph-properties fo:text-align="justify" fo:line-height="0.4861in" fo:margin-left="-0.0201in" fo:text-indent="0.0013in">
        <style:tab-stops/>
      </style:paragraph-properties>
      <style:text-properties style:font-name="標楷體" style:font-name-asian="標楷體" fo:font-size="14pt" style:font-size-asian="14pt"/>
    </style:style>
    <style:style style:name="TableCell1922" style:family="table-cell">
      <style:table-cell-properties fo:border="0.0069in solid #000000" style:writing-mode="lr-tb" fo:padding-top="0in" fo:padding-left="0.0194in" fo:padding-bottom="0in" fo:padding-right="0.0194in"/>
    </style:style>
    <style:style style:name="P1923" style:parent-style-name="內文" style:family="paragraph">
      <style:paragraph-properties fo:text-align="justify" fo:line-height="0.4861in"/>
      <style:text-properties style:font-name="標楷體" style:font-name-asian="標楷體" fo:font-size="14pt" style:font-size-asian="14pt"/>
    </style:style>
    <style:style style:name="TableCell1924" style:family="table-cell">
      <style:table-cell-properties fo:border="0.0069in solid #000000" style:writing-mode="lr-tb" fo:padding-top="0in" fo:padding-left="0.0194in" fo:padding-bottom="0in" fo:padding-right="0.0194in"/>
    </style:style>
    <style:style style:name="P1925" style:parent-style-name="內文" style:family="paragraph">
      <style:paragraph-properties fo:text-align="center" fo:line-height="0.4861in" fo:margin-left="-0.0201in" fo:text-indent="0.0013in">
        <style:tab-stops/>
      </style:paragraph-properties>
      <style:text-properties style:font-name="標楷體" style:font-name-asian="標楷體" fo:font-size="14pt" style:font-size-asian="14pt"/>
    </style:style>
    <style:style style:name="TableCell1926" style:family="table-cell">
      <style:table-cell-properties fo:border="0.0069in solid #000000" style:writing-mode="lr-tb" fo:padding-top="0in" fo:padding-left="0.0194in" fo:padding-bottom="0in" fo:padding-right="0.0194in"/>
    </style:style>
    <style:style style:name="P1927" style:parent-style-name="內文" style:family="paragraph">
      <style:paragraph-properties fo:line-height="0.4861in" fo:margin-left="0.0118in" fo:text-indent="0.0013in">
        <style:tab-stops/>
      </style:paragraph-properties>
      <style:text-properties style:font-name="標楷體" style:font-name-asian="標楷體" fo:font-size="14pt" style:font-size-asian="14pt"/>
    </style:style>
    <style:style style:name="TableCell1928" style:family="table-cell">
      <style:table-cell-properties fo:border="0.0069in solid #000000" style:writing-mode="lr-tb" fo:padding-top="0in" fo:padding-left="0.0194in" fo:padding-bottom="0in" fo:padding-right="0.0194in"/>
    </style:style>
    <style:style style:name="P1929" style:parent-style-name="內文" style:family="paragraph">
      <style:paragraph-properties fo:text-align="justify" fo:line-height="0.4861in"/>
      <style:text-properties style:font-name="標楷體" style:font-name-asian="標楷體" fo:font-size="14pt" style:font-size-asian="14pt"/>
    </style:style>
    <style:style style:name="P1930" style:parent-style-name="內文" style:list-style-name="LFO6" style:family="paragraph">
      <style:paragraph-properties style:snap-to-layout-grid="false" fo:line-height="0.4861in"/>
    </style:style>
    <style:style style:name="T1931" style:parent-style-name="預設段落字型" style:family="text">
      <style:text-properties style:font-name="標楷體" style:font-name-asian="標楷體" fo:font-weight="bold" style:font-weight-asian="bold" fo:font-size="14pt" style:font-size-asian="14pt"/>
    </style:style>
    <style:style style:name="T1932" style:parent-style-name="預設段落字型" style:family="text">
      <style:text-properties style:font-name="標楷體" style:font-name-asian="標楷體" fo:font-weight="bold" style:font-weight-asian="bold" fo:color="#FF0000" fo:font-size="14pt" style:font-size-asian="14pt"/>
    </style:style>
    <style:style style:name="T1933" style:parent-style-name="預設段落字型" style:family="text">
      <style:text-properties style:font-name="標楷體" style:font-name-asian="標楷體" fo:font-weight="bold" style:font-weight-asian="bold" fo:color="#FF0000" fo:font-size="14pt" style:font-size-asian="14pt"/>
    </style:style>
    <style:style style:name="T1934" style:parent-style-name="預設段落字型" style:family="text">
      <style:text-properties style:font-name="標楷體" style:font-name-asian="標楷體" fo:font-weight="bold" style:font-weight-asian="bold" fo:color="#FF0000" fo:font-size="14pt" style:font-size-asian="14pt"/>
    </style:style>
    <style:style style:name="T1935" style:parent-style-name="預設段落字型" style:family="text">
      <style:text-properties style:font-name="標楷體" style:font-name-asian="標楷體" fo:font-weight="bold" style:font-weight-asian="bold" fo:color="#FF0000" fo:font-size="14pt" style:font-size-asian="14pt"/>
    </style:style>
    <style:style style:name="TableColumn1937" style:family="table-column">
      <style:table-column-properties style:column-width="0.4263in"/>
    </style:style>
    <style:style style:name="TableColumn1938" style:family="table-column">
      <style:table-column-properties style:column-width="2.0534in"/>
    </style:style>
    <style:style style:name="TableColumn1939" style:family="table-column">
      <style:table-column-properties style:column-width="1.1819in"/>
    </style:style>
    <style:style style:name="TableColumn1940" style:family="table-column">
      <style:table-column-properties style:column-width="0.7138in"/>
    </style:style>
    <style:style style:name="TableColumn1941" style:family="table-column">
      <style:table-column-properties style:column-width="2.0423in"/>
    </style:style>
    <style:style style:name="TableColumn1942" style:family="table-column">
      <style:table-column-properties style:column-width="0.9034in"/>
    </style:style>
    <style:style style:name="Table1936" style:family="table">
      <style:table-properties style:width="7.3215in" style:rel-width="99.98%" fo:margin-left="0in" table:align="left"/>
    </style:style>
    <style:style style:name="TableRow1943" style:family="table-row">
      <style:table-row-properties style:min-row-height="0.4118in"/>
    </style:style>
    <style:style style:name="TableCell1944" style:family="table-cell">
      <style:table-cell-properties fo:border="0.0069in solid #000000" style:writing-mode="lr-tb" style:vertical-align="middle" fo:padding-top="0in" fo:padding-left="0.0194in" fo:padding-bottom="0in" fo:padding-right="0.0194in"/>
    </style:style>
    <style:style style:name="P1945" style:parent-style-name="內文" style:list-style-name="LFO18" style:family="paragraph">
      <style:paragraph-properties fo:line-height="0.4861in"/>
      <style:text-properties style:font-name="標楷體" style:font-name-asian="標楷體" fo:font-size="14pt" style:font-size-asian="14pt"/>
    </style:style>
    <style:style style:name="TableCell1946" style:family="table-cell">
      <style:table-cell-properties fo:border="0.0069in solid #000000" style:writing-mode="lr-tb" fo:padding-top="0in" fo:padding-left="0.0194in" fo:padding-bottom="0in" fo:padding-right="0.0194in"/>
    </style:style>
    <style:style style:name="P1947" style:parent-style-name="內文" style:family="paragraph">
      <style:paragraph-properties fo:text-align="justify" fo:line-height="0.4861in" fo:margin-left="-0.0201in" fo:text-indent="0.0013in">
        <style:tab-stops/>
      </style:paragraph-properties>
      <style:text-properties style:font-name="標楷體" style:font-name-asian="標楷體" fo:font-size="14pt" style:font-size-asian="14pt"/>
    </style:style>
    <style:style style:name="TableCell1948" style:family="table-cell">
      <style:table-cell-properties fo:border="0.0069in solid #000000" style:writing-mode="lr-tb" fo:padding-top="0in" fo:padding-left="0.0194in" fo:padding-bottom="0in" fo:padding-right="0.0194in"/>
    </style:style>
    <style:style style:name="P1949" style:parent-style-name="內文" style:family="paragraph">
      <style:paragraph-properties fo:text-align="justify" fo:line-height="0.4861in"/>
      <style:text-properties style:font-name="標楷體" style:font-name-asian="標楷體" fo:font-size="14pt" style:font-size-asian="14pt"/>
    </style:style>
    <style:style style:name="TableCell1950" style:family="table-cell">
      <style:table-cell-properties fo:border="0.0069in solid #000000" style:writing-mode="lr-tb" fo:padding-top="0in" fo:padding-left="0.0194in" fo:padding-bottom="0in" fo:padding-right="0.0194in"/>
    </style:style>
    <style:style style:name="P1951" style:parent-style-name="內文" style:family="paragraph">
      <style:paragraph-properties fo:text-align="center" fo:line-height="0.4861in" fo:margin-left="-0.0201in" fo:text-indent="0.0013in">
        <style:tab-stops/>
      </style:paragraph-properties>
      <style:text-properties style:font-name="標楷體" style:font-name-asian="標楷體" fo:font-size="14pt" style:font-size-asian="14pt"/>
    </style:style>
    <style:style style:name="TableCell1952" style:family="table-cell">
      <style:table-cell-properties fo:border="0.0069in solid #000000" style:writing-mode="lr-tb" fo:padding-top="0in" fo:padding-left="0.0194in" fo:padding-bottom="0in" fo:padding-right="0.0194in"/>
    </style:style>
    <style:style style:name="P1953" style:parent-style-name="內文" style:family="paragraph">
      <style:paragraph-properties fo:line-height="0.4861in" fo:margin-left="0.0118in" fo:text-indent="0.0013in">
        <style:tab-stops/>
      </style:paragraph-properties>
      <style:text-properties style:font-name="標楷體" style:font-name-asian="標楷體" fo:font-size="14pt" style:font-size-asian="14pt"/>
    </style:style>
    <style:style style:name="TableCell1954" style:family="table-cell">
      <style:table-cell-properties fo:border="0.0069in solid #000000" style:writing-mode="lr-tb" fo:padding-top="0in" fo:padding-left="0.0194in" fo:padding-bottom="0in" fo:padding-right="0.0194in"/>
    </style:style>
    <style:style style:name="P1955" style:parent-style-name="內文" style:family="paragraph">
      <style:paragraph-properties fo:text-align="justify" fo:line-height="0.4861in"/>
      <style:text-properties style:font-name="標楷體" style:font-name-asian="標楷體" fo:font-size="14pt" style:font-size-asian="14pt"/>
    </style:style>
    <style:style style:name="P1956" style:parent-style-name="內文" style:list-style-name="LFO6" style:family="paragraph">
      <style:paragraph-properties style:snap-to-layout-grid="false" fo:line-height="0.4861in"/>
    </style:style>
    <style:style style:name="T1957" style:parent-style-name="預設段落字型" style:family="text">
      <style:text-properties style:font-name="標楷體" style:font-name-asian="標楷體" fo:font-weight="bold" style:font-weight-asian="bold" fo:font-size="14pt" style:font-size-asian="14pt"/>
    </style:style>
    <style:style style:name="T1958" style:parent-style-name="預設段落字型" style:family="text">
      <style:text-properties style:font-name="標楷體" style:font-name-asian="標楷體" fo:font-weight="bold" style:font-weight-asian="bold" fo:color="#FF0000" fo:font-size="14pt" style:font-size-asian="14pt"/>
    </style:style>
    <style:style style:name="T1959" style:parent-style-name="預設段落字型" style:family="text">
      <style:text-properties style:font-name="標楷體" style:font-name-asian="標楷體" fo:font-weight="bold" style:font-weight-asian="bold" fo:color="#FF0000" fo:font-size="14pt" style:font-size-asian="14pt"/>
    </style:style>
    <style:style style:name="T1960" style:parent-style-name="預設段落字型" style:family="text">
      <style:text-properties style:font-name="標楷體" style:font-name-asian="標楷體" fo:font-weight="bold" style:font-weight-asian="bold" fo:color="#FF0000" fo:font-size="14pt" style:font-size-asian="14pt"/>
    </style:style>
    <style:style style:name="T1961" style:parent-style-name="預設段落字型" style:family="text">
      <style:text-properties style:font-name="標楷體" style:font-name-asian="標楷體" fo:font-weight="bold" style:font-weight-asian="bold" fo:color="#FF0000" fo:font-size="14pt" style:font-size-asian="14pt"/>
    </style:style>
    <style:style style:name="TableColumn1963" style:family="table-column">
      <style:table-column-properties style:column-width="0.4138in"/>
    </style:style>
    <style:style style:name="TableColumn1964" style:family="table-column">
      <style:table-column-properties style:column-width="2.0201in"/>
    </style:style>
    <style:style style:name="TableColumn1965" style:family="table-column">
      <style:table-column-properties style:column-width="1.1763in"/>
    </style:style>
    <style:style style:name="TableColumn1966" style:family="table-column">
      <style:table-column-properties style:column-width="0.6923in"/>
    </style:style>
    <style:style style:name="TableColumn1967" style:family="table-column">
      <style:table-column-properties style:column-width="2.0076in"/>
    </style:style>
    <style:style style:name="TableColumn1968" style:family="table-column">
      <style:table-column-properties style:column-width="1.0111in"/>
    </style:style>
    <style:style style:name="Table1962" style:family="table">
      <style:table-properties style:width="7.3215in" style:rel-width="99.98%" fo:margin-left="0in" table:align="left"/>
    </style:style>
    <style:style style:name="TableRow1969" style:family="table-row">
      <style:table-row-properties style:min-row-height="0.4118in"/>
    </style:style>
    <style:style style:name="TableCell1970" style:family="table-cell">
      <style:table-cell-properties fo:border="0.0069in solid #000000" style:writing-mode="lr-tb" style:vertical-align="middle" fo:padding-top="0in" fo:padding-left="0.0194in" fo:padding-bottom="0in" fo:padding-right="0.0194in"/>
    </style:style>
    <style:style style:name="P1971" style:parent-style-name="內文" style:family="paragraph">
      <style:paragraph-properties fo:line-height="0.4861in" fo:margin-left="0.1972in">
        <style:tab-stops/>
      </style:paragraph-properties>
      <style:text-properties style:font-name="標楷體" style:font-name-asian="標楷體" fo:font-size="14pt" style:font-size-asian="14pt"/>
    </style:style>
    <style:style style:name="TableCell1972" style:family="table-cell">
      <style:table-cell-properties fo:border="0.0069in solid #000000" style:writing-mode="lr-tb" fo:padding-top="0in" fo:padding-left="0.0194in" fo:padding-bottom="0in" fo:padding-right="0.0194in"/>
    </style:style>
    <style:style style:name="P1973" style:parent-style-name="內文" style:family="paragraph">
      <style:paragraph-properties fo:text-align="justify"/>
      <style:text-properties style:font-name="標楷體" style:font-name-asian="標楷體" fo:color="#000000" fo:font-size="14pt" style:font-size-asian="14pt"/>
    </style:style>
    <style:style style:name="P1974" style:parent-style-name="內文" style:family="paragraph">
      <style:paragraph-properties fo:text-align="justify"/>
      <style:text-properties style:font-name="標楷體" style:font-name-asian="標楷體" fo:color="#000000" fo:font-size="14pt" style:font-size-asian="14pt"/>
    </style:style>
    <style:style style:name="P1975" style:parent-style-name="內文" style:family="paragraph">
      <style:paragraph-properties fo:text-align="justify"/>
      <style:text-properties style:font-name="標楷體" style:font-name-asian="標楷體" fo:color="#000000" fo:font-size="14pt" style:font-size-asian="14pt"/>
    </style:style>
    <style:style style:name="P1976" style:parent-style-name="內文" style:family="paragraph">
      <style:paragraph-properties fo:text-align="justify"/>
      <style:text-properties style:font-name="標楷體" style:font-name-asian="標楷體" fo:color="#000000" fo:font-size="14pt" style:font-size-asian="14pt"/>
    </style:style>
    <style:style style:name="P1977" style:parent-style-name="內文" style:family="paragraph">
      <style:paragraph-properties fo:text-align="justify"/>
      <style:text-properties style:font-name="標楷體" style:font-name-asian="標楷體" fo:color="#000000" fo:font-size="14pt" style:font-size-asian="14pt" style:font-size-complex="14pt"/>
    </style:style>
    <style:style style:name="P1978" style:parent-style-name="內文" style:family="paragraph">
      <style:paragraph-properties fo:text-align="justify"/>
      <style:text-properties style:font-name="標楷體" style:font-name-asian="標楷體" fo:color="#000000" fo:font-size="14pt" style:font-size-asian="14pt" style:font-size-complex="14pt"/>
    </style:style>
    <style:style style:name="P1979" style:parent-style-name="內文" style:family="paragraph">
      <style:paragraph-properties fo:text-align="justify"/>
      <style:text-properties style:font-name="標楷體" style:font-name-asian="標楷體" fo:color="#000000" fo:font-size="14pt" style:font-size-asian="14pt" style:font-size-complex="14pt"/>
    </style:style>
    <style:style style:name="P1980" style:parent-style-name="內文" style:family="paragraph">
      <style:paragraph-properties fo:text-align="justify"/>
      <style:text-properties style:font-name="標楷體" style:font-name-asian="標楷體" fo:color="#000000" fo:font-size="14pt" style:font-size-asian="14pt" style:font-size-complex="14pt"/>
    </style:style>
    <style:style style:name="P1981" style:parent-style-name="內文" style:family="paragraph">
      <style:paragraph-properties fo:text-align="justify"/>
      <style:text-properties style:font-name="標楷體" style:font-name-asian="標楷體" fo:color="#000000" fo:font-size="14pt" style:font-size-asian="14pt" style:font-size-complex="14pt"/>
    </style:style>
    <style:style style:name="P1982" style:parent-style-name="內文" style:family="paragraph">
      <style:paragraph-properties fo:text-align="justify"/>
      <style:text-properties style:font-name="標楷體" style:font-name-asian="標楷體" fo:color="#000000" fo:font-size="14pt" style:font-size-asian="14pt" style:font-size-complex="14pt"/>
    </style:style>
    <style:style style:name="P1983" style:parent-style-name="內文" style:family="paragraph">
      <style:paragraph-properties fo:text-align="justify"/>
      <style:text-properties style:font-name="標楷體" style:font-name-asian="標楷體" fo:color="#000000" fo:font-size="14pt" style:font-size-asian="14pt" style:font-size-complex="14pt"/>
    </style:style>
    <style:style style:name="P1984" style:parent-style-name="內文" style:family="paragraph">
      <style:paragraph-properties fo:text-align="justify"/>
      <style:text-properties style:font-name="標楷體" style:font-name-asian="標楷體" fo:color="#000000" fo:font-size="14pt" style:font-size-asian="14pt" style:font-size-complex="14pt"/>
    </style:style>
    <style:style style:name="P1985" style:parent-style-name="內文" style:family="paragraph">
      <style:paragraph-properties fo:text-align="justify"/>
      <style:text-properties style:font-name="標楷體" style:font-name-asian="標楷體" fo:color="#000000" fo:font-size="14pt" style:font-size-asian="14pt" style:font-size-complex="14pt"/>
    </style:style>
    <style:style style:name="P1986" style:parent-style-name="內文" style:family="paragraph">
      <style:paragraph-properties fo:text-align="justify"/>
      <style:text-properties style:font-name="標楷體" style:font-name-asian="標楷體" fo:color="#000000" fo:font-size="14pt" style:font-size-asian="14pt" style:font-size-complex="14pt"/>
    </style:style>
    <style:style style:name="P1987" style:parent-style-name="內文" style:family="paragraph">
      <style:paragraph-properties fo:text-align="justify"/>
      <style:text-properties style:font-name="標楷體" style:font-name-asian="標楷體" fo:color="#000000" fo:font-size="14pt" style:font-size-asian="14pt" style:font-size-complex="14pt"/>
    </style:style>
    <style:style style:name="P1988" style:parent-style-name="內文" style:family="paragraph">
      <style:paragraph-properties fo:text-align="justify"/>
      <style:text-properties style:font-name="標楷體" style:font-name-asian="標楷體" fo:color="#000000" fo:font-size="14pt" style:font-size-asian="14pt" style:font-size-complex="14pt"/>
    </style:style>
    <style:style style:name="P1989" style:parent-style-name="內文" style:family="paragraph">
      <style:paragraph-properties fo:text-align="justify"/>
      <style:text-properties style:font-name="標楷體" style:font-name-asian="標楷體" fo:color="#000000" fo:font-size="14pt" style:font-size-asian="14pt" style:font-size-complex="14pt"/>
    </style:style>
    <style:style style:name="P1990" style:parent-style-name="內文" style:family="paragraph">
      <style:paragraph-properties fo:text-align="justify"/>
      <style:text-properties style:font-name="標楷體" style:font-name-asian="標楷體" fo:color="#000000" fo:font-size="14pt" style:font-size-asian="14pt" style:font-size-complex="14pt"/>
    </style:style>
    <style:style style:name="P1991" style:parent-style-name="內文" style:family="paragraph">
      <style:paragraph-properties fo:text-align="justify"/>
      <style:text-properties style:font-name="標楷體" style:font-name-asian="標楷體" fo:color="#000000" fo:font-size="14pt" style:font-size-asian="14pt" style:font-size-complex="14pt"/>
    </style:style>
    <style:style style:name="P1992" style:parent-style-name="內文" style:family="paragraph">
      <style:paragraph-properties fo:text-align="justify"/>
      <style:text-properties style:font-name="標楷體" style:font-name-asian="標楷體" fo:color="#000000" fo:font-size="14pt" style:font-size-asian="14pt" style:font-size-complex="14pt"/>
    </style:style>
    <style:style style:name="P1993" style:parent-style-name="內文" style:family="paragraph">
      <style:paragraph-properties fo:text-align="justify"/>
      <style:text-properties style:font-name="標楷體" style:font-name-asian="標楷體" fo:color="#000000" fo:font-size="14pt" style:font-size-asian="14pt" style:font-size-complex="14pt"/>
    </style:style>
    <style:style style:name="P1994" style:parent-style-name="內文" style:family="paragraph">
      <style:paragraph-properties fo:text-align="justify"/>
      <style:text-properties style:font-name="標楷體" style:font-name-asian="標楷體" fo:color="#000000" fo:font-size="14pt" style:font-size-asian="14pt" style:font-size-complex="14pt"/>
    </style:style>
    <style:style style:name="P1995" style:parent-style-name="內文" style:family="paragraph">
      <style:paragraph-properties fo:text-align="justify"/>
      <style:text-properties style:font-name="標楷體" style:font-name-asian="標楷體" fo:color="#000000" fo:font-size="14pt" style:font-size-asian="14pt" style:font-size-complex="14pt"/>
    </style:style>
    <style:style style:name="P1996" style:parent-style-name="內文" style:family="paragraph">
      <style:paragraph-properties fo:text-align="justify"/>
      <style:text-properties style:font-name="標楷體" style:font-name-asian="標楷體" fo:color="#000000" fo:font-size="14pt" style:font-size-asian="14pt" style:font-size-complex="14pt"/>
    </style:style>
    <style:style style:name="P1997"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1998" style:family="table-cell">
      <style:table-cell-properties fo:border="0.0069in solid #000000" style:writing-mode="lr-tb" fo:padding-top="0in" fo:padding-left="0.0194in" fo:padding-bottom="0in" fo:padding-right="0.0194in"/>
    </style:style>
    <style:style style:name="P1999" style:parent-style-name="內文" style:family="paragraph">
      <style:text-properties style:font-name="標楷體" style:font-name-asian="標楷體" fo:color="#000000" fo:font-size="14pt" style:font-size-asian="14pt" style:font-size-complex="14pt"/>
    </style:style>
    <style:style style:name="P2000" style:parent-style-name="內文" style:family="paragraph">
      <style:text-properties style:font-name="標楷體" style:font-name-asian="標楷體" fo:color="#000000" fo:font-size="14pt" style:font-size-asian="14pt" style:font-size-complex="14pt"/>
    </style:style>
    <style:style style:name="P2001" style:parent-style-name="內文" style:family="paragraph">
      <style:text-properties style:font-name="標楷體" style:font-name-asian="標楷體" fo:color="#000000" fo:font-size="14pt" style:font-size-asian="14pt" style:font-size-complex="14pt"/>
    </style:style>
    <style:style style:name="P2002" style:parent-style-name="內文" style:family="paragraph">
      <style:paragraph-properties fo:text-align="justify"/>
      <style:text-properties style:font-name="標楷體" style:font-name-asian="標楷體" fo:color="#000000" fo:font-size="14pt" style:font-size-asian="14pt" style:font-size-complex="14pt"/>
    </style:style>
    <style:style style:name="P2003" style:parent-style-name="內文" style:family="paragraph">
      <style:paragraph-properties fo:text-align="justify"/>
      <style:text-properties style:font-name="標楷體" style:font-name-asian="標楷體" fo:color="#000000" fo:font-size="14pt" style:font-size-asian="14pt" style:font-size-complex="14pt"/>
    </style:style>
    <style:style style:name="P2004" style:parent-style-name="內文" style:family="paragraph">
      <style:paragraph-properties fo:text-align="justify"/>
      <style:text-properties style:font-name="標楷體" style:font-name-asian="標楷體" fo:color="#000000" fo:font-size="14pt" style:font-size-asian="14pt" style:font-size-complex="14pt"/>
    </style:style>
    <style:style style:name="P2005" style:parent-style-name="內文" style:family="paragraph">
      <style:paragraph-properties fo:text-align="justify"/>
      <style:text-properties style:font-name="標楷體" style:font-name-asian="標楷體" fo:color="#000000" fo:font-size="14pt" style:font-size-asian="14pt" style:font-size-complex="14pt"/>
    </style:style>
    <style:style style:name="P2006" style:parent-style-name="內文" style:family="paragraph">
      <style:paragraph-properties fo:text-align="justify"/>
      <style:text-properties style:font-name="標楷體" style:font-name-asian="標楷體" fo:color="#000000" fo:font-size="14pt" style:font-size-asian="14pt" style:font-size-complex="14pt"/>
    </style:style>
    <style:style style:name="P2007" style:parent-style-name="內文" style:family="paragraph">
      <style:paragraph-properties fo:text-align="justify"/>
      <style:text-properties style:font-name="標楷體" style:font-name-asian="標楷體" fo:color="#000000" fo:font-size="14pt" style:font-size-asian="14pt" style:font-size-complex="14pt"/>
    </style:style>
    <style:style style:name="P2008" style:parent-style-name="內文" style:family="paragraph">
      <style:paragraph-properties fo:text-align="justify"/>
      <style:text-properties style:font-name="標楷體" style:font-name-asian="標楷體" fo:color="#000000" fo:font-size="14pt" style:font-size-asian="14pt" style:font-size-complex="14pt"/>
    </style:style>
    <style:style style:name="P2009" style:parent-style-name="內文" style:family="paragraph">
      <style:paragraph-properties fo:text-align="justify"/>
      <style:text-properties style:font-name="標楷體" style:font-name-asian="標楷體" fo:color="#000000" fo:font-size="14pt" style:font-size-asian="14pt" style:font-size-complex="14pt"/>
    </style:style>
    <style:style style:name="P2010" style:parent-style-name="內文" style:family="paragraph">
      <style:paragraph-properties fo:text-align="justify"/>
      <style:text-properties style:font-name="標楷體" style:font-name-asian="標楷體" fo:color="#000000" fo:font-size="14pt" style:font-size-asian="14pt" style:font-size-complex="14pt"/>
    </style:style>
    <style:style style:name="P2011" style:parent-style-name="內文" style:family="paragraph">
      <style:paragraph-properties fo:text-align="justify"/>
      <style:text-properties style:font-name="標楷體" style:font-name-asian="標楷體" fo:color="#000000" fo:font-size="14pt" style:font-size-asian="14pt" style:font-size-complex="14pt"/>
    </style:style>
    <style:style style:name="P2012" style:parent-style-name="內文" style:family="paragraph">
      <style:paragraph-properties fo:text-align="justify"/>
      <style:text-properties style:font-name="標楷體" style:font-name-asian="標楷體" fo:color="#000000" fo:font-size="14pt" style:font-size-asian="14pt" style:font-size-complex="14pt"/>
    </style:style>
    <style:style style:name="P2013" style:parent-style-name="內文" style:family="paragraph">
      <style:paragraph-properties fo:text-align="justify"/>
      <style:text-properties style:font-name="標楷體" style:font-name-asian="標楷體" fo:color="#000000" fo:font-size="14pt" style:font-size-asian="14pt" style:font-size-complex="14pt"/>
    </style:style>
    <style:style style:name="P2014" style:parent-style-name="內文" style:family="paragraph">
      <style:paragraph-properties fo:text-align="justify"/>
      <style:text-properties style:font-name="標楷體" style:font-name-asian="標楷體" fo:color="#000000" fo:font-size="14pt" style:font-size-asian="14pt" style:font-size-complex="14pt"/>
    </style:style>
    <style:style style:name="P2015" style:parent-style-name="內文" style:family="paragraph">
      <style:paragraph-properties fo:text-align="justify"/>
      <style:text-properties style:font-name="標楷體" style:font-name-asian="標楷體" fo:color="#000000" fo:font-size="14pt" style:font-size-asian="14pt" style:font-size-complex="14pt"/>
    </style:style>
    <style:style style:name="P2016" style:parent-style-name="內文" style:family="paragraph">
      <style:paragraph-properties fo:text-align="justify"/>
      <style:text-properties style:font-name="標楷體" style:font-name-asian="標楷體" fo:color="#000000" fo:font-size="14pt" style:font-size-asian="14pt" style:font-size-complex="14pt"/>
    </style:style>
    <style:style style:name="P2017" style:parent-style-name="內文" style:family="paragraph">
      <style:paragraph-properties fo:text-align="justify"/>
      <style:text-properties style:font-name="標楷體" style:font-name-asian="標楷體" fo:color="#000000" fo:font-size="14pt" style:font-size-asian="14pt" style:font-size-complex="14pt"/>
    </style:style>
    <style:style style:name="P2018" style:parent-style-name="內文" style:family="paragraph">
      <style:paragraph-properties fo:text-align="justify"/>
      <style:text-properties style:font-name="標楷體" style:font-name-asian="標楷體" fo:color="#000000" fo:font-size="14pt" style:font-size-asian="14pt" style:font-size-complex="14pt"/>
    </style:style>
    <style:style style:name="P2019" style:parent-style-name="內文" style:family="paragraph">
      <style:paragraph-properties fo:text-align="justify"/>
      <style:text-properties style:font-name="標楷體" style:font-name-asian="標楷體" fo:color="#000000" fo:font-size="14pt" style:font-size-asian="14pt" style:font-size-complex="14pt"/>
    </style:style>
    <style:style style:name="P2020" style:parent-style-name="內文" style:family="paragraph">
      <style:paragraph-properties fo:text-align="justify"/>
      <style:text-properties style:font-name="標楷體" style:font-name-asian="標楷體" fo:color="#000000" fo:font-size="14pt" style:font-size-asian="14pt" style:font-size-complex="14pt"/>
    </style:style>
    <style:style style:name="P2021" style:parent-style-name="內文" style:family="paragraph">
      <style:paragraph-properties fo:text-align="justify"/>
      <style:text-properties style:font-name="標楷體" style:font-name-asian="標楷體" fo:color="#000000" fo:font-size="14pt" style:font-size-asian="14pt" style:font-size-complex="14pt"/>
    </style:style>
    <style:style style:name="P2022" style:parent-style-name="內文" style:family="paragraph">
      <style:paragraph-properties fo:text-align="justify"/>
      <style:text-properties style:font-name="標楷體" style:font-name-asian="標楷體" fo:color="#000000" fo:font-size="14pt" style:font-size-asian="14pt" style:font-size-complex="14pt"/>
    </style:style>
    <style:style style:name="P2023" style:parent-style-name="內文" style:family="paragraph">
      <style:paragraph-properties fo:text-align="justify"/>
      <style:text-properties style:font-name="標楷體" style:font-name-asian="標楷體" fo:color="#000000" fo:font-size="14pt" style:font-size-asian="14pt" style:font-size-complex="14pt"/>
    </style:style>
    <style:style style:name="P2024" style:parent-style-name="內文" style:family="paragraph">
      <style:paragraph-properties fo:text-align="justify"/>
      <style:text-properties style:font-name="標楷體" style:font-name-asian="標楷體" fo:color="#000000" fo:font-size="14pt" style:font-size-asian="14pt" style:font-size-complex="14pt"/>
    </style:style>
    <style:style style:name="P2025" style:parent-style-name="內文" style:family="paragraph">
      <style:paragraph-properties fo:text-align="justify"/>
      <style:text-properties style:font-name="標楷體" style:font-name-asian="標楷體" fo:color="#000000" fo:font-size="14pt" style:font-size-asian="14pt" style:font-size-complex="14pt"/>
    </style:style>
    <style:style style:name="P2026" style:parent-style-name="內文" style:family="paragraph">
      <style:paragraph-properties fo:text-align="justify"/>
      <style:text-properties style:font-name="標楷體" style:font-name-asian="標楷體" fo:color="#000000" fo:font-size="14pt" style:font-size-asian="14pt" style:font-size-complex="14pt"/>
    </style:style>
    <style:style style:name="P2027" style:parent-style-name="內文" style:family="paragraph">
      <style:paragraph-properties fo:text-align="justify"/>
      <style:text-properties style:font-name="標楷體" style:font-name-asian="標楷體" fo:color="#000000" fo:font-size="14pt" style:font-size-asian="14pt" style:font-size-complex="14pt"/>
    </style:style>
    <style:style style:name="P2028" style:parent-style-name="內文" style:family="paragraph">
      <style:paragraph-properties fo:text-align="justify"/>
      <style:text-properties style:font-name="標楷體" style:font-name-asian="標楷體" fo:color="#000000" fo:font-size="14pt" style:font-size-asian="14pt" style:font-size-complex="14pt"/>
    </style:style>
    <style:style style:name="P2029"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2030" style:family="table-cell">
      <style:table-cell-properties fo:border="0.0069in solid #000000" style:writing-mode="lr-tb" fo:padding-top="0in" fo:padding-left="0.0194in" fo:padding-bottom="0in" fo:padding-right="0.0194in"/>
    </style:style>
    <style:style style:name="P2031" style:parent-style-name="內文" style:family="paragraph">
      <style:paragraph-properties fo:text-align="center" fo:line-height="0.4861in" fo:margin-left="-0.0201in" fo:text-indent="0.0013in">
        <style:tab-stops/>
      </style:paragraph-properties>
      <style:text-properties style:font-name="標楷體" style:font-name-asian="標楷體" fo:color="#000000" fo:font-size="14pt" style:font-size-asian="14pt"/>
    </style:style>
    <style:style style:name="TableCell2032" style:family="table-cell">
      <style:table-cell-properties fo:border="0.0069in solid #000000" style:writing-mode="lr-tb" fo:padding-top="0in" fo:padding-left="0.0194in" fo:padding-bottom="0in" fo:padding-right="0.0194in"/>
    </style:style>
    <style:style style:name="P2033" style:parent-style-name="內文" style:family="paragraph">
      <style:paragraph-properties fo:text-align="justify" fo:margin-left="0.1527in" fo:text-indent="-0.1527in">
        <style:tab-stops/>
      </style:paragraph-properties>
      <style:text-properties style:font-name="標楷體" style:font-name-asian="標楷體" fo:color="#000000" fo:font-size="11pt" style:font-size-asian="11pt" style:font-size-complex="11pt"/>
    </style:style>
    <style:style style:name="TableCell2034" style:family="table-cell">
      <style:table-cell-properties fo:border="0.0069in solid #000000" style:writing-mode="lr-tb" fo:padding-top="0in" fo:padding-left="0.0194in" fo:padding-bottom="0in" fo:padding-right="0.0194in"/>
    </style:style>
    <style:style style:name="P2035" style:parent-style-name="內文" style:family="paragraph">
      <style:paragraph-properties fo:line-height="0.2361in"/>
      <style:text-properties style:font-name="標楷體" style:font-name-asian="標楷體" fo:color="#000000" fo:font-size="14pt" style:font-size-asian="14pt" style:font-size-complex="14pt"/>
    </style:style>
    <style:style style:name="P2036" style:parent-style-name="內文" style:family="paragraph">
      <style:paragraph-properties fo:break-before="page" style:snap-to-layout-grid="false" fo:line-height="0.4166in"/>
    </style:style>
    <style:style style:name="T2037" style:parent-style-name="預設段落字型" style:family="text">
      <style:text-properties style:font-name="標楷體" style:font-name-asian="標楷體" fo:font-weight="bold" style:font-weight-asian="bold" fo:color="#000000" fo:font-size="14pt" style:font-size-asian="14pt"/>
    </style:style>
    <style:style style:name="T203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03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040"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041"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042"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043" style:parent-style-name="預設段落字型" style:family="text">
      <style:text-properties style:font-name="標楷體" style:font-name-asian="標楷體" fo:font-weight="bold" style:font-weight-asian="bold" style:font-weight-complex="bold" fo:color="#FF0000" fo:font-size="14pt" style:font-size-asian="14pt"/>
    </style:style>
    <style:style style:name="P2044" style:parent-style-name="內文" style:family="paragraph">
      <style:paragraph-properties style:snap-to-layout-grid="false" fo:margin-top="0.0833in" fo:line-height="0.2777in" fo:text-indent="0.0972in"/>
    </style:style>
    <style:style style:name="T204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04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04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04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04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05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051"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052"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053"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054" style:parent-style-name="預設段落字型" style:family="text">
      <style:text-properties style:font-name="標楷體" style:font-name-asian="標楷體" fo:font-weight="bold" style:font-weight-asian="bold" style:font-weight-complex="bold" fo:color="#FF0000" fo:font-size="14pt" style:font-size-asian="14pt"/>
    </style:style>
    <style:style style:name="P2055" style:parent-style-name="內文" style:family="paragraph">
      <style:paragraph-properties style:snap-to-layout-grid="false" fo:margin-top="0.0833in" fo:line-height="0.2777in" fo:text-indent="0.2138in"/>
    </style:style>
    <style:style style:name="T205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057"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058"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059" style:parent-style-name="預設段落字型" style:family="text">
      <style:text-properties style:font-name="標楷體" style:font-name-asian="標楷體" fo:font-weight="bold" style:font-weight-asian="bold" style:font-weight-complex="bold" fo:color="#FF0000" fo:font-size="14pt" style:font-size-asian="14pt"/>
    </style:style>
    <style:style style:name="P2060" style:parent-style-name="內文" style:family="paragraph">
      <style:paragraph-properties style:snap-to-layout-grid="false" fo:text-align="end" fo:margin-top="0.0833in" fo:margin-bottom="0.125in" style:line-height-at-least="0.1666in"/>
    </style:style>
    <style:style style:name="T2061" style:parent-style-name="預設段落字型" style:family="text">
      <style:text-properties style:font-name="標楷體" style:font-name-asian="標楷體" fo:color="#000000"/>
    </style:style>
    <style:style style:name="T2062" style:parent-style-name="預設段落字型" style:family="text">
      <style:text-properties style:font-name="標楷體" style:font-name-asian="標楷體" fo:color="#000000"/>
    </style:style>
    <style:style style:name="T2063" style:parent-style-name="預設段落字型" style:family="text">
      <style:text-properties style:font-name="標楷體" style:font-name-asian="標楷體"/>
    </style:style>
    <style:style style:name="T2064" style:parent-style-name="預設段落字型" style:family="text">
      <style:text-properties style:font-name="標楷體" style:font-name-asian="標楷體"/>
    </style:style>
    <style:style style:name="T2065" style:parent-style-name="預設段落字型" style:family="text">
      <style:text-properties style:font-name="標楷體" style:font-name-asian="標楷體"/>
    </style:style>
    <style:style style:name="T2066" style:parent-style-name="預設段落字型" style:family="text">
      <style:text-properties style:font-name="標楷體" style:font-name-asian="標楷體"/>
    </style:style>
    <style:style style:name="TableColumn2068" style:family="table-column">
      <style:table-column-properties style:column-width="0.4604in"/>
    </style:style>
    <style:style style:name="TableColumn2069" style:family="table-column">
      <style:table-column-properties style:column-width="3.1013in"/>
    </style:style>
    <style:style style:name="TableColumn2070" style:family="table-column">
      <style:table-column-properties style:column-width="1.2138in"/>
    </style:style>
    <style:style style:name="TableColumn2071" style:family="table-column">
      <style:table-column-properties style:column-width="2.5284in"/>
    </style:style>
    <style:style style:name="Table2067" style:family="table">
      <style:table-properties style:width="7.3041in" style:rel-width="99.74%" fo:margin-left="0in" table:align="left"/>
    </style:style>
    <style:style style:name="TableRow2072" style:family="table-row">
      <style:table-row-properties style:min-row-height="0.4861in"/>
    </style:style>
    <style:style style:name="TableCell2073" style:family="table-cell">
      <style:table-cell-properties fo:border="0.0069in solid #000000" style:writing-mode="lr-tb" style:vertical-align="middle" fo:padding-top="0in" fo:padding-left="0.0194in" fo:padding-bottom="0in" fo:padding-right="0.0194in"/>
    </style:style>
    <style:style style:name="P2074" style:parent-style-name="內文" style:family="paragraph">
      <style:paragraph-properties fo:line-height="0.2777in"/>
      <style:text-properties style:font-name="標楷體" style:font-name-asian="標楷體" fo:font-weight="bold" style:font-weight-asian="bold" style:font-weight-complex="bold" fo:color="#000000" fo:letter-spacing="-0.0138in" fo:font-size="14pt" style:font-size-asian="14pt" style:font-size-complex="14pt"/>
    </style:style>
    <style:style style:name="TableCell2075" style:family="table-cell">
      <style:table-cell-properties fo:border="0.0069in solid #000000" style:writing-mode="lr-tb" style:vertical-align="middle" fo:padding-top="0in" fo:padding-left="0.0194in" fo:padding-bottom="0in" fo:padding-right="0.0194in"/>
    </style:style>
    <style:style style:name="P2076" style:parent-style-name="內文" style:family="paragraph">
      <style:paragraph-properties fo:text-align="center" fo:line-height="0.2777in"/>
      <style:text-properties style:font-name="標楷體" style:font-name-asian="標楷體" fo:font-weight="bold" style:font-weight-asian="bold" style:font-weight-complex="bold" fo:color="#000000" fo:font-size="14pt" style:font-size-asian="14pt"/>
    </style:style>
    <style:style style:name="TableCell2077" style:family="table-cell">
      <style:table-cell-properties fo:border="0.0069in solid #000000" style:writing-mode="lr-tb" style:vertical-align="middle" fo:padding-top="0in" fo:padding-left="0.0194in" fo:padding-bottom="0in" fo:padding-right="0.0194in"/>
    </style:style>
    <style:style style:name="P2078"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color="#000000" fo:font-size="14pt" style:font-size-asian="14pt"/>
    </style:style>
    <style:style style:name="P2079"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color="#000000" fo:font-size="14pt" style:font-size-asian="14pt"/>
    </style:style>
    <style:style style:name="TableCell2080" style:family="table-cell">
      <style:table-cell-properties fo:border="0.0069in solid #000000" style:writing-mode="lr-tb" style:vertical-align="middle" fo:padding-top="0in" fo:padding-left="0.0194in" fo:padding-bottom="0in" fo:padding-right="0.0194in"/>
    </style:style>
    <style:style style:name="P2081" style:parent-style-name="內文" style:family="paragraph">
      <style:paragraph-properties fo:text-align="start" fo:line-height="0.2777in"/>
      <style:text-properties style:font-name="標楷體" style:font-name-asian="標楷體" fo:font-weight="bold" style:font-weight-asian="bold" style:font-weight-complex="bold" fo:color="#000000" fo:font-size="14pt" style:font-size-asian="14pt"/>
    </style:style>
    <style:style style:name="TableRow2082" style:family="table-row">
      <style:table-row-properties style:min-row-height="0.4493in"/>
    </style:style>
    <style:style style:name="TableCell2083" style:family="table-cell">
      <style:table-cell-properties fo:border="0.0069in solid #000000" style:writing-mode="lr-tb" style:vertical-align="middle" fo:padding-top="0in" fo:padding-left="0.0194in" fo:padding-bottom="0in" fo:padding-right="0.0194in"/>
    </style:style>
    <style:style style:name="P2084" style:parent-style-name="內文" style:list-style-name="LFO19" style:family="paragraph">
      <style:paragraph-properties fo:line-height="0.2777in"/>
      <style:text-properties style:font-name="標楷體" style:font-name-asian="標楷體" style:font-weight-complex="bold" fo:color="#000000" fo:letter-spacing="-0.0138in" fo:font-size="14pt" style:font-size-asian="14pt" style:font-size-complex="14pt"/>
    </style:style>
    <style:style style:name="TableCell2085" style:family="table-cell">
      <style:table-cell-properties fo:border="0.0069in solid #000000" style:writing-mode="lr-tb" fo:padding-top="0in" fo:padding-left="0.0194in" fo:padding-bottom="0in" fo:padding-right="0.0194in"/>
    </style:style>
    <style:style style:name="P2086" style:parent-style-name="內文" style:family="paragraph">
      <style:paragraph-properties fo:text-align="justify" fo:line-height="0.2777in" fo:margin-left="-0.0201in">
        <style:tab-stops/>
      </style:paragraph-properties>
      <style:text-properties style:font-name="標楷體" style:font-name-asian="標楷體" style:font-name-complex="新細明體" style:letter-kerning="false" fo:font-size="14pt" style:font-size-asian="14pt" style:font-size-complex="14pt"/>
    </style:style>
    <style:style style:name="P2087" style:parent-style-name="內文" style:family="paragraph">
      <style:paragraph-properties fo:text-align="justify" fo:line-height="0.2777in" fo:margin-left="-0.0201in">
        <style:tab-stops/>
      </style:paragraph-properties>
      <style:text-properties style:font-name="標楷體" style:font-name-asian="標楷體" style:font-name-complex="新細明體" style:letter-kerning="false" fo:font-size="14pt" style:font-size-asian="14pt" style:font-size-complex="14pt"/>
    </style:style>
    <style:style style:name="P2088" style:parent-style-name="內文" style:family="paragraph">
      <style:paragraph-properties fo:text-align="justify" fo:line-height="0.2777in" fo:margin-left="-0.0201in">
        <style:tab-stops/>
      </style:paragraph-properties>
    </style:style>
    <style:style style:name="T208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2090" style:family="table-cell">
      <style:table-cell-properties fo:border="0.0069in solid #000000" style:writing-mode="lr-tb" fo:padding-top="0in" fo:padding-left="0.0194in" fo:padding-bottom="0in" fo:padding-right="0.0194in"/>
    </style:style>
    <style:style style:name="P2091" style:parent-style-name="內文" style:family="paragraph">
      <style:text-properties style:font-name="標楷體" style:font-name-asian="標楷體" fo:font-size="14pt" style:font-size-asian="14pt" style:font-size-complex="14pt"/>
    </style:style>
    <style:style style:name="P2092" style:parent-style-name="內文" style:family="paragraph">
      <style:paragraph-properties style:snap-to-layout-grid="false" fo:text-align="justify" style:line-height-at-least="0.1666in"/>
    </style:style>
    <style:style style:name="T2093" style:parent-style-name="預設段落字型" style:family="text">
      <style:text-properties style:font-name="標楷體" style:font-name-asian="標楷體" fo:font-size="14pt" style:font-size-asian="14pt" style:font-size-complex="14pt"/>
    </style:style>
    <style:style style:name="T2094" style:parent-style-name="預設段落字型" style:family="text">
      <style:text-properties style:font-name="標楷體" style:font-name-asian="標楷體" fo:font-size="14pt" style:font-size-asian="14pt" style:font-size-complex="14pt"/>
    </style:style>
    <style:style style:name="T2095" style:parent-style-name="預設段落字型" style:family="text">
      <style:text-properties style:font-name="標楷體" style:font-name-asian="標楷體" fo:font-size="14pt" style:font-size-asian="14pt" style:font-size-complex="14pt"/>
    </style:style>
    <style:style style:name="T2096" style:parent-style-name="預設段落字型" style:family="text">
      <style:text-properties style:font-name="標楷體" style:font-name-asian="標楷體" fo:font-size="14pt" style:font-size-asian="14pt" style:font-size-complex="14pt"/>
    </style:style>
    <style:style style:name="T2097" style:parent-style-name="預設段落字型" style:family="text">
      <style:text-properties style:font-name="標楷體" style:font-name-asian="標楷體" fo:font-size="14pt" style:font-size-asian="14pt" style:font-size-complex="14pt"/>
    </style:style>
    <style:style style:name="T2098" style:parent-style-name="預設段落字型" style:family="text">
      <style:text-properties style:font-name="標楷體" style:font-name-asian="標楷體" fo:font-size="14pt" style:font-size-asian="14pt" style:font-size-complex="14pt"/>
    </style:style>
    <style:style style:name="T2099" style:parent-style-name="預設段落字型" style:family="text">
      <style:text-properties style:font-name="標楷體" style:font-name-asian="標楷體" fo:font-size="14pt" style:font-size-asian="14pt" style:font-size-complex="14pt"/>
    </style:style>
    <style:style style:name="TableCell2100" style:family="table-cell">
      <style:table-cell-properties fo:border="0.0069in solid #000000" style:writing-mode="lr-tb" fo:padding-top="0in" fo:padding-left="0.0194in" fo:padding-bottom="0in" fo:padding-right="0.0194in"/>
    </style:style>
    <style:style style:name="P2101" style:parent-style-name="內文" style:family="paragraph">
      <style:paragraph-properties fo:text-align="justify"/>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102" style:parent-style-name="內文" style:list-style-name="LFO28" style:family="paragraph">
      <style:paragraph-properties fo:margin-left="0.2034in" fo:text-indent="-0.2034in">
        <style:tab-stops/>
      </style:paragraph-properties>
      <style:text-properties style:font-name="標楷體" style:font-name-asian="標楷體" fo:font-size="14pt" style:font-size-asian="14pt" style:font-size-complex="14pt"/>
    </style:style>
    <style:style style:name="P2103" style:parent-style-name="內文" style:list-style-name="LFO28" style:family="paragraph">
      <style:paragraph-properties fo:text-align="justify" fo:margin-left="0.2131in" fo:text-indent="-0.2131in">
        <style:tab-stops/>
      </style:paragraph-properties>
      <style:text-properties style:font-name="標楷體" style:font-name-asian="標楷體" fo:font-size="14pt" style:font-size-asian="14pt" style:font-size-complex="14pt"/>
    </style:style>
    <style:style style:name="P2104" style:parent-style-name="內文" style:family="paragraph">
      <style:paragraph-properties fo:text-align="justify" fo:margin-left="0.2131in">
        <style:tab-stops/>
      </style:paragraph-properties>
      <style:text-properties style:font-name="標楷體" style:font-name-asian="標楷體" fo:font-size="14pt" style:font-size-asian="14pt" style:font-size-complex="14pt"/>
    </style:style>
    <style:style style:name="P2105" style:parent-style-name="內文" style:family="paragraph">
      <style:paragraph-properties fo:text-align="justify"/>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106" style:parent-style-name="內文" style:list-style-name="LFO27" style:family="paragraph">
      <style:paragraph-properties fo:text-align="justify"/>
      <style:text-properties style:font-name="標楷體" style:font-name-asian="標楷體" fo:font-size="14pt" style:font-size-asian="14pt" style:font-size-complex="14pt"/>
    </style:style>
    <style:style style:name="P2107" style:parent-style-name="內文" style:family="paragraph">
      <style:paragraph-properties fo:text-align="justify" fo:margin-left="0.2361in" fo:text-indent="-0.1944in">
        <style:tab-stops/>
      </style:paragraph-properties>
      <style:text-properties style:font-name="標楷體" style:font-name-asian="標楷體" fo:font-size="14pt" style:font-size-asian="14pt" style:font-size-complex="14pt"/>
    </style:style>
    <style:style style:name="P2108" style:parent-style-name="內文" style:family="paragraph">
      <style:paragraph-properties fo:text-align="justify"/>
      <style:text-properties style:font-name="標楷體" style:font-name-asian="標楷體" style:font-size-complex="11pt"/>
    </style:style>
    <style:style style:name="P2109" style:parent-style-name="內文" style:family="paragraph">
      <style:paragraph-properties fo:text-align="justify"/>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110" style:parent-style-name="內文" style:list-style-name="LFO26" style:family="paragraph">
      <style:paragraph-properties fo:text-align="justify" fo:margin-left="0.2131in" fo:text-indent="-0.2131in">
        <style:tab-stops/>
      </style:paragraph-properties>
      <style:text-properties style:font-name="標楷體" style:font-name-asian="標楷體" fo:font-size="14pt" style:font-size-asian="14pt" style:font-size-complex="14pt"/>
    </style:style>
    <style:style style:name="P2111" style:parent-style-name="內文" style:list-style-name="LFO26" style:family="paragraph">
      <style:paragraph-properties fo:text-align="justify" fo:margin-left="0.2131in" fo:text-indent="-0.2131in">
        <style:tab-stops/>
      </style:paragraph-properties>
      <style:text-properties style:font-name="標楷體" style:font-name-asian="標楷體" fo:font-size="14pt" style:font-size-asian="14pt" style:font-size-complex="14pt"/>
    </style:style>
    <style:style style:name="P2112" style:parent-style-name="內文" style:family="paragraph">
      <style:paragraph-properties fo:text-align="justify" fo:margin-left="0.2131in">
        <style:tab-stops/>
      </style:paragraph-properties>
      <style:text-properties style:font-name="標楷體" style:font-name-asian="標楷體" fo:font-size="14pt" style:font-size-asian="14pt" style:font-size-complex="14pt"/>
    </style:style>
    <style:style style:name="P2113" style:parent-style-name="內文" style:family="paragraph">
      <style:paragraph-properties fo:text-align="justify"/>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114" style:parent-style-name="內文" style:list-style-name="LFO29" style:family="paragraph">
      <style:paragraph-properties fo:text-align="justify"/>
      <style:text-properties style:font-name="標楷體" style:font-name-asian="標楷體" fo:font-size="14pt" style:font-size-asian="14pt" style:font-size-complex="14pt"/>
    </style:style>
    <style:style style:name="P2115" style:parent-style-name="內文" style:list-style-name="LFO29" style:family="paragraph">
      <style:paragraph-properties fo:text-align="justify" fo:margin-left="0.2069in" fo:text-indent="-0.2069in">
        <style:tab-stops/>
      </style:paragraph-properties>
      <style:text-properties style:font-name="標楷體" style:font-name-asian="標楷體" fo:font-size="14pt" style:font-size-asian="14pt" style:font-size-complex="14pt"/>
    </style:style>
    <style:style style:name="P2116" style:parent-style-name="內文" style:family="paragraph">
      <style:paragraph-properties fo:text-align="justify"/>
      <style:text-properties style:font-name="標楷體" style:font-name-asian="標楷體" fo:font-size="14pt" style:font-size-asian="14pt" style:font-size-complex="14pt"/>
    </style:style>
    <style:style style:name="P2117" style:parent-style-name="內文" style:family="paragraph">
      <style:paragraph-properties fo:text-align="justify"/>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118" style:parent-style-name="內文" style:family="paragraph">
      <style:paragraph-properties fo:text-align="justify"/>
      <style:text-properties style:font-name="標楷體" style:font-name-asian="標楷體" fo:font-size="14pt" style:font-size-asian="14pt" style:font-size-complex="14pt"/>
    </style:style>
    <style:style style:name="P2119" style:parent-style-name="內文" style:family="paragraph">
      <style:paragraph-properties fo:text-align="justify"/>
      <style:text-properties style:font-name="標楷體" style:font-name-asian="標楷體" fo:font-size="14pt" style:font-size-asian="14pt" style:font-size-complex="14pt"/>
    </style:style>
    <style:style style:name="P2120" style:parent-style-name="內文" style:family="paragraph">
      <style:paragraph-properties fo:text-align="justify"/>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121" style:parent-style-name="內文" style:family="paragraph">
      <style:paragraph-properties fo:text-align="justify"/>
      <style:text-properties style:font-name="標楷體" style:font-name-asian="標楷體" fo:font-size="14pt" style:font-size-asian="14pt" style:font-size-complex="14pt"/>
    </style:style>
    <style:style style:name="P2122" style:parent-style-name="內文" style:family="paragraph">
      <style:paragraph-properties fo:text-align="justify"/>
      <style:text-properties style:font-name="標楷體" style:font-name-asian="標楷體" fo:font-size="14pt" style:font-size-asian="14pt" style:font-size-complex="14pt"/>
    </style:style>
    <style:style style:name="P2123" style:parent-style-name="內文" style:family="paragraph">
      <style:paragraph-properties fo:text-align="justify"/>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124" style:parent-style-name="內文" style:list-style-name="LFO30" style:family="paragraph">
      <style:paragraph-properties fo:text-align="justify" fo:margin-left="0.1875in" fo:text-indent="-0.1875in">
        <style:tab-stops/>
      </style:paragraph-properties>
      <style:text-properties style:font-name="標楷體" style:font-name-asian="標楷體" fo:font-size="14pt" style:font-size-asian="14pt" style:font-size-complex="14pt"/>
    </style:style>
    <style:style style:name="P2125" style:parent-style-name="內文" style:family="paragraph">
      <style:paragraph-properties fo:text-align="justify" fo:margin-left="0.1868in" fo:text-indent="-0.175in">
        <style:tab-stops/>
      </style:paragraph-properties>
    </style:style>
    <style:style style:name="T2126" style:parent-style-name="預設段落字型" style:family="text">
      <style:text-properties style:font-name="標楷體" style:font-name-asian="標楷體" fo:font-size="14pt" style:font-size-asian="14pt" style:font-size-complex="14pt"/>
    </style:style>
    <style:style style:name="T2127" style:parent-style-name="預設段落字型" style:family="text">
      <style:text-properties style:font-name="標楷體" style:font-name-asian="標楷體" style:letter-kerning="false" fo:font-size="14pt" style:font-size-asian="14pt" style:font-size-complex="14pt"/>
    </style:style>
    <style:style style:name="P2128" style:parent-style-name="內文" style:family="paragraph">
      <style:paragraph-properties style:snap-to-layout-grid="false" fo:text-align="end" fo:margin-top="0.0833in" fo:margin-bottom="0.125in" style:line-height-at-least="0.1666in"/>
      <style:text-properties style:font-name="標楷體" style:font-name-asian="標楷體" fo:color="#FF0000"/>
    </style:style>
    <style:style style:name="P2129" style:parent-style-name="內文" style:family="paragraph">
      <style:paragraph-properties fo:break-before="page" style:snap-to-layout-grid="false" fo:margin-top="0.0833in" fo:line-height="0.2777in" fo:text-indent="0.0972in"/>
    </style:style>
    <style:style style:name="T2130" style:parent-style-name="預設段落字型" style:family="text">
      <style:text-properties style:font-name="標楷體" style:font-name-asian="標楷體" fo:font-weight="bold" style:font-weight-asian="bold" style:font-weight-complex="bold" fo:font-size="14pt" style:font-size-asian="14pt"/>
    </style:style>
    <style:style style:name="T2131"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132"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133" style:parent-style-name="預設段落字型" style:family="text">
      <style:text-properties style:font-name="標楷體" style:font-name-asian="標楷體" fo:font-weight="bold" style:font-weight-asian="bold" style:font-weight-complex="bold" fo:color="#FF0000" fo:font-size="14pt" style:font-size-asian="14pt"/>
    </style:style>
    <style:style style:name="P2134" style:parent-style-name="內文" style:family="paragraph">
      <style:paragraph-properties style:snap-to-layout-grid="false" fo:text-align="end" fo:margin-top="0.0833in" fo:margin-bottom="0.125in" style:line-height-at-least="0.1666in"/>
      <style:text-properties style:font-name="標楷體" style:font-name-asian="標楷體"/>
    </style:style>
    <style:style style:name="TableColumn2136" style:family="table-column">
      <style:table-column-properties style:column-width="3.1812in"/>
    </style:style>
    <style:style style:name="TableColumn2137" style:family="table-column">
      <style:table-column-properties style:column-width="1.5611in"/>
    </style:style>
    <style:style style:name="TableColumn2138" style:family="table-column">
      <style:table-column-properties style:column-width="2.5805in"/>
    </style:style>
    <style:style style:name="Table2135" style:family="table">
      <style:table-properties style:width="7.3229in" style:rel-width="100%" fo:margin-left="0in" table:align="left"/>
    </style:style>
    <style:style style:name="TableRow2139" style:family="table-row">
      <style:table-row-properties style:min-row-height="0.6604in"/>
    </style:style>
    <style:style style:name="TableCell2140" style:family="table-cell">
      <style:table-cell-properties fo:border="0.0069in solid #000000" style:writing-mode="lr-tb" style:vertical-align="middle" fo:padding-top="0in" fo:padding-left="0.0194in" fo:padding-bottom="0in" fo:padding-right="0.0194in"/>
    </style:style>
    <style:style style:name="P2141" style:parent-style-name="內文" style:family="paragraph">
      <style:paragraph-properties fo:text-align="center" fo:line-height="0.2777in"/>
      <style:text-properties style:font-name="標楷體" style:font-name-asian="標楷體" style:font-name-complex="Calibri Light" fo:font-weight="bold" style:font-weight-asian="bold" style:font-weight-complex="bold" fo:color="#000000" fo:font-size="14pt" style:font-size-asian="14pt"/>
    </style:style>
    <style:style style:name="TableCell2142" style:family="table-cell">
      <style:table-cell-properties fo:border="0.0069in solid #000000" style:writing-mode="lr-tb" style:vertical-align="middle" fo:padding-top="0in" fo:padding-left="0.0194in" fo:padding-bottom="0in" fo:padding-right="0.0194in"/>
    </style:style>
    <style:style style:name="P2143" style:parent-style-name="內文" style:family="paragraph">
      <style:paragraph-properties fo:text-align="center" fo:line-height="0.2777in" fo:margin-left="0.0638in">
        <style:tab-stops/>
      </style:paragraph-properties>
      <style:text-properties style:font-name="標楷體" style:font-name-asian="標楷體" style:font-name-complex="Calibri Light" fo:font-weight="bold" style:font-weight-asian="bold" style:font-weight-complex="bold" fo:color="#000000" fo:font-size="14pt" style:font-size-asian="14pt"/>
    </style:style>
    <style:style style:name="P2144" style:parent-style-name="內文" style:family="paragraph">
      <style:paragraph-properties fo:text-align="center" fo:line-height="0.2777in" fo:margin-left="0.0638in">
        <style:tab-stops/>
      </style:paragraph-properties>
      <style:text-properties style:font-name="標楷體" style:font-name-asian="標楷體" style:font-name-complex="Calibri Light" fo:font-weight="bold" style:font-weight-asian="bold" style:font-weight-complex="bold" fo:color="#000000" fo:font-size="14pt" style:font-size-asian="14pt"/>
    </style:style>
    <style:style style:name="TableCell2145" style:family="table-cell">
      <style:table-cell-properties fo:border="0.0069in solid #000000" style:writing-mode="lr-tb" style:vertical-align="middle" fo:padding-top="0in" fo:padding-left="0.0194in" fo:padding-bottom="0in" fo:padding-right="0.0194in"/>
    </style:style>
    <style:style style:name="P2146" style:parent-style-name="內文" style:family="paragraph">
      <style:paragraph-properties fo:text-align="start" fo:line-height="0.2777in"/>
      <style:text-properties style:font-name="標楷體" style:font-name-asian="標楷體" style:font-name-complex="Calibri Light" fo:font-weight="bold" style:font-weight-asian="bold" style:font-weight-complex="bold" fo:color="#000000" fo:font-size="14pt" style:font-size-asian="14pt"/>
    </style:style>
    <style:style style:name="TableRow2147" style:family="table-row">
      <style:table-row-properties style:min-row-height="0.6604in"/>
    </style:style>
    <style:style style:name="TableCell2148" style:family="table-cell">
      <style:table-cell-properties fo:border="0.0069in solid #000000" style:writing-mode="lr-tb" fo:padding-top="0in" fo:padding-left="0.0194in" fo:padding-bottom="0in" fo:padding-right="0.0194in"/>
    </style:style>
    <style:style style:name="P2149" style:parent-style-name="內文" style:family="paragraph">
      <style:paragraph-properties fo:text-align="justify" fo:line-height="0.2777in" fo:margin-left="-0.0201in" fo:text-indent="0.0013in">
        <style:tab-stops/>
      </style:paragraph-properties>
      <style:text-properties style:font-name="標楷體" style:font-name-asian="標楷體" style:font-name-complex="Calibri Light" fo:font-weight="bold" style:font-weight-asian="bold" fo:font-size="14pt" style:font-size-asian="14pt"/>
    </style:style>
    <style:style style:name="P2150" style:parent-style-name="內文" style:family="paragraph">
      <style:paragraph-properties fo:text-align="justify" fo:line-height="0.2777in" fo:margin-left="-0.0201in" fo:text-indent="0.0013in">
        <style:tab-stops/>
      </style:paragraph-properties>
      <style:text-properties style:font-name="標楷體" style:font-name-asian="標楷體" style:font-name-complex="Calibri Light" fo:font-size="14pt" style:font-size-asian="14pt"/>
    </style:style>
    <style:style style:name="TableCell2151" style:family="table-cell">
      <style:table-cell-properties fo:border="0.0069in solid #000000" style:writing-mode="lr-tb" fo:padding-top="0in" fo:padding-left="0.0194in" fo:padding-bottom="0in" fo:padding-right="0.0194in"/>
    </style:style>
    <style:style style:name="P2152" style:parent-style-name="內文" style:family="paragraph">
      <style:text-properties style:font-name="標楷體" style:font-name-asian="標楷體" style:font-name-complex="Calibri Light" fo:font-size="14pt" style:font-size-asian="14pt" style:font-size-complex="14pt"/>
    </style:style>
    <style:style style:name="P2153" style:parent-style-name="內文" style:family="paragraph">
      <style:paragraph-properties style:snap-to-layout-grid="false" fo:text-align="justify" style:line-height-at-least="0.1666in"/>
    </style:style>
    <style:style style:name="T2154" style:parent-style-name="預設段落字型" style:family="text">
      <style:text-properties style:font-name="標楷體" style:font-name-asian="標楷體" style:font-name-complex="Calibri Light" fo:font-size="14pt" style:font-size-asian="14pt" style:font-size-complex="14pt"/>
    </style:style>
    <style:style style:name="T2155" style:parent-style-name="預設段落字型" style:family="text">
      <style:text-properties style:font-name="標楷體" style:font-name-asian="標楷體" style:font-name-complex="Calibri Light" fo:font-size="14pt" style:font-size-asian="14pt" style:font-size-complex="14pt"/>
    </style:style>
    <style:style style:name="T2156" style:parent-style-name="預設段落字型" style:family="text">
      <style:text-properties style:font-name="標楷體" style:font-name-asian="標楷體" style:font-name-complex="Calibri Light" fo:font-size="14pt" style:font-size-asian="14pt" style:font-size-complex="14pt"/>
    </style:style>
    <style:style style:name="T2157" style:parent-style-name="預設段落字型" style:family="text">
      <style:text-properties style:font-name="標楷體" style:font-name-asian="標楷體" style:font-name-complex="Calibri Light" fo:font-size="14pt" style:font-size-asian="14pt" style:font-size-complex="14pt"/>
    </style:style>
    <style:style style:name="T2158" style:parent-style-name="預設段落字型" style:family="text">
      <style:text-properties style:font-name="標楷體" style:font-name-asian="標楷體" style:font-name-complex="Calibri Light" fo:font-size="14pt" style:font-size-asian="14pt" style:font-size-complex="14pt"/>
    </style:style>
    <style:style style:name="T2159" style:parent-style-name="預設段落字型" style:family="text">
      <style:text-properties style:font-name="標楷體" style:font-name-asian="標楷體" style:font-name-complex="Calibri Light" fo:font-size="14pt" style:font-size-asian="14pt" style:font-size-complex="14pt"/>
    </style:style>
    <style:style style:name="T2160" style:parent-style-name="預設段落字型" style:family="text">
      <style:text-properties style:font-name="標楷體" style:font-name-asian="標楷體" style:font-name-complex="Calibri Light" fo:font-size="14pt" style:font-size-asian="14pt" style:font-size-complex="14pt"/>
    </style:style>
    <style:style style:name="TableCell2161" style:family="table-cell">
      <style:table-cell-properties fo:border="0.0069in solid #000000" style:writing-mode="lr-tb" fo:padding-top="0in" fo:padding-left="0.0194in" fo:padding-bottom="0in" fo:padding-right="0.0194in"/>
    </style:style>
    <style:style style:name="P2162" style:parent-style-name="內文" style:family="paragraph">
      <style:paragraph-properties fo:text-align="justify"/>
      <style:text-properties style:font-name="標楷體" style:font-name-asian="標楷體" style:font-name-complex="Calibri Light" fo:font-size="14pt" style:font-size-asian="14pt" style:font-size-complex="14pt"/>
    </style:style>
    <style:style style:name="TableRow2163" style:family="table-row">
      <style:table-row-properties style:min-row-height="0.5486in"/>
    </style:style>
    <style:style style:name="TableCell2164" style:family="table-cell">
      <style:table-cell-properties fo:border="0.0069in solid #000000" style:writing-mode="lr-tb" fo:padding-top="0in" fo:padding-left="0.0194in" fo:padding-bottom="0in" fo:padding-right="0.0194in"/>
    </style:style>
    <style:style style:name="P2165" style:parent-style-name="內文" style:family="paragraph">
      <style:paragraph-properties fo:text-align="justify" fo:line-height="0.2777in" fo:margin-left="-0.0201in" fo:text-indent="0.0013in">
        <style:tab-stops/>
      </style:paragraph-properties>
      <style:text-properties style:font-name="標楷體" style:font-name-asian="標楷體" style:font-name-complex="Calibri Light" fo:font-size="14pt" style:font-size-asian="14pt"/>
    </style:style>
    <style:style style:name="P2166" style:parent-style-name="內文" style:family="paragraph">
      <style:paragraph-properties style:snap-to-layout-grid="false" fo:text-align="justify" style:line-height-at-least="0.1666in"/>
      <style:text-properties style:font-name="標楷體" style:font-name-asian="標楷體" style:font-name-complex="Calibri Light" style:font-size-complex="12pt"/>
    </style:style>
    <style:style style:name="TableCell2167" style:family="table-cell">
      <style:table-cell-properties fo:border="0.0069in solid #000000" style:writing-mode="lr-tb" fo:padding-top="0in" fo:padding-left="0.0194in" fo:padding-bottom="0in" fo:padding-right="0.0194in"/>
    </style:style>
    <style:style style:name="P2168" style:parent-style-name="內文" style:list-style-name="LFO32" style:family="paragraph">
      <style:paragraph-properties fo:text-align="justify"/>
      <style:text-properties style:font-name="標楷體" style:font-name-asian="標楷體" style:font-name-complex="Calibri Light" fo:font-size="14pt" style:font-size-asian="14pt"/>
    </style:style>
    <style:style style:name="P2169" style:parent-style-name="內文" style:list-style-name="LFO32" style:family="paragraph">
      <style:paragraph-properties fo:margin-left="0.2187in" fo:text-indent="-0.2187in">
        <style:tab-stops/>
      </style:paragraph-properties>
      <style:text-properties style:font-name="標楷體" style:font-name-asian="標楷體" style:font-name-complex="Calibri Light" fo:font-size="14pt" style:font-size-asian="14pt"/>
    </style:style>
    <style:style style:name="TableRow2170" style:family="table-row">
      <style:table-row-properties style:min-row-height="0.8479in"/>
    </style:style>
    <style:style style:name="TableCell2171" style:family="table-cell">
      <style:table-cell-properties fo:border="0.0069in solid #000000" style:writing-mode="lr-tb" fo:padding-top="0in" fo:padding-left="0.0194in" fo:padding-bottom="0in" fo:padding-right="0.0194in"/>
    </style:style>
    <style:style style:name="P2172" style:parent-style-name="內文" style:family="paragraph">
      <style:paragraph-properties fo:text-align="justify" fo:line-height="0.2777in" fo:margin-left="-0.025in">
        <style:tab-stops/>
      </style:paragraph-properties>
      <style:text-properties style:font-name="標楷體" style:font-name-asian="標楷體" style:font-name-complex="Calibri Light" fo:font-size="14pt" style:font-size-asian="14pt"/>
    </style:style>
    <style:style style:name="P2173" style:parent-style-name="內文" style:family="paragraph">
      <style:paragraph-properties fo:text-align="justify" fo:line-height="0.2777in" fo:margin-left="-0.0201in" fo:text-indent="0.0013in">
        <style:tab-stops/>
      </style:paragraph-properties>
      <style:text-properties style:font-name="標楷體" style:font-name-asian="標楷體" style:font-name-complex="Calibri Light" fo:font-size="14pt" style:font-size-asian="14pt"/>
    </style:style>
    <style:style style:name="P2174" style:parent-style-name="內文" style:family="paragraph">
      <style:paragraph-properties style:snap-to-layout-grid="false" fo:text-align="justify" style:line-height-at-least="0.1666in"/>
      <style:text-properties style:font-name="標楷體" style:font-name-asian="標楷體" style:font-name-complex="Calibri Light" style:font-size-complex="12pt"/>
    </style:style>
    <style:style style:name="TableCell2175" style:family="table-cell">
      <style:table-cell-properties fo:border="0.0069in solid #000000" style:writing-mode="lr-tb" fo:padding-top="0in" fo:padding-left="0.0194in" fo:padding-bottom="0in" fo:padding-right="0.0194in"/>
    </style:style>
    <style:style style:name="P2176" style:parent-style-name="內文" style:list-style-name="LFO31" style:family="paragraph">
      <style:paragraph-properties fo:text-align="justify"/>
      <style:text-properties style:font-name="標楷體" style:font-name-asian="標楷體" style:font-name-complex="Calibri Light" fo:font-size="14pt" style:font-size-asian="14pt" style:font-size-complex="14pt"/>
    </style:style>
    <style:style style:name="P2177" style:parent-style-name="內文" style:list-style-name="LFO31" style:family="paragraph">
      <style:paragraph-properties fo:text-align="justify" fo:margin-left="0.2187in" fo:text-indent="-0.2187in">
        <style:tab-stops/>
      </style:paragraph-properties>
      <style:text-properties style:font-name="標楷體" style:font-name-asian="標楷體" style:font-name-complex="Calibri Light" fo:font-size="14pt" style:font-size-asian="14pt" style:font-size-complex="14pt"/>
    </style:style>
    <style:style style:name="TableRow2178" style:family="table-row">
      <style:table-row-properties style:min-row-height="0.5486in"/>
    </style:style>
    <style:style style:name="TableCell2179" style:family="table-cell">
      <style:table-cell-properties fo:border="0.0069in solid #000000" style:writing-mode="lr-tb" fo:padding-top="0in" fo:padding-left="0.0194in" fo:padding-bottom="0in" fo:padding-right="0.0194in"/>
    </style:style>
    <style:style style:name="P2180" style:parent-style-name="內文" style:family="paragraph">
      <style:paragraph-properties fo:text-align="justify" fo:line-height="0.2777in" fo:margin-left="-0.0201in" fo:text-indent="0.0013in">
        <style:tab-stops/>
      </style:paragraph-properties>
      <style:text-properties style:font-name="標楷體" style:font-name-asian="標楷體" style:font-name-complex="Calibri Light" fo:font-size="14pt" style:font-size-asian="14pt"/>
    </style:style>
    <style:style style:name="P2181" style:parent-style-name="內文" style:family="paragraph">
      <style:paragraph-properties style:snap-to-layout-grid="false" fo:text-align="justify" style:line-height-at-least="0.1666in"/>
      <style:text-properties style:font-name="標楷體" style:font-name-asian="標楷體" style:font-name-complex="Calibri Light" style:font-size-complex="12pt"/>
    </style:style>
    <style:style style:name="TableCell2182" style:family="table-cell">
      <style:table-cell-properties fo:border="0.0069in solid #000000" style:writing-mode="lr-tb" fo:padding-top="0in" fo:padding-left="0.0194in" fo:padding-bottom="0in" fo:padding-right="0.0194in"/>
    </style:style>
    <style:style style:name="P2183" style:parent-style-name="內文" style:family="paragraph">
      <style:paragraph-properties fo:text-align="justify"/>
      <style:text-properties style:font-name="標楷體" style:font-name-asian="標楷體" style:font-name-complex="Calibri Light" fo:font-size="14pt" style:font-size-asian="14pt" style:font-size-complex="14pt"/>
    </style:style>
    <style:style style:name="TableRow2184" style:family="table-row">
      <style:table-row-properties style:min-row-height="0.2763in"/>
    </style:style>
    <style:style style:name="TableCell2185" style:family="table-cell">
      <style:table-cell-properties fo:border="0.0069in solid #000000" style:writing-mode="lr-tb" fo:padding-top="0in" fo:padding-left="0.0194in" fo:padding-bottom="0in" fo:padding-right="0.0194in"/>
    </style:style>
    <style:style style:name="P2186" style:parent-style-name="內文" style:family="paragraph">
      <style:paragraph-properties fo:text-align="justify" fo:line-height="0.2777in" fo:margin-left="-0.0201in" fo:text-indent="0.0013in">
        <style:tab-stops/>
      </style:paragraph-properties>
      <style:text-properties style:font-name="標楷體" style:font-name-asian="標楷體" style:font-name-complex="Calibri Light" fo:font-size="14pt" style:font-size-asian="14pt"/>
    </style:style>
    <style:style style:name="P2187" style:parent-style-name="內文" style:family="paragraph">
      <style:paragraph-properties style:snap-to-layout-grid="false" fo:text-align="justify" style:line-height-at-least="0.1666in"/>
      <style:text-properties style:font-name="標楷體" style:font-name-asian="標楷體" style:font-name-complex="Calibri Light" style:font-size-complex="12pt"/>
    </style:style>
    <style:style style:name="TableCell2188" style:family="table-cell">
      <style:table-cell-properties fo:border="0.0069in solid #000000" style:writing-mode="lr-tb" fo:padding-top="0in" fo:padding-left="0.0194in" fo:padding-bottom="0in" fo:padding-right="0.0194in"/>
    </style:style>
    <style:style style:name="P2189" style:parent-style-name="內文" style:list-style-name="LFO35" style:family="paragraph">
      <style:paragraph-properties fo:text-align="justify" fo:margin-left="0.1993in" fo:text-indent="-0.1993in">
        <style:tab-stops/>
      </style:paragraph-properties>
    </style:style>
    <style:style style:name="T2190" style:parent-style-name="預設段落字型" style:family="text">
      <style:text-properties style:font-name="標楷體" style:font-name-asian="標楷體" style:font-name-complex="Calibri Light" fo:font-size="14pt" style:font-size-asian="14pt"/>
    </style:style>
    <style:style style:name="T2191" style:parent-style-name="預設段落字型" style:family="text">
      <style:text-properties style:font-name="標楷體" style:font-name-asian="標楷體" style:font-name-complex="Calibri Light" fo:font-size="14pt" style:font-size-asian="14pt" style:font-size-complex="14pt"/>
    </style:style>
    <style:style style:name="T2192" style:parent-style-name="預設段落字型" style:family="text">
      <style:text-properties style:font-name="標楷體" style:font-name-asian="標楷體" style:font-name-complex="Calibri Light" fo:font-size="14pt" style:font-size-asian="14pt"/>
    </style:style>
    <style:style style:name="P2193" style:parent-style-name="內文" style:list-style-name="LFO35" style:family="paragraph">
      <style:paragraph-properties fo:text-align="justify" fo:margin-left="0.209in" fo:text-indent="-0.209in">
        <style:tab-stops/>
      </style:paragraph-properties>
      <style:text-properties style:font-name="標楷體" style:font-name-asian="標楷體" fo:font-size="14pt" style:font-size-asian="14pt" style:font-size-complex="14pt"/>
    </style:style>
    <style:style style:name="TableRow2194" style:family="table-row">
      <style:table-row-properties style:min-row-height="0.2756in"/>
    </style:style>
    <style:style style:name="TableCell2195" style:family="table-cell">
      <style:table-cell-properties fo:border="0.0069in solid #000000" style:writing-mode="lr-tb" fo:padding-top="0in" fo:padding-left="0.0194in" fo:padding-bottom="0in" fo:padding-right="0.0194in"/>
    </style:style>
    <style:style style:name="P2196" style:parent-style-name="內文" style:family="paragraph">
      <style:paragraph-properties fo:text-align="justify" fo:line-height="0.2777in" fo:margin-left="-0.0201in" fo:text-indent="0.0013in">
        <style:tab-stops/>
      </style:paragraph-properties>
      <style:text-properties style:font-name="標楷體" style:font-name-asian="標楷體" style:font-name-complex="Calibri Light" fo:font-size="14pt" style:font-size-asian="14pt"/>
    </style:style>
    <style:style style:name="P2197" style:parent-style-name="內文" style:family="paragraph">
      <style:paragraph-properties style:snap-to-layout-grid="false" fo:text-align="justify" style:line-height-at-least="0.1666in"/>
      <style:text-properties style:font-name="標楷體" style:font-name-asian="標楷體" style:font-name-complex="Calibri Light" style:font-size-complex="12pt"/>
    </style:style>
    <style:style style:name="TableCell2198" style:family="table-cell">
      <style:table-cell-properties fo:border="0.0069in solid #000000" style:writing-mode="lr-tb" fo:padding-top="0in" fo:padding-left="0.0194in" fo:padding-bottom="0in" fo:padding-right="0.0194in"/>
    </style:style>
    <style:style style:name="P2199" style:parent-style-name="內文" style:list-style-name="LFO38" style:family="paragraph">
      <style:paragraph-properties fo:text-align="justify" fo:margin-left="0.1895in" fo:text-indent="-0.1895in">
        <style:tab-stops/>
      </style:paragraph-properties>
      <style:text-properties style:font-name="標楷體" style:font-name-asian="標楷體" style:font-name-complex="Calibri Light" fo:font-size="14pt" style:font-size-asian="14pt"/>
    </style:style>
    <style:style style:name="P2200" style:parent-style-name="內文" style:list-style-name="LFO38" style:family="paragraph">
      <style:paragraph-properties fo:text-align="justify" fo:margin-left="0.209in" fo:text-indent="-0.209in">
        <style:tab-stops/>
      </style:paragraph-properties>
      <style:text-properties style:font-name="標楷體" style:font-name-asian="標楷體" style:font-name-complex="Calibri Light" fo:font-size="14pt" style:font-size-asian="14pt"/>
    </style:style>
    <style:style style:name="TableRow2201" style:family="table-row">
      <style:table-row-properties style:min-row-height="0.5486in"/>
    </style:style>
    <style:style style:name="TableCell2202" style:family="table-cell">
      <style:table-cell-properties fo:border="0.0069in solid #000000" style:writing-mode="lr-tb" fo:padding-top="0in" fo:padding-left="0.0194in" fo:padding-bottom="0in" fo:padding-right="0.0194in"/>
    </style:style>
    <style:style style:name="P2203" style:parent-style-name="內文" style:family="paragraph">
      <style:paragraph-properties fo:text-align="justify" fo:line-height="0.2777in" fo:margin-left="-0.0201in" fo:text-indent="0.0013in">
        <style:tab-stops/>
      </style:paragraph-properties>
      <style:text-properties style:font-name="標楷體" style:font-name-asian="標楷體" style:font-name-complex="Calibri Light" fo:font-weight="bold" style:font-weight-asian="bold" fo:font-size="14pt" style:font-size-asian="14pt"/>
    </style:style>
    <style:style style:name="P2204" style:parent-style-name="內文" style:family="paragraph">
      <style:paragraph-properties fo:text-align="justify" fo:line-height="0.2777in" fo:margin-left="-0.0201in" fo:text-indent="0.0013in">
        <style:tab-stops/>
      </style:paragraph-properties>
      <style:text-properties style:font-name="標楷體" style:font-name-asian="標楷體" style:font-name-complex="Calibri Light" fo:font-size="14pt" style:font-size-asian="14pt"/>
    </style:style>
    <style:style style:name="P2205" style:parent-style-name="內文" style:family="paragraph">
      <style:paragraph-properties fo:line-height="0.2777in" fo:margin-left="0.1743in" fo:text-indent="-0.1944in">
        <style:tab-stops/>
      </style:paragraph-properties>
      <style:text-properties style:font-name="標楷體" style:font-name-asian="標楷體" style:font-name-complex="Calibri Light" fo:font-size="14pt" style:font-size-asian="14pt"/>
    </style:style>
    <style:style style:name="P2206" style:parent-style-name="內文" style:family="paragraph">
      <style:paragraph-properties fo:line-height="0.2777in" fo:margin-left="0.1743in" fo:text-indent="-0.1944in">
        <style:tab-stops/>
      </style:paragraph-properties>
      <style:text-properties style:font-name="標楷體" style:font-name-asian="標楷體" style:font-name-complex="Calibri Light" fo:font-size="14pt" style:font-size-asian="14pt"/>
    </style:style>
    <style:style style:name="P2207" style:parent-style-name="內文" style:family="paragraph">
      <style:paragraph-properties fo:line-height="0.2777in" fo:margin-left="0.1743in" fo:text-indent="-0.1944in">
        <style:tab-stops/>
      </style:paragraph-properties>
      <style:text-properties style:font-name="標楷體" style:font-name-asian="標楷體" style:font-name-complex="Calibri Light" fo:font-size="14pt" style:font-size-asian="14pt"/>
    </style:style>
    <style:style style:name="P2208" style:parent-style-name="內文" style:family="paragraph">
      <style:paragraph-properties fo:line-height="0.2777in" fo:margin-left="0.1743in" fo:text-indent="-0.1944in">
        <style:tab-stops/>
      </style:paragraph-properties>
      <style:text-properties style:font-name="標楷體" style:font-name-asian="標楷體" style:font-name-complex="Calibri Light" fo:font-size="14pt" style:font-size-asian="14pt"/>
    </style:style>
    <style:style style:name="P2209" style:parent-style-name="內文" style:family="paragraph">
      <style:paragraph-properties fo:line-height="0.2777in" fo:margin-left="0.1743in" fo:text-indent="-0.1944in">
        <style:tab-stops/>
      </style:paragraph-properties>
      <style:text-properties style:font-name="標楷體" style:font-name-asian="標楷體" style:font-name-complex="Calibri Light" fo:font-size="14pt" style:font-size-asian="14pt"/>
    </style:style>
    <style:style style:name="TableCell2210" style:family="table-cell">
      <style:table-cell-properties fo:border="0.0069in solid #000000" style:writing-mode="lr-tb" fo:padding-top="0in" fo:padding-left="0.0194in" fo:padding-bottom="0in" fo:padding-right="0.0194in"/>
    </style:style>
    <style:style style:name="P2211" style:parent-style-name="內文" style:family="paragraph">
      <style:text-properties style:font-name="標楷體" style:font-name-asian="標楷體" style:font-name-complex="Calibri Light" fo:font-size="14pt" style:font-size-asian="14pt" style:font-size-complex="14pt"/>
    </style:style>
    <style:style style:name="P2212" style:parent-style-name="內文" style:family="paragraph">
      <style:paragraph-properties style:snap-to-layout-grid="false" fo:text-align="justify" style:line-height-at-least="0.1666in"/>
    </style:style>
    <style:style style:name="T2213" style:parent-style-name="預設段落字型" style:family="text">
      <style:text-properties style:font-name="標楷體" style:font-name-asian="標楷體" style:font-name-complex="Calibri Light" fo:font-size="14pt" style:font-size-asian="14pt" style:font-size-complex="14pt"/>
    </style:style>
    <style:style style:name="T2214" style:parent-style-name="預設段落字型" style:family="text">
      <style:text-properties style:font-name="標楷體" style:font-name-asian="標楷體" style:font-name-complex="Calibri Light" fo:font-size="14pt" style:font-size-asian="14pt" style:font-size-complex="14pt"/>
    </style:style>
    <style:style style:name="T2215" style:parent-style-name="預設段落字型" style:family="text">
      <style:text-properties style:font-name="標楷體" style:font-name-asian="標楷體" style:font-name-complex="Calibri Light" fo:font-size="14pt" style:font-size-asian="14pt" style:font-size-complex="14pt"/>
    </style:style>
    <style:style style:name="T2216" style:parent-style-name="預設段落字型" style:family="text">
      <style:text-properties style:font-name="標楷體" style:font-name-asian="標楷體" style:font-name-complex="Calibri Light" fo:font-size="14pt" style:font-size-asian="14pt" style:font-size-complex="14pt"/>
    </style:style>
    <style:style style:name="T2217" style:parent-style-name="預設段落字型" style:family="text">
      <style:text-properties style:font-name="標楷體" style:font-name-asian="標楷體" style:font-name-complex="Calibri Light" fo:font-size="14pt" style:font-size-asian="14pt" style:font-size-complex="14pt"/>
    </style:style>
    <style:style style:name="T2218" style:parent-style-name="預設段落字型" style:family="text">
      <style:text-properties style:font-name="標楷體" style:font-name-asian="標楷體" style:font-name-complex="Calibri Light" fo:font-size="14pt" style:font-size-asian="14pt" style:font-size-complex="14pt"/>
    </style:style>
    <style:style style:name="T2219" style:parent-style-name="預設段落字型" style:family="text">
      <style:text-properties style:font-name="標楷體" style:font-name-asian="標楷體" style:font-name-complex="Calibri Light" fo:font-size="14pt" style:font-size-asian="14pt" style:font-size-complex="14pt"/>
    </style:style>
    <style:style style:name="TableCell2220" style:family="table-cell">
      <style:table-cell-properties fo:border="0.0069in solid #000000" style:writing-mode="lr-tb" fo:padding-top="0in" fo:padding-left="0.0194in" fo:padding-bottom="0in" fo:padding-right="0.0194in"/>
    </style:style>
    <style:style style:name="P2221" style:parent-style-name="內文" style:family="paragraph">
      <style:paragraph-properties fo:text-align="justify" fo:margin-left="0.2097in" fo:text-indent="-0.2097in">
        <style:tab-stops/>
      </style:paragraph-properties>
      <style:text-properties style:font-name="標楷體" style:font-name-asian="標楷體" style:font-name-complex="Calibri Light" fo:font-size="14pt" style:font-size-asian="14pt" style:font-size-complex="14pt"/>
    </style:style>
    <style:style style:name="P2222" style:parent-style-name="內文" style:family="paragraph">
      <style:paragraph-properties fo:text-align="justify" fo:margin-left="0.2097in" fo:text-indent="-0.2097in">
        <style:tab-stops/>
      </style:paragraph-properties>
      <style:text-properties style:font-name="標楷體" style:font-name-asian="標楷體" style:font-name-complex="Calibri Light" fo:font-size="14pt" style:font-size-asian="14pt" style:font-size-complex="14pt"/>
    </style:style>
    <style:style style:name="TableRow2223" style:family="table-row">
      <style:table-row-properties style:min-row-height="0.5486in"/>
    </style:style>
    <style:style style:name="TableCell2224" style:family="table-cell">
      <style:table-cell-properties fo:border="0.0069in solid #000000" style:writing-mode="lr-tb" fo:padding-top="0in" fo:padding-left="0.0194in" fo:padding-bottom="0in" fo:padding-right="0.0194in"/>
    </style:style>
    <style:style style:name="P2225" style:parent-style-name="內文" style:family="paragraph">
      <style:paragraph-properties fo:text-align="justify" fo:line-height="0.2777in" fo:margin-left="0.1743in" fo:text-indent="-0.1944in">
        <style:tab-stops/>
      </style:paragraph-properties>
      <style:text-properties style:font-name="標楷體" style:font-name-asian="標楷體" style:font-name-complex="Calibri Light" fo:font-size="14pt" style:font-size-asian="14pt"/>
    </style:style>
    <style:style style:name="P2226" style:parent-style-name="內文" style:family="paragraph">
      <style:paragraph-properties style:snap-to-layout-grid="false" fo:text-align="justify" style:line-height-at-least="0.1666in"/>
      <style:text-properties style:font-name="標楷體" style:font-name-asian="標楷體" style:font-name-complex="Calibri Light" fo:font-size="14pt" style:font-size-asian="14pt" style:font-size-complex="11pt"/>
    </style:style>
    <style:style style:name="TableCell2227" style:family="table-cell">
      <style:table-cell-properties fo:border="0.0069in solid #000000" style:writing-mode="lr-tb" fo:padding-top="0in" fo:padding-left="0.0194in" fo:padding-bottom="0in" fo:padding-right="0.0194in"/>
    </style:style>
    <style:style style:name="P2228" style:parent-style-name="內文" style:list-style-name="LFO33" style:family="paragraph">
      <style:paragraph-properties fo:text-align="justify"/>
      <style:text-properties style:font-name="標楷體" style:font-name-asian="標楷體" style:font-name-complex="Calibri Light" fo:font-size="14pt" style:font-size-asian="14pt" style:font-size-complex="14pt"/>
    </style:style>
    <style:style style:name="P2229" style:parent-style-name="內文" style:list-style-name="LFO33" style:family="paragraph">
      <style:text-properties style:font-name="標楷體" style:font-name-asian="標楷體" style:font-name-complex="Calibri Light" fo:font-size="14pt" style:font-size-asian="14pt" style:font-size-complex="14pt"/>
    </style:style>
    <style:style style:name="TableRow2230" style:family="table-row">
      <style:table-row-properties style:min-row-height="0.5486in"/>
    </style:style>
    <style:style style:name="TableCell2231" style:family="table-cell">
      <style:table-cell-properties fo:border="0.0069in solid #000000" style:writing-mode="lr-tb" fo:padding-top="0in" fo:padding-left="0.0194in" fo:padding-bottom="0in" fo:padding-right="0.0194in"/>
    </style:style>
    <style:style style:name="P2232" style:parent-style-name="內文" style:family="paragraph">
      <style:paragraph-properties fo:text-align="justify" fo:line-height="0.2777in" fo:margin-left="-0.0201in" fo:text-indent="0.0013in">
        <style:tab-stops/>
      </style:paragraph-properties>
      <style:text-properties style:font-name="標楷體" style:font-name-asian="標楷體" style:font-name-complex="Calibri Light" fo:font-size="14pt" style:font-size-asian="14pt"/>
    </style:style>
    <style:style style:name="P2233" style:parent-style-name="內文" style:family="paragraph">
      <style:paragraph-properties style:snap-to-layout-grid="false" fo:text-align="justify" style:line-height-at-least="0.1666in"/>
      <style:text-properties style:font-name="標楷體" style:font-name-asian="標楷體" style:font-name-complex="Calibri Light" fo:font-size="14pt" style:font-size-asian="14pt" style:font-size-complex="11pt"/>
    </style:style>
    <style:style style:name="TableCell2234" style:family="table-cell">
      <style:table-cell-properties fo:border="0.0069in solid #000000" style:writing-mode="lr-tb" fo:padding-top="0in" fo:padding-left="0.0194in" fo:padding-bottom="0in" fo:padding-right="0.0194in"/>
    </style:style>
    <style:style style:name="P2235" style:parent-style-name="內文" style:list-style-name="LFO36" style:family="paragraph">
      <style:paragraph-properties fo:text-align="justify"/>
      <style:text-properties style:font-name="標楷體" style:font-name-asian="標楷體" style:font-name-complex="Calibri Light" fo:font-size="14pt" style:font-size-asian="14pt" style:font-size-complex="14pt"/>
    </style:style>
    <style:style style:name="P2236" style:parent-style-name="內文" style:list-style-name="LFO36" style:family="paragraph">
      <style:paragraph-properties fo:text-align="justify"/>
      <style:text-properties style:font-name="標楷體" style:font-name-asian="標楷體" style:font-name-complex="Calibri Light" fo:font-size="14pt" style:font-size-asian="14pt" style:font-size-complex="14pt"/>
    </style:style>
    <style:style style:name="TableRow2237" style:family="table-row">
      <style:table-row-properties style:min-row-height="0.5486in"/>
    </style:style>
    <style:style style:name="TableCell2238" style:family="table-cell">
      <style:table-cell-properties fo:border="0.0069in solid #000000" style:writing-mode="lr-tb" fo:padding-top="0in" fo:padding-left="0.0194in" fo:padding-bottom="0in" fo:padding-right="0.0194in"/>
    </style:style>
    <style:style style:name="P2239" style:parent-style-name="內文" style:family="paragraph">
      <style:paragraph-properties fo:text-align="justify" fo:line-height="0.2777in" fo:margin-left="-0.0201in" fo:text-indent="0.0013in">
        <style:tab-stops/>
      </style:paragraph-properties>
      <style:text-properties style:font-name="標楷體" style:font-name-asian="標楷體" style:font-name-complex="Calibri Light" fo:font-size="14pt" style:font-size-asian="14pt"/>
    </style:style>
    <style:style style:name="P2240" style:parent-style-name="內文" style:family="paragraph">
      <style:paragraph-properties style:snap-to-layout-grid="false" fo:text-align="justify" style:line-height-at-least="0.1666in"/>
      <style:text-properties style:font-name="標楷體" style:font-name-asian="標楷體" style:font-name-complex="Calibri Light" fo:font-size="14pt" style:font-size-asian="14pt" style:font-size-complex="11pt"/>
    </style:style>
    <style:style style:name="TableCell2241" style:family="table-cell">
      <style:table-cell-properties fo:border="0.0069in solid #000000" style:writing-mode="lr-tb" fo:padding-top="0in" fo:padding-left="0.0194in" fo:padding-bottom="0in" fo:padding-right="0.0194in"/>
    </style:style>
    <style:style style:name="P2242" style:parent-style-name="內文" style:list-style-name="LFO34" style:family="paragraph">
      <style:paragraph-properties fo:text-align="justify" fo:margin-left="0.2187in" fo:text-indent="-0.2187in">
        <style:tab-stops/>
      </style:paragraph-properties>
      <style:text-properties style:font-name="標楷體" style:font-name-asian="標楷體" style:font-name-complex="Calibri Light" fo:font-size="14pt" style:font-size-asian="14pt" style:font-size-complex="14pt"/>
    </style:style>
    <style:style style:name="P2243" style:parent-style-name="內文" style:list-style-name="LFO34" style:family="paragraph">
      <style:paragraph-properties fo:text-align="justify" fo:margin-left="0.2187in" fo:text-indent="-0.2187in">
        <style:tab-stops/>
      </style:paragraph-properties>
      <style:text-properties style:font-name="標楷體" style:font-name-asian="標楷體" style:font-name-complex="Calibri Light" fo:font-size="14pt" style:font-size-asian="14pt" style:font-size-complex="14pt"/>
    </style:style>
    <style:style style:name="P2244" style:parent-style-name="內文" style:family="paragraph">
      <style:paragraph-properties fo:break-before="page" style:snap-to-layout-grid="false" fo:margin-top="0.0833in" fo:line-height="0.2777in" fo:text-indent="0.0972in"/>
    </style:style>
    <style:style style:name="T224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24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247" style:parent-style-name="預設段落字型" style:family="text">
      <style:text-properties style:font-name="標楷體" style:font-name-asian="標楷體" fo:font-weight="bold" style:font-weight-asian="bold" style:font-weight-complex="bold" fo:font-size="14pt" style:font-size-asian="14pt"/>
    </style:style>
    <style:style style:name="T2248" style:parent-style-name="預設段落字型" style:family="text">
      <style:text-properties style:font-name="標楷體" style:font-name-asian="標楷體" fo:font-weight="bold" style:font-weight-asian="bold" style:font-weight-complex="bold" fo:font-size="14pt" style:font-size-asian="14pt"/>
    </style:style>
    <style:style style:name="T2249"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250"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251" style:parent-style-name="預設段落字型" style:family="text">
      <style:text-properties style:font-name="標楷體" style:font-name-asian="標楷體" fo:font-weight="bold" style:font-weight-asian="bold" style:font-weight-complex="bold" fo:color="#FF0000" fo:font-size="14pt" style:font-size-asian="14pt"/>
    </style:style>
    <style:style style:name="P2252" style:parent-style-name="內文" style:family="paragraph">
      <style:paragraph-properties style:snap-to-layout-grid="false" fo:text-align="end" fo:margin-top="0.0833in" fo:margin-bottom="0.125in" style:line-height-at-least="0.1666in"/>
    </style:style>
    <style:style style:name="T2253" style:parent-style-name="預設段落字型" style:family="text">
      <style:text-properties style:font-name="標楷體" style:font-name-asian="標楷體" fo:color="#000000"/>
    </style:style>
    <style:style style:name="T2254" style:parent-style-name="預設段落字型" style:family="text">
      <style:text-properties style:font-name="標楷體" style:font-name-asian="標楷體" fo:color="#000000"/>
    </style:style>
    <style:style style:name="T2255" style:parent-style-name="預設段落字型" style:family="text">
      <style:text-properties style:font-name="標楷體" style:font-name-asian="標楷體" fo:color="#000000"/>
    </style:style>
    <style:style style:name="T2256" style:parent-style-name="預設段落字型" style:family="text">
      <style:text-properties style:font-name="標楷體" style:font-name-asian="標楷體" fo:color="#000000"/>
    </style:style>
    <style:style style:name="T2257" style:parent-style-name="預設段落字型" style:family="text">
      <style:text-properties style:font-name="標楷體" style:font-name-asian="標楷體" fo:color="#000000"/>
    </style:style>
    <style:style style:name="T2258" style:parent-style-name="預設段落字型" style:family="text">
      <style:text-properties style:font-name="標楷體" style:font-name-asian="標楷體" fo:color="#000000"/>
    </style:style>
    <style:style style:name="P2259" style:parent-style-name="內文" style:family="paragraph">
      <style:paragraph-properties style:snap-to-layout-grid="false" fo:margin-top="0.0833in" fo:line-height="0.2777in" fo:text-indent="0.2138in"/>
      <style:text-properties style:font-name="標楷體" style:font-name-asian="標楷體" fo:font-weight="bold" style:font-weight-asian="bold" fo:font-size="14pt" style:font-size-asian="14pt"/>
    </style:style>
    <style:style style:name="TableColumn2261" style:family="table-column">
      <style:table-column-properties style:column-width="0.4604in"/>
    </style:style>
    <style:style style:name="TableColumn2262" style:family="table-column">
      <style:table-column-properties style:column-width="3.1013in"/>
    </style:style>
    <style:style style:name="TableColumn2263" style:family="table-column">
      <style:table-column-properties style:column-width="1.2138in"/>
    </style:style>
    <style:style style:name="TableColumn2264" style:family="table-column">
      <style:table-column-properties style:column-width="2.5284in"/>
    </style:style>
    <style:style style:name="Table2260" style:family="table">
      <style:table-properties style:width="7.3041in" style:rel-width="99.74%" fo:margin-left="0in" table:align="left"/>
    </style:style>
    <style:style style:name="TableRow2265" style:family="table-row">
      <style:table-row-properties style:min-row-height="0.4861in"/>
    </style:style>
    <style:style style:name="TableCell2266" style:family="table-cell">
      <style:table-cell-properties fo:border="0.0069in solid #000000" style:writing-mode="lr-tb" style:vertical-align="middle" fo:padding-top="0in" fo:padding-left="0.0194in" fo:padding-bottom="0in" fo:padding-right="0.0194in"/>
    </style:style>
    <style:style style:name="P2267" style:parent-style-name="內文" style:family="paragraph">
      <style:paragraph-properties fo:line-height="0.2777in"/>
      <style:text-properties style:font-name="標楷體" style:font-name-asian="標楷體" fo:font-weight="bold" style:font-weight-asian="bold" style:font-weight-complex="bold" fo:letter-spacing="-0.0138in" fo:font-size="14pt" style:font-size-asian="14pt" style:font-size-complex="14pt"/>
    </style:style>
    <style:style style:name="TableCell2268" style:family="table-cell">
      <style:table-cell-properties fo:border="0.0069in solid #000000" style:writing-mode="lr-tb" style:vertical-align="middle" fo:padding-top="0in" fo:padding-left="0.0194in" fo:padding-bottom="0in" fo:padding-right="0.0194in"/>
    </style:style>
    <style:style style:name="P2269"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270" style:family="table-cell">
      <style:table-cell-properties fo:border="0.0069in solid #000000" style:writing-mode="lr-tb" style:vertical-align="middle" fo:padding-top="0in" fo:padding-left="0.0194in" fo:padding-bottom="0in" fo:padding-right="0.0194in"/>
    </style:style>
    <style:style style:name="P2271"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P2272"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TableCell2273" style:family="table-cell">
      <style:table-cell-properties fo:border="0.0069in solid #000000" style:writing-mode="lr-tb" style:vertical-align="middle" fo:padding-top="0in" fo:padding-left="0.0194in" fo:padding-bottom="0in" fo:padding-right="0.0194in"/>
    </style:style>
    <style:style style:name="P2274" style:parent-style-name="內文" style:family="paragraph">
      <style:paragraph-properties fo:text-align="start" fo:line-height="0.2777in"/>
      <style:text-properties style:font-name="標楷體" style:font-name-asian="標楷體" fo:font-weight="bold" style:font-weight-asian="bold" style:font-weight-complex="bold" fo:font-size="14pt" style:font-size-asian="14pt"/>
    </style:style>
    <style:style style:name="TableRow2275" style:family="table-row">
      <style:table-row-properties style:min-row-height="0.4861in"/>
    </style:style>
    <style:style style:name="TableCell2276" style:family="table-cell">
      <style:table-cell-properties fo:border="0.0069in solid #000000" style:writing-mode="lr-tb" style:vertical-align="middle" fo:padding-top="0in" fo:padding-left="0.0194in" fo:padding-bottom="0in" fo:padding-right="0.0194in"/>
    </style:style>
    <style:style style:name="P2277" style:parent-style-name="內文" style:list-style-name="LFO4" style:family="paragraph">
      <style:paragraph-properties fo:line-height="0.2777in"/>
      <style:text-properties style:font-name="標楷體" style:font-name-asian="標楷體" style:font-weight-complex="bold" fo:letter-spacing="-0.0138in" fo:font-size="14pt" style:font-size-asian="14pt" style:font-size-complex="14pt"/>
    </style:style>
    <style:style style:name="TableCell2278" style:family="table-cell">
      <style:table-cell-properties fo:border="0.0069in solid #000000" style:writing-mode="lr-tb" fo:padding-top="0in" fo:padding-left="0.0194in" fo:padding-bottom="0in" fo:padding-right="0.0194in"/>
    </style:style>
    <style:style style:name="P2279" style:parent-style-name="內文" style:family="paragraph">
      <style:paragraph-properties fo:text-align="justify" fo:line-height="0.2777in"/>
      <style:text-properties style:font-name="標楷體" style:font-name-asian="標楷體" fo:color="#000000" style:letter-kerning="false" fo:font-size="14pt" style:font-size-asian="14pt" style:font-size-complex="14pt"/>
    </style:style>
    <style:style style:name="TableCell2280" style:family="table-cell">
      <style:table-cell-properties fo:border="0.0069in solid #000000" style:writing-mode="lr-tb" fo:padding-top="0in" fo:padding-left="0.0194in" fo:padding-bottom="0in" fo:padding-right="0.0194in"/>
    </style:style>
    <style:style style:name="P2281" style:parent-style-name="內文" style:family="paragraph">
      <style:paragraph-properties fo:line-height="0.2777in"/>
      <style:text-properties style:font-name="標楷體" style:font-name-asian="標楷體" fo:color="#000000" style:letter-kerning="false" fo:font-size="14pt" style:font-size-asian="14pt" style:font-size-complex="14pt"/>
    </style:style>
    <style:style style:name="P2282" style:parent-style-name="內文" style:family="paragraph">
      <style:paragraph-properties fo:line-height="0.2777in"/>
      <style:text-properties style:font-name="標楷體" style:font-name-asian="標楷體" fo:color="#000000" style:letter-kerning="false" fo:font-size="14pt" style:font-size-asian="14pt" style:font-size-complex="14pt"/>
    </style:style>
    <style:style style:name="TableCell2283" style:family="table-cell">
      <style:table-cell-properties fo:border="0.0069in solid #000000" style:writing-mode="lr-tb" fo:padding-top="0in" fo:padding-left="0.0194in" fo:padding-bottom="0in" fo:padding-right="0.0194in"/>
    </style:style>
    <style:style style:name="P2284" style:parent-style-name="內文" style:family="paragraph">
      <style:paragraph-properties fo:text-align="justify" fo:margin-left="0.1965in" fo:text-indent="-0.1965in">
        <style:tab-stops/>
      </style:paragraph-properties>
      <style:text-properties style:font-name="標楷體" style:font-name-asian="標楷體" fo:color="#000000" style:letter-kerning="false" fo:font-size="14pt" style:font-size-asian="14pt" style:font-size-complex="14pt"/>
    </style:style>
    <style:style style:name="P2285" style:parent-style-name="內文" style:list-style-name="LFO25" style:family="paragraph">
      <style:paragraph-properties fo:text-align="justify"/>
      <style:text-properties style:font-name="標楷體" style:font-name-asian="標楷體" fo:color="#000000" style:letter-kerning="false" fo:font-size="14pt" style:font-size-asian="14pt" style:font-size-complex="14pt"/>
    </style:style>
    <style:style style:name="TableRow2286" style:family="table-row">
      <style:table-row-properties style:min-row-height="0.4861in"/>
    </style:style>
    <style:style style:name="TableCell2287" style:family="table-cell">
      <style:table-cell-properties fo:border="0.0069in solid #000000" style:writing-mode="lr-tb" style:vertical-align="middle" fo:padding-top="0in" fo:padding-left="0.0194in" fo:padding-bottom="0in" fo:padding-right="0.0194in"/>
    </style:style>
    <style:style style:name="P2288" style:parent-style-name="內文" style:list-style-name="LFO4" style:family="paragraph">
      <style:paragraph-properties fo:line-height="0.2777in"/>
      <style:text-properties style:font-name="標楷體" style:font-name-asian="標楷體" style:font-weight-complex="bold" fo:letter-spacing="-0.0138in" fo:font-size="14pt" style:font-size-asian="14pt" style:font-size-complex="14pt"/>
    </style:style>
    <style:style style:name="TableCell2289" style:family="table-cell">
      <style:table-cell-properties fo:border="0.0069in solid #000000" style:writing-mode="lr-tb" fo:padding-top="0in" fo:padding-left="0.0194in" fo:padding-bottom="0in" fo:padding-right="0.0194in"/>
    </style:style>
    <style:style style:name="P2290" style:parent-style-name="內文" style:family="paragraph">
      <style:paragraph-properties fo:text-align="justify" fo:line-height="0.2777in"/>
      <style:text-properties style:font-name="標楷體" style:font-name-asian="標楷體" fo:color="#000000" style:letter-kerning="false" fo:font-size="14pt" style:font-size-asian="14pt" style:font-size-complex="14pt"/>
    </style:style>
    <style:style style:name="TableCell2291" style:family="table-cell">
      <style:table-cell-properties fo:border="0.0069in solid #000000" style:writing-mode="lr-tb" fo:padding-top="0in" fo:padding-left="0.0194in" fo:padding-bottom="0in" fo:padding-right="0.0194in"/>
    </style:style>
    <style:style style:name="P2292" style:parent-style-name="內文" style:family="paragraph">
      <style:paragraph-properties fo:line-height="0.2777in"/>
      <style:text-properties style:font-name="標楷體" style:font-name-asian="標楷體" fo:color="#000000" style:letter-kerning="false" fo:font-size="14pt" style:font-size-asian="14pt" style:font-size-complex="14pt"/>
    </style:style>
    <style:style style:name="P2293" style:parent-style-name="內文" style:family="paragraph">
      <style:paragraph-properties fo:line-height="0.2777in"/>
      <style:text-properties style:font-name="標楷體" style:font-name-asian="標楷體" fo:color="#000000" style:letter-kerning="false" fo:font-size="14pt" style:font-size-asian="14pt" style:font-size-complex="14pt"/>
    </style:style>
    <style:style style:name="TableCell2294" style:family="table-cell">
      <style:table-cell-properties fo:border="0.0069in solid #000000" style:writing-mode="lr-tb" fo:padding-top="0in" fo:padding-left="0.0194in" fo:padding-bottom="0in" fo:padding-right="0.0194in"/>
    </style:style>
    <style:style style:name="P2295" style:parent-style-name="內文" style:family="paragraph">
      <style:paragraph-properties fo:text-align="justify" fo:margin-left="0.1868in" fo:text-indent="-0.1868in">
        <style:tab-stops/>
      </style:paragraph-properties>
      <style:text-properties style:font-name="標楷體" style:font-name-asian="標楷體" style:font-name-complex="新細明體" fo:color="#000000" fo:font-size="14pt" style:font-size-asian="14pt" style:font-size-complex="14pt"/>
    </style:style>
    <style:style style:name="P2296" style:parent-style-name="內文" style:family="paragraph">
      <style:paragraph-properties fo:text-align="justify" fo:margin-left="0.1965in" fo:text-indent="-0.1965in">
        <style:tab-stops/>
      </style:paragraph-properties>
    </style:style>
    <style:style style:name="T2297" style:parent-style-name="預設段落字型" style:family="text">
      <style:text-properties style:font-name="標楷體" style:font-name-asian="標楷體" style:font-name-complex="新細明體" fo:color="#000000" fo:font-size="14pt" style:font-size-asian="14pt" style:font-size-complex="14pt"/>
    </style:style>
    <style:style style:name="T2298" style:parent-style-name="預設段落字型" style:family="text">
      <style:text-properties style:font-name="標楷體" style:font-name-asian="標楷體" style:font-name-complex="新細明體" fo:color="#000000" fo:font-size="14pt" style:font-size-asian="14pt" style:font-size-complex="14pt"/>
    </style:style>
    <style:style style:name="TableRow2299" style:family="table-row">
      <style:table-row-properties style:min-row-height="0.4861in"/>
    </style:style>
    <style:style style:name="TableCell2300" style:family="table-cell">
      <style:table-cell-properties fo:border="0.0069in solid #000000" style:writing-mode="lr-tb" style:vertical-align="middle" fo:padding-top="0in" fo:padding-left="0.0194in" fo:padding-bottom="0in" fo:padding-right="0.0194in"/>
    </style:style>
    <style:style style:name="P2301" style:parent-style-name="內文" style:list-style-name="LFO4" style:family="paragraph">
      <style:paragraph-properties fo:line-height="0.2777in"/>
      <style:text-properties style:font-name="標楷體" style:font-name-asian="標楷體" style:font-weight-complex="bold" fo:letter-spacing="-0.0138in" fo:font-size="14pt" style:font-size-asian="14pt" style:font-size-complex="14pt"/>
    </style:style>
    <style:style style:name="TableCell2302" style:family="table-cell">
      <style:table-cell-properties fo:border="0.0069in solid #000000" style:writing-mode="lr-tb" fo:padding-top="0in" fo:padding-left="0.0194in" fo:padding-bottom="0in" fo:padding-right="0.0194in"/>
    </style:style>
    <style:style style:name="P2303" style:parent-style-name="內文" style:family="paragraph">
      <style:paragraph-properties fo:text-align="justify" fo:line-height="0.2777in"/>
      <style:text-properties style:font-name="標楷體" style:font-name-asian="標楷體" fo:color="#000000" style:letter-kerning="false" fo:font-size="14pt" style:font-size-asian="14pt" style:font-size-complex="14pt"/>
    </style:style>
    <style:style style:name="TableCell2304" style:family="table-cell">
      <style:table-cell-properties fo:border="0.0069in solid #000000" style:writing-mode="lr-tb" fo:padding-top="0in" fo:padding-left="0.0194in" fo:padding-bottom="0in" fo:padding-right="0.0194in"/>
    </style:style>
    <style:style style:name="P2305" style:parent-style-name="內文" style:family="paragraph">
      <style:paragraph-properties fo:line-height="0.2777in"/>
      <style:text-properties style:font-name="標楷體" style:font-name-asian="標楷體" fo:color="#000000" style:letter-kerning="false" fo:font-size="14pt" style:font-size-asian="14pt" style:font-size-complex="14pt"/>
    </style:style>
    <style:style style:name="P2306" style:parent-style-name="內文" style:family="paragraph">
      <style:paragraph-properties fo:line-height="0.2777in"/>
      <style:text-properties style:font-name="標楷體" style:font-name-asian="標楷體" fo:color="#000000" style:letter-kerning="false" fo:font-size="14pt" style:font-size-asian="14pt" style:font-size-complex="14pt"/>
    </style:style>
    <style:style style:name="P2307" style:parent-style-name="內文" style:family="paragraph">
      <style:paragraph-properties fo:line-height="0.2777in"/>
      <style:text-properties style:font-name="標楷體" style:font-name-asian="標楷體" fo:color="#000000" style:letter-kerning="false" fo:font-size="14pt" style:font-size-asian="14pt" style:font-size-complex="14pt"/>
    </style:style>
    <style:style style:name="TableCell2308" style:family="table-cell">
      <style:table-cell-properties fo:border="0.0069in solid #000000" style:writing-mode="lr-tb" fo:padding-top="0in" fo:padding-left="0.0194in" fo:padding-bottom="0in" fo:padding-right="0.0194in"/>
    </style:style>
    <style:style style:name="P2309" style:parent-style-name="內文" style:list-style-name="LFO37" style:family="paragraph">
      <style:paragraph-properties fo:text-align="justify" fo:margin-left="0.2069in" fo:text-indent="-0.2069in">
        <style:tab-stops/>
      </style:paragraph-properties>
      <style:text-properties style:font-name="標楷體" style:font-name-asian="標楷體" fo:color="#000000" fo:font-size="14pt" style:font-size-asian="14pt" style:font-size-complex="14pt"/>
    </style:style>
    <style:style style:name="P2310" style:parent-style-name="內文" style:list-style-name="LFO37" style:family="paragraph">
      <style:paragraph-properties fo:text-align="justify" fo:margin-left="0.1972in" fo:text-indent="-0.1972in">
        <style:tab-stops/>
      </style:paragraph-properties>
      <style:text-properties style:font-name="標楷體" style:font-name-asian="標楷體" fo:color="#000000" style:letter-kerning="false" fo:font-size="14pt" style:font-size-asian="14pt" style:font-size-complex="14pt"/>
    </style:style>
    <style:style style:name="P2311" style:parent-style-name="內文" style:family="paragraph">
      <style:paragraph-properties fo:break-before="page" style:snap-to-layout-grid="false" fo:margin-top="0.0833in" fo:line-height="0.2777in" fo:text-indent="0.0972in"/>
    </style:style>
    <style:style style:name="T2312"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313" style:parent-style-name="預設段落字型" style:family="text">
      <style:text-properties style:font-name="標楷體" style:font-name-asian="標楷體" fo:font-weight="bold" style:font-weight-asian="bold" style:font-weight-complex="bold" fo:font-size="14pt" style:font-size-asian="14pt"/>
    </style:style>
    <style:style style:name="T231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31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31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31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318"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319" style:parent-style-name="預設段落字型" style:family="text">
      <style:text-properties style:font-name="標楷體" style:font-name-asian="標楷體" fo:font-weight="bold" style:font-weight-asian="bold" style:font-weight-complex="bold" fo:color="#FF0000" fo:font-size="14pt" style:font-size-asian="14pt"/>
    </style:style>
    <style:style style:name="T2320" style:parent-style-name="預設段落字型" style:family="text">
      <style:text-properties style:font-name="標楷體" style:font-name-asian="標楷體" fo:font-weight="bold" style:font-weight-asian="bold" style:font-weight-complex="bold" fo:color="#FF0000" fo:font-size="14pt" style:font-size-asian="14pt"/>
    </style:style>
    <style:style style:name="P2321" style:parent-style-name="內文" style:family="paragraph">
      <style:paragraph-properties style:snap-to-layout-grid="false" fo:text-align="end" fo:margin-top="0.0833in" fo:margin-bottom="0.125in" style:line-height-at-least="0.1666in"/>
    </style:style>
    <style:style style:name="T2322" style:parent-style-name="預設段落字型" style:family="text">
      <style:text-properties style:font-name="標楷體" style:font-name-asian="標楷體" fo:color="#000000"/>
    </style:style>
    <style:style style:name="T2323" style:parent-style-name="預設段落字型" style:family="text">
      <style:text-properties style:font-name="標楷體" style:font-name-asian="標楷體" fo:color="#000000"/>
    </style:style>
    <style:style style:name="T2324" style:parent-style-name="預設段落字型" style:family="text">
      <style:text-properties style:font-name="標楷體" style:font-name-asian="標楷體" fo:color="#000000"/>
    </style:style>
    <style:style style:name="T2325" style:parent-style-name="預設段落字型" style:family="text">
      <style:text-properties style:font-name="標楷體" style:font-name-asian="標楷體" fo:color="#000000"/>
    </style:style>
    <style:style style:name="T2326" style:parent-style-name="預設段落字型" style:family="text">
      <style:text-properties style:font-name="標楷體" style:font-name-asian="標楷體" fo:color="#000000"/>
    </style:style>
    <style:style style:name="T2327" style:parent-style-name="預設段落字型" style:family="text">
      <style:text-properties style:font-name="標楷體" style:font-name-asian="標楷體" fo:color="#000000"/>
    </style:style>
    <style:style style:name="TableColumn2329" style:family="table-column">
      <style:table-column-properties style:column-width="0.5208in"/>
    </style:style>
    <style:style style:name="TableColumn2330" style:family="table-column">
      <style:table-column-properties style:column-width="2.6576in"/>
    </style:style>
    <style:style style:name="TableColumn2331" style:family="table-column">
      <style:table-column-properties style:column-width="1.1381in"/>
    </style:style>
    <style:style style:name="TableColumn2332" style:family="table-column">
      <style:table-column-properties style:column-width="0.7486in"/>
    </style:style>
    <style:style style:name="TableColumn2333" style:family="table-column">
      <style:table-column-properties style:column-width="2.2604in"/>
    </style:style>
    <style:style style:name="Table2328" style:family="table">
      <style:table-properties style:width="7.3256in" style:rel-width="100.04%" fo:margin-left="0in" table:align="left"/>
    </style:style>
    <style:style style:name="TableRow2334" style:family="table-row">
      <style:table-row-properties style:min-row-height="0.4861in"/>
    </style:style>
    <style:style style:name="TableCell2335" style:family="table-cell">
      <style:table-cell-properties fo:border="0.0069in solid #000000" style:writing-mode="lr-tb" style:vertical-align="middle" fo:padding-top="0in" fo:padding-left="0.0194in" fo:padding-bottom="0in" fo:padding-right="0.0194in"/>
    </style:style>
    <style:style style:name="P2336" style:parent-style-name="內文" style:family="paragraph">
      <style:paragraph-properties fo:text-align="center" fo:line-height="0.2777in"/>
      <style:text-properties style:font-name="標楷體" style:font-name-asian="標楷體" fo:font-weight="bold" style:font-weight-asian="bold" style:font-weight-complex="bold" fo:letter-spacing="-0.0138in" fo:font-size="14pt" style:font-size-asian="14pt" style:font-size-complex="14pt"/>
    </style:style>
    <style:style style:name="TableCell2337" style:family="table-cell">
      <style:table-cell-properties fo:border="0.0069in solid #000000" style:writing-mode="lr-tb" style:vertical-align="middle" fo:padding-top="0in" fo:padding-left="0.0194in" fo:padding-bottom="0in" fo:padding-right="0.0194in"/>
    </style:style>
    <style:style style:name="P2338"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339" style:family="table-cell">
      <style:table-cell-properties fo:border="0.0069in solid #000000" style:writing-mode="lr-tb" style:vertical-align="middle" fo:padding-top="0in" fo:padding-left="0.0194in" fo:padding-bottom="0in" fo:padding-right="0.0194in"/>
    </style:style>
    <style:style style:name="P2340" style:parent-style-name="內文" style:family="paragraph">
      <style:paragraph-properties fo:text-align="center" fo:line-height="0.2777in" fo:margin-left="-0.0013in" fo:text-indent="-0.025in">
        <style:tab-stops/>
      </style:paragraph-properties>
      <style:text-properties style:font-name="標楷體" style:font-name-asian="標楷體" fo:font-weight="bold" style:font-weight-asian="bold" style:font-weight-complex="bold" fo:font-size="14pt" style:font-size-asian="14pt"/>
    </style:style>
    <style:style style:name="P2341" style:parent-style-name="內文" style:family="paragraph">
      <style:paragraph-properties fo:text-align="center" fo:line-height="0.2777in" fo:margin-left="-0.0013in" fo:text-indent="-0.025in">
        <style:tab-stops/>
      </style:paragraph-properties>
      <style:text-properties style:font-name="標楷體" style:font-name-asian="標楷體" fo:font-weight="bold" style:font-weight-asian="bold" style:font-weight-complex="bold" fo:font-size="14pt" style:font-size-asian="14pt"/>
    </style:style>
    <style:style style:name="TableCell2342" style:family="table-cell">
      <style:table-cell-properties fo:border="0.0069in solid #000000" style:writing-mode="lr-tb" style:vertical-align="middle" fo:padding-top="0in" fo:padding-left="0.0194in" fo:padding-bottom="0in" fo:padding-right="0.0194in"/>
    </style:style>
    <style:style style:name="P2343"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P2344"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345" style:family="table-cell">
      <style:table-cell-properties fo:border="0.0069in solid #000000" style:writing-mode="lr-tb" style:vertical-align="middle" fo:padding-top="0in" fo:padding-left="0.0194in" fo:padding-bottom="0in" fo:padding-right="0.0194in"/>
    </style:style>
    <style:style style:name="P2346" style:parent-style-name="內文" style:family="paragraph">
      <style:paragraph-properties fo:text-align="start" fo:line-height="0.2777in"/>
      <style:text-properties style:font-name="標楷體" style:font-name-asian="標楷體" fo:font-weight="bold" style:font-weight-asian="bold" style:font-weight-complex="bold" fo:font-size="14pt" style:font-size-asian="14pt"/>
    </style:style>
    <style:style style:name="TableRow2347" style:family="table-row">
      <style:table-row-properties style:min-row-height="0.3937in"/>
    </style:style>
    <style:style style:name="TableCell2348" style:family="table-cell">
      <style:table-cell-properties fo:border="0.0069in solid #000000" style:writing-mode="lr-tb" style:vertical-align="middle" fo:padding-top="0in" fo:padding-left="0.0194in" fo:padding-bottom="0in" fo:padding-right="0.0194in"/>
    </style:style>
    <style:style style:name="P2349" style:parent-style-name="內文" style:list-style-name="LFO2" style:family="paragraph">
      <style:paragraph-properties fo:line-height="0.2777in" fo:margin-right="0.0784in"/>
      <style:text-properties style:font-name="標楷體" style:font-name-asian="標楷體" fo:font-size="14pt" style:font-size-asian="14pt" style:font-size-complex="14pt"/>
    </style:style>
    <style:style style:name="TableCell2350" style:family="table-cell">
      <style:table-cell-properties fo:border="0.0069in solid #000000" style:writing-mode="lr-tb" fo:padding-top="0in" fo:padding-left="0.0194in" fo:padding-bottom="0in" fo:padding-right="0.0194in"/>
    </style:style>
    <style:style style:name="P2351" style:parent-style-name="內文" style:family="paragraph">
      <style:paragraph-properties fo:text-align="justify" fo:line-height="0.2777in"/>
      <style:text-properties style:font-name="標楷體" style:font-name-asian="標楷體" fo:color="#FF0000" style:letter-kerning="false" fo:font-size="14pt" style:font-size-asian="14pt" style:font-size-complex="14pt"/>
    </style:style>
    <style:style style:name="TableCell2352" style:family="table-cell">
      <style:table-cell-properties fo:border="0.0069in solid #000000" style:writing-mode="lr-tb" fo:padding-top="0in" fo:padding-left="0.0194in" fo:padding-bottom="0in" fo:padding-right="0.0194in"/>
    </style:style>
    <style:style style:name="P2353" style:parent-style-name="內文" style:family="paragraph">
      <style:paragraph-properties fo:text-align="justify"/>
      <style:text-properties style:font-name="標楷體" style:font-name-asian="標楷體" fo:color="#FF0000" fo:font-size="14pt" style:font-size-asian="14pt" style:font-size-complex="14pt"/>
    </style:style>
    <style:style style:name="TableCell2354" style:family="table-cell">
      <style:table-cell-properties fo:border="0.0069in solid #000000" style:writing-mode="lr-tb" fo:padding-top="0in" fo:padding-left="0.0194in" fo:padding-bottom="0in" fo:padding-right="0.0194in"/>
    </style:style>
    <style:style style:name="P2355" style:parent-style-name="內文" style:family="paragraph">
      <style:text-properties style:font-name="標楷體" style:font-name-asian="標楷體" fo:color="#FF0000" fo:font-size="14pt" style:font-size-asian="14pt" style:font-size-complex="14pt"/>
    </style:style>
    <style:style style:name="TableCell2356" style:family="table-cell">
      <style:table-cell-properties fo:border="0.0069in solid #000000" style:writing-mode="lr-tb" fo:padding-top="0in" fo:padding-left="0.0194in" fo:padding-bottom="0in" fo:padding-right="0.0194in"/>
    </style:style>
    <style:style style:name="P2357" style:parent-style-name="內文" style:family="paragraph">
      <style:paragraph-properties fo:text-align="justify"/>
      <style:text-properties style:font-name="標楷體" style:font-name-asian="標楷體" fo:color="#FF0000" fo:font-size="14pt" style:font-size-asian="14pt" style:font-size-complex="14pt"/>
    </style:style>
    <style:style style:name="P2358" style:parent-style-name="內文" style:family="paragraph">
      <style:paragraph-properties fo:break-before="page" style:snap-to-layout-grid="false" fo:margin-top="0.0833in" fo:line-height="0.2777in" fo:text-indent="0.2138in"/>
    </style:style>
    <style:style style:name="T2359" style:parent-style-name="預設段落字型" style:family="text">
      <style:text-properties style:font-name="標楷體" style:font-name-asian="標楷體" fo:font-weight="bold" style:font-weight-asian="bold" fo:color="#000000" fo:font-size="14pt" style:font-size-asian="14pt"/>
    </style:style>
    <style:style style:name="T236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2361" style:parent-style-name="預設段落字型" style:family="text">
      <style:text-properties style:font-name="標楷體" style:font-name-asian="標楷體" fo:font-weight="bold" style:font-weight-asian="bold" fo:color="#FF0000" fo:font-size="14pt" style:font-size-asian="14pt"/>
    </style:style>
    <style:style style:name="T2362" style:parent-style-name="預設段落字型" style:family="text">
      <style:text-properties style:font-name="標楷體" style:font-name-asian="標楷體" fo:font-weight="bold" style:font-weight-asian="bold" fo:color="#FF0000" fo:font-size="14pt" style:font-size-asian="14pt"/>
    </style:style>
    <style:style style:name="T2363" style:parent-style-name="預設段落字型" style:family="text">
      <style:text-properties style:font-name="標楷體" style:font-name-asian="標楷體" fo:font-weight="bold" style:font-weight-asian="bold" fo:color="#FF0000" fo:font-size="14pt" style:font-size-asian="14pt"/>
    </style:style>
    <style:style style:name="T2364" style:parent-style-name="預設段落字型" style:family="text">
      <style:text-properties style:font-name="標楷體" style:font-name-asian="標楷體" fo:font-weight="bold" style:font-weight-asian="bold" fo:color="#FF0000" fo:font-size="14pt" style:font-size-asian="14pt"/>
    </style:style>
    <style:style style:name="P2365" style:parent-style-name="內文" style:family="paragraph">
      <style:paragraph-properties style:snap-to-layout-grid="false" fo:text-align="end" fo:margin-top="0.0833in" fo:line-height="0.2777in" fo:text-indent="0.1833in"/>
    </style:style>
    <style:style style:name="T2366" style:parent-style-name="預設段落字型" style:family="text">
      <style:text-properties style:font-name="標楷體" style:font-name-asian="標楷體" fo:color="#000000"/>
    </style:style>
    <style:style style:name="T2367" style:parent-style-name="預設段落字型" style:family="text">
      <style:text-properties style:font-name="標楷體" style:font-name-asian="標楷體" fo:color="#000000"/>
    </style:style>
    <style:style style:name="T2368" style:parent-style-name="預設段落字型" style:family="text">
      <style:text-properties style:font-name="標楷體" style:font-name-asian="標楷體" fo:color="#000000"/>
    </style:style>
    <style:style style:name="T2369" style:parent-style-name="預設段落字型" style:family="text">
      <style:text-properties style:font-name="標楷體" style:font-name-asian="標楷體" fo:color="#000000"/>
    </style:style>
    <style:style style:name="T2370" style:parent-style-name="預設段落字型" style:family="text">
      <style:text-properties style:font-name="標楷體" style:font-name-asian="標楷體" fo:color="#000000"/>
    </style:style>
    <style:style style:name="T2371" style:parent-style-name="預設段落字型" style:family="text">
      <style:text-properties style:font-name="標楷體" style:font-name-asian="標楷體" fo:color="#000000"/>
    </style:style>
    <style:style style:name="P2372" style:parent-style-name="內文" style:family="paragraph">
      <style:paragraph-properties style:snap-to-layout-grid="false" fo:margin-top="0.0833in" fo:line-height="0.2777in" fo:text-indent="0.2138in"/>
    </style:style>
    <style:style style:name="T2373" style:parent-style-name="預設段落字型" style:family="text">
      <style:text-properties style:font-name="標楷體" style:font-name-asian="標楷體" fo:font-weight="bold" style:font-weight-asian="bold" fo:color="#000000" fo:font-size="14pt" style:font-size-asian="14pt"/>
    </style:style>
    <style:style style:name="T2374" style:parent-style-name="預設段落字型" style:family="text">
      <style:text-properties style:font-name="標楷體" style:font-name-asian="標楷體" fo:font-weight="bold" style:font-weight-asian="bold" fo:color="#000000" fo:font-size="14pt" style:font-size-asian="14pt"/>
    </style:style>
    <style:style style:name="T2375" style:parent-style-name="預設段落字型" style:family="text">
      <style:text-properties style:font-name="標楷體" style:font-name-asian="標楷體" fo:font-weight="bold" style:font-weight-asian="bold" fo:color="#000000" fo:font-size="14pt" style:font-size-asian="14pt"/>
    </style:style>
    <style:style style:name="T2376" style:parent-style-name="預設段落字型" style:family="text">
      <style:text-properties style:font-name="標楷體" style:font-name-asian="標楷體" fo:font-weight="bold" style:font-weight-asian="bold" fo:color="#FF0000" fo:font-size="14pt" style:font-size-asian="14pt"/>
    </style:style>
    <style:style style:name="T2377" style:parent-style-name="預設段落字型" style:family="text">
      <style:text-properties style:font-name="標楷體" style:font-name-asian="標楷體" fo:font-weight="bold" style:font-weight-asian="bold" fo:color="#FF0000" fo:font-size="14pt" style:font-size-asian="14pt"/>
    </style:style>
    <style:style style:name="T2378" style:parent-style-name="預設段落字型" style:family="text">
      <style:text-properties style:font-name="標楷體" style:font-name-asian="標楷體" fo:font-weight="bold" style:font-weight-asian="bold" fo:color="#FF0000" fo:font-size="14pt" style:font-size-asian="14pt"/>
    </style:style>
    <style:style style:name="TableColumn2380" style:family="table-column">
      <style:table-column-properties style:column-width="0.525in"/>
    </style:style>
    <style:style style:name="TableColumn2381" style:family="table-column">
      <style:table-column-properties style:column-width="2.5076in"/>
    </style:style>
    <style:style style:name="TableColumn2382" style:family="table-column">
      <style:table-column-properties style:column-width="1.4527in"/>
    </style:style>
    <style:style style:name="TableColumn2383" style:family="table-column">
      <style:table-column-properties style:column-width="0.6666in"/>
    </style:style>
    <style:style style:name="TableColumn2384" style:family="table-column">
      <style:table-column-properties style:column-width="2.1708in"/>
    </style:style>
    <style:style style:name="Table2379" style:family="table">
      <style:table-properties style:width="7.3229in" style:rel-width="100%" fo:margin-left="0in" table:align="left"/>
    </style:style>
    <style:style style:name="TableRow2385" style:family="table-row">
      <style:table-row-properties style:min-row-height="0.4861in"/>
    </style:style>
    <style:style style:name="TableCell2386" style:family="table-cell">
      <style:table-cell-properties fo:border="0.0069in solid #000000" style:writing-mode="lr-tb" style:vertical-align="middle" fo:padding-top="0in" fo:padding-left="0.0194in" fo:padding-bottom="0in" fo:padding-right="0.0194in"/>
    </style:style>
    <style:style style:name="P2387" style:parent-style-name="內文" style:family="paragraph">
      <style:paragraph-properties fo:line-height="0.2777in"/>
      <style:text-properties style:font-name="標楷體" style:font-name-asian="標楷體" fo:font-weight="bold" style:font-weight-asian="bold" style:font-weight-complex="bold" fo:letter-spacing="-0.0138in" fo:font-size="14pt" style:font-size-asian="14pt" style:font-size-complex="14pt"/>
    </style:style>
    <style:style style:name="TableCell2388" style:family="table-cell">
      <style:table-cell-properties fo:border="0.0069in solid #000000" style:writing-mode="lr-tb" style:vertical-align="middle" fo:padding-top="0in" fo:padding-left="0.0194in" fo:padding-bottom="0in" fo:padding-right="0.0194in"/>
    </style:style>
    <style:style style:name="P2389"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390" style:family="table-cell">
      <style:table-cell-properties fo:border="0.0069in solid #000000" style:writing-mode="lr-tb" style:vertical-align="middle" fo:padding-top="0in" fo:padding-left="0.0194in" fo:padding-bottom="0in" fo:padding-right="0.0194in"/>
    </style:style>
    <style:style style:name="P2391"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P2392"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TableCell2393" style:family="table-cell">
      <style:table-cell-properties fo:border="0.0069in solid #000000" style:writing-mode="lr-tb" style:vertical-align="middle" fo:padding-top="0in" fo:padding-left="0.0194in" fo:padding-bottom="0in" fo:padding-right="0.0194in"/>
    </style:style>
    <style:style style:name="P2394"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P2395"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396" style:family="table-cell">
      <style:table-cell-properties fo:border="0.0069in solid #000000" style:writing-mode="lr-tb" style:vertical-align="middle" fo:padding-top="0in" fo:padding-left="0.0194in" fo:padding-bottom="0in" fo:padding-right="0.0194in"/>
    </style:style>
    <style:style style:name="P2397" style:parent-style-name="內文" style:family="paragraph">
      <style:paragraph-properties fo:text-align="start" fo:line-height="0.2777in"/>
      <style:text-properties style:font-name="標楷體" style:font-name-asian="標楷體" fo:font-weight="bold" style:font-weight-asian="bold" style:font-weight-complex="bold" fo:font-size="14pt" style:font-size-asian="14pt"/>
    </style:style>
    <style:style style:name="TableRow2398" style:family="table-row">
      <style:table-row-properties style:min-row-height="0.4861in"/>
    </style:style>
    <style:style style:name="TableCell2399" style:family="table-cell">
      <style:table-cell-properties fo:border="0.0069in solid #000000" style:writing-mode="lr-tb" style:vertical-align="middle" fo:padding-top="0in" fo:padding-left="0.0194in" fo:padding-bottom="0in" fo:padding-right="0.0194in"/>
    </style:style>
    <style:style style:name="P2400" style:parent-style-name="內文" style:list-style-name="LFO21" style:family="paragraph">
      <style:paragraph-properties fo:line-height="0.2777in"/>
      <style:text-properties style:font-name="標楷體" style:font-name-asian="標楷體" style:font-weight-complex="bold" fo:letter-spacing="-0.0138in" style:font-size-complex="14pt"/>
    </style:style>
    <style:style style:name="TableCell2401" style:family="table-cell">
      <style:table-cell-properties fo:border="0.0069in solid #000000" style:writing-mode="lr-tb" fo:padding-top="0in" fo:padding-left="0.0194in" fo:padding-bottom="0in" fo:padding-right="0.0194in"/>
    </style:style>
    <style:style style:name="P2402" style:parent-style-name="內文" style:family="paragraph">
      <style:text-properties style:font-name="標楷體" style:font-name-asian="標楷體" fo:color="#000000" fo:font-size="16pt" style:font-size-asian="16pt" style:font-size-complex="16pt"/>
    </style:style>
    <style:style style:name="TableCell2403" style:family="table-cell">
      <style:table-cell-properties fo:border="0.0069in solid #000000" style:writing-mode="lr-tb" fo:padding-top="0in" fo:padding-left="0.0194in" fo:padding-bottom="0in" fo:padding-right="0.0194in"/>
    </style:style>
    <style:style style:name="P240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2405" style:family="table-cell">
      <style:table-cell-properties fo:border="0.0069in solid #000000" style:writing-mode="lr-tb" fo:padding-top="0in" fo:padding-left="0.0194in" fo:padding-bottom="0in" fo:padding-right="0.0194in"/>
    </style:style>
    <style:style style:name="P240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2407" style:family="table-cell">
      <style:table-cell-properties fo:border="0.0069in solid #000000" style:writing-mode="lr-tb" fo:padding-top="0in" fo:padding-left="0.0194in" fo:padding-bottom="0in" fo:padding-right="0.0194in"/>
    </style:style>
    <style:style style:name="P2408" style:parent-style-name="內文" style:family="paragraph">
      <style:paragraph-properties style:snap-to-layout-grid="false" style:line-height-at-least="0.1666in" fo:margin-left="0.1666in" fo:text-indent="-0.1666in">
        <style:tab-stops/>
      </style:paragraph-properties>
      <style:text-properties style:font-name="標楷體" style:font-name-asian="標楷體" style:font-weight-complex="bold" fo:color="#000000" style:font-size-complex="12pt"/>
    </style:style>
    <style:style style:name="P2409" style:parent-style-name="內文" style:family="paragraph">
      <style:paragraph-properties style:snap-to-layout-grid="false" fo:margin-top="0.0833in" fo:line-height="0.2777in" fo:text-indent="0.2138in"/>
    </style:style>
    <style:style style:name="T2410" style:parent-style-name="預設段落字型" style:family="text">
      <style:text-properties style:font-name="標楷體" style:font-name-asian="標楷體" fo:font-weight="bold" style:font-weight-asian="bold" fo:color="#000000" fo:font-size="14pt" style:font-size-asian="14pt"/>
    </style:style>
    <style:style style:name="T2411" style:parent-style-name="預設段落字型" style:family="text">
      <style:text-properties style:font-name="標楷體" style:font-name-asian="標楷體" fo:font-weight="bold" style:font-weight-asian="bold" fo:color="#000000" fo:font-size="14pt" style:font-size-asian="14pt"/>
    </style:style>
    <style:style style:name="T2412" style:parent-style-name="預設段落字型" style:family="text">
      <style:text-properties style:font-name="標楷體" style:font-name-asian="標楷體" fo:font-weight="bold" style:font-weight-asian="bold" fo:color="#000000" fo:font-size="14pt" style:font-size-asian="14pt"/>
    </style:style>
    <style:style style:name="T2413" style:parent-style-name="預設段落字型" style:family="text">
      <style:text-properties style:font-name="標楷體" style:font-name-asian="標楷體" fo:font-weight="bold" style:font-weight-asian="bold" fo:color="#000000" fo:font-size="14pt" style:font-size-asian="14pt"/>
    </style:style>
    <style:style style:name="T2414" style:parent-style-name="預設段落字型" style:family="text">
      <style:text-properties style:font-name="標楷體" style:font-name-asian="標楷體" fo:font-weight="bold" style:font-weight-asian="bold" fo:color="#FF0000" fo:font-size="14pt" style:font-size-asian="14pt"/>
    </style:style>
    <style:style style:name="T2415" style:parent-style-name="預設段落字型" style:family="text">
      <style:text-properties style:font-name="標楷體" style:font-name-asian="標楷體" fo:font-weight="bold" style:font-weight-asian="bold" fo:color="#FF0000" fo:font-size="14pt" style:font-size-asian="14pt"/>
    </style:style>
    <style:style style:name="T2416" style:parent-style-name="預設段落字型" style:family="text">
      <style:text-properties style:font-name="標楷體" style:font-name-asian="標楷體" fo:font-weight="bold" style:font-weight-asian="bold" fo:color="#FF0000" fo:font-size="14pt" style:font-size-asian="14pt"/>
    </style:style>
    <style:style style:name="TableColumn2418" style:family="table-column">
      <style:table-column-properties style:column-width="0.525in"/>
    </style:style>
    <style:style style:name="TableColumn2419" style:family="table-column">
      <style:table-column-properties style:column-width="2.5076in"/>
    </style:style>
    <style:style style:name="TableColumn2420" style:family="table-column">
      <style:table-column-properties style:column-width="1.4527in"/>
    </style:style>
    <style:style style:name="TableColumn2421" style:family="table-column">
      <style:table-column-properties style:column-width="0.6666in"/>
    </style:style>
    <style:style style:name="TableColumn2422" style:family="table-column">
      <style:table-column-properties style:column-width="2.1708in"/>
    </style:style>
    <style:style style:name="Table2417" style:family="table">
      <style:table-properties style:width="7.3229in" style:rel-width="100%" fo:margin-left="0in" table:align="left"/>
    </style:style>
    <style:style style:name="TableRow2423" style:family="table-row">
      <style:table-row-properties style:min-row-height="0.4861in"/>
    </style:style>
    <style:style style:name="TableCell2424" style:family="table-cell">
      <style:table-cell-properties fo:border="0.0069in solid #000000" style:writing-mode="lr-tb" style:vertical-align="middle" fo:padding-top="0in" fo:padding-left="0.0194in" fo:padding-bottom="0in" fo:padding-right="0.0194in"/>
    </style:style>
    <style:style style:name="P2425" style:parent-style-name="內文" style:family="paragraph">
      <style:paragraph-properties fo:line-height="0.2777in"/>
      <style:text-properties style:font-name="標楷體" style:font-name-asian="標楷體" fo:font-weight="bold" style:font-weight-asian="bold" style:font-weight-complex="bold" fo:letter-spacing="-0.0138in" fo:font-size="14pt" style:font-size-asian="14pt" style:font-size-complex="14pt"/>
    </style:style>
    <style:style style:name="TableCell2426" style:family="table-cell">
      <style:table-cell-properties fo:border="0.0069in solid #000000" style:writing-mode="lr-tb" style:vertical-align="middle" fo:padding-top="0in" fo:padding-left="0.0194in" fo:padding-bottom="0in" fo:padding-right="0.0194in"/>
    </style:style>
    <style:style style:name="P2427"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428" style:family="table-cell">
      <style:table-cell-properties fo:border="0.0069in solid #000000" style:writing-mode="lr-tb" style:vertical-align="middle" fo:padding-top="0in" fo:padding-left="0.0194in" fo:padding-bottom="0in" fo:padding-right="0.0194in"/>
    </style:style>
    <style:style style:name="P2429"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P2430"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TableCell2431" style:family="table-cell">
      <style:table-cell-properties fo:border="0.0069in solid #000000" style:writing-mode="lr-tb" style:vertical-align="middle" fo:padding-top="0in" fo:padding-left="0.0194in" fo:padding-bottom="0in" fo:padding-right="0.0194in"/>
    </style:style>
    <style:style style:name="P2432"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P2433"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434" style:family="table-cell">
      <style:table-cell-properties fo:border="0.0069in solid #000000" style:writing-mode="lr-tb" style:vertical-align="middle" fo:padding-top="0in" fo:padding-left="0.0194in" fo:padding-bottom="0in" fo:padding-right="0.0194in"/>
    </style:style>
    <style:style style:name="P2435" style:parent-style-name="內文" style:family="paragraph">
      <style:paragraph-properties fo:text-align="start" fo:line-height="0.2777in" fo:margin-left="-0.0333in" fo:text-indent="0.0388in">
        <style:tab-stops/>
      </style:paragraph-properties>
      <style:text-properties style:font-name="標楷體" style:font-name-asian="標楷體" fo:font-weight="bold" style:font-weight-asian="bold" style:font-weight-complex="bold" fo:font-size="14pt" style:font-size-asian="14pt"/>
    </style:style>
    <style:style style:name="TableRow2436" style:family="table-row">
      <style:table-row-properties style:min-row-height="0.3937in"/>
    </style:style>
    <style:style style:name="TableCell2437" style:family="table-cell">
      <style:table-cell-properties fo:border="0.0069in solid #000000" style:writing-mode="lr-tb" style:vertical-align="middle" fo:padding-top="0in" fo:padding-left="0.0194in" fo:padding-bottom="0in" fo:padding-right="0.0194in"/>
    </style:style>
    <style:style style:name="P2438" style:parent-style-name="內文" style:list-style-name="LFO7" style:family="paragraph">
      <style:paragraph-properties fo:line-height="0.2777in" fo:margin-right="0.0784in"/>
      <style:text-properties style:font-name="標楷體" style:font-name-asian="標楷體" fo:font-size="14pt" style:font-size-asian="14pt" style:font-size-complex="14pt"/>
    </style:style>
    <style:style style:name="TableCell2439" style:family="table-cell">
      <style:table-cell-properties fo:border="0.0069in solid #000000" style:writing-mode="lr-tb" fo:padding-top="0in" fo:padding-left="0.0194in" fo:padding-bottom="0in" fo:padding-right="0.0194in"/>
    </style:style>
    <style:style style:name="P2440" style:parent-style-name="內文" style:family="paragraph">
      <style:text-properties style:font-name="標楷體" style:font-name-asian="標楷體" fo:color="#000000" fo:font-size="16pt" style:font-size-asian="16pt" style:font-size-complex="16pt"/>
    </style:style>
    <style:style style:name="TableCell2441" style:family="table-cell">
      <style:table-cell-properties fo:border="0.0069in solid #000000" style:writing-mode="lr-tb" fo:padding-top="0in" fo:padding-left="0.0194in" fo:padding-bottom="0in" fo:padding-right="0.0194in"/>
    </style:style>
    <style:style style:name="P2442" style:parent-style-name="內文" style:family="paragraph">
      <style:text-properties style:font-name="標楷體" style:font-name-asian="標楷體" fo:color="#000000" fo:font-size="16pt" style:font-size-asian="16pt" style:font-size-complex="16pt"/>
    </style:style>
    <style:style style:name="TableCell2443" style:family="table-cell">
      <style:table-cell-properties fo:border="0.0069in solid #000000" style:writing-mode="lr-tb" fo:padding-top="0in" fo:padding-left="0.0194in" fo:padding-bottom="0in" fo:padding-right="0.0194in"/>
    </style:style>
    <style:style style:name="P244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2445" style:family="table-cell">
      <style:table-cell-properties fo:border="0.0069in solid #000000" style:writing-mode="lr-tb" fo:padding-top="0in" fo:padding-left="0.0194in" fo:padding-bottom="0in" fo:padding-right="0.0194in"/>
    </style:style>
    <style:style style:name="P2446" style:parent-style-name="內文" style:family="paragraph">
      <style:paragraph-properties style:snap-to-layout-grid="false" style:line-height-at-least="0.1666in" fo:margin-left="0.1944in" fo:text-indent="-0.1944in">
        <style:tab-stops/>
      </style:paragraph-properties>
      <style:text-properties style:font-name="標楷體" style:font-name-asian="標楷體" fo:color="#000000" fo:font-size="14pt" style:font-size-asian="14pt" style:font-size-complex="14pt"/>
    </style:style>
    <style:style style:name="P2447" style:parent-style-name="內文" style:family="paragraph">
      <style:paragraph-properties style:snap-to-layout-grid="false" fo:margin-top="0.0833in" fo:line-height="0.2777in" fo:text-indent="0.2138in"/>
    </style:style>
    <style:style style:name="T2448" style:parent-style-name="預設段落字型" style:family="text">
      <style:text-properties style:font-name="標楷體" style:font-name-asian="標楷體" fo:font-weight="bold" style:font-weight-asian="bold" fo:font-size="14pt" style:font-size-asian="14pt"/>
    </style:style>
    <style:style style:name="T2449" style:parent-style-name="預設段落字型" style:family="text">
      <style:text-properties style:font-name="標楷體" style:font-name-asian="標楷體" fo:font-weight="bold" style:font-weight-asian="bold" fo:font-size="14pt" style:font-size-asian="14pt"/>
    </style:style>
    <style:style style:name="T2450" style:parent-style-name="預設段落字型" style:family="text">
      <style:text-properties style:font-name="標楷體" style:font-name-asian="標楷體" fo:font-weight="bold" style:font-weight-asian="bold" fo:color="#FF0000" fo:font-size="14pt" style:font-size-asian="14pt"/>
    </style:style>
    <style:style style:name="T2451" style:parent-style-name="預設段落字型" style:family="text">
      <style:text-properties style:font-name="標楷體" style:font-name-asian="標楷體" fo:font-weight="bold" style:font-weight-asian="bold" fo:color="#FF0000" fo:font-size="14pt" style:font-size-asian="14pt"/>
    </style:style>
    <style:style style:name="T2452" style:parent-style-name="預設段落字型" style:family="text">
      <style:text-properties style:font-name="標楷體" style:font-name-asian="標楷體" fo:font-weight="bold" style:font-weight-asian="bold" fo:color="#FF0000" fo:font-size="14pt" style:font-size-asian="14pt"/>
    </style:style>
    <style:style style:name="TableColumn2454" style:family="table-column">
      <style:table-column-properties style:column-width="0.525in"/>
    </style:style>
    <style:style style:name="TableColumn2455" style:family="table-column">
      <style:table-column-properties style:column-width="2.5076in"/>
    </style:style>
    <style:style style:name="TableColumn2456" style:family="table-column">
      <style:table-column-properties style:column-width="1.4527in"/>
    </style:style>
    <style:style style:name="TableColumn2457" style:family="table-column">
      <style:table-column-properties style:column-width="0.6666in"/>
    </style:style>
    <style:style style:name="TableColumn2458" style:family="table-column">
      <style:table-column-properties style:column-width="2.1708in"/>
    </style:style>
    <style:style style:name="Table2453" style:family="table">
      <style:table-properties style:width="7.3229in" style:rel-width="100%" fo:margin-left="0in" table:align="left"/>
    </style:style>
    <style:style style:name="TableRow2459" style:family="table-row">
      <style:table-row-properties style:min-row-height="0.4861in"/>
    </style:style>
    <style:style style:name="TableCell2460" style:family="table-cell">
      <style:table-cell-properties fo:border="0.0069in solid #000000" style:writing-mode="lr-tb" style:vertical-align="middle" fo:padding-top="0in" fo:padding-left="0.0194in" fo:padding-bottom="0in" fo:padding-right="0.0194in"/>
    </style:style>
    <style:style style:name="P2461" style:parent-style-name="內文" style:family="paragraph">
      <style:paragraph-properties fo:line-height="0.2777in"/>
      <style:text-properties style:font-name="標楷體" style:font-name-asian="標楷體" fo:font-weight="bold" style:font-weight-asian="bold" style:font-weight-complex="bold" fo:letter-spacing="-0.0138in" fo:font-size="14pt" style:font-size-asian="14pt" style:font-size-complex="14pt"/>
    </style:style>
    <style:style style:name="TableCell2462" style:family="table-cell">
      <style:table-cell-properties fo:border="0.0069in solid #000000" style:writing-mode="lr-tb" style:vertical-align="middle" fo:padding-top="0in" fo:padding-left="0.0194in" fo:padding-bottom="0in" fo:padding-right="0.0194in"/>
    </style:style>
    <style:style style:name="P2463"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464" style:family="table-cell">
      <style:table-cell-properties fo:border="0.0069in solid #000000" style:writing-mode="lr-tb" style:vertical-align="middle" fo:padding-top="0in" fo:padding-left="0.0194in" fo:padding-bottom="0in" fo:padding-right="0.0194in"/>
    </style:style>
    <style:style style:name="P2465"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P2466"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TableCell2467" style:family="table-cell">
      <style:table-cell-properties fo:border="0.0069in solid #000000" style:writing-mode="lr-tb" style:vertical-align="middle" fo:padding-top="0in" fo:padding-left="0.0194in" fo:padding-bottom="0in" fo:padding-right="0.0194in"/>
    </style:style>
    <style:style style:name="P2468"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P2469"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470" style:family="table-cell">
      <style:table-cell-properties fo:border="0.0069in solid #000000" style:writing-mode="lr-tb" style:vertical-align="middle" fo:padding-top="0in" fo:padding-left="0.0194in" fo:padding-bottom="0in" fo:padding-right="0.0194in"/>
    </style:style>
    <style:style style:name="P2471" style:parent-style-name="內文" style:family="paragraph">
      <style:paragraph-properties fo:text-align="start" fo:line-height="0.2777in"/>
      <style:text-properties style:font-name="標楷體" style:font-name-asian="標楷體" fo:font-weight="bold" style:font-weight-asian="bold" style:font-weight-complex="bold" fo:font-size="14pt" style:font-size-asian="14pt"/>
    </style:style>
    <style:style style:name="TableRow2472" style:family="table-row">
      <style:table-row-properties style:min-row-height="0.4861in"/>
    </style:style>
    <style:style style:name="TableCell2473" style:family="table-cell">
      <style:table-cell-properties fo:border="0.0069in solid #000000" style:writing-mode="lr-tb" style:vertical-align="middle" fo:padding-top="0in" fo:padding-left="0.0194in" fo:padding-bottom="0in" fo:padding-right="0.0194in"/>
    </style:style>
    <style:style style:name="P2474" style:parent-style-name="內文" style:list-style-name="LFO20" style:family="paragraph">
      <style:paragraph-properties fo:text-align="center" fo:line-height="0.2777in"/>
      <style:text-properties style:font-name="標楷體" style:font-name-asian="標楷體" style:font-weight-complex="bold" fo:letter-spacing="-0.0138in" fo:font-size="14pt" style:font-size-asian="14pt" style:font-size-complex="14pt"/>
    </style:style>
    <style:style style:name="TableCell2475" style:family="table-cell">
      <style:table-cell-properties fo:border="0.0069in solid #000000" style:writing-mode="lr-tb" fo:padding-top="0in" fo:padding-left="0.0194in" fo:padding-bottom="0in" fo:padding-right="0.0194in"/>
    </style:style>
    <style:style style:name="P2476" style:parent-style-name="內文" style:family="paragraph">
      <style:paragraph-properties fo:text-align="justify"/>
      <style:text-properties style:font-name="標楷體" style:font-name-asian="標楷體" fo:font-size="14pt" style:font-size-asian="14pt" style:font-size-complex="14pt"/>
    </style:style>
    <style:style style:name="TableCell2477" style:family="table-cell">
      <style:table-cell-properties fo:border="0.0069in solid #000000" style:writing-mode="lr-tb" fo:padding-top="0in" fo:padding-left="0.0194in" fo:padding-bottom="0in" fo:padding-right="0.0194in"/>
    </style:style>
    <style:style style:name="P2478" style:parent-style-name="內文" style:family="paragraph">
      <style:paragraph-properties fo:text-align="justify"/>
      <style:text-properties style:font-name="標楷體" style:font-name-asian="標楷體" fo:font-size="14pt" style:font-size-asian="14pt" style:font-size-complex="14pt"/>
    </style:style>
    <style:style style:name="TableCell2479" style:family="table-cell">
      <style:table-cell-properties fo:border="0.0069in solid #000000" style:writing-mode="lr-tb" fo:padding-top="0in" fo:padding-left="0.0194in" fo:padding-bottom="0in" fo:padding-right="0.0194in"/>
    </style:style>
    <style:style style:name="P2480" style:parent-style-name="內文" style:family="paragraph">
      <style:paragraph-properties fo:text-align="justify"/>
      <style:text-properties style:font-name="標楷體" style:font-name-asian="標楷體" fo:font-size="14pt" style:font-size-asian="14pt" style:font-size-complex="14pt"/>
    </style:style>
    <style:style style:name="TableCell2481" style:family="table-cell">
      <style:table-cell-properties fo:border="0.0069in solid #000000" style:writing-mode="lr-tb" fo:padding-top="0in" fo:padding-left="0.0194in" fo:padding-bottom="0in" fo:padding-right="0.0194in"/>
    </style:style>
    <style:style style:name="P2482" style:parent-style-name="內文" style:family="paragraph">
      <style:paragraph-properties style:snap-to-layout-grid="false" style:line-height-at-least="0.1666in" fo:margin-left="0.1944in" fo:text-indent="-0.1944in">
        <style:tab-stops/>
      </style:paragraph-properties>
      <style:text-properties style:font-name="標楷體" style:font-name-asian="標楷體" fo:font-size="14pt" style:font-size-asian="14pt" style:font-size-complex="14pt"/>
    </style:style>
    <style:style style:name="P2483" style:parent-style-name="內文" style:family="paragraph">
      <style:paragraph-properties style:snap-to-layout-grid="false" fo:margin-top="0.0833in" fo:line-height="0.2777in" fo:text-indent="0.2138in"/>
    </style:style>
    <style:style style:name="T2484" style:parent-style-name="預設段落字型" style:family="text">
      <style:text-properties style:font-name="標楷體" style:font-name-asian="標楷體" fo:font-weight="bold" style:font-weight-asian="bold" fo:font-size="14pt" style:font-size-asian="14pt"/>
    </style:style>
    <style:style style:name="T2485" style:parent-style-name="預設段落字型" style:family="text">
      <style:text-properties style:font-name="標楷體" style:font-name-asian="標楷體" fo:font-weight="bold" style:font-weight-asian="bold" fo:font-size="14pt" style:font-size-asian="14pt"/>
    </style:style>
    <style:style style:name="T2486" style:parent-style-name="預設段落字型" style:family="text">
      <style:text-properties style:font-name="標楷體" style:font-name-asian="標楷體" fo:font-weight="bold" style:font-weight-asian="bold" fo:font-size="14pt" style:font-size-asian="14pt"/>
    </style:style>
    <style:style style:name="T2487" style:parent-style-name="預設段落字型" style:family="text">
      <style:text-properties style:font-name="標楷體" style:font-name-asian="標楷體" fo:font-weight="bold" style:font-weight-asian="bold" fo:font-size="14pt" style:font-size-asian="14pt"/>
    </style:style>
    <style:style style:name="T2488" style:parent-style-name="預設段落字型" style:family="text">
      <style:text-properties style:font-name="標楷體" style:font-name-asian="標楷體" fo:font-weight="bold" style:font-weight-asian="bold" fo:color="#FF0000" fo:font-size="14pt" style:font-size-asian="14pt"/>
    </style:style>
    <style:style style:name="T2489" style:parent-style-name="預設段落字型" style:family="text">
      <style:text-properties style:font-name="標楷體" style:font-name-asian="標楷體" fo:font-weight="bold" style:font-weight-asian="bold" fo:color="#FF0000" fo:font-size="14pt" style:font-size-asian="14pt"/>
    </style:style>
    <style:style style:name="T2490" style:parent-style-name="預設段落字型" style:family="text">
      <style:text-properties style:font-name="標楷體" style:font-name-asian="標楷體" fo:font-weight="bold" style:font-weight-asian="bold" fo:color="#FF0000" fo:font-size="14pt" style:font-size-asian="14pt"/>
    </style:style>
    <style:style style:name="TableColumn2492" style:family="table-column">
      <style:table-column-properties style:column-width="0.525in"/>
    </style:style>
    <style:style style:name="TableColumn2493" style:family="table-column">
      <style:table-column-properties style:column-width="2.5076in"/>
    </style:style>
    <style:style style:name="TableColumn2494" style:family="table-column">
      <style:table-column-properties style:column-width="1.4527in"/>
    </style:style>
    <style:style style:name="TableColumn2495" style:family="table-column">
      <style:table-column-properties style:column-width="0.6666in"/>
    </style:style>
    <style:style style:name="TableColumn2496" style:family="table-column">
      <style:table-column-properties style:column-width="2.1708in"/>
    </style:style>
    <style:style style:name="Table2491" style:family="table">
      <style:table-properties style:width="7.3229in" style:rel-width="100%" fo:margin-left="0in" table:align="left"/>
    </style:style>
    <style:style style:name="TableRow2497" style:family="table-row">
      <style:table-row-properties style:min-row-height="0.4861in"/>
    </style:style>
    <style:style style:name="TableCell2498" style:family="table-cell">
      <style:table-cell-properties fo:border="0.0069in solid #000000" style:writing-mode="lr-tb" style:vertical-align="middle" fo:padding-top="0in" fo:padding-left="0.0194in" fo:padding-bottom="0in" fo:padding-right="0.0194in"/>
    </style:style>
    <style:style style:name="P2499" style:parent-style-name="內文" style:family="paragraph">
      <style:paragraph-properties fo:line-height="0.2777in"/>
      <style:text-properties style:font-name="標楷體" style:font-name-asian="標楷體" fo:font-weight="bold" style:font-weight-asian="bold" style:font-weight-complex="bold" fo:letter-spacing="-0.0138in" fo:font-size="14pt" style:font-size-asian="14pt" style:font-size-complex="14pt"/>
    </style:style>
    <style:style style:name="TableCell2500" style:family="table-cell">
      <style:table-cell-properties fo:border="0.0069in solid #000000" style:writing-mode="lr-tb" style:vertical-align="middle" fo:padding-top="0in" fo:padding-left="0.0194in" fo:padding-bottom="0in" fo:padding-right="0.0194in"/>
    </style:style>
    <style:style style:name="P2501"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502" style:family="table-cell">
      <style:table-cell-properties fo:border="0.0069in solid #000000" style:writing-mode="lr-tb" style:vertical-align="middle" fo:padding-top="0in" fo:padding-left="0.0194in" fo:padding-bottom="0in" fo:padding-right="0.0194in"/>
    </style:style>
    <style:style style:name="P2503"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P2504"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TableCell2505" style:family="table-cell">
      <style:table-cell-properties fo:border="0.0069in solid #000000" style:writing-mode="lr-tb" style:vertical-align="middle" fo:padding-top="0in" fo:padding-left="0.0194in" fo:padding-bottom="0in" fo:padding-right="0.0194in"/>
    </style:style>
    <style:style style:name="P2506"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P2507"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508" style:family="table-cell">
      <style:table-cell-properties fo:border="0.0069in solid #000000" style:writing-mode="lr-tb" style:vertical-align="middle" fo:padding-top="0in" fo:padding-left="0.0194in" fo:padding-bottom="0in" fo:padding-right="0.0194in"/>
    </style:style>
    <style:style style:name="P2509" style:parent-style-name="內文" style:family="paragraph">
      <style:paragraph-properties fo:text-align="start" fo:line-height="0.2777in"/>
      <style:text-properties style:font-name="標楷體" style:font-name-asian="標楷體" fo:font-weight="bold" style:font-weight-asian="bold" style:font-weight-complex="bold" fo:font-size="14pt" style:font-size-asian="14pt"/>
    </style:style>
    <style:style style:name="TableRow2510" style:family="table-row">
      <style:table-row-properties style:min-row-height="0.3937in"/>
    </style:style>
    <style:style style:name="TableCell2511" style:family="table-cell">
      <style:table-cell-properties fo:border="0.0069in solid #000000" style:writing-mode="lr-tb" style:vertical-align="middle" fo:padding-top="0in" fo:padding-left="0.0194in" fo:padding-bottom="0in" fo:padding-right="0.0194in"/>
    </style:style>
    <style:style style:name="P2512" style:parent-style-name="內文" style:list-style-name="LFO8" style:family="paragraph">
      <style:paragraph-properties fo:line-height="0.2777in" fo:margin-right="0.0784in"/>
      <style:text-properties style:font-name="標楷體" style:font-name-asian="標楷體" fo:font-size="14pt" style:font-size-asian="14pt" style:font-size-complex="14pt"/>
    </style:style>
    <style:style style:name="TableCell2513" style:family="table-cell">
      <style:table-cell-properties fo:border="0.0069in solid #000000" style:writing-mode="lr-tb" fo:padding-top="0in" fo:padding-left="0.0194in" fo:padding-bottom="0in" fo:padding-right="0.0194in"/>
    </style:style>
    <style:style style:name="P2514"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2515" style:family="table-cell">
      <style:table-cell-properties fo:border="0.0069in solid #000000" style:writing-mode="lr-tb" fo:padding-top="0in" fo:padding-left="0.0194in" fo:padding-bottom="0in" fo:padding-right="0.0194in"/>
    </style:style>
    <style:style style:name="P2516"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2517" style:family="table-cell">
      <style:table-cell-properties fo:border="0.0069in solid #000000" style:writing-mode="lr-tb" fo:padding-top="0in" fo:padding-left="0.0194in" fo:padding-bottom="0in" fo:padding-right="0.0194in"/>
    </style:style>
    <style:style style:name="P2518"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2519" style:family="table-cell">
      <style:table-cell-properties fo:border="0.0069in solid #000000" style:writing-mode="lr-tb" fo:padding-top="0in" fo:padding-left="0.0194in" fo:padding-bottom="0in" fo:padding-right="0.0194in"/>
    </style:style>
    <style:style style:name="P2520" style:parent-style-name="內文" style:family="paragraph">
      <style:paragraph-properties style:snap-to-layout-grid="false" style:line-height-at-least="0.1666in" fo:margin-left="0.1944in" fo:text-indent="-0.1944in">
        <style:tab-stops/>
      </style:paragraph-properties>
      <style:text-properties style:font-name="標楷體" style:font-name-asian="標楷體" fo:color="#000000" fo:font-size="14pt" style:font-size-asian="14pt" style:font-size-complex="14pt"/>
    </style:style>
    <style:style style:name="P2521" style:parent-style-name="內文" style:family="paragraph">
      <style:paragraph-properties style:snap-to-layout-grid="false" fo:margin-top="0.0833in" fo:line-height="0.2777in" fo:text-indent="0.2138in"/>
    </style:style>
    <style:style style:name="T2522" style:parent-style-name="預設段落字型" style:family="text">
      <style:text-properties style:font-name="標楷體" style:font-name-asian="標楷體" fo:font-weight="bold" style:font-weight-asian="bold" fo:font-size="14pt" style:font-size-asian="14pt"/>
    </style:style>
    <style:style style:name="T2523" style:parent-style-name="預設段落字型" style:family="text">
      <style:text-properties style:font-name="標楷體" style:font-name-asian="標楷體" fo:font-weight="bold" style:font-weight-asian="bold" fo:font-size="14pt" style:font-size-asian="14pt"/>
    </style:style>
    <style:style style:name="T2524" style:parent-style-name="預設段落字型" style:family="text">
      <style:text-properties style:font-name="標楷體" style:font-name-asian="標楷體" fo:font-weight="bold" style:font-weight-asian="bold" fo:color="#FF0000" fo:font-size="14pt" style:font-size-asian="14pt"/>
    </style:style>
    <style:style style:name="T2525" style:parent-style-name="預設段落字型" style:family="text">
      <style:text-properties style:font-name="標楷體" style:font-name-asian="標楷體" fo:font-weight="bold" style:font-weight-asian="bold" fo:color="#FF0000" fo:font-size="14pt" style:font-size-asian="14pt"/>
    </style:style>
    <style:style style:name="T2526" style:parent-style-name="預設段落字型" style:family="text">
      <style:text-properties style:font-name="標楷體" style:font-name-asian="標楷體" fo:font-weight="bold" style:font-weight-asian="bold" fo:color="#FF0000" fo:font-size="14pt" style:font-size-asian="14pt"/>
    </style:style>
    <style:style style:name="TableColumn2528" style:family="table-column">
      <style:table-column-properties style:column-width="0.525in"/>
    </style:style>
    <style:style style:name="TableColumn2529" style:family="table-column">
      <style:table-column-properties style:column-width="2.5076in"/>
    </style:style>
    <style:style style:name="TableColumn2530" style:family="table-column">
      <style:table-column-properties style:column-width="1.4527in"/>
    </style:style>
    <style:style style:name="TableColumn2531" style:family="table-column">
      <style:table-column-properties style:column-width="0.6666in"/>
    </style:style>
    <style:style style:name="TableColumn2532" style:family="table-column">
      <style:table-column-properties style:column-width="2.1708in"/>
    </style:style>
    <style:style style:name="Table2527" style:family="table">
      <style:table-properties style:width="7.3229in" style:rel-width="100%" fo:margin-left="0in" table:align="left"/>
    </style:style>
    <style:style style:name="TableRow2533" style:family="table-row">
      <style:table-row-properties style:min-row-height="0.4861in"/>
    </style:style>
    <style:style style:name="TableCell2534" style:family="table-cell">
      <style:table-cell-properties fo:border="0.0069in solid #000000" style:writing-mode="lr-tb" style:vertical-align="middle" fo:padding-top="0in" fo:padding-left="0.0194in" fo:padding-bottom="0in" fo:padding-right="0.0194in"/>
    </style:style>
    <style:style style:name="P2535" style:parent-style-name="內文" style:family="paragraph">
      <style:paragraph-properties fo:line-height="0.2777in"/>
      <style:text-properties style:font-name="標楷體" style:font-name-asian="標楷體" fo:font-weight="bold" style:font-weight-asian="bold" style:font-weight-complex="bold" fo:letter-spacing="-0.0138in" fo:font-size="14pt" style:font-size-asian="14pt" style:font-size-complex="14pt"/>
    </style:style>
    <style:style style:name="TableCell2536" style:family="table-cell">
      <style:table-cell-properties fo:border="0.0069in solid #000000" style:writing-mode="lr-tb" style:vertical-align="middle" fo:padding-top="0in" fo:padding-left="0.0194in" fo:padding-bottom="0in" fo:padding-right="0.0194in"/>
    </style:style>
    <style:style style:name="P2537"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538" style:family="table-cell">
      <style:table-cell-properties fo:border="0.0069in solid #000000" style:writing-mode="lr-tb" style:vertical-align="middle" fo:padding-top="0in" fo:padding-left="0.0194in" fo:padding-bottom="0in" fo:padding-right="0.0194in"/>
    </style:style>
    <style:style style:name="P2539"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P2540"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TableCell2541" style:family="table-cell">
      <style:table-cell-properties fo:border="0.0069in solid #000000" style:writing-mode="lr-tb" style:vertical-align="middle" fo:padding-top="0in" fo:padding-left="0.0194in" fo:padding-bottom="0in" fo:padding-right="0.0194in"/>
    </style:style>
    <style:style style:name="P2542"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P2543"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544" style:family="table-cell">
      <style:table-cell-properties fo:border="0.0069in solid #000000" style:writing-mode="lr-tb" style:vertical-align="middle" fo:padding-top="0in" fo:padding-left="0.0194in" fo:padding-bottom="0in" fo:padding-right="0.0194in"/>
    </style:style>
    <style:style style:name="P2545" style:parent-style-name="內文" style:family="paragraph">
      <style:paragraph-properties fo:text-align="start" fo:line-height="0.2777in"/>
      <style:text-properties style:font-name="標楷體" style:font-name-asian="標楷體" fo:font-weight="bold" style:font-weight-asian="bold" style:font-weight-complex="bold" fo:font-size="14pt" style:font-size-asian="14pt"/>
    </style:style>
    <style:style style:name="TableRow2546" style:family="table-row">
      <style:table-row-properties style:min-row-height="0.3937in"/>
    </style:style>
    <style:style style:name="TableCell2547" style:family="table-cell">
      <style:table-cell-properties fo:border="0.0069in solid #000000" style:writing-mode="lr-tb" style:vertical-align="middle" fo:padding-top="0in" fo:padding-left="0.0194in" fo:padding-bottom="0in" fo:padding-right="0.0194in"/>
    </style:style>
    <style:style style:name="P2548" style:parent-style-name="內文" style:list-style-name="LFO9" style:family="paragraph">
      <style:paragraph-properties fo:line-height="0.2777in" fo:margin-right="0.0784in"/>
      <style:text-properties style:font-name="標楷體" style:font-name-asian="標楷體" fo:font-size="14pt" style:font-size-asian="14pt" style:font-size-complex="14pt"/>
    </style:style>
    <style:style style:name="TableCell2549" style:family="table-cell">
      <style:table-cell-properties fo:border="0.0069in solid #000000" style:writing-mode="lr-tb" fo:padding-top="0in" fo:padding-left="0.0194in" fo:padding-bottom="0in" fo:padding-right="0.0194in"/>
    </style:style>
    <style:style style:name="P2550"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2551" style:family="table-cell">
      <style:table-cell-properties fo:border="0.0069in solid #000000" style:writing-mode="lr-tb" fo:padding-top="0in" fo:padding-left="0.0194in" fo:padding-bottom="0in" fo:padding-right="0.0194in"/>
    </style:style>
    <style:style style:name="P255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2553" style:family="table-cell">
      <style:table-cell-properties fo:border="0.0069in solid #000000" style:writing-mode="lr-tb" fo:padding-top="0in" fo:padding-left="0.0194in" fo:padding-bottom="0in" fo:padding-right="0.0194in"/>
    </style:style>
    <style:style style:name="P2554"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2555" style:family="table-cell">
      <style:table-cell-properties fo:border="0.0069in solid #000000" style:writing-mode="lr-tb" fo:padding-top="0in" fo:padding-left="0.0194in" fo:padding-bottom="0in" fo:padding-right="0.0194in"/>
    </style:style>
    <style:style style:name="P2556" style:parent-style-name="內文" style:family="paragraph">
      <style:paragraph-properties style:snap-to-layout-grid="false" style:line-height-at-least="0.1666in" fo:margin-left="0.1944in" fo:text-indent="-0.1944in">
        <style:tab-stops/>
      </style:paragraph-properties>
      <style:text-properties style:font-name="標楷體" style:font-name-asian="標楷體" fo:color="#000000" fo:font-size="14pt" style:font-size-asian="14pt" style:font-size-complex="14pt"/>
    </style:style>
    <style:style style:name="P2557" style:parent-style-name="內文" style:family="paragraph">
      <style:paragraph-properties style:snap-to-layout-grid="false" fo:margin-top="0.0833in" fo:line-height="0.2777in" fo:text-indent="0.2138in"/>
    </style:style>
    <style:style style:name="T2558" style:parent-style-name="預設段落字型" style:family="text">
      <style:text-properties style:font-name="標楷體" style:font-name-asian="標楷體" fo:font-weight="bold" style:font-weight-asian="bold" fo:font-size="14pt" style:font-size-asian="14pt"/>
    </style:style>
    <style:style style:name="T2559" style:parent-style-name="預設段落字型" style:family="text">
      <style:text-properties style:font-name="標楷體" style:font-name-asian="標楷體" fo:font-weight="bold" style:font-weight-asian="bold" fo:font-size="14pt" style:font-size-asian="14pt"/>
    </style:style>
    <style:style style:name="T2560" style:parent-style-name="預設段落字型" style:family="text">
      <style:text-properties style:font-name="標楷體" style:font-name-asian="標楷體" fo:font-weight="bold" style:font-weight-asian="bold" fo:color="#FF0000" fo:font-size="14pt" style:font-size-asian="14pt"/>
    </style:style>
    <style:style style:name="T2561" style:parent-style-name="預設段落字型" style:family="text">
      <style:text-properties style:font-name="標楷體" style:font-name-asian="標楷體" fo:font-weight="bold" style:font-weight-asian="bold" fo:color="#FF0000" fo:font-size="14pt" style:font-size-asian="14pt"/>
    </style:style>
    <style:style style:name="T2562" style:parent-style-name="預設段落字型" style:family="text">
      <style:text-properties style:font-name="標楷體" style:font-name-asian="標楷體" fo:font-weight="bold" style:font-weight-asian="bold" fo:color="#FF0000" fo:font-size="14pt" style:font-size-asian="14pt"/>
    </style:style>
    <style:style style:name="TableColumn2564" style:family="table-column">
      <style:table-column-properties style:column-width="0.525in"/>
    </style:style>
    <style:style style:name="TableColumn2565" style:family="table-column">
      <style:table-column-properties style:column-width="2.5076in"/>
    </style:style>
    <style:style style:name="TableColumn2566" style:family="table-column">
      <style:table-column-properties style:column-width="1.4527in"/>
    </style:style>
    <style:style style:name="TableColumn2567" style:family="table-column">
      <style:table-column-properties style:column-width="0.6666in"/>
    </style:style>
    <style:style style:name="TableColumn2568" style:family="table-column">
      <style:table-column-properties style:column-width="2.1708in"/>
    </style:style>
    <style:style style:name="Table2563" style:family="table">
      <style:table-properties style:width="7.3229in" style:rel-width="100%" fo:margin-left="0in" table:align="left"/>
    </style:style>
    <style:style style:name="TableRow2569" style:family="table-row">
      <style:table-row-properties style:min-row-height="0.4861in"/>
    </style:style>
    <style:style style:name="TableCell2570" style:family="table-cell">
      <style:table-cell-properties fo:border="0.0069in solid #000000" style:writing-mode="lr-tb" style:vertical-align="middle" fo:padding-top="0in" fo:padding-left="0.0194in" fo:padding-bottom="0in" fo:padding-right="0.0194in"/>
    </style:style>
    <style:style style:name="P2571" style:parent-style-name="內文" style:family="paragraph">
      <style:paragraph-properties fo:line-height="0.2777in"/>
      <style:text-properties style:font-name="標楷體" style:font-name-asian="標楷體" fo:font-weight="bold" style:font-weight-asian="bold" style:font-weight-complex="bold" fo:letter-spacing="-0.0138in" fo:font-size="14pt" style:font-size-asian="14pt" style:font-size-complex="14pt"/>
    </style:style>
    <style:style style:name="TableCell2572" style:family="table-cell">
      <style:table-cell-properties fo:border="0.0069in solid #000000" style:writing-mode="lr-tb" style:vertical-align="middle" fo:padding-top="0in" fo:padding-left="0.0194in" fo:padding-bottom="0in" fo:padding-right="0.0194in"/>
    </style:style>
    <style:style style:name="P2573"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574" style:family="table-cell">
      <style:table-cell-properties fo:border="0.0069in solid #000000" style:writing-mode="lr-tb" style:vertical-align="middle" fo:padding-top="0in" fo:padding-left="0.0194in" fo:padding-bottom="0in" fo:padding-right="0.0194in"/>
    </style:style>
    <style:style style:name="P2575"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P2576"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TableCell2577" style:family="table-cell">
      <style:table-cell-properties fo:border="0.0069in solid #000000" style:writing-mode="lr-tb" style:vertical-align="middle" fo:padding-top="0in" fo:padding-left="0.0194in" fo:padding-bottom="0in" fo:padding-right="0.0194in"/>
    </style:style>
    <style:style style:name="P2578"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P2579"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580" style:family="table-cell">
      <style:table-cell-properties fo:border="0.0069in solid #000000" style:writing-mode="lr-tb" style:vertical-align="middle" fo:padding-top="0in" fo:padding-left="0.0194in" fo:padding-bottom="0in" fo:padding-right="0.0194in"/>
    </style:style>
    <style:style style:name="P2581" style:parent-style-name="內文" style:family="paragraph">
      <style:paragraph-properties fo:text-align="start" fo:line-height="0.2777in"/>
      <style:text-properties style:font-name="標楷體" style:font-name-asian="標楷體" fo:font-weight="bold" style:font-weight-asian="bold" style:font-weight-complex="bold" fo:font-size="14pt" style:font-size-asian="14pt"/>
    </style:style>
    <style:style style:name="TableRow2582" style:family="table-row">
      <style:table-row-properties style:min-row-height="0.3937in"/>
    </style:style>
    <style:style style:name="TableCell2583" style:family="table-cell">
      <style:table-cell-properties fo:border="0.0069in solid #000000" style:writing-mode="lr-tb" style:vertical-align="middle" fo:padding-top="0in" fo:padding-left="0.0194in" fo:padding-bottom="0in" fo:padding-right="0.0194in"/>
    </style:style>
    <style:style style:name="P2584" style:parent-style-name="內文" style:list-style-name="LFO10" style:family="paragraph">
      <style:paragraph-properties fo:line-height="0.2777in" fo:margin-right="0.0784in"/>
      <style:text-properties style:font-name="標楷體" style:font-name-asian="標楷體" fo:font-size="14pt" style:font-size-asian="14pt" style:font-size-complex="14pt"/>
    </style:style>
    <style:style style:name="TableCell2585" style:family="table-cell">
      <style:table-cell-properties fo:border="0.0069in solid #000000" style:writing-mode="lr-tb" fo:padding-top="0in" fo:padding-left="0.0194in" fo:padding-bottom="0in" fo:padding-right="0.0194in"/>
    </style:style>
    <style:style style:name="P2586" style:parent-style-name="內文" style:family="paragraph">
      <style:paragraph-properties fo:text-align="justify"/>
      <style:text-properties style:font-name-asian="華康楷書體W5" fo:color="#000000" fo:font-size="14pt" style:font-size-asian="14pt"/>
    </style:style>
    <style:style style:name="TableCell2587" style:family="table-cell">
      <style:table-cell-properties fo:border="0.0069in solid #000000" style:writing-mode="lr-tb" fo:padding-top="0in" fo:padding-left="0.0194in" fo:padding-bottom="0in" fo:padding-right="0.0194in"/>
    </style:style>
    <style:style style:name="P2588"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2589" style:family="table-cell">
      <style:table-cell-properties fo:border="0.0069in solid #000000" style:writing-mode="lr-tb" fo:padding-top="0in" fo:padding-left="0.0194in" fo:padding-bottom="0in" fo:padding-right="0.0194in"/>
    </style:style>
    <style:style style:name="P2590"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2591" style:family="table-cell">
      <style:table-cell-properties fo:border="0.0069in solid #000000" style:writing-mode="lr-tb" fo:padding-top="0in" fo:padding-left="0.0194in" fo:padding-bottom="0in" fo:padding-right="0.0194in"/>
    </style:style>
    <style:style style:name="P2592" style:parent-style-name="內文" style:family="paragraph">
      <style:paragraph-properties style:snap-to-layout-grid="false" style:line-height-at-least="0.1666in" fo:margin-left="0.1944in" fo:text-indent="-0.1944in">
        <style:tab-stops/>
      </style:paragraph-properties>
      <style:text-properties style:font-name="標楷體" style:font-name-asian="標楷體" fo:color="#000000" fo:font-size="14pt" style:font-size-asian="14pt" style:font-size-complex="14pt"/>
    </style:style>
    <style:style style:name="P2593" style:parent-style-name="內文" style:family="paragraph">
      <style:paragraph-properties style:snap-to-layout-grid="false" fo:margin-top="0.0833in" fo:line-height="0.2777in" fo:text-indent="0.2138in"/>
    </style:style>
    <style:style style:name="T2594" style:parent-style-name="預設段落字型" style:family="text">
      <style:text-properties style:font-name="標楷體" style:font-name-asian="標楷體" fo:font-weight="bold" style:font-weight-asian="bold" fo:font-size="14pt" style:font-size-asian="14pt"/>
    </style:style>
    <style:style style:name="T2595" style:parent-style-name="預設段落字型" style:family="text">
      <style:text-properties style:font-name="標楷體" style:font-name-asian="標楷體" fo:font-weight="bold" style:font-weight-asian="bold" fo:font-size="14pt" style:font-size-asian="14pt"/>
    </style:style>
    <style:style style:name="T2596" style:parent-style-name="預設段落字型" style:family="text">
      <style:text-properties style:font-name="標楷體" style:font-name-asian="標楷體" fo:font-weight="bold" style:font-weight-asian="bold" fo:font-size="14pt" style:font-size-asian="14pt"/>
    </style:style>
    <style:style style:name="T2597" style:parent-style-name="預設段落字型" style:family="text">
      <style:text-properties style:font-name="標楷體" style:font-name-asian="標楷體" fo:font-weight="bold" style:font-weight-asian="bold" fo:color="#FF0000" fo:font-size="14pt" style:font-size-asian="14pt"/>
    </style:style>
    <style:style style:name="T2598" style:parent-style-name="預設段落字型" style:family="text">
      <style:text-properties style:font-name="標楷體" style:font-name-asian="標楷體" fo:font-weight="bold" style:font-weight-asian="bold" fo:color="#FF0000" fo:font-size="14pt" style:font-size-asian="14pt"/>
    </style:style>
    <style:style style:name="T2599" style:parent-style-name="預設段落字型" style:family="text">
      <style:text-properties style:font-name="標楷體" style:font-name-asian="標楷體" fo:font-weight="bold" style:font-weight-asian="bold" fo:color="#FF0000" fo:font-size="14pt" style:font-size-asian="14pt"/>
    </style:style>
    <style:style style:name="TableColumn2601" style:family="table-column">
      <style:table-column-properties style:column-width="0.525in"/>
    </style:style>
    <style:style style:name="TableColumn2602" style:family="table-column">
      <style:table-column-properties style:column-width="2.5076in"/>
    </style:style>
    <style:style style:name="TableColumn2603" style:family="table-column">
      <style:table-column-properties style:column-width="1.4527in"/>
    </style:style>
    <style:style style:name="TableColumn2604" style:family="table-column">
      <style:table-column-properties style:column-width="0.6666in"/>
    </style:style>
    <style:style style:name="TableColumn2605" style:family="table-column">
      <style:table-column-properties style:column-width="2.1708in"/>
    </style:style>
    <style:style style:name="Table2600" style:family="table">
      <style:table-properties style:width="7.3229in" style:rel-width="100%" fo:margin-left="0in" table:align="left"/>
    </style:style>
    <style:style style:name="TableRow2606" style:family="table-row">
      <style:table-row-properties style:min-row-height="0.4861in"/>
    </style:style>
    <style:style style:name="TableCell2607" style:family="table-cell">
      <style:table-cell-properties fo:border="0.0069in solid #000000" style:writing-mode="lr-tb" style:vertical-align="middle" fo:padding-top="0in" fo:padding-left="0.0194in" fo:padding-bottom="0in" fo:padding-right="0.0194in"/>
    </style:style>
    <style:style style:name="P2608" style:parent-style-name="內文" style:family="paragraph">
      <style:paragraph-properties fo:line-height="0.2777in"/>
      <style:text-properties style:font-name="標楷體" style:font-name-asian="標楷體" fo:font-weight="bold" style:font-weight-asian="bold" style:font-weight-complex="bold" fo:letter-spacing="-0.0138in" fo:font-size="14pt" style:font-size-asian="14pt" style:font-size-complex="14pt"/>
    </style:style>
    <style:style style:name="TableCell2609" style:family="table-cell">
      <style:table-cell-properties fo:border="0.0069in solid #000000" style:writing-mode="lr-tb" style:vertical-align="middle" fo:padding-top="0in" fo:padding-left="0.0194in" fo:padding-bottom="0in" fo:padding-right="0.0194in"/>
    </style:style>
    <style:style style:name="P2610"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611" style:family="table-cell">
      <style:table-cell-properties fo:border="0.0069in solid #000000" style:writing-mode="lr-tb" style:vertical-align="middle" fo:padding-top="0in" fo:padding-left="0.0194in" fo:padding-bottom="0in" fo:padding-right="0.0194in"/>
    </style:style>
    <style:style style:name="P2612"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P2613"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TableCell2614" style:family="table-cell">
      <style:table-cell-properties fo:border="0.0069in solid #000000" style:writing-mode="lr-tb" style:vertical-align="middle" fo:padding-top="0in" fo:padding-left="0.0194in" fo:padding-bottom="0in" fo:padding-right="0.0194in"/>
    </style:style>
    <style:style style:name="P2615"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P2616"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617" style:family="table-cell">
      <style:table-cell-properties fo:border="0.0069in solid #000000" style:writing-mode="lr-tb" style:vertical-align="middle" fo:padding-top="0in" fo:padding-left="0.0194in" fo:padding-bottom="0in" fo:padding-right="0.0194in"/>
    </style:style>
    <style:style style:name="P2618" style:parent-style-name="內文" style:family="paragraph">
      <style:paragraph-properties fo:text-align="start" fo:line-height="0.2777in"/>
      <style:text-properties style:font-name="標楷體" style:font-name-asian="標楷體" fo:font-weight="bold" style:font-weight-asian="bold" style:font-weight-complex="bold" fo:font-size="14pt" style:font-size-asian="14pt"/>
    </style:style>
    <style:style style:name="TableRow2619" style:family="table-row">
      <style:table-row-properties style:min-row-height="0.3937in"/>
    </style:style>
    <style:style style:name="TableCell2620" style:family="table-cell">
      <style:table-cell-properties fo:border="0.0069in solid #000000" style:writing-mode="lr-tb" style:vertical-align="middle" fo:padding-top="0in" fo:padding-left="0.0194in" fo:padding-bottom="0in" fo:padding-right="0.0194in"/>
    </style:style>
    <style:style style:name="P2621" style:parent-style-name="內文" style:family="paragraph">
      <style:paragraph-properties fo:line-height="0.2777in" fo:margin-left="0.1972in" fo:margin-right="0.0784in">
        <style:tab-stops/>
      </style:paragraph-properties>
      <style:text-properties style:font-name="標楷體" style:font-name-asian="標楷體" fo:font-size="14pt" style:font-size-asian="14pt" style:font-size-complex="14pt"/>
    </style:style>
    <style:style style:name="TableCell2622" style:family="table-cell">
      <style:table-cell-properties fo:border="0.0069in solid #000000" style:writing-mode="lr-tb" fo:padding-top="0in" fo:padding-left="0.0194in" fo:padding-bottom="0in" fo:padding-right="0.0194in"/>
    </style:style>
    <style:style style:name="P2623" style:parent-style-name="內文" style:family="paragraph">
      <style:paragraph-properties fo:text-align="justify"/>
      <style:text-properties style:font-name-asian="華康楷書體W5" fo:color="#000000" fo:font-size="14pt" style:font-size-asian="14pt"/>
    </style:style>
    <style:style style:name="TableCell2624" style:family="table-cell">
      <style:table-cell-properties fo:border="0.0069in solid #000000" style:writing-mode="lr-tb" fo:padding-top="0in" fo:padding-left="0.0194in" fo:padding-bottom="0in" fo:padding-right="0.0194in"/>
    </style:style>
    <style:style style:name="P2625"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2626" style:family="table-cell">
      <style:table-cell-properties fo:border="0.0069in solid #000000" style:writing-mode="lr-tb" fo:padding-top="0in" fo:padding-left="0.0194in" fo:padding-bottom="0in" fo:padding-right="0.0194in"/>
    </style:style>
    <style:style style:name="P2627"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2628" style:family="table-cell">
      <style:table-cell-properties fo:border="0.0069in solid #000000" style:writing-mode="lr-tb" fo:padding-top="0in" fo:padding-left="0.0194in" fo:padding-bottom="0in" fo:padding-right="0.0194in"/>
    </style:style>
    <style:style style:name="P2629" style:parent-style-name="內文" style:family="paragraph">
      <style:paragraph-properties style:snap-to-layout-grid="false" style:line-height-at-least="0.1666in" fo:margin-left="0.1944in" fo:text-indent="-0.1944in">
        <style:tab-stops/>
      </style:paragraph-properties>
      <style:text-properties style:font-name="標楷體" style:font-name-asian="標楷體" fo:color="#000000" fo:font-size="14pt" style:font-size-asian="14pt" style:font-size-complex="14pt"/>
    </style:style>
    <style:style style:name="P2630" style:parent-style-name="內文" style:family="paragraph">
      <style:paragraph-properties fo:break-before="page" style:snap-to-layout-grid="false" fo:line-height="0.3055in" fo:text-indent="0.1944in"/>
    </style:style>
    <style:style style:name="T2631" style:parent-style-name="預設段落字型" style:family="text">
      <style:text-properties style:font-name="標楷體" style:font-name-asian="標楷體" fo:font-weight="bold" style:font-weight-asian="bold" fo:color="#000000" fo:font-size="14pt" style:font-size-asian="14pt"/>
    </style:style>
    <style:style style:name="T263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63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63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635"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2636"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2637"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P2638" style:parent-style-name="內文" style:family="paragraph">
      <style:paragraph-properties style:snap-to-layout-grid="false" fo:text-align="end" fo:margin-top="0.0833in" fo:margin-bottom="0.125in" style:line-height-at-least="0.1666in"/>
      <style:text-properties style:font-name="標楷體" style:font-name-asian="標楷體" fo:color="#000000"/>
    </style:style>
    <style:style style:name="TableColumn2640" style:family="table-column">
      <style:table-column-properties style:column-width="0.4631in"/>
    </style:style>
    <style:style style:name="TableColumn2641" style:family="table-column">
      <style:table-column-properties style:column-width="2.9791in"/>
    </style:style>
    <style:style style:name="TableColumn2642" style:family="table-column">
      <style:table-column-properties style:column-width="1.3236in"/>
    </style:style>
    <style:style style:name="TableColumn2643" style:family="table-column">
      <style:table-column-properties style:column-width="0.7715in"/>
    </style:style>
    <style:style style:name="TableColumn2644" style:family="table-column">
      <style:table-column-properties style:column-width="1.8395in"/>
    </style:style>
    <style:style style:name="Table2639" style:family="table">
      <style:table-properties style:width="7.377in" style:rel-width="100.74%" fo:margin-left="0in" table:align="left"/>
    </style:style>
    <style:style style:name="TableRow2645" style:family="table-row">
      <style:table-row-properties style:min-row-height="0.4861in"/>
    </style:style>
    <style:style style:name="TableCell2646" style:family="table-cell">
      <style:table-cell-properties fo:border="0.0069in solid #000000" style:writing-mode="lr-tb" style:vertical-align="middle" fo:padding-top="0in" fo:padding-left="0.0194in" fo:padding-bottom="0in" fo:padding-right="0.0194in"/>
    </style:style>
    <style:style style:name="P2647" style:parent-style-name="內文" style:family="paragraph">
      <style:paragraph-properties fo:text-align="center" fo:line-height="0.2777in"/>
      <style:text-properties style:font-name="標楷體" style:font-name-asian="標楷體" fo:font-weight="bold" style:font-weight-asian="bold" style:font-weight-complex="bold" fo:letter-spacing="-0.0138in" fo:font-size="14pt" style:font-size-asian="14pt" style:font-size-complex="14pt"/>
    </style:style>
    <style:style style:name="TableCell2648" style:family="table-cell">
      <style:table-cell-properties fo:border="0.0069in solid #000000" style:writing-mode="lr-tb" style:vertical-align="middle" fo:padding-top="0in" fo:padding-left="0.0194in" fo:padding-bottom="0in" fo:padding-right="0.0194in"/>
    </style:style>
    <style:style style:name="P2649"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650" style:family="table-cell">
      <style:table-cell-properties fo:border="0.0069in solid #000000" style:writing-mode="lr-tb" style:vertical-align="middle" fo:padding-top="0in" fo:padding-left="0.0194in" fo:padding-bottom="0in" fo:padding-right="0.0194in"/>
    </style:style>
    <style:style style:name="P2651"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font-size="14pt" style:font-size-asian="14pt"/>
    </style:style>
    <style:style style:name="P2652" style:parent-style-name="內文" style:family="paragraph">
      <style:paragraph-properties fo:text-align="center" fo:line-height="0.2777in" fo:margin-left="0.0006in" fo:text-indent="-0.0604in">
        <style:tab-stops/>
      </style:paragraph-properties>
      <style:text-properties style:font-name="標楷體" style:font-name-asian="標楷體" fo:font-weight="bold" style:font-weight-asian="bold" style:font-weight-complex="bold" fo:font-size="14pt" style:font-size-asian="14pt"/>
    </style:style>
    <style:style style:name="TableCell2653" style:family="table-cell">
      <style:table-cell-properties fo:border="0.0069in solid #000000" style:writing-mode="lr-tb" style:vertical-align="middle" fo:padding-top="0in" fo:padding-left="0.0194in" fo:padding-bottom="0in" fo:padding-right="0.0194in"/>
    </style:style>
    <style:style style:name="P2654"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P2655"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style>
    <style:style style:name="TableCell2656" style:family="table-cell">
      <style:table-cell-properties fo:border="0.0069in solid #000000" style:writing-mode="lr-tb" style:vertical-align="middle" fo:padding-top="0in" fo:padding-left="0.0194in" fo:padding-bottom="0in" fo:padding-right="0.0194in"/>
    </style:style>
    <style:style style:name="P2657" style:parent-style-name="內文" style:family="paragraph">
      <style:paragraph-properties fo:text-align="start" fo:line-height="0.2777in"/>
      <style:text-properties style:font-name="標楷體" style:font-name-asian="標楷體" fo:font-weight="bold" style:font-weight-asian="bold" style:font-weight-complex="bold" fo:font-size="14pt" style:font-size-asian="14pt"/>
    </style:style>
    <style:style style:name="TableRow2658" style:family="table-row">
      <style:table-row-properties style:min-row-height="0.4861in"/>
    </style:style>
    <style:style style:name="TableCell2659" style:family="table-cell">
      <style:table-cell-properties fo:border="0.0069in solid #000000" style:writing-mode="lr-tb" style:vertical-align="middle" fo:padding-top="0in" fo:padding-left="0.0194in" fo:padding-bottom="0in" fo:padding-right="0.0194in"/>
    </style:style>
    <style:style style:name="P2660" style:parent-style-name="內文" style:list-style-name="LFO11" style:family="paragraph">
      <style:paragraph-properties fo:line-height="0.2777in" fo:margin-right="0.0784in"/>
      <style:text-properties style:font-name="標楷體" style:font-name-asian="標楷體" fo:font-size="14pt" style:font-size-asian="14pt" style:font-size-complex="14pt"/>
    </style:style>
    <style:style style:name="TableCell2661" style:family="table-cell">
      <style:table-cell-properties fo:border="0.0069in solid #000000" style:writing-mode="lr-tb" fo:padding-top="0in" fo:padding-left="0.0194in" fo:padding-bottom="0in" fo:padding-right="0.0194in"/>
    </style:style>
    <style:style style:name="P2662" style:parent-style-name="內文" style:family="paragraph">
      <style:paragraph-properties fo:text-align="justify"/>
      <style:text-properties style:font-name-asian="華康楷書體W5" fo:color="#FF0000" fo:font-size="14pt" style:font-size-asian="14pt"/>
    </style:style>
    <style:style style:name="TableCell2663" style:family="table-cell">
      <style:table-cell-properties fo:border="0.0069in solid #000000" style:writing-mode="lr-tb" fo:padding-top="0in" fo:padding-left="0.0194in" fo:padding-bottom="0in" fo:padding-right="0.0194in"/>
    </style:style>
    <style:style style:name="P2664"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2665" style:family="table-cell">
      <style:table-cell-properties fo:border="0.0069in solid #000000" style:writing-mode="lr-tb" fo:padding-top="0in" fo:padding-left="0.0194in" fo:padding-bottom="0in" fo:padding-right="0.0194in"/>
    </style:style>
    <style:style style:name="P2666" style:parent-style-name="內文" style:family="paragraph">
      <style:text-properties style:font-name="標楷體" style:font-name-asian="標楷體" fo:color="#000000" fo:font-size="14pt" style:font-size-asian="14pt"/>
    </style:style>
    <style:style style:name="TableCell2667" style:family="table-cell">
      <style:table-cell-properties fo:border="0.0069in solid #000000" style:writing-mode="lr-tb" fo:padding-top="0in" fo:padding-left="0.0194in" fo:padding-bottom="0in" fo:padding-right="0.0194in"/>
    </style:style>
    <style:style style:name="P2668" style:parent-style-name="內文" style:family="paragraph">
      <style:paragraph-properties fo:text-align="justify" fo:margin-left="0.2138in" fo:text-indent="-0.2138in">
        <style:tab-stops/>
      </style:paragraph-properties>
      <style:text-properties style:font-name="標楷體" style:font-name-asian="標楷體" fo:color="#FF0000" fo:font-size="14pt" style:font-size-asian="14pt"/>
    </style:style>
    <style:style style:name="P2669" style:parent-style-name="內文" style:family="paragraph">
      <style:paragraph-properties fo:break-before="page" style:snap-to-layout-grid="false" fo:margin-top="0.0833in" fo:line-height="0.2777in" fo:text-indent="0.2138in"/>
    </style:style>
    <style:style style:name="T2670" style:parent-style-name="預設段落字型" style:family="text">
      <style:text-properties style:font-name="標楷體" style:font-name-asian="標楷體" fo:font-weight="bold" style:font-weight-asian="bold" fo:color="#000000" fo:font-size="14pt" style:font-size-asian="14pt"/>
    </style:style>
    <style:style style:name="T2671" style:parent-style-name="預設段落字型" style:family="text">
      <style:text-properties style:font-name="標楷體" style:font-name-asian="標楷體" fo:font-weight="bold" style:font-weight-asian="bold" fo:color="#000000" fo:font-size="14pt" style:font-size-asian="14pt"/>
    </style:style>
    <style:style style:name="T2672" style:parent-style-name="預設段落字型" style:family="text">
      <style:text-properties style:font-name="標楷體" style:font-name-asian="標楷體" fo:font-weight="bold" style:font-weight-asian="bold" fo:color="#000000" fo:font-size="14pt" style:font-size-asian="14pt"/>
    </style:style>
    <style:style style:name="T2673" style:parent-style-name="預設段落字型" style:family="text">
      <style:text-properties style:font-name="標楷體" style:font-name-asian="標楷體" fo:font-weight="bold" style:font-weight-asian="bold" fo:color="#FF0000" fo:font-size="14pt" style:font-size-asian="14pt"/>
    </style:style>
    <style:style style:name="T2674" style:parent-style-name="預設段落字型" style:family="text">
      <style:text-properties style:font-name="標楷體" style:font-name-asian="標楷體" fo:font-weight="bold" style:font-weight-asian="bold" fo:color="#FF0000" fo:font-size="14pt" style:font-size-asian="14pt"/>
    </style:style>
    <style:style style:name="T2675" style:parent-style-name="預設段落字型" style:family="text">
      <style:text-properties style:font-name="標楷體" style:font-name-asian="標楷體" fo:font-weight="bold" style:font-weight-asian="bold" fo:color="#000000" fo:font-size="14pt" style:font-size-asian="14pt"/>
    </style:style>
    <style:style style:name="P2676" style:parent-style-name="內文" style:family="paragraph">
      <style:paragraph-properties style:snap-to-layout-grid="false" fo:margin-top="0.0833in" fo:margin-bottom="0.125in" fo:line-height="0.2777in" fo:text-indent="3.6833in"/>
      <style:text-properties style:font-name="標楷體" style:font-name-asian="標楷體" fo:color="#000000"/>
    </style:style>
    <style:style style:name="TableColumn2678" style:family="table-column">
      <style:table-column-properties style:column-width="0.4854in"/>
    </style:style>
    <style:style style:name="TableColumn2679" style:family="table-column">
      <style:table-column-properties style:column-width="3.2208in"/>
    </style:style>
    <style:style style:name="TableColumn2680" style:family="table-column">
      <style:table-column-properties style:column-width="1.1263in"/>
    </style:style>
    <style:style style:name="TableColumn2681" style:family="table-column">
      <style:table-column-properties style:column-width="1.2451in"/>
    </style:style>
    <style:style style:name="TableColumn2682" style:family="table-column">
      <style:table-column-properties style:column-width="1.2451in"/>
    </style:style>
    <style:style style:name="Table2677" style:family="table">
      <style:table-properties style:width="7.3229in" style:rel-width="100%" fo:margin-left="0in" table:align="left"/>
    </style:style>
    <style:style style:name="TableRow2683" style:family="table-row">
      <style:table-row-properties style:min-row-height="0.4861in"/>
    </style:style>
    <style:style style:name="TableCell2684" style:family="table-cell">
      <style:table-cell-properties fo:border="0.0069in solid #000000" style:writing-mode="lr-tb" style:vertical-align="middle" fo:padding-top="0in" fo:padding-left="0.0194in" fo:padding-bottom="0in" fo:padding-right="0.0194in"/>
    </style:style>
    <style:style style:name="P2685" style:parent-style-name="內文" style:family="paragraph">
      <style:paragraph-properties fo:text-align="center" fo:line-height="0.2777in"/>
      <style:text-properties style:font-name="標楷體" style:font-name-asian="標楷體" fo:font-weight="bold" style:font-weight-asian="bold" style:font-weight-complex="bold" fo:color="#000000" fo:letter-spacing="-0.0138in" fo:font-size="14pt" style:font-size-asian="14pt" style:font-size-complex="14pt"/>
    </style:style>
    <style:style style:name="TableCell2686" style:family="table-cell">
      <style:table-cell-properties fo:border="0.0069in solid #000000" style:writing-mode="lr-tb" style:vertical-align="middle" fo:padding-top="0in" fo:padding-left="0.0194in" fo:padding-bottom="0in" fo:padding-right="0.0194in"/>
    </style:style>
    <style:style style:name="P2687" style:parent-style-name="內文" style:family="paragraph">
      <style:paragraph-properties fo:text-align="center" fo:line-height="0.2777in"/>
      <style:text-properties style:font-name="標楷體" style:font-name-asian="標楷體" fo:font-weight="bold" style:font-weight-asian="bold" style:font-weight-complex="bold" fo:color="#000000" fo:font-size="14pt" style:font-size-asian="14pt"/>
    </style:style>
    <style:style style:name="TableCell2688" style:family="table-cell">
      <style:table-cell-properties fo:border="0.0069in solid #000000" style:writing-mode="lr-tb" style:vertical-align="middle" fo:padding-top="0in" fo:padding-left="0.0194in" fo:padding-bottom="0in" fo:padding-right="0.0194in"/>
    </style:style>
    <style:style style:name="P2689"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color="#000000" fo:font-size="14pt" style:font-size-asian="14pt"/>
    </style:style>
    <style:style style:name="P2690" style:parent-style-name="內文" style:family="paragraph">
      <style:paragraph-properties fo:text-align="center" fo:line-height="0.2777in" fo:margin-left="0.0006in" fo:text-indent="-0.0604in">
        <style:tab-stops/>
      </style:paragraph-properties>
      <style:text-properties style:font-name="標楷體" style:font-name-asian="標楷體" fo:font-weight="bold" style:font-weight-asian="bold" style:font-weight-complex="bold" fo:color="#000000" fo:font-size="14pt" style:font-size-asian="14pt"/>
    </style:style>
    <style:style style:name="TableCell2691" style:family="table-cell">
      <style:table-cell-properties fo:border="0.0069in solid #000000" style:writing-mode="lr-tb" style:vertical-align="middle" fo:padding-top="0in" fo:padding-left="0.0194in" fo:padding-bottom="0in" fo:padding-right="0.0194in"/>
    </style:style>
    <style:style style:name="P2692" style:parent-style-name="內文" style:family="paragraph">
      <style:paragraph-properties fo:text-align="center" fo:line-height="0.2777in"/>
      <style:text-properties style:font-name="標楷體" style:font-name-asian="標楷體" fo:font-weight="bold" style:font-weight-asian="bold" style:font-weight-complex="bold" fo:color="#000000" fo:font-size="14pt" style:font-size-asian="14pt"/>
    </style:style>
    <style:style style:name="P2693" style:parent-style-name="內文" style:family="paragraph">
      <style:paragraph-properties fo:text-align="center" fo:line-height="0.2777in"/>
      <style:text-properties style:font-name="標楷體" style:font-name-asian="標楷體" fo:font-weight="bold" style:font-weight-asian="bold" style:font-weight-complex="bold" fo:color="#000000" fo:font-size="14pt" style:font-size-asian="14pt"/>
    </style:style>
    <style:style style:name="TableCell2694" style:family="table-cell">
      <style:table-cell-properties fo:border="0.0069in solid #000000" style:writing-mode="lr-tb" style:vertical-align="middle" fo:padding-top="0in" fo:padding-left="0.0194in" fo:padding-bottom="0in" fo:padding-right="0.0194in"/>
    </style:style>
    <style:style style:name="P2695" style:parent-style-name="內文" style:family="paragraph">
      <style:paragraph-properties fo:text-align="start" fo:line-height="0.2777in"/>
      <style:text-properties style:font-name="標楷體" style:font-name-asian="標楷體" fo:font-weight="bold" style:font-weight-asian="bold" style:font-weight-complex="bold" fo:color="#000000" fo:font-size="14pt" style:font-size-asian="14pt"/>
    </style:style>
    <style:style style:name="TableRow2696" style:family="table-row">
      <style:table-row-properties style:min-row-height="0.3937in"/>
    </style:style>
    <style:style style:name="TableCell2697" style:family="table-cell">
      <style:table-cell-properties fo:border="0.0069in solid #000000" style:writing-mode="lr-tb" style:vertical-align="middle" fo:padding-top="0in" fo:padding-left="0.0194in" fo:padding-bottom="0in" fo:padding-right="0.0194in"/>
    </style:style>
    <style:style style:name="P2698" style:parent-style-name="內文" style:list-style-name="LFO3" style:family="paragraph">
      <style:paragraph-properties fo:line-height="0.2777in" fo:margin-right="0.0784in"/>
      <style:text-properties style:font-name="標楷體" style:font-name-asian="標楷體" fo:color="#000000" fo:font-size="14pt" style:font-size-asian="14pt" style:font-size-complex="14pt"/>
    </style:style>
    <style:style style:name="TableCell2699" style:family="table-cell">
      <style:table-cell-properties fo:border="0.0069in solid #000000" style:writing-mode="lr-tb" fo:padding-top="0in" fo:padding-left="0.0194in" fo:padding-bottom="0in" fo:padding-right="0.0194in"/>
    </style:style>
    <style:style style:name="P2700" style:parent-style-name="內文" style:family="paragraph">
      <style:paragraph-properties fo:text-align="justify"/>
      <style:text-properties style:font-name="標楷體" style:font-name-asian="標楷體" fo:font-size="14pt" style:font-size-asian="14pt" style:font-size-complex="14pt"/>
    </style:style>
    <style:style style:name="TableCell2701" style:family="table-cell">
      <style:table-cell-properties fo:border="0.0069in solid #000000" style:writing-mode="lr-tb" fo:padding-top="0in" fo:padding-left="0.0194in" fo:padding-bottom="0in" fo:padding-right="0.0194in"/>
    </style:style>
    <style:style style:name="P2702"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703"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70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705" style:family="table-cell">
      <style:table-cell-properties fo:border="0.0069in solid #000000" style:writing-mode="lr-tb" fo:padding-top="0in" fo:padding-left="0.0194in" fo:padding-bottom="0in" fo:padding-right="0.0194in"/>
    </style:style>
    <style:style style:name="P2706" style:parent-style-name="內文" style:family="paragraph">
      <style:paragraph-properties fo:text-align="justify"/>
      <style:text-properties style:font-name="標楷體" style:font-name-asian="標楷體"/>
    </style:style>
    <style:style style:name="TableCell2707" style:family="table-cell">
      <style:table-cell-properties fo:border="0.0069in solid #000000" style:writing-mode="lr-tb" fo:padding-top="0in" fo:padding-left="0.0194in" fo:padding-bottom="0in" fo:padding-right="0.0194in"/>
    </style:style>
    <style:style style:name="P2708" style:parent-style-name="內文" style:family="paragraph">
      <style:paragraph-properties fo:text-align="justify"/>
    </style:style>
    <style:style style:name="T2709" style:parent-style-name="預設段落字型" style:family="text">
      <style:text-properties style:font-name="標楷體" style:font-name-asian="標楷體" fo:font-size="14pt" style:font-size-asian="14pt" style:font-size-complex="14pt"/>
    </style:style>
    <style:style style:name="TableRow2710" style:family="table-row">
      <style:table-row-properties style:min-row-height="0.3937in"/>
    </style:style>
    <style:style style:name="TableCell2711" style:family="table-cell">
      <style:table-cell-properties fo:border="0.0069in solid #000000" style:writing-mode="lr-tb" style:vertical-align="middle" fo:padding-top="0in" fo:padding-left="0.0194in" fo:padding-bottom="0in" fo:padding-right="0.0194in"/>
    </style:style>
    <style:style style:name="P2712" style:parent-style-name="內文" style:list-style-name="LFO3" style:family="paragraph">
      <style:paragraph-properties fo:line-height="0.2777in" fo:margin-right="0.0784in"/>
      <style:text-properties style:font-name="標楷體" style:font-name-asian="標楷體" fo:color="#000000" fo:font-size="14pt" style:font-size-asian="14pt" style:font-size-complex="14pt"/>
    </style:style>
    <style:style style:name="TableCell2713" style:family="table-cell">
      <style:table-cell-properties fo:border="0.0069in solid #000000" style:writing-mode="lr-tb" fo:padding-top="0in" fo:padding-left="0.0194in" fo:padding-bottom="0in" fo:padding-right="0.0194in"/>
    </style:style>
    <style:style style:name="P2714" style:parent-style-name="內文" style:family="paragraph">
      <style:paragraph-properties fo:text-align="justify"/>
      <style:text-properties style:font-name="標楷體" style:font-name-asian="標楷體" fo:font-size="14pt" style:font-size-asian="14pt" style:font-size-complex="14pt"/>
    </style:style>
    <style:style style:name="P2715" style:parent-style-name="內文" style:family="paragraph">
      <style:paragraph-properties fo:text-align="justify"/>
      <style:text-properties style:font-name="標楷體" style:font-name-asian="標楷體" fo:font-size="14pt" style:font-size-asian="14pt" style:font-size-complex="14pt"/>
    </style:style>
    <style:style style:name="TableCell2716" style:family="table-cell">
      <style:table-cell-properties fo:border="0.0069in solid #000000" style:writing-mode="lr-tb" fo:padding-top="0in" fo:padding-left="0.0194in" fo:padding-bottom="0in" fo:padding-right="0.0194in"/>
    </style:style>
    <style:style style:name="P2717"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718"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71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720" style:family="table-cell">
      <style:table-cell-properties fo:border="0.0069in solid #000000" style:writing-mode="lr-tb" fo:padding-top="0in" fo:padding-left="0.0194in" fo:padding-bottom="0in" fo:padding-right="0.0194in"/>
    </style:style>
    <style:style style:name="P2721" style:parent-style-name="內文" style:family="paragraph">
      <style:paragraph-properties fo:text-align="justify"/>
      <style:text-properties style:font-name="標楷體" style:font-name-asian="標楷體"/>
    </style:style>
    <style:style style:name="TableCell2722" style:family="table-cell">
      <style:table-cell-properties fo:border="0.0069in solid #000000" style:writing-mode="lr-tb" fo:padding-top="0in" fo:padding-left="0.0194in" fo:padding-bottom="0in" fo:padding-right="0.0194in"/>
    </style:style>
    <style:style style:name="P2723" style:parent-style-name="內文" style:family="paragraph">
      <style:paragraph-properties fo:text-align="justify"/>
    </style:style>
    <style:style style:name="T2724" style:parent-style-name="預設段落字型" style:family="text">
      <style:text-properties style:font-name="標楷體" style:font-name-asian="標楷體" fo:font-size="14pt" style:font-size-asian="14pt" style:font-size-complex="14pt"/>
    </style:style>
    <style:style style:name="P2725" style:parent-style-name="內文" style:family="paragraph">
      <style:paragraph-properties style:snap-to-layout-grid="false" fo:margin-top="0.0833in" fo:line-height="0.2777in" fo:text-indent="0.2138in"/>
      <style:text-properties style:font-name="標楷體" style:font-name-asian="標楷體" fo:font-weight="bold" style:font-weight-asian="bold" fo:color="#000000" fo:font-size="14pt" style:font-size-asian="14pt"/>
    </style:style>
    <style:style style:name="P2726" style:parent-style-name="內文" style:family="paragraph">
      <style:paragraph-properties style:snap-to-layout-grid="false" fo:margin-top="0.0833in" fo:line-height="0.2777in" fo:text-indent="0.2138in"/>
      <style:text-properties style:font-name="標楷體" style:font-name-asian="標楷體" fo:font-weight="bold" style:font-weight-asian="bold" fo:color="#000000" fo:font-size="14pt" style:font-size-asian="14pt"/>
    </style:style>
    <style:style style:name="P2727" style:parent-style-name="內文" style:family="paragraph">
      <style:paragraph-properties style:snap-to-layout-grid="false" fo:margin-top="0.0833in" fo:line-height="0.2777in" fo:text-indent="0.2138in"/>
      <style:text-properties style:font-name="標楷體" style:font-name-asian="標楷體" fo:font-weight="bold" style:font-weight-asian="bold" fo:color="#000000" fo:font-size="14pt" style:font-size-asian="14pt"/>
    </style:style>
    <style:style style:name="P2728" style:parent-style-name="內文" style:family="paragraph">
      <style:paragraph-properties style:snap-to-layout-grid="false" fo:margin-top="0.0833in" fo:line-height="0.2777in" fo:text-indent="0.2138in"/>
      <style:text-properties style:font-name="標楷體" style:font-name-asian="標楷體" fo:font-weight="bold" style:font-weight-asian="bold" fo:color="#000000" fo:font-size="14pt" style:font-size-asian="14pt"/>
    </style:style>
    <style:style style:name="P2729" style:parent-style-name="內文" style:family="paragraph">
      <style:paragraph-properties style:snap-to-layout-grid="false" fo:margin-top="0.0833in" fo:line-height="0.2777in" fo:text-indent="0.2138in"/>
      <style:text-properties style:font-name="標楷體" style:font-name-asian="標楷體" fo:font-weight="bold" style:font-weight-asian="bold" fo:color="#000000" fo:font-size="14pt" style:font-size-asian="14pt"/>
    </style:style>
    <style:style style:name="P2730" style:parent-style-name="內文" style:family="paragraph">
      <style:paragraph-properties style:snap-to-layout-grid="false" fo:margin-top="0.0833in" fo:line-height="0.2777in" fo:text-indent="0.2138in"/>
      <style:text-properties style:font-name="標楷體" style:font-name-asian="標楷體" fo:font-weight="bold" style:font-weight-asian="bold" fo:color="#000000" fo:font-size="14pt" style:font-size-asian="14pt"/>
    </style:style>
    <style:style style:name="P2731" style:parent-style-name="內文" style:family="paragraph">
      <style:paragraph-properties style:snap-to-layout-grid="false" fo:margin-top="0.0833in" fo:line-height="0.2777in" fo:text-indent="0.2138in"/>
      <style:text-properties style:font-name="標楷體" style:font-name-asian="標楷體" fo:font-weight="bold" style:font-weight-asian="bold" fo:color="#000000" fo:font-size="14pt" style:font-size-asian="14pt"/>
    </style:style>
    <style:style style:name="P2732" style:parent-style-name="內文" style:family="paragraph">
      <style:paragraph-properties style:snap-to-layout-grid="false" fo:margin-top="0.0833in" fo:line-height="0.2777in" fo:text-indent="0.2138in"/>
      <style:text-properties style:font-name="標楷體" style:font-name-asian="標楷體" fo:font-weight="bold" style:font-weight-asian="bold" fo:color="#000000" fo:font-size="14pt" style:font-size-asian="14pt"/>
    </style:style>
    <style:style style:name="P2733" style:parent-style-name="內文" style:family="paragraph">
      <style:paragraph-properties style:snap-to-layout-grid="false" fo:margin-top="0.0833in" fo:line-height="0.2777in"/>
      <style:text-properties style:font-name="標楷體" style:font-name-asian="標楷體" fo:font-weight="bold" style:font-weight-asian="bold" fo:color="#000000" fo:font-size="14pt" style:font-size-asian="14pt"/>
    </style:style>
    <style:style style:name="P2734" style:parent-style-name="內文" style:family="paragraph">
      <style:paragraph-properties style:snap-to-layout-grid="false" fo:margin-top="0.0833in" fo:line-height="0.2777in" fo:text-indent="0.2138in"/>
    </style:style>
    <style:style style:name="T2735" style:parent-style-name="預設段落字型" style:family="text">
      <style:text-properties style:font-name="標楷體" style:font-name-asian="標楷體" fo:font-weight="bold" style:font-weight-asian="bold" fo:color="#000000" fo:font-size="14pt" style:font-size-asian="14pt"/>
    </style:style>
    <style:style style:name="T2736"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73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738"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2739"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2740"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P2741" style:parent-style-name="內文" style:family="paragraph">
      <style:paragraph-properties style:snap-to-layout-grid="false" fo:text-align="end" fo:margin-top="0.0833in" fo:margin-bottom="0.125in" style:line-height-at-least="0.1666in"/>
      <style:text-properties style:font-name="標楷體" style:font-name-asian="標楷體" fo:color="#000000"/>
    </style:style>
    <style:style style:name="TableColumn2743" style:family="table-column">
      <style:table-column-properties style:column-width="0.4631in"/>
    </style:style>
    <style:style style:name="TableColumn2744" style:family="table-column">
      <style:table-column-properties style:column-width="2.9791in"/>
    </style:style>
    <style:style style:name="TableColumn2745" style:family="table-column">
      <style:table-column-properties style:column-width="1.3236in"/>
    </style:style>
    <style:style style:name="TableColumn2746" style:family="table-column">
      <style:table-column-properties style:column-width="0.7715in"/>
    </style:style>
    <style:style style:name="TableColumn2747" style:family="table-column">
      <style:table-column-properties style:column-width="1.8395in"/>
    </style:style>
    <style:style style:name="Table2742" style:family="table">
      <style:table-properties style:width="7.377in" style:rel-width="100.74%" fo:margin-left="0in" table:align="left"/>
    </style:style>
    <style:style style:name="TableRow2748" style:family="table-row">
      <style:table-row-properties style:min-row-height="0.4861in"/>
    </style:style>
    <style:style style:name="TableCell2749" style:family="table-cell">
      <style:table-cell-properties fo:border="0.0069in solid #000000" style:writing-mode="lr-tb" style:vertical-align="middle" fo:padding-top="0in" fo:padding-left="0.0194in" fo:padding-bottom="0in" fo:padding-right="0.0194in"/>
    </style:style>
    <style:style style:name="P2750" style:parent-style-name="內文" style:family="paragraph">
      <style:paragraph-properties fo:text-align="center" fo:line-height="0.2777in"/>
      <style:text-properties style:font-name="標楷體" style:font-name-asian="標楷體" fo:font-weight="bold" style:font-weight-asian="bold" style:font-weight-complex="bold" fo:color="#000000" fo:letter-spacing="-0.0138in" fo:font-size="14pt" style:font-size-asian="14pt" style:font-size-complex="14pt"/>
    </style:style>
    <style:style style:name="TableCell2751" style:family="table-cell">
      <style:table-cell-properties fo:border="0.0069in solid #000000" style:writing-mode="lr-tb" style:vertical-align="middle" fo:padding-top="0in" fo:padding-left="0.0194in" fo:padding-bottom="0in" fo:padding-right="0.0194in"/>
    </style:style>
    <style:style style:name="P2752" style:parent-style-name="內文" style:family="paragraph">
      <style:paragraph-properties fo:text-align="center" fo:line-height="0.2777in"/>
      <style:text-properties style:font-name="標楷體" style:font-name-asian="標楷體" fo:font-weight="bold" style:font-weight-asian="bold" style:font-weight-complex="bold" fo:color="#000000" fo:font-size="14pt" style:font-size-asian="14pt"/>
    </style:style>
    <style:style style:name="TableCell2753" style:family="table-cell">
      <style:table-cell-properties fo:border="0.0069in solid #000000" style:writing-mode="lr-tb" style:vertical-align="middle" fo:padding-top="0in" fo:padding-left="0.0194in" fo:padding-bottom="0in" fo:padding-right="0.0194in"/>
    </style:style>
    <style:style style:name="P2754" style:parent-style-name="內文" style:family="paragraph">
      <style:paragraph-properties fo:text-align="center" fo:line-height="0.2777in" fo:margin-left="0.0638in">
        <style:tab-stops/>
      </style:paragraph-properties>
      <style:text-properties style:font-name="標楷體" style:font-name-asian="標楷體" fo:font-weight="bold" style:font-weight-asian="bold" style:font-weight-complex="bold" fo:color="#000000" fo:font-size="14pt" style:font-size-asian="14pt"/>
    </style:style>
    <style:style style:name="P2755" style:parent-style-name="內文" style:family="paragraph">
      <style:paragraph-properties fo:text-align="center" fo:line-height="0.2777in" fo:margin-left="0.0006in" fo:text-indent="-0.0604in">
        <style:tab-stops/>
      </style:paragraph-properties>
      <style:text-properties style:font-name="標楷體" style:font-name-asian="標楷體" fo:font-weight="bold" style:font-weight-asian="bold" style:font-weight-complex="bold" fo:color="#000000" fo:font-size="14pt" style:font-size-asian="14pt"/>
    </style:style>
    <style:style style:name="TableCell2756" style:family="table-cell">
      <style:table-cell-properties fo:border="0.0069in solid #000000" style:writing-mode="lr-tb" style:vertical-align="middle" fo:padding-top="0in" fo:padding-left="0.0194in" fo:padding-bottom="0in" fo:padding-right="0.0194in"/>
    </style:style>
    <style:style style:name="P2757" style:parent-style-name="內文" style:family="paragraph">
      <style:paragraph-properties fo:text-align="center" fo:line-height="0.2777in"/>
      <style:text-properties style:font-name="標楷體" style:font-name-asian="標楷體" fo:font-weight="bold" style:font-weight-asian="bold" style:font-weight-complex="bold" fo:color="#000000" fo:font-size="14pt" style:font-size-asian="14pt"/>
    </style:style>
    <style:style style:name="P2758" style:parent-style-name="內文" style:family="paragraph">
      <style:paragraph-properties fo:text-align="center" fo:line-height="0.2777in"/>
      <style:text-properties style:font-name="標楷體" style:font-name-asian="標楷體" fo:font-weight="bold" style:font-weight-asian="bold" style:font-weight-complex="bold" fo:color="#000000" fo:font-size="14pt" style:font-size-asian="14pt"/>
    </style:style>
    <style:style style:name="TableCell2759" style:family="table-cell">
      <style:table-cell-properties fo:border="0.0069in solid #000000" style:writing-mode="lr-tb" style:vertical-align="middle" fo:padding-top="0in" fo:padding-left="0.0194in" fo:padding-bottom="0in" fo:padding-right="0.0194in"/>
    </style:style>
    <style:style style:name="P2760" style:parent-style-name="內文" style:family="paragraph">
      <style:paragraph-properties fo:text-align="start" fo:line-height="0.2777in"/>
      <style:text-properties style:font-name="標楷體" style:font-name-asian="標楷體" fo:font-weight="bold" style:font-weight-asian="bold" style:font-weight-complex="bold" fo:color="#000000" fo:font-size="14pt" style:font-size-asian="14pt"/>
    </style:style>
    <style:style style:name="TableRow2761" style:family="table-row">
      <style:table-row-properties style:min-row-height="0.4861in"/>
    </style:style>
    <style:style style:name="TableCell2762" style:family="table-cell">
      <style:table-cell-properties fo:border="0.0069in solid #000000" style:writing-mode="lr-tb" style:vertical-align="middle" fo:padding-top="0in" fo:padding-left="0.0194in" fo:padding-bottom="0in" fo:padding-right="0.0194in"/>
    </style:style>
    <style:style style:name="P2763" style:parent-style-name="內文" style:list-style-name="LFO12" style:family="paragraph">
      <style:paragraph-properties fo:line-height="0.2777in" fo:margin-right="0.0784in"/>
      <style:text-properties style:font-name="標楷體" style:font-name-asian="標楷體" fo:font-size="14pt" style:font-size-asian="14pt" style:font-size-complex="14pt"/>
    </style:style>
    <style:style style:name="TableCell2764" style:family="table-cell">
      <style:table-cell-properties fo:border="0.0069in solid #000000" style:writing-mode="lr-tb" fo:padding-top="0in" fo:padding-left="0.0194in" fo:padding-bottom="0in" fo:padding-right="0.0194in"/>
    </style:style>
    <style:style style:name="P2765"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2766" style:family="table-cell">
      <style:table-cell-properties fo:border="0.0069in solid #000000" style:writing-mode="lr-tb" fo:padding-top="0in" fo:padding-left="0.0194in" fo:padding-bottom="0in" fo:padding-right="0.0194in"/>
    </style:style>
    <style:style style:name="P2767"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2768" style:family="table-cell">
      <style:table-cell-properties fo:border="0.0069in solid #000000" style:writing-mode="lr-tb" fo:padding-top="0in" fo:padding-left="0.0194in" fo:padding-bottom="0in" fo:padding-right="0.0194in"/>
    </style:style>
    <style:style style:name="P2769" style:parent-style-name="內文" style:family="paragraph">
      <style:paragraph-properties fo:text-align="justify"/>
      <style:text-properties style:font-name="標楷體" style:font-name-asian="標楷體" fo:color="#000000" fo:font-size="14pt" style:font-size-asian="14pt" style:font-size-complex="14pt"/>
    </style:style>
    <style:style style:name="TableCell2770" style:family="table-cell">
      <style:table-cell-properties fo:border="0.0069in solid #000000" style:writing-mode="lr-tb" fo:padding-top="0in" fo:padding-left="0.0194in" fo:padding-bottom="0in" fo:padding-right="0.0194in"/>
    </style:style>
    <style:style style:name="P2771" style:parent-style-name="內文" style:family="paragraph">
      <style:paragraph-properties fo:text-align="justify" fo:margin-left="0.193in" fo:text-indent="-0.193in">
        <style:tab-stops/>
      </style:paragraph-properties>
      <style:text-properties style:font-name="標楷體" style:font-name-asian="標楷體" fo:color="#000000" style:font-size-complex="12pt"/>
    </style:style>
    <style:style style:name="P2772" style:parent-style-name="內文" style:family="paragraph">
      <style:paragraph-properties style:snap-to-layout-grid="false" fo:margin-top="0.0833in" fo:line-height="0.2777in"/>
      <style:text-properties style:font-name="標楷體" style:font-name-asian="標楷體" fo:font-weight="bold" style:font-weight-asian="bold" fo:font-size="8pt" style:font-size-asian="8pt" style:font-size-complex="8pt"/>
    </style:style>
    <style:style style:family="graphic" style:name="a0" style:parent-style-name="Graphics">
      <style:graphic-properties fo:wrap-option="no-wrap" fo:border="0.01042in none" fo:padding-top="0.05in" fo:padding-bottom="0.05in" fo:padding-left="0.1in" fo:padding-right="0.1in" fo:background-color="#ffffff" draw:textarea-vertical-align="top" style:wrap="run-through" style:run-through="foreground" style:writing-mode="lr-tb" draw:opacity="100%" style:horizontal-rel="paragraph" style:vertical-rel="paragraph" style:horizontal-pos="from-left" style:vertical-pos="from-top" draw:auto-grow-width="true" draw:auto-grow-height="true"/>
      <style:paragraph-properties/>
    </style:style>
    <style:style style:family="graphic" style:name="a1" style:parent-style-name="Graphics">
      <style:graphic-properties fo:border="0.01042in none" fo:background-color="transparent" style:wrap="parallel" style:wrap-contour="false" style:writing-mode="lr-tb" fo:clip="rect(0in, 0in, 0.32586in, 0in)" style:horizontal-rel="paragraph" style:vertical-rel="paragraph" style:horizontal-pos="from-left" style:vertical-pos="from-top"/>
    </style:style>
  </office:automatic-styles>
  <office:body>
    <office:text text:use-soft-page-breaks="true">
      <text:p text:style-name="P1"><text:span text:style-name="T5">立法院第</text:span><text:span text:style-name="T6">11</text:span><text:span text:style-name="T7">屆第</text:span><text:span text:style-name="T8">5</text:span><text:span text:style-name="T9">會期教育及文化委員會</text:span><text:span text:style-name="T10">尚待院會審議</text:span><text:span text:style-name="T11">之</text:span><text:span text:style-name="T12">議案概況表</text:span></text:p>
      <text:p text:style-name="P13"><text:span text:style-name="T14">11</text:span><text:span text:style-name="T15">5</text:span><text:span text:style-name="T16">.</text:span><text:span text:style-name="T17">8</text:span><text:span text:style-name="T18">.</text:span><text:span text:style-name="T19">7</text:span></text:p>
      <text:p text:style-name="P20">目錄</text:p>
      <text:list text:style-name="LFO5" text:continue-numbering="true">
        <text:list-item>
          <text:p text:style-name="P21"><text:bookmark-start text:name="_Hlt341169425"/><text:bookmark-start text:name="_Hlt341169426"/><text:a xlink:href="#法律案" office:target-frame-name="_top" xlink:show="replace"><text:span text:style-name="T22">法</text:span><text:bookmark-start text:name="_Hlt318450867"/><text:bookmark-start text:name="_Hlt319055821"/><text:bookmark-start text:name="_Hlt319504640"/><text:bookmark-start text:name="_Hlt319504688"/><text:bookmark-start text:name="_Hlt319504881"/><text:bookmark-start text:name="_Hlt319659061"/><text:bookmark-start text:name="_Hlt319659062"/><text:bookmark-start text:name="_Hlt320001223"/><text:bookmark-start text:name="_Hlt320797225"/><text:bookmark-start text:name="_Hlt320797226"/><text:bookmark-start text:name="_Hlt321477051"/><text:bookmark-start text:name="_Hlt322082475"/><text:bookmark-start text:name="_Hlt322675400"/><text:bookmark-start text:name="_Hlt322675656"/><text:bookmark-start text:name="_Hlt322688291"/><text:bookmark-start text:name="_Hlt322954848"/><text:bookmark-start text:name="_Hlt322956744"/><text:bookmark-start text:name="_Hlt323303001"/><text:bookmark-start text:name="_Hlt323537443"/><text:bookmark-start text:name="_Hlt323537444"/><text:bookmark-start text:name="_Hlt323904855"/><text:bookmark-start text:name="_Hlt323905459"/><text:bookmark-start text:name="_Hlt324428640"/><text:bookmark-start text:name="_Hlt324519309"/><text:bookmark-start text:name="_Hlt325046629"/><text:bookmark-start text:name="_Hlt325046761"/><text:bookmark-start text:name="_Hlt325111296"/><text:bookmark-start text:name="_Hlt325374320"/><text:bookmark-start text:name="_Hlt325375196"/><text:bookmark-start text:name="_Hlt326047923"/><text:bookmark-start text:name="_Hlt326048310"/><text:bookmark-start text:name="_Hlt326314923"/><text:bookmark-start text:name="_Hlt326932853"/><text:bookmark-start text:name="_Hlt326932854"/><text:bookmark-start text:name="_Hlt335743765"/><text:bookmark-start text:name="_Hlt337821771"/><text:bookmark-start text:name="_Hlt338058161"/><text:bookmark-start text:name="_Hlt338058162"/><text:bookmark-start text:name="_Hlt339008815"/><text:bookmark-start text:name="_Hlt339008816"/><text:bookmark-start text:name="_Hlt339877098"/><text:bookmark-start text:name="_Hlt340223462"/><text:bookmark-start text:name="_Hlt340846254"/><text:bookmark-start text:name="_Hlt341429495"/><text:bookmark-start text:name="_Hlt341429496"/><text:bookmark-start text:name="_Hlt341431075"/><text:bookmark-start text:name="_Hlt341431404"/><text:bookmark-start text:name="_Hlt342056955"/><text:bookmark-start text:name="_Hlt342057117"/><text:bookmark-start text:name="_Hlt342660509"/><text:bookmark-start text:name="_Hlt342660510"/><text:bookmark-start text:name="_Hlt343266268"/><text:bookmark-start text:name="_Hlt343701125"/><text:bookmark-start text:name="_Hlt344451283"/><text:bookmark-start text:name="_Hlt344451284"/><text:bookmark-start text:name="_Hlt344454400"/><text:bookmark-start text:name="_Hlt344472262"/><text:bookmark-start text:name="_Hlt345062838"/><text:bookmark-start text:name="_Hlt345402303"/><text:bookmark-start text:name="_Hlt351020574"/><text:bookmark-start text:name="_Hlt351020613"/><text:bookmark-start text:name="_Hlt351361811"/><text:bookmark-start text:name="_Hlt351361812"/><text:bookmark-start text:name="_Hlt351364268"/><text:bookmark-start text:name="_Hlt351364269"/><text:bookmark-start text:name="_Hlt352573044"/><text:bookmark-start text:name="_Hlt352573045"/><text:bookmark-start text:name="_Hlt353781871"/><text:bookmark-start text:name="_Hlt353781872"/><text:bookmark-start text:name="_Hlt353802422"/><text:bookmark-start text:name="_Hlt354044760"/><text:bookmark-start text:name="_Hlt354044761"/><text:bookmark-start text:name="_Hlt354491395"/><text:bookmark-start text:name="_Hlt354491396"/><text:bookmark-start text:name="_Hlt355594995"/><text:bookmark-start text:name="_Hlt355970066"/><text:bookmark-start text:name="_Hlt357064452"/><text:bookmark-start text:name="_Hlt357064453"/><text:bookmark-start text:name="_Hlt357408928"/><text:bookmark-start text:name="_Hlt357408929"/><text:bookmark-start text:name="_Hlt367807779"/><text:bookmark-start text:name="_Hlt369886981"/><text:bookmark-start text:name="_Hlt371521523"/><text:bookmark-start text:name="_Hlt371942366"/><text:bookmark-start text:name="_Hlt371942367"/><text:bookmark-start text:name="_Hlt382396482"/><text:bookmark-start text:name="_Hlt385950894"/><text:bookmark-start text:name="_Hlt401669703"/><text:bookmark-start text:name="_Hlt423100876"/><text:bookmark-start text:name="_Hlt423100877"/><text:bookmark-start text:name="_Hlt450310238"/><text:bookmark-start text:name="_Hlt465672524"/><text:bookmark-start text:name="_Hlt482874886"/><text:bookmark-start text:name="_Hlt482874887"/><text:bookmark-start text:name="_Hlt483207425"/><text:bookmark-start text:name="_Hlt483207426"/><text:bookmark-start text:name="_Hlt495479626"/><text:bookmark-start text:name="_Hlt498422777"/><text:bookmark-start text:name="_Hlt498422778"/><text:bookmark-start text:name="_Hlt513127937"/><text:bookmark-start text:name="_Hlt513127938"/><text:bookmark-start text:name="_Hlt530735481"/><text:bookmark-start text:name="_Hlt530735482"/><text:bookmark-start text:name="_Hlt6574564"/><text:span text:style-name="T23">律</text:span><text:bookmark-start text:name="_Hlt319406497"/><text:bookmark-start text:name="_Hlt319504346"/><text:bookmark-start text:name="_Hlt319504364"/><text:bookmark-start text:name="_Hlt321474944"/><text:bookmark-start text:name="_Hlt321475670"/><text:bookmark-start text:name="_Hlt322083204"/><text:bookmark-start text:name="_Hlt322417139"/><text:bookmark-start text:name="_Hlt322417140"/><text:bookmark-start text:name="_Hlt322602587"/><text:bookmark-start text:name="_Hlt322603283"/><text:bookmark-start text:name="_Hlt322675376"/><text:bookmark-start text:name="_Hlt322955006"/><text:bookmark-start text:name="_Hlt322955497"/><text:bookmark-start text:name="_Hlt323292593"/><text:bookmark-start text:name="_Hlt323292594"/><text:bookmark-start text:name="_Hlt323301066"/><text:bookmark-start text:name="_Hlt323302035"/><text:bookmark-start text:name="_Hlt323302858"/><text:bookmark-start text:name="_Hlt323306261"/><text:bookmark-start text:name="_Hlt323306550"/><text:bookmark-start text:name="_Hlt323547376"/><text:bookmark-start text:name="_Hlt323905288"/><text:bookmark-start text:name="_Hlt323906937"/><text:bookmark-start text:name="_Hlt324320378"/><text:bookmark-start text:name="_Hlt324320379"/><text:bookmark-start text:name="_Hlt324320555"/><text:bookmark-start text:name="_Hlt324428930"/><text:bookmark-start text:name="_Hlt324428959"/><text:bookmark-start text:name="_Hlt324517726"/><text:bookmark-start text:name="_Hlt325007477"/><text:bookmark-start text:name="_Hlt325007478"/><text:bookmark-start text:name="_Hlt325046534"/><text:bookmark-start text:name="_Hlt325046535"/><text:bookmark-start text:name="_Hlt325046568"/><text:bookmark-start text:name="_Hlt325047091"/><text:bookmark-start text:name="_Hlt325047114"/><text:bookmark-start text:name="_Hlt325047165"/><text:bookmark-start text:name="_Hlt325047187"/><text:bookmark-start text:name="_Hlt325047289"/><text:bookmark-start text:name="_Hlt325047385"/><text:bookmark-start text:name="_Hlt325374364"/><text:bookmark-start text:name="_Hlt325374401"/><text:bookmark-start text:name="_Hlt325375219"/><text:bookmark-start text:name="_Hlt325375365"/><text:bookmark-start text:name="_Hlt326047815"/><text:bookmark-start text:name="_Hlt326047816"/><text:bookmark-start text:name="_Hlt326047984"/><text:bookmark-start text:name="_Hlt326048007"/><text:bookmark-start text:name="_Hlt326048204"/><text:bookmark-start text:name="_Hlt326589356"/><text:bookmark-start text:name="_Hlt326933676"/><text:bookmark-start text:name="_Hlt335741563"/><text:bookmark-start text:name="_Hlt335741564"/><text:bookmark-start text:name="_Hlt335743267"/><text:bookmark-start text:name="_Hlt336594187"/><text:bookmark-start text:name="_Hlt336594188"/><text:bookmark-start text:name="_Hlt336964843"/><text:bookmark-start text:name="_Hlt336964844"/><text:bookmark-start text:name="_Hlt337217878"/><text:bookmark-start text:name="_Hlt337817716"/><text:bookmark-start text:name="_Hlt338428823"/><text:bookmark-start text:name="_Hlt338428824"/><text:bookmark-start text:name="_Hlt338434184"/><text:bookmark-start text:name="_Hlt339008942"/><text:bookmark-start text:name="_Hlt339013270"/><text:bookmark-start text:name="_Hlt339014008"/><text:bookmark-start text:name="_Hlt339877780"/><text:bookmark-start text:name="_Hlt340560231"/><text:bookmark-start text:name="_Hlt340563095"/><text:bookmark-start text:name="_Hlt340563096"/><text:bookmark-start text:name="_Hlt341431095"/><text:bookmark-start text:name="_Hlt341970016"/><text:bookmark-start text:name="_Hlt342662807"/><text:bookmark-start text:name="_Hlt343181810"/><text:bookmark-start text:name="_Hlt343253181"/><text:bookmark-start text:name="_Hlt343846486"/><text:bookmark-start text:name="_Hlt343846487"/><text:bookmark-start text:name="_Hlt343852859"/><text:bookmark-start text:name="_Hlt344454337"/><text:bookmark-start text:name="_Hlt345401908"/><text:bookmark-start text:name="_Hlt349899046"/><text:bookmark-start text:name="_Hlt349899755"/><text:bookmark-start text:name="_Hlt349900078"/><text:bookmark-start text:name="_Hlt350330178"/><text:bookmark-start text:name="_Hlt350330273"/><text:bookmark-start text:name="_Hlt351020579"/><text:bookmark-start text:name="_Hlt351020604"/><text:bookmark-start text:name="_Hlt351020692"/><text:bookmark-start text:name="_Hlt353785278"/><text:bookmark-start text:name="_Hlt353785444"/><text:bookmark-start text:name="_Hlt353785547"/><text:bookmark-start text:name="_Hlt354648857"/><text:bookmark-start text:name="_Hlt354648858"/><text:bookmark-start text:name="_Hlt354989994"/><text:bookmark-start text:name="_Hlt355271781"/><text:bookmark-start text:name="_Hlt355271782"/><text:bookmark-start text:name="_Hlt355595086"/><text:bookmark-start text:name="_Hlt355776809"/><text:bookmark-start text:name="_Hlt355776810"/><text:bookmark-start text:name="_Hlt356832917"/><text:bookmark-start text:name="_Hlt357409917"/><text:bookmark-start text:name="_Hlt357499338"/><text:bookmark-start text:name="_Hlt374106714"/><text:bookmark-start text:name="_Hlt382312505"/><text:bookmark-start text:name="_Hlt382312506"/><text:bookmark-start text:name="_Hlt400370593"/><text:bookmark-start text:name="_Hlt418517353"/><text:bookmark-start text:name="_Hlt462909818"/><text:bookmark-start text:name="_Hlt475370404"/><text:bookmark-start text:name="_Hlt475370405"/><text:bookmark-start text:name="_Hlt479931891"/><text:bookmark-start text:name="_Hlt480812113"/><text:bookmark-start text:name="_Hlt481044360"/><text:bookmark-start text:name="_Hlt481044361"/><text:bookmark-start text:name="_Hlt481745016"/><text:bookmark-start text:name="_Hlt481745017"/><text:bookmark-start text:name="_Hlt485818304"/><text:bookmark-start text:name="_Hlt485818305"/><text:bookmark-start text:name="_Hlt490816198"/><text:bookmark-start text:name="_Hlt495480494"/><text:bookmark-start text:name="_Hlt495652189"/><text:bookmark-start text:name="_Hlt495652190"/><text:bookmark-start text:name="_Hlt495652878"/><text:bookmark-start text:name="_Hlt496255488"/><text:bookmark-start text:name="_Hlt496255489"/><text:bookmark-start text:name="_Hlt496258933"/><text:bookmark-start text:name="_Hlt496258934"/><text:bookmark-start text:name="_Hlt497827470"/><text:bookmark-start text:name="_Hlt497827471"/><text:bookmark-start text:name="_Hlt499049466"/><text:bookmark-start text:name="_Hlt499049467"/><text:bookmark-start text:name="_Hlt514142516"/><text:bookmark-start text:name="_Hlt514142517"/><text:bookmark-start text:name="_Hlt515349939"/><text:bookmark-start text:name="_Hlt517439187"/><text:bookmark-start text:name="_Hlt517439188"/><text:bookmark-start text:name="_Hlt518635638"/><text:bookmark-start text:name="_Hlt518635639"/><text:bookmark-start text:name="_Hlt527105160"/><text:bookmark-start text:name="_Hlt532542037"/><text:bookmark-start text:name="_Hlt532542038"/><text:bookmark-start text:name="_Hlt533068482"/><text:bookmark-start text:name="_Hlt6574234"/><text:bookmark-start text:name="_Hlt8982762"/><text:bookmark-start text:name="_Hlt12265294"/><text:bookmark-start text:name="_Hlt12265295"/><text:bookmark-start text:name="_Hlt12611418"/><text:bookmark-start text:name="_Hlt24024155"/><text:bookmark-start text:name="_Hlt24024156"/><text:bookmark-start text:name="_Hlt37405045"/><text:bookmark-start text:name="_Hlt37405046"/><text:bookmark-start text:name="_Hlt38016926"/><text:bookmark-start text:name="_Hlt38016927"/><text:bookmark-start text:name="_Hlt38614181"/><text:bookmark-start text:name="_Hlt40865624"/><text:bookmark-start text:name="_Hlt40865625"/><text:bookmark-start text:name="_Hlt40866288"/><text:bookmark-end text:name="_Hlt318450867"/><text:bookmark-end text:name="_Hlt319055821"/><text:bookmark-end text:name="_Hlt319504640"/><text:bookmark-end text:name="_Hlt319504688"/><text:bookmark-end text:name="_Hlt319504881"/><text:bookmark-end text:name="_Hlt319659061"/><text:bookmark-end text:name="_Hlt319659062"/><text:bookmark-end text:name="_Hlt320001223"/><text:bookmark-end text:name="_Hlt320797225"/><text:bookmark-end text:name="_Hlt320797226"/><text:bookmark-end text:name="_Hlt321477051"/><text:bookmark-end text:name="_Hlt322082475"/><text:bookmark-end text:name="_Hlt322675400"/><text:bookmark-end text:name="_Hlt322675656"/><text:bookmark-end text:name="_Hlt322688291"/><text:bookmark-end text:name="_Hlt322954848"/><text:bookmark-end text:name="_Hlt322956744"/><text:bookmark-end text:name="_Hlt323303001"/><text:bookmark-end text:name="_Hlt323537443"/><text:bookmark-end text:name="_Hlt323537444"/><text:bookmark-end text:name="_Hlt323904855"/><text:bookmark-end text:name="_Hlt323905459"/><text:bookmark-end text:name="_Hlt324428640"/><text:bookmark-end text:name="_Hlt324519309"/><text:bookmark-end text:name="_Hlt325046629"/><text:bookmark-end text:name="_Hlt325046761"/><text:bookmark-end text:name="_Hlt325111296"/><text:bookmark-end text:name="_Hlt325374320"/><text:bookmark-end text:name="_Hlt325375196"/><text:bookmark-end text:name="_Hlt326047923"/><text:bookmark-end text:name="_Hlt326048310"/><text:bookmark-end text:name="_Hlt326314923"/><text:bookmark-end text:name="_Hlt326932853"/><text:bookmark-end text:name="_Hlt326932854"/><text:bookmark-end text:name="_Hlt335743765"/><text:bookmark-end text:name="_Hlt337821771"/><text:bookmark-end text:name="_Hlt338058161"/><text:bookmark-end text:name="_Hlt338058162"/><text:bookmark-end text:name="_Hlt339008815"/><text:bookmark-end text:name="_Hlt339008816"/><text:bookmark-end text:name="_Hlt339877098"/><text:bookmark-end text:name="_Hlt340223462"/><text:bookmark-end text:name="_Hlt340846254"/><text:bookmark-end text:name="_Hlt341429495"/><text:bookmark-end text:name="_Hlt341429496"/><text:bookmark-end text:name="_Hlt341431075"/><text:bookmark-end text:name="_Hlt341431404"/><text:bookmark-end text:name="_Hlt342056955"/><text:bookmark-end text:name="_Hlt342057117"/><text:bookmark-end text:name="_Hlt342660509"/><text:bookmark-end text:name="_Hlt342660510"/><text:bookmark-end text:name="_Hlt343266268"/><text:bookmark-end text:name="_Hlt343701125"/><text:bookmark-end text:name="_Hlt344451283"/><text:bookmark-end text:name="_Hlt344451284"/><text:bookmark-end text:name="_Hlt344454400"/><text:bookmark-end text:name="_Hlt344472262"/><text:bookmark-end text:name="_Hlt345062838"/><text:bookmark-end text:name="_Hlt345402303"/><text:bookmark-end text:name="_Hlt351020574"/><text:bookmark-end text:name="_Hlt351020613"/><text:bookmark-end text:name="_Hlt351361811"/><text:bookmark-end text:name="_Hlt351361812"/><text:bookmark-end text:name="_Hlt351364268"/><text:bookmark-end text:name="_Hlt351364269"/><text:bookmark-end text:name="_Hlt352573044"/><text:bookmark-end text:name="_Hlt352573045"/><text:bookmark-end text:name="_Hlt353781871"/><text:bookmark-end text:name="_Hlt353781872"/><text:bookmark-end text:name="_Hlt353802422"/><text:bookmark-end text:name="_Hlt354044760"/><text:bookmark-end text:name="_Hlt354044761"/><text:bookmark-end text:name="_Hlt354491395"/><text:bookmark-end text:name="_Hlt354491396"/><text:bookmark-end text:name="_Hlt355594995"/><text:bookmark-end text:name="_Hlt355970066"/><text:bookmark-end text:name="_Hlt357064452"/><text:bookmark-end text:name="_Hlt357064453"/><text:bookmark-end text:name="_Hlt357408928"/><text:bookmark-end text:name="_Hlt357408929"/><text:bookmark-end text:name="_Hlt367807779"/><text:bookmark-end text:name="_Hlt369886981"/><text:bookmark-end text:name="_Hlt371521523"/><text:bookmark-end text:name="_Hlt371942366"/><text:bookmark-end text:name="_Hlt371942367"/><text:bookmark-end text:name="_Hlt382396482"/><text:bookmark-end text:name="_Hlt385950894"/><text:bookmark-end text:name="_Hlt401669703"/><text:bookmark-end text:name="_Hlt423100876"/><text:bookmark-end text:name="_Hlt423100877"/><text:bookmark-end text:name="_Hlt450310238"/><text:bookmark-end text:name="_Hlt465672524"/><text:bookmark-end text:name="_Hlt482874886"/><text:bookmark-end text:name="_Hlt482874887"/><text:bookmark-end text:name="_Hlt483207425"/><text:bookmark-end text:name="_Hlt483207426"/><text:bookmark-end text:name="_Hlt495479626"/><text:bookmark-end text:name="_Hlt498422777"/><text:bookmark-end text:name="_Hlt498422778"/><text:bookmark-end text:name="_Hlt513127937"/><text:bookmark-end text:name="_Hlt513127938"/><text:bookmark-end text:name="_Hlt530735481"/><text:bookmark-end text:name="_Hlt530735482"/><text:bookmark-end text:name="_Hlt6574564"/><text:span text:style-name="T24">案</text:span><text:bookmark-end text:name="_Hlt319406497"/><text:bookmark-end text:name="_Hlt319504346"/><text:bookmark-end text:name="_Hlt319504364"/><text:bookmark-end text:name="_Hlt321474944"/><text:bookmark-end text:name="_Hlt321475670"/><text:bookmark-end text:name="_Hlt322083204"/><text:bookmark-end text:name="_Hlt322417139"/><text:bookmark-end text:name="_Hlt322417140"/><text:bookmark-end text:name="_Hlt322602587"/><text:bookmark-end text:name="_Hlt322603283"/><text:bookmark-end text:name="_Hlt322675376"/><text:bookmark-end text:name="_Hlt322955006"/><text:bookmark-end text:name="_Hlt322955497"/><text:bookmark-end text:name="_Hlt323292593"/><text:bookmark-end text:name="_Hlt323292594"/><text:bookmark-end text:name="_Hlt323301066"/><text:bookmark-end text:name="_Hlt323302035"/><text:bookmark-end text:name="_Hlt323302858"/><text:bookmark-end text:name="_Hlt323306261"/><text:bookmark-end text:name="_Hlt323306550"/><text:bookmark-end text:name="_Hlt323547376"/><text:bookmark-end text:name="_Hlt323905288"/><text:bookmark-end text:name="_Hlt323906937"/><text:bookmark-end text:name="_Hlt324320378"/><text:bookmark-end text:name="_Hlt324320379"/><text:bookmark-end text:name="_Hlt324320555"/><text:bookmark-end text:name="_Hlt324428930"/><text:bookmark-end text:name="_Hlt324428959"/><text:bookmark-end text:name="_Hlt324517726"/><text:bookmark-end text:name="_Hlt325007477"/><text:bookmark-end text:name="_Hlt325007478"/><text:bookmark-end text:name="_Hlt325046534"/><text:bookmark-end text:name="_Hlt325046535"/><text:bookmark-end text:name="_Hlt325046568"/><text:bookmark-end text:name="_Hlt325047091"/><text:bookmark-end text:name="_Hlt325047114"/><text:bookmark-end text:name="_Hlt325047165"/><text:bookmark-end text:name="_Hlt325047187"/><text:bookmark-end text:name="_Hlt325047289"/><text:bookmark-end text:name="_Hlt325047385"/><text:bookmark-end text:name="_Hlt325374364"/><text:bookmark-end text:name="_Hlt325374401"/><text:bookmark-end text:name="_Hlt325375219"/><text:bookmark-end text:name="_Hlt325375365"/><text:bookmark-end text:name="_Hlt326047815"/><text:bookmark-end text:name="_Hlt326047816"/><text:bookmark-end text:name="_Hlt326047984"/><text:bookmark-end text:name="_Hlt326048007"/><text:bookmark-end text:name="_Hlt326048204"/><text:bookmark-end text:name="_Hlt326589356"/><text:bookmark-end text:name="_Hlt326933676"/><text:bookmark-end text:name="_Hlt335741563"/><text:bookmark-end text:name="_Hlt335741564"/><text:bookmark-end text:name="_Hlt335743267"/><text:bookmark-end text:name="_Hlt336594187"/><text:bookmark-end text:name="_Hlt336594188"/><text:bookmark-end text:name="_Hlt336964843"/><text:bookmark-end text:name="_Hlt336964844"/><text:bookmark-end text:name="_Hlt337217878"/><text:bookmark-end text:name="_Hlt337817716"/><text:bookmark-end text:name="_Hlt338428823"/><text:bookmark-end text:name="_Hlt338428824"/><text:bookmark-end text:name="_Hlt338434184"/><text:bookmark-end text:name="_Hlt339008942"/><text:bookmark-end text:name="_Hlt339013270"/><text:bookmark-end text:name="_Hlt339014008"/><text:bookmark-end text:name="_Hlt339877780"/><text:bookmark-end text:name="_Hlt340560231"/><text:bookmark-end text:name="_Hlt340563095"/><text:bookmark-end text:name="_Hlt340563096"/><text:bookmark-end text:name="_Hlt341431095"/><text:bookmark-end text:name="_Hlt341970016"/><text:bookmark-end text:name="_Hlt342662807"/><text:bookmark-end text:name="_Hlt343181810"/><text:bookmark-end text:name="_Hlt343253181"/><text:bookmark-end text:name="_Hlt343846486"/><text:bookmark-end text:name="_Hlt343846487"/><text:bookmark-end text:name="_Hlt343852859"/><text:bookmark-end text:name="_Hlt344454337"/><text:bookmark-end text:name="_Hlt345401908"/><text:bookmark-end text:name="_Hlt349899046"/><text:bookmark-end text:name="_Hlt349899755"/><text:bookmark-end text:name="_Hlt349900078"/><text:bookmark-end text:name="_Hlt350330178"/><text:bookmark-end text:name="_Hlt350330273"/><text:bookmark-end text:name="_Hlt351020579"/><text:bookmark-end text:name="_Hlt351020604"/><text:bookmark-end text:name="_Hlt351020692"/><text:bookmark-end text:name="_Hlt353785278"/><text:bookmark-end text:name="_Hlt353785444"/><text:bookmark-end text:name="_Hlt353785547"/><text:bookmark-end text:name="_Hlt354648857"/><text:bookmark-end text:name="_Hlt354648858"/><text:bookmark-end text:name="_Hlt354989994"/><text:bookmark-end text:name="_Hlt355271781"/><text:bookmark-end text:name="_Hlt355271782"/><text:bookmark-end text:name="_Hlt355595086"/><text:bookmark-end text:name="_Hlt355776809"/><text:bookmark-end text:name="_Hlt355776810"/><text:bookmark-end text:name="_Hlt356832917"/><text:bookmark-end text:name="_Hlt357409917"/><text:bookmark-end text:name="_Hlt357499338"/><text:bookmark-end text:name="_Hlt374106714"/><text:bookmark-end text:name="_Hlt382312505"/><text:bookmark-end text:name="_Hlt382312506"/><text:bookmark-end text:name="_Hlt400370593"/><text:bookmark-end text:name="_Hlt418517353"/><text:bookmark-end text:name="_Hlt462909818"/><text:bookmark-end text:name="_Hlt475370404"/><text:bookmark-end text:name="_Hlt475370405"/><text:bookmark-end text:name="_Hlt479931891"/><text:bookmark-end text:name="_Hlt480812113"/><text:bookmark-end text:name="_Hlt481044360"/><text:bookmark-end text:name="_Hlt481044361"/><text:bookmark-end text:name="_Hlt481745016"/><text:bookmark-end text:name="_Hlt481745017"/><text:bookmark-end text:name="_Hlt485818304"/><text:bookmark-end text:name="_Hlt485818305"/><text:bookmark-end text:name="_Hlt490816198"/><text:bookmark-end text:name="_Hlt495480494"/><text:bookmark-end text:name="_Hlt495652189"/><text:bookmark-end text:name="_Hlt495652190"/><text:bookmark-end text:name="_Hlt495652878"/><text:bookmark-end text:name="_Hlt496255488"/><text:bookmark-end text:name="_Hlt496255489"/><text:bookmark-end text:name="_Hlt496258933"/><text:bookmark-end text:name="_Hlt496258934"/><text:bookmark-end text:name="_Hlt497827470"/><text:bookmark-end text:name="_Hlt497827471"/><text:bookmark-end text:name="_Hlt499049466"/><text:bookmark-end text:name="_Hlt499049467"/><text:bookmark-end text:name="_Hlt514142516"/><text:bookmark-end text:name="_Hlt514142517"/><text:bookmark-end text:name="_Hlt515349939"/><text:bookmark-end text:name="_Hlt517439187"/><text:bookmark-end text:name="_Hlt517439188"/><text:bookmark-end text:name="_Hlt518635638"/><text:bookmark-end text:name="_Hlt518635639"/><text:bookmark-end text:name="_Hlt527105160"/><text:bookmark-end text:name="_Hlt532542037"/><text:bookmark-end text:name="_Hlt532542038"/><text:bookmark-end text:name="_Hlt533068482"/><text:bookmark-end text:name="_Hlt6574234"/><text:bookmark-end text:name="_Hlt8982762"/><text:bookmark-end text:name="_Hlt12265294"/><text:bookmark-end text:name="_Hlt12265295"/><text:bookmark-end text:name="_Hlt12611418"/><text:bookmark-end text:name="_Hlt24024155"/><text:bookmark-end text:name="_Hlt24024156"/><text:bookmark-end text:name="_Hlt37405045"/><text:bookmark-end text:name="_Hlt37405046"/><text:bookmark-end text:name="_Hlt38016926"/><text:bookmark-end text:name="_Hlt38016927"/><text:bookmark-end text:name="_Hlt38614181"/><text:bookmark-end text:name="_Hlt40865624"/><text:bookmark-end text:name="_Hlt40865625"/><text:bookmark-end text:name="_Hlt40866288"/></text:a><text:bookmark-end text:name="_Hlt341169425"/><text:bookmark-end text:name="_Hlt341169426"/><text:span text:style-name="T25">（</text:span><text:span text:style-name="T26">1</text:span><text:span text:style-name="T27">62</text:span><text:span text:style-name="T28">案</text:span><text:span text:style-name="T29">）</text:span><text:span text:style-name="T30">．．．．．．．．．．．．．．．．．．．</text:span><text:span text:style-name="T31">．．．．．</text:span><text:span text:style-name="T32">．</text:span><text:span text:style-name="T33">1</text:span></text:p>
        </text:list-item>
      </text:list>
      <text:p text:style-name="P34"><text:span text:style-name="T35">(一)</text:span><text:a xlink:href="#教育部2" office:target-frame-name="_top" xlink:show="replace"><text:span text:style-name="T36">教</text:span><text:bookmark-start text:name="_Hlt525813490"/><text:bookmark-start text:name="_Hlt533147815"/><text:bookmark-start text:name="_Hlt533147816"/><text:bookmark-start text:name="_Hlt4068820"/><text:bookmark-start text:name="_Hlt7178802"/><text:bookmark-start text:name="_Hlt7773105"/><text:bookmark-start text:name="_Hlt22225512"/><text:bookmark-start text:name="_Hlt23432718"/><text:bookmark-start text:name="_Hlt23432719"/><text:bookmark-start text:name="_Hlt35434058"/><text:bookmark-start text:name="_Hlt35434059"/><text:bookmark-start text:name="_Hlt45281343"/><text:bookmark-start text:name="_Hlt45282803"/><text:bookmark-start text:name="_Hlt45282804"/><text:span text:style-name="T37">育</text:span><text:bookmark-start text:name="_Hlt525814363"/><text:bookmark-start text:name="_Hlt525889504"/><text:bookmark-start text:name="_Hlt525889515"/><text:bookmark-start text:name="_Hlt527639493"/><text:bookmark-start text:name="_Hlt528252090"/><text:bookmark-start text:name="_Hlt528252091"/><text:bookmark-start text:name="_Hlt528307717"/><text:bookmark-start text:name="_Hlt528307796"/><text:bookmark-start text:name="_Hlt530736610"/><text:bookmark-start text:name="_Hlt531786053"/><text:bookmark-start text:name="_Hlt531786054"/><text:bookmark-start text:name="_Hlt531786096"/><text:bookmark-start text:name="_Hlt533068361"/><text:bookmark-start text:name="_Hlt533496582"/><text:bookmark-start text:name="_Hlt533496583"/><text:bookmark-start text:name="_Hlt4068709"/><text:bookmark-start text:name="_Hlt5954814"/><text:bookmark-start text:name="_Hlt7773071"/><text:bookmark-start text:name="_Hlt22225503"/><text:bookmark-start text:name="_Hlt25676913"/><text:bookmark-start text:name="_Hlt40865629"/><text:bookmark-start text:name="_Hlt45281348"/><text:bookmark-start text:name="_Hlt45281599"/><text:bookmark-start text:name="_Hlt45282820"/><text:bookmark-end text:name="_Hlt525813490"/><text:bookmark-end text:name="_Hlt533147815"/><text:bookmark-end text:name="_Hlt533147816"/><text:bookmark-end text:name="_Hlt4068820"/><text:bookmark-end text:name="_Hlt7178802"/><text:bookmark-end text:name="_Hlt7773105"/><text:bookmark-end text:name="_Hlt22225512"/><text:bookmark-end text:name="_Hlt23432718"/><text:bookmark-end text:name="_Hlt23432719"/><text:bookmark-end text:name="_Hlt35434058"/><text:bookmark-end text:name="_Hlt35434059"/><text:bookmark-end text:name="_Hlt45281343"/><text:bookmark-end text:name="_Hlt45282803"/><text:bookmark-end text:name="_Hlt45282804"/><text:span text:style-name="T38">部</text:span><text:bookmark-end text:name="_Hlt525814363"/><text:bookmark-end text:name="_Hlt525889504"/><text:bookmark-end text:name="_Hlt525889515"/><text:bookmark-end text:name="_Hlt527639493"/><text:bookmark-end text:name="_Hlt528252090"/><text:bookmark-end text:name="_Hlt528252091"/><text:bookmark-end text:name="_Hlt528307717"/><text:bookmark-end text:name="_Hlt528307796"/><text:bookmark-end text:name="_Hlt530736610"/><text:bookmark-end text:name="_Hlt531786053"/><text:bookmark-end text:name="_Hlt531786054"/><text:bookmark-end text:name="_Hlt531786096"/><text:bookmark-end text:name="_Hlt533068361"/><text:bookmark-end text:name="_Hlt533496582"/><text:bookmark-end text:name="_Hlt533496583"/><text:bookmark-end text:name="_Hlt4068709"/><text:bookmark-end text:name="_Hlt5954814"/><text:bookmark-end text:name="_Hlt7773071"/><text:bookmark-end text:name="_Hlt22225503"/><text:bookmark-end text:name="_Hlt25676913"/><text:bookmark-end text:name="_Hlt40865629"/><text:bookmark-end text:name="_Hlt45281348"/><text:bookmark-end text:name="_Hlt45281599"/><text:bookmark-end text:name="_Hlt45282820"/></text:a><text:span text:style-name="T39">（</text:span><text:span text:style-name="T40">1</text:span><text:span text:style-name="T41">54</text:span><text:span text:style-name="T42">案</text:span><text:span text:style-name="T43">）</text:span><text:span text:style-name="T44">．</text:span><text:span text:style-name="T45">．</text:span><text:span text:style-name="T46">．．．．．．</text:span><text:span text:style-name="T47">．</text:span><text:span text:style-name="T48">．</text:span><text:span text:style-name="T49">．．</text:span><text:span text:style-name="T50">．．．．．．．</text:span><text:span text:style-name="T51">．．</text:span><text:span text:style-name="T52">．</text:span><text:span text:style-name="T53">1</text:span></text:p>
      <text:p text:style-name="P54"><text:span text:style-name="T55">(二)</text:span><text:a xlink:href="#文化部2" office:target-frame-name="_top" xlink:show="replace"><text:span text:style-name="T56">文</text:span><text:bookmark-start text:name="_Hlt525889534"/><text:bookmark-start text:name="_Hlt525889545"/><text:bookmark-start text:name="_Hlt526850289"/><text:bookmark-start text:name="_Hlt526850290"/><text:bookmark-start text:name="_Hlt526850347"/><text:bookmark-start text:name="_Hlt527105153"/><text:bookmark-start text:name="_Hlt528252378"/><text:bookmark-start text:name="_Hlt528307761"/><text:bookmark-start text:name="_Hlt528307801"/><text:bookmark-start text:name="_Hlt528827209"/><text:bookmark-start text:name="_Hlt528827210"/><text:bookmark-start text:name="_Hlt528827251"/><text:bookmark-start text:name="_Hlt529534837"/><text:bookmark-start text:name="_Hlt529806955"/><text:bookmark-start text:name="_Hlt529806956"/><text:bookmark-start text:name="_Hlt531270989"/><text:bookmark-start text:name="_Hlt531270990"/><text:bookmark-start text:name="_Hlt531786099"/><text:bookmark-start text:name="_Hlt1830749"/><text:bookmark-start text:name="_Hlt4068807"/><text:bookmark-start text:name="_Hlt4068855"/><text:bookmark-start text:name="_Hlt4684890"/><text:bookmark-start text:name="_Hlt5953048"/><text:bookmark-start text:name="_Hlt5953049"/><text:bookmark-start text:name="_Hlt5953057"/><text:bookmark-start text:name="_Hlt5954820"/><text:bookmark-start text:name="_Hlt7178810"/><text:bookmark-start text:name="_Hlt7181151"/><text:bookmark-start text:name="_Hlt7624215"/><text:bookmark-start text:name="_Hlt7773100"/><text:bookmark-start text:name="_Hlt7773115"/><text:bookmark-start text:name="_Hlt12265455"/><text:bookmark-start text:name="_Hlt24701851"/><text:bookmark-start text:name="_Hlt24701852"/><text:bookmark-start text:name="_Hlt39825007"/><text:bookmark-start text:name="_Hlt40357969"/><text:bookmark-start text:name="_Hlt45281351"/><text:bookmark-start text:name="_Hlt45281474"/><text:span text:style-name="T57">化</text:span><text:bookmark-start text:name="_Hlt525817913"/><text:bookmark-start text:name="_Hlt525817914"/><text:bookmark-start text:name="_Hlt525889429"/><text:bookmark-start text:name="_Hlt525889430"/><text:bookmark-start text:name="_Hlt525889499"/><text:bookmark-start text:name="_Hlt525889520"/><text:bookmark-start text:name="_Hlt525909643"/><text:bookmark-start text:name="_Hlt525909644"/><text:bookmark-start text:name="_Hlt525909711"/><text:bookmark-start text:name="_Hlt525909872"/><text:bookmark-start text:name="_Hlt527639400"/><text:bookmark-start text:name="_Hlt527639401"/><text:bookmark-start text:name="_Hlt527639495"/><text:bookmark-start text:name="_Hlt527640745"/><text:bookmark-start text:name="_Hlt527708852"/><text:bookmark-start text:name="_Hlt528252207"/><text:bookmark-start text:name="_Hlt528252269"/><text:bookmark-start text:name="_Hlt528307727"/><text:bookmark-start text:name="_Hlt528307746"/><text:bookmark-start text:name="_Hlt528307827"/><text:bookmark-start text:name="_Hlt528827234"/><text:bookmark-start text:name="_Hlt529518706"/><text:bookmark-start text:name="_Hlt529518707"/><text:bookmark-start text:name="_Hlt529534718"/><text:bookmark-start text:name="_Hlt529534719"/><text:bookmark-start text:name="_Hlt529534817"/><text:bookmark-start text:name="_Hlt529806968"/><text:bookmark-start text:name="_Hlt530057457"/><text:bookmark-start text:name="_Hlt530057458"/><text:bookmark-start text:name="_Hlt530736612"/><text:bookmark-start text:name="_Hlt531786060"/><text:bookmark-start text:name="_Hlt531786089"/><text:bookmark-start text:name="_Hlt532542050"/><text:bookmark-start text:name="_Hlt533068490"/><text:bookmark-start text:name="_Hlt533068506"/><text:bookmark-start text:name="_Hlt533147819"/><text:bookmark-start text:name="_Hlt533430819"/><text:bookmark-start text:name="_Hlt533430820"/><text:bookmark-start text:name="_Hlt533496673"/><text:bookmark-start text:name="_Hlt533755817"/><text:bookmark-start text:name="_Hlt533755818"/><text:bookmark-start text:name="_Hlt534187457"/><text:bookmark-start text:name="_Hlt534731066"/><text:bookmark-start text:name="_Hlt534731067"/><text:bookmark-start text:name="_Hlt534959910"/><text:bookmark-start text:name="_Hlt534959911"/><text:bookmark-start text:name="_Hlt2928268"/><text:bookmark-start text:name="_Hlt2928314"/><text:bookmark-start text:name="_Hlt3533973"/><text:bookmark-start text:name="_Hlt3533974"/><text:bookmark-start text:name="_Hlt3533999"/><text:bookmark-start text:name="_Hlt3534079"/><text:bookmark-start text:name="_Hlt3534093"/><text:bookmark-start text:name="_Hlt3534111"/><text:bookmark-start text:name="_Hlt4068829"/><text:bookmark-start text:name="_Hlt5633508"/><text:bookmark-start text:name="_Hlt5954811"/><text:bookmark-start text:name="_Hlt6574241"/><text:bookmark-start text:name="_Hlt6574264"/><text:bookmark-start text:name="_Hlt6574568"/><text:bookmark-start text:name="_Hlt7624203"/><text:bookmark-start text:name="_Hlt7697357"/><text:bookmark-start text:name="_Hlt7697590"/><text:bookmark-start text:name="_Hlt7697597"/><text:bookmark-start text:name="_Hlt7773075"/><text:bookmark-start text:name="_Hlt8983476"/><text:bookmark-start text:name="_Hlt10194314"/><text:bookmark-start text:name="_Hlt12265463"/><text:bookmark-start text:name="_Hlt12265470"/><text:bookmark-start text:name="_Hlt12265507"/><text:bookmark-start text:name="_Hlt12611409"/><text:bookmark-start text:name="_Hlt12611410"/><text:bookmark-start text:name="_Hlt21435380"/><text:bookmark-start text:name="_Hlt21435405"/><text:bookmark-start text:name="_Hlt22135925"/><text:bookmark-start text:name="_Hlt22225474"/><text:bookmark-start text:name="_Hlt22225475"/><text:bookmark-start text:name="_Hlt22225517"/><text:bookmark-start text:name="_Hlt23432727"/><text:bookmark-start text:name="_Hlt24024165"/><text:bookmark-start text:name="_Hlt24443145"/><text:bookmark-start text:name="_Hlt24443153"/><text:bookmark-start text:name="_Hlt24640217"/><text:bookmark-start text:name="_Hlt24640218"/><text:bookmark-start text:name="_Hlt25676857"/><text:bookmark-start text:name="_Hlt25846100"/><text:bookmark-start text:name="_Hlt25846101"/><text:bookmark-start text:name="_Hlt25846419"/><text:bookmark-start text:name="_Hlt26287487"/><text:bookmark-start text:name="_Hlt26514165"/><text:bookmark-start text:name="_Hlt26514166"/><text:bookmark-start text:name="_Hlt26527186"/><text:bookmark-start text:name="_Hlt27120847"/><text:bookmark-start text:name="_Hlt27120848"/><text:bookmark-start text:name="_Hlt28331386"/><text:bookmark-start text:name="_Hlt28331387"/><text:bookmark-start text:name="_Hlt28331408"/><text:bookmark-start text:name="_Hlt29200885"/><text:bookmark-start text:name="_Hlt29200886"/><text:bookmark-start text:name="_Hlt29820352"/><text:bookmark-start text:name="_Hlt29820353"/><text:bookmark-start text:name="_Hlt29820448"/><text:bookmark-start text:name="_Hlt37075642"/><text:bookmark-start text:name="_Hlt37075643"/><text:bookmark-start text:name="_Hlt37146317"/><text:bookmark-start text:name="_Hlt37146318"/><text:bookmark-start text:name="_Hlt38017251"/><text:bookmark-start text:name="_Hlt39825017"/><text:bookmark-start text:name="_Hlt39825040"/><text:bookmark-start text:name="_Hlt40866291"/><text:bookmark-start text:name="_Hlt45281570"/><text:bookmark-start text:name="_Hlt45281601"/><text:bookmark-start text:name="_Hlt45282980"/><text:bookmark-start text:name="_Hlt55315532"/><text:bookmark-start text:name="_Hlt55315533"/><text:bookmark-end text:name="_Hlt525889534"/><text:bookmark-end text:name="_Hlt525889545"/><text:bookmark-end text:name="_Hlt526850289"/><text:bookmark-end text:name="_Hlt526850290"/><text:bookmark-end text:name="_Hlt526850347"/><text:bookmark-end text:name="_Hlt527105153"/><text:bookmark-end text:name="_Hlt528252378"/><text:bookmark-end text:name="_Hlt528307761"/><text:bookmark-end text:name="_Hlt528307801"/><text:bookmark-end text:name="_Hlt528827209"/><text:bookmark-end text:name="_Hlt528827210"/><text:bookmark-end text:name="_Hlt528827251"/><text:bookmark-end text:name="_Hlt529534837"/><text:bookmark-end text:name="_Hlt529806955"/><text:bookmark-end text:name="_Hlt529806956"/><text:bookmark-end text:name="_Hlt531270989"/><text:bookmark-end text:name="_Hlt531270990"/><text:bookmark-end text:name="_Hlt531786099"/><text:bookmark-end text:name="_Hlt1830749"/><text:bookmark-end text:name="_Hlt4068807"/><text:bookmark-end text:name="_Hlt4068855"/><text:bookmark-end text:name="_Hlt4684890"/><text:bookmark-end text:name="_Hlt5953048"/><text:bookmark-end text:name="_Hlt5953049"/><text:bookmark-end text:name="_Hlt5953057"/><text:bookmark-end text:name="_Hlt5954820"/><text:bookmark-end text:name="_Hlt7178810"/><text:bookmark-end text:name="_Hlt7181151"/><text:bookmark-end text:name="_Hlt7624215"/><text:bookmark-end text:name="_Hlt7773100"/><text:bookmark-end text:name="_Hlt7773115"/><text:bookmark-end text:name="_Hlt12265455"/><text:bookmark-end text:name="_Hlt24701851"/><text:bookmark-end text:name="_Hlt24701852"/><text:bookmark-end text:name="_Hlt39825007"/><text:bookmark-end text:name="_Hlt40357969"/><text:bookmark-end text:name="_Hlt45281351"/><text:bookmark-end text:name="_Hlt45281474"/><text:span text:style-name="T58">部</text:span><text:bookmark-end text:name="_Hlt525817913"/><text:bookmark-end text:name="_Hlt525817914"/><text:bookmark-end text:name="_Hlt525889429"/><text:bookmark-end text:name="_Hlt525889430"/><text:bookmark-end text:name="_Hlt525889499"/><text:bookmark-end text:name="_Hlt525889520"/><text:bookmark-end text:name="_Hlt525909643"/><text:bookmark-end text:name="_Hlt525909644"/><text:bookmark-end text:name="_Hlt525909711"/><text:bookmark-end text:name="_Hlt525909872"/><text:bookmark-end text:name="_Hlt527639400"/><text:bookmark-end text:name="_Hlt527639401"/><text:bookmark-end text:name="_Hlt527639495"/><text:bookmark-end text:name="_Hlt527640745"/><text:bookmark-end text:name="_Hlt527708852"/><text:bookmark-end text:name="_Hlt528252207"/><text:bookmark-end text:name="_Hlt528252269"/><text:bookmark-end text:name="_Hlt528307727"/><text:bookmark-end text:name="_Hlt528307746"/><text:bookmark-end text:name="_Hlt528307827"/><text:bookmark-end text:name="_Hlt528827234"/><text:bookmark-end text:name="_Hlt529518706"/><text:bookmark-end text:name="_Hlt529518707"/><text:bookmark-end text:name="_Hlt529534718"/><text:bookmark-end text:name="_Hlt529534719"/><text:bookmark-end text:name="_Hlt529534817"/><text:bookmark-end text:name="_Hlt529806968"/><text:bookmark-end text:name="_Hlt530057457"/><text:bookmark-end text:name="_Hlt530057458"/><text:bookmark-end text:name="_Hlt530736612"/><text:bookmark-end text:name="_Hlt531786060"/><text:bookmark-end text:name="_Hlt531786089"/><text:bookmark-end text:name="_Hlt532542050"/><text:bookmark-end text:name="_Hlt533068490"/><text:bookmark-end text:name="_Hlt533068506"/><text:bookmark-end text:name="_Hlt533147819"/><text:bookmark-end text:name="_Hlt533430819"/><text:bookmark-end text:name="_Hlt533430820"/><text:bookmark-end text:name="_Hlt533496673"/><text:bookmark-end text:name="_Hlt533755817"/><text:bookmark-end text:name="_Hlt533755818"/><text:bookmark-end text:name="_Hlt534187457"/><text:bookmark-end text:name="_Hlt534731066"/><text:bookmark-end text:name="_Hlt534731067"/><text:bookmark-end text:name="_Hlt534959910"/><text:bookmark-end text:name="_Hlt534959911"/><text:bookmark-end text:name="_Hlt2928268"/><text:bookmark-end text:name="_Hlt2928314"/><text:bookmark-end text:name="_Hlt3533973"/><text:bookmark-end text:name="_Hlt3533974"/><text:bookmark-end text:name="_Hlt3533999"/><text:bookmark-end text:name="_Hlt3534079"/><text:bookmark-end text:name="_Hlt3534093"/><text:bookmark-end text:name="_Hlt3534111"/><text:bookmark-end text:name="_Hlt4068829"/><text:bookmark-end text:name="_Hlt5633508"/><text:bookmark-end text:name="_Hlt5954811"/><text:bookmark-end text:name="_Hlt6574241"/><text:bookmark-end text:name="_Hlt6574264"/><text:bookmark-end text:name="_Hlt6574568"/><text:bookmark-end text:name="_Hlt7624203"/><text:bookmark-end text:name="_Hlt7697357"/><text:bookmark-end text:name="_Hlt7697590"/><text:bookmark-end text:name="_Hlt7697597"/><text:bookmark-end text:name="_Hlt7773075"/><text:bookmark-end text:name="_Hlt8983476"/><text:bookmark-end text:name="_Hlt10194314"/><text:bookmark-end text:name="_Hlt12265463"/><text:bookmark-end text:name="_Hlt12265470"/><text:bookmark-end text:name="_Hlt12265507"/><text:bookmark-end text:name="_Hlt12611409"/><text:bookmark-end text:name="_Hlt12611410"/><text:bookmark-end text:name="_Hlt21435380"/><text:bookmark-end text:name="_Hlt21435405"/><text:bookmark-end text:name="_Hlt22135925"/><text:bookmark-end text:name="_Hlt22225474"/><text:bookmark-end text:name="_Hlt22225475"/><text:bookmark-end text:name="_Hlt22225517"/><text:bookmark-end text:name="_Hlt23432727"/><text:bookmark-end text:name="_Hlt24024165"/><text:bookmark-end text:name="_Hlt24443145"/><text:bookmark-end text:name="_Hlt24443153"/><text:bookmark-end text:name="_Hlt24640217"/><text:bookmark-end text:name="_Hlt24640218"/><text:bookmark-end text:name="_Hlt25676857"/><text:bookmark-end text:name="_Hlt25846100"/><text:bookmark-end text:name="_Hlt25846101"/><text:bookmark-end text:name="_Hlt25846419"/><text:bookmark-end text:name="_Hlt26287487"/><text:bookmark-end text:name="_Hlt26514165"/><text:bookmark-end text:name="_Hlt26514166"/><text:bookmark-end text:name="_Hlt26527186"/><text:bookmark-end text:name="_Hlt27120847"/><text:bookmark-end text:name="_Hlt27120848"/><text:bookmark-end text:name="_Hlt28331386"/><text:bookmark-end text:name="_Hlt28331387"/><text:bookmark-end text:name="_Hlt28331408"/><text:bookmark-end text:name="_Hlt29200885"/><text:bookmark-end text:name="_Hlt29200886"/><text:bookmark-end text:name="_Hlt29820352"/><text:bookmark-end text:name="_Hlt29820353"/><text:bookmark-end text:name="_Hlt29820448"/><text:bookmark-end text:name="_Hlt37075642"/><text:bookmark-end text:name="_Hlt37075643"/><text:bookmark-end text:name="_Hlt37146317"/><text:bookmark-end text:name="_Hlt37146318"/><text:bookmark-end text:name="_Hlt38017251"/><text:bookmark-end text:name="_Hlt39825017"/><text:bookmark-end text:name="_Hlt39825040"/><text:bookmark-end text:name="_Hlt40866291"/><text:bookmark-end text:name="_Hlt45281570"/><text:bookmark-end text:name="_Hlt45281601"/><text:bookmark-end text:name="_Hlt45282980"/><text:bookmark-end text:name="_Hlt55315532"/><text:bookmark-end text:name="_Hlt55315533"/></text:a><text:span text:style-name="T59">（</text:span><text:span text:style-name="T60">0</text:span><text:span text:style-name="T61">案）</text:span><text:span text:style-name="T62">．．</text:span><text:span text:style-name="T63">．．</text:span><text:span text:style-name="T64">．．．．．</text:span><text:span text:style-name="T65">．．</text:span><text:span text:style-name="T66">．．</text:span><text:span text:style-name="T67">．．．</text:span><text:span text:style-name="T68">．</text:span><text:span text:style-name="T69">．．．．</text:span><text:span text:style-name="T70">1</text:span><text:span text:style-name="T71">9</text:span></text:p>
      <text:p text:style-name="P72"><text:span text:style-name="T73">(三)</text:span><text:span text:style-name="T74">國家科學及技術委員會</text:span><text:span text:style-name="T75">（</text:span><text:span text:style-name="T76">0</text:span><text:span text:style-name="T77">案）</text:span><text:span text:style-name="T78">．．</text:span><text:span text:style-name="T79">．．</text:span><text:span text:style-name="T80">．．．</text:span><text:span text:style-name="T81">．</text:span><text:span text:style-name="T82">．．</text:span><text:span text:style-name="T83">．．．</text:span><text:span text:style-name="T84">．</text:span><text:span text:style-name="T85">．．．．</text:span><text:span text:style-name="T86">1</text:span><text:span text:style-name="T87">9</text:span></text:p>
      <text:p text:style-name="P88"><text:span text:style-name="T89">(四)</text:span><text:a xlink:href="#原子能委員會2" office:target-frame-name="_top" xlink:show="replace"><text:bookmark-start text:name="_Hlt525889548"/><text:bookmark-start text:name="_Hlt525909885"/><text:bookmark-start text:name="_Hlt528307776"/><text:bookmark-start text:name="_Hlt528827263"/><text:bookmark-start text:name="_Hlt529518729"/><text:bookmark-start text:name="_Hlt529534766"/><text:bookmark-start text:name="_Hlt530735552"/><text:bookmark-start text:name="_Hlt532216102"/><text:bookmark-start text:name="_Hlt532542063"/><text:bookmark-start text:name="_Hlt2165240"/><text:bookmark-start text:name="_Hlt2928326"/><text:bookmark-start text:name="_Hlt2928333"/><text:bookmark-start text:name="_Hlt3534124"/><text:bookmark-start text:name="_Hlt5953316"/><text:bookmark-start text:name="_Hlt6574577"/><text:bookmark-start text:name="_Hlt10194326"/><text:bookmark-start text:name="_Hlt12265487"/><text:bookmark-start text:name="_Hlt12265513"/><text:bookmark-start text:name="_Hlt12611430"/><text:bookmark-start text:name="_Hlt22135955"/><text:bookmark-start text:name="_Hlt26287502"/><text:bookmark-start text:name="_Hlt26514184"/><text:bookmark-start text:name="_Hlt26527213"/><text:bookmark-start text:name="_Hlt40866299"/><text:span text:style-name="T90">核能安全</text:span><text:span text:style-name="T91">委</text:span><text:bookmark-start text:name="_Hlt525817928"/><text:bookmark-start text:name="_Hlt525889485"/><text:bookmark-start text:name="_Hlt525909674"/><text:bookmark-start text:name="_Hlt525909729"/><text:bookmark-start text:name="_Hlt527105129"/><text:bookmark-start text:name="_Hlt527708865"/><text:bookmark-start text:name="_Hlt528307808"/><text:bookmark-start text:name="_Hlt528827226"/><text:bookmark-start text:name="_Hlt530057485"/><text:bookmark-start text:name="_Hlt531786074"/><text:bookmark-start text:name="_Hlt531786083"/><text:bookmark-start text:name="_Hlt533068516"/><text:bookmark-start text:name="_Hlt533147834"/><text:bookmark-start text:name="_Hlt533496645"/><text:bookmark-start text:name="_Hlt534187497"/><text:bookmark-start text:name="_Hlt534187526"/><text:bookmark-start text:name="_Hlt534731139"/><text:bookmark-start text:name="_Hlt2676909"/><text:bookmark-start text:name="_Hlt2676910"/><text:bookmark-start text:name="_Hlt3534101"/><text:bookmark-start text:name="_Hlt4068858"/><text:bookmark-start text:name="_Hlt5194763"/><text:bookmark-start text:name="_Hlt5633496"/><text:bookmark-start text:name="_Hlt5633497"/><text:bookmark-start text:name="_Hlt5953088"/><text:bookmark-start text:name="_Hlt5954855"/><text:bookmark-start text:name="_Hlt6574098"/><text:bookmark-start text:name="_Hlt6574099"/><text:bookmark-start text:name="_Hlt7178839"/><text:bookmark-start text:name="_Hlt7697563"/><text:bookmark-start text:name="_Hlt7697570"/><text:bookmark-start text:name="_Hlt7773151"/><text:bookmark-start text:name="_Hlt8983521"/><text:bookmark-start text:name="_Hlt12285744"/><text:bookmark-start text:name="_Hlt12286747"/><text:bookmark-start text:name="_Hlt12286748"/><text:bookmark-start text:name="_Hlt21435385"/><text:bookmark-start text:name="_Hlt23432752"/><text:bookmark-start text:name="_Hlt24024178"/><text:bookmark-start text:name="_Hlt24443170"/><text:bookmark-start text:name="_Hlt24640264"/><text:bookmark-start text:name="_Hlt24701864"/><text:bookmark-start text:name="_Hlt25676440"/><text:bookmark-start text:name="_Hlt25676441"/><text:bookmark-start text:name="_Hlt25676883"/><text:bookmark-start text:name="_Hlt25846447"/><text:bookmark-start text:name="_Hlt26514193"/><text:bookmark-start text:name="_Hlt27120861"/><text:bookmark-start text:name="_Hlt28331416"/><text:bookmark-start text:name="_Hlt38614339"/><text:bookmark-start text:name="_Hlt40866310"/><text:bookmark-start text:name="_Hlt45282977"/><text:bookmark-end text:name="_Hlt525889548"/><text:bookmark-end text:name="_Hlt525909885"/><text:bookmark-end text:name="_Hlt528307776"/><text:bookmark-end text:name="_Hlt528827263"/><text:bookmark-end text:name="_Hlt529518729"/><text:bookmark-end text:name="_Hlt529534766"/><text:bookmark-end text:name="_Hlt530735552"/><text:bookmark-end text:name="_Hlt532216102"/><text:bookmark-end text:name="_Hlt532542063"/><text:bookmark-end text:name="_Hlt2165240"/><text:bookmark-end text:name="_Hlt2928326"/><text:bookmark-end text:name="_Hlt2928333"/><text:bookmark-end text:name="_Hlt3534124"/><text:bookmark-end text:name="_Hlt5953316"/><text:bookmark-end text:name="_Hlt6574577"/><text:bookmark-end text:name="_Hlt10194326"/><text:bookmark-end text:name="_Hlt12265487"/><text:bookmark-end text:name="_Hlt12265513"/><text:bookmark-end text:name="_Hlt12611430"/><text:bookmark-end text:name="_Hlt22135955"/><text:bookmark-end text:name="_Hlt26287502"/><text:bookmark-end text:name="_Hlt26514184"/><text:bookmark-end text:name="_Hlt26527213"/><text:bookmark-end text:name="_Hlt40866299"/><text:span text:style-name="T92">員</text:span><text:bookmark-start text:name="_Hlt525889528"/><text:bookmark-start text:name="_Hlt525909688"/><text:bookmark-start text:name="_Hlt526850365"/><text:bookmark-start text:name="_Hlt527640760"/><text:bookmark-start text:name="_Hlt528252244"/><text:bookmark-start text:name="_Hlt528252291"/><text:bookmark-start text:name="_Hlt529534845"/><text:bookmark-start text:name="_Hlt529806984"/><text:bookmark-start text:name="_Hlt531270999"/><text:bookmark-start text:name="_Hlt531786107"/><text:bookmark-start text:name="_Hlt533755835"/><text:bookmark-start text:name="_Hlt534731089"/><text:bookmark-start text:name="_Hlt534731153"/><text:bookmark-start text:name="_Hlt4684923"/><text:bookmark-start text:name="_Hlt4684938"/><text:bookmark-start text:name="_Hlt5953123"/><text:bookmark-start text:name="_Hlt6579717"/><text:bookmark-start text:name="_Hlt7178787"/><text:bookmark-start text:name="_Hlt7773168"/><text:bookmark-start text:name="_Hlt8983567"/><text:bookmark-start text:name="_Hlt22225541"/><text:bookmark-start text:name="_Hlt29200899"/><text:bookmark-start text:name="_Hlt29200911"/><text:bookmark-start text:name="_Hlt29820479"/><text:bookmark-start text:name="_Hlt45281648"/><text:bookmark-end text:name="_Hlt525817928"/><text:bookmark-end text:name="_Hlt525889485"/><text:bookmark-end text:name="_Hlt525909674"/><text:bookmark-end text:name="_Hlt525909729"/><text:bookmark-end text:name="_Hlt527105129"/><text:bookmark-end text:name="_Hlt527708865"/><text:bookmark-end text:name="_Hlt528307808"/><text:bookmark-end text:name="_Hlt528827226"/><text:bookmark-end text:name="_Hlt530057485"/><text:bookmark-end text:name="_Hlt531786074"/><text:bookmark-end text:name="_Hlt531786083"/><text:bookmark-end text:name="_Hlt533068516"/><text:bookmark-end text:name="_Hlt533147834"/><text:bookmark-end text:name="_Hlt533496645"/><text:bookmark-end text:name="_Hlt534187497"/><text:bookmark-end text:name="_Hlt534187526"/><text:bookmark-end text:name="_Hlt534731139"/><text:bookmark-end text:name="_Hlt2676909"/><text:bookmark-end text:name="_Hlt2676910"/><text:bookmark-end text:name="_Hlt3534101"/><text:bookmark-end text:name="_Hlt4068858"/><text:bookmark-end text:name="_Hlt5194763"/><text:bookmark-end text:name="_Hlt5633496"/><text:bookmark-end text:name="_Hlt5633497"/><text:bookmark-end text:name="_Hlt5953088"/><text:bookmark-end text:name="_Hlt5954855"/><text:bookmark-end text:name="_Hlt6574098"/><text:bookmark-end text:name="_Hlt6574099"/><text:bookmark-end text:name="_Hlt7178839"/><text:bookmark-end text:name="_Hlt7697563"/><text:bookmark-end text:name="_Hlt7697570"/><text:bookmark-end text:name="_Hlt7773151"/><text:bookmark-end text:name="_Hlt8983521"/><text:bookmark-end text:name="_Hlt12285744"/><text:bookmark-end text:name="_Hlt12286747"/><text:bookmark-end text:name="_Hlt12286748"/><text:bookmark-end text:name="_Hlt21435385"/><text:bookmark-end text:name="_Hlt23432752"/><text:bookmark-end text:name="_Hlt24024178"/><text:bookmark-end text:name="_Hlt24443170"/><text:bookmark-end text:name="_Hlt24640264"/><text:bookmark-end text:name="_Hlt24701864"/><text:bookmark-end text:name="_Hlt25676440"/><text:bookmark-end text:name="_Hlt25676441"/><text:bookmark-end text:name="_Hlt25676883"/><text:bookmark-end text:name="_Hlt25846447"/><text:bookmark-end text:name="_Hlt26514193"/><text:bookmark-end text:name="_Hlt27120861"/><text:bookmark-end text:name="_Hlt28331416"/><text:bookmark-end text:name="_Hlt38614339"/><text:bookmark-end text:name="_Hlt40866310"/><text:bookmark-end text:name="_Hlt45282977"/><text:span text:style-name="T93">會</text:span><text:bookmark-end text:name="_Hlt525889528"/><text:bookmark-end text:name="_Hlt525909688"/><text:bookmark-end text:name="_Hlt526850365"/><text:bookmark-end text:name="_Hlt527640760"/><text:bookmark-end text:name="_Hlt528252244"/><text:bookmark-end text:name="_Hlt528252291"/><text:bookmark-end text:name="_Hlt529534845"/><text:bookmark-end text:name="_Hlt529806984"/><text:bookmark-end text:name="_Hlt531270999"/><text:bookmark-end text:name="_Hlt531786107"/><text:bookmark-end text:name="_Hlt533755835"/><text:bookmark-end text:name="_Hlt534731089"/><text:bookmark-end text:name="_Hlt534731153"/><text:bookmark-end text:name="_Hlt4684923"/><text:bookmark-end text:name="_Hlt4684938"/><text:bookmark-end text:name="_Hlt5953123"/><text:bookmark-end text:name="_Hlt6579717"/><text:bookmark-end text:name="_Hlt7178787"/><text:bookmark-end text:name="_Hlt7773168"/><text:bookmark-end text:name="_Hlt8983567"/><text:bookmark-end text:name="_Hlt22225541"/><text:bookmark-end text:name="_Hlt29200899"/><text:bookmark-end text:name="_Hlt29200911"/><text:bookmark-end text:name="_Hlt29820479"/><text:bookmark-end text:name="_Hlt45281648"/></text:a><text:span text:style-name="T94">（</text:span><text:span text:style-name="T95">0</text:span><text:span text:style-name="T96">案）</text:span><text:span text:style-name="T97">．．．．．．．</text:span><text:span text:style-name="T98">．．</text:span><text:span text:style-name="T99">．</text:span><text:span text:style-name="T100">．．．．</text:span><text:span text:style-name="T101">．．．．．．</text:span><text:span text:style-name="T102">20</text:span></text:p>
      <text:p text:style-name="P103"><text:span text:style-name="T104">(五)</text:span><text:a xlink:href="#國立故宮博物院2" office:target-frame-name="_top" xlink:show="replace"><text:span text:style-name="T105">國立故</text:span><text:bookmark-start text:name="_Hlt525889552"/><text:bookmark-start text:name="_Hlt527708872"/><text:bookmark-start text:name="_Hlt531271005"/><text:bookmark-start text:name="_Hlt531786114"/><text:bookmark-start text:name="_Hlt534959936"/><text:bookmark-start text:name="_Hlt5954863"/><text:bookmark-start text:name="_Hlt12611436"/><text:bookmark-start text:name="_Hlt24701870"/><text:bookmark-start text:name="_Hlt25676896"/><text:bookmark-start text:name="_Hlt27120867"/><text:bookmark-start text:name="_Hlt45282985"/><text:span text:style-name="T106">宮</text:span><text:bookmark-start text:name="_Hlt525909888"/><text:bookmark-start text:name="_Hlt526850379"/><text:bookmark-start text:name="_Hlt528307844"/><text:bookmark-start text:name="_Hlt528827280"/><text:bookmark-start text:name="_Hlt530736622"/><text:bookmark-start text:name="_Hlt533755842"/><text:bookmark-start text:name="_Hlt2676921"/><text:bookmark-start text:name="_Hlt2928336"/><text:bookmark-start text:name="_Hlt3534130"/><text:bookmark-start text:name="_Hlt5953321"/><text:bookmark-start text:name="_Hlt7773174"/><text:bookmark-start text:name="_Hlt23432765"/><text:bookmark-start text:name="_Hlt24024184"/><text:bookmark-start text:name="_Hlt24443181"/><text:bookmark-start text:name="_Hlt25846459"/><text:bookmark-start text:name="_Hlt29200904"/><text:bookmark-start text:name="_Hlt45281650"/><text:bookmark-end text:name="_Hlt525889552"/><text:bookmark-end text:name="_Hlt527708872"/><text:bookmark-end text:name="_Hlt531271005"/><text:bookmark-end text:name="_Hlt531786114"/><text:bookmark-end text:name="_Hlt534959936"/><text:bookmark-end text:name="_Hlt5954863"/><text:bookmark-end text:name="_Hlt12611436"/><text:bookmark-end text:name="_Hlt24701870"/><text:bookmark-end text:name="_Hlt25676896"/><text:bookmark-end text:name="_Hlt27120867"/><text:bookmark-end text:name="_Hlt45282985"/><text:span text:style-name="T107">博</text:span><text:bookmark-start text:name="_Hlt527640767"/><text:bookmark-start text:name="_Hlt528252281"/><text:bookmark-start text:name="_Hlt534731157"/><text:bookmark-start text:name="_Hlt2165247"/><text:bookmark-start text:name="_Hlt6574583"/><text:bookmark-start text:name="_Hlt7178845"/><text:bookmark-start text:name="_Hlt10194330"/><text:bookmark-start text:name="_Hlt21435400"/><text:bookmark-start text:name="_Hlt22225556"/><text:bookmark-start text:name="_Hlt24640279"/><text:bookmark-start text:name="_Hlt26514197"/><text:bookmark-start text:name="_Hlt28331427"/><text:bookmark-start text:name="_Hlt29820499"/><text:bookmark-end text:name="_Hlt525909888"/><text:bookmark-end text:name="_Hlt526850379"/><text:bookmark-end text:name="_Hlt528307844"/><text:bookmark-end text:name="_Hlt528827280"/><text:bookmark-end text:name="_Hlt530736622"/><text:bookmark-end text:name="_Hlt533755842"/><text:bookmark-end text:name="_Hlt2676921"/><text:bookmark-end text:name="_Hlt2928336"/><text:bookmark-end text:name="_Hlt3534130"/><text:bookmark-end text:name="_Hlt5953321"/><text:bookmark-end text:name="_Hlt7773174"/><text:bookmark-end text:name="_Hlt23432765"/><text:bookmark-end text:name="_Hlt24024184"/><text:bookmark-end text:name="_Hlt24443181"/><text:bookmark-end text:name="_Hlt25846459"/><text:bookmark-end text:name="_Hlt29200904"/><text:bookmark-end text:name="_Hlt45281650"/><text:span text:style-name="T108">物</text:span><text:bookmark-start text:name="_Hlt525817934"/><text:bookmark-start text:name="_Hlt529518734"/><text:bookmark-start text:name="_Hlt530057498"/><text:bookmark-start text:name="_Hlt530735556"/><text:bookmark-start text:name="_Hlt532216114"/><text:bookmark-start text:name="_Hlt532542069"/><text:bookmark-start text:name="_Hlt533147842"/><text:bookmark-start text:name="_Hlt4068877"/><text:bookmark-start text:name="_Hlt21435419"/><text:bookmark-start text:name="_Hlt26527226"/><text:bookmark-start text:name="_Hlt29820493"/><text:bookmark-start text:name="_Hlt39825056"/><text:bookmark-end text:name="_Hlt527640767"/><text:bookmark-end text:name="_Hlt528252281"/><text:bookmark-end text:name="_Hlt534731157"/><text:bookmark-end text:name="_Hlt2165247"/><text:bookmark-end text:name="_Hlt6574583"/><text:bookmark-end text:name="_Hlt7178845"/><text:bookmark-end text:name="_Hlt10194330"/><text:bookmark-end text:name="_Hlt21435400"/><text:bookmark-end text:name="_Hlt22225556"/><text:bookmark-end text:name="_Hlt24640279"/><text:bookmark-end text:name="_Hlt26514197"/><text:bookmark-end text:name="_Hlt28331427"/><text:bookmark-end text:name="_Hlt29820499"/><text:span text:style-name="T109">院</text:span><text:bookmark-end text:name="_Hlt525817934"/><text:bookmark-end text:name="_Hlt529518734"/><text:bookmark-end text:name="_Hlt530057498"/><text:bookmark-end text:name="_Hlt530735556"/><text:bookmark-end text:name="_Hlt532216114"/><text:bookmark-end text:name="_Hlt532542069"/><text:bookmark-end text:name="_Hlt533147842"/><text:bookmark-end text:name="_Hlt4068877"/><text:bookmark-end text:name="_Hlt21435419"/><text:bookmark-end text:name="_Hlt26527226"/><text:bookmark-end text:name="_Hlt29820493"/><text:bookmark-end text:name="_Hlt39825056"/></text:a><text:span text:style-name="T110">（</text:span><text:span text:style-name="T111">0</text:span><text:span text:style-name="T112">案）</text:span><text:span text:style-name="T113">．．．．．</text:span><text:span text:style-name="T114">．．．．．．．．</text:span><text:span text:style-name="T115">．．．．．．</text:span><text:span text:style-name="T116">20</text:span></text:p>
      <text:p text:style-name="P117"><text:span text:style-name="T118">(六)</text:span><text:a xlink:href="#中央研究院2" office:target-frame-name="_top" xlink:show="replace"><text:span text:style-name="T119">中央</text:span><text:bookmark-start text:name="_Hlt40866023"/><text:span text:style-name="T120">研</text:span><text:bookmark-start text:name="_Hlt528828619"/><text:bookmark-start text:name="_Hlt8983573"/><text:bookmark-start text:name="_Hlt38017267"/><text:bookmark-start text:name="_Hlt40866029"/><text:bookmark-start text:name="_Hlt45281654"/><text:bookmark-start text:name="_Hlt45281659"/><text:bookmark-start text:name="_Hlt45283123"/><text:bookmark-end text:name="_Hlt40866023"/><text:span text:style-name="T121">究</text:span><text:bookmark-start text:name="_Hlt525889563"/><text:bookmark-start text:name="_Hlt527105122"/><text:bookmark-start text:name="_Hlt529806996"/><text:bookmark-start text:name="_Hlt5720901"/><text:bookmark-start text:name="_Hlt8983582"/><text:bookmark-start text:name="_Hlt22135892"/><text:bookmark-start text:name="_Hlt40357987"/><text:bookmark-end text:name="_Hlt528828619"/><text:bookmark-end text:name="_Hlt8983573"/><text:bookmark-end text:name="_Hlt38017267"/><text:bookmark-end text:name="_Hlt40866029"/><text:bookmark-end text:name="_Hlt45281654"/><text:bookmark-end text:name="_Hlt45281659"/><text:bookmark-end text:name="_Hlt45283123"/><text:span text:style-name="T122">院</text:span><text:bookmark-end text:name="_Hlt525889563"/><text:bookmark-end text:name="_Hlt527105122"/><text:bookmark-end text:name="_Hlt529806996"/><text:bookmark-end text:name="_Hlt5720901"/><text:bookmark-end text:name="_Hlt8983582"/><text:bookmark-end text:name="_Hlt22135892"/><text:bookmark-end text:name="_Hlt40357987"/></text:a><text:span text:style-name="T123">（0案）</text:span><text:span text:style-name="T124">．．．．．</text:span><text:span text:style-name="T125">．．．．．．．．</text:span><text:span text:style-name="T126">．．．．．．．</text:span><text:span text:style-name="T127">20</text:span></text:p>
      <text:p text:style-name="P128"><text:span text:style-name="T129">(七)</text:span><text:span text:style-name="T130">運動部</text:span><text:span text:style-name="T131">（</text:span><text:span text:style-name="T132">8</text:span><text:span text:style-name="T133">案）</text:span><text:span text:style-name="T134">．．．．．．．．．．．．．．．．．．．．</text:span><text:span text:style-name="T135">20</text:span></text:p>
      <text:p text:style-name="P136"><text:span text:style-name="T137">二、</text:span><text:a xlink:href="#預決算案" office:target-frame-name="_top" xlink:show="replace"><text:span text:style-name="T138">預(決</text:span><text:bookmark-start text:name="_Hlt57967011"/><text:bookmark-start text:name="_Hlt60301834"/><text:span text:style-name="T139">)</text:span><text:bookmark-start text:name="_Hlt45281662"/><text:bookmark-start text:name="_Hlt45281676"/><text:bookmark-start text:name="_Hlt45281680"/><text:bookmark-start text:name="_Hlt59706369"/><text:bookmark-end text:name="_Hlt57967011"/><text:bookmark-end text:name="_Hlt60301834"/><text:span text:style-name="T140">算</text:span><text:bookmark-start text:name="_Hlt40866318"/><text:bookmark-start text:name="_Hlt45281724"/><text:bookmark-start text:name="_Hlt45282988"/><text:bookmark-start text:name="_Hlt45283135"/><text:bookmark-start text:name="_Hlt58571654"/><text:bookmark-end text:name="_Hlt45281662"/><text:bookmark-end text:name="_Hlt45281676"/><text:bookmark-end text:name="_Hlt45281680"/><text:bookmark-end text:name="_Hlt59706369"/><text:span text:style-name="T141">案</text:span><text:bookmark-end text:name="_Hlt40866318"/><text:bookmark-end text:name="_Hlt45281724"/><text:bookmark-end text:name="_Hlt45282988"/><text:bookmark-end text:name="_Hlt45283135"/><text:bookmark-end text:name="_Hlt58571654"/></text:a><text:span text:style-name="T142">（</text:span><text:span text:style-name="T143">5</text:span><text:span text:style-name="T144">案</text:span><text:span text:style-name="T145">）</text:span><text:span text:style-name="T146">．．．．．．．．．．．．．．．．．．．</text:span><text:span text:style-name="T147">．．．．．</text:span><text:span text:style-name="T148">22</text:span></text:p>
      <text:p text:style-name="P149"><text:span text:style-name="T150">(一)</text:span><text:a xlink:href="#預算104" office:target-frame-name="_top" xlink:show="replace"><text:span text:style-name="T151">1</text:span><text:bookmark-start text:name="_Hlt400371528"/><text:bookmark-start text:name="_Hlt408844109"/><text:bookmark-start text:name="_Hlt418522640"/><text:bookmark-start text:name="_Hlt465863759"/><text:bookmark-start text:name="_Hlt482351082"/><text:bookmark-start text:name="_Hlt496258935"/><text:bookmark-start text:name="_Hlt496259016"/><text:bookmark-start text:name="_Hlt500487510"/><text:bookmark-start text:name="_Hlt500487511"/><text:bookmark-start text:name="_Hlt502240805"/><text:bookmark-start text:name="_Hlt502318169"/><text:bookmark-start text:name="_Hlt502318170"/><text:span text:style-name="T152">1</text:span><text:span text:style-name="T153">5</text:span><text:span text:style-name="T154">年</text:span><text:bookmark-start text:name="_Hlt401669707"/><text:bookmark-start text:name="_Hlt402793494"/><text:bookmark-start text:name="_Hlt408844121"/><text:bookmark-start text:name="_Hlt408845795"/><text:bookmark-start text:name="_Hlt431482070"/><text:bookmark-start text:name="_Hlt435190716"/><text:bookmark-start text:name="_Hlt450812475"/><text:bookmark-start text:name="_Hlt451504095"/><text:bookmark-start text:name="_Hlt480988050"/><text:bookmark-start text:name="_Hlt503515439"/><text:bookmark-start text:name="_Hlt503515440"/><text:bookmark-start text:name="_Hlt534731167"/><text:bookmark-start text:name="_Hlt40866135"/><text:bookmark-start text:name="_Hlt40866391"/><text:bookmark-start text:name="_Hlt57727564"/><text:bookmark-start text:name="_Hlt57727565"/><text:bookmark-end text:name="_Hlt400371528"/><text:bookmark-end text:name="_Hlt408844109"/><text:bookmark-end text:name="_Hlt418522640"/><text:bookmark-end text:name="_Hlt465863759"/><text:bookmark-end text:name="_Hlt482351082"/><text:bookmark-end text:name="_Hlt496258935"/><text:bookmark-end text:name="_Hlt496259016"/><text:bookmark-end text:name="_Hlt500487510"/><text:bookmark-end text:name="_Hlt500487511"/><text:bookmark-end text:name="_Hlt502240805"/><text:bookmark-end text:name="_Hlt502318169"/><text:bookmark-end text:name="_Hlt502318170"/><text:span text:style-name="T155">度</text:span><text:bookmark-start text:name="_Hlt409515473"/><text:bookmark-start text:name="_Hlt500850076"/><text:bookmark-start text:name="_Hlt500850077"/><text:bookmark-start text:name="_Hlt502240299"/><text:bookmark-start text:name="_Hlt517439189"/><text:bookmark-start text:name="_Hlt24701874"/><text:bookmark-end text:name="_Hlt401669707"/><text:bookmark-end text:name="_Hlt402793494"/><text:bookmark-end text:name="_Hlt408844121"/><text:bookmark-end text:name="_Hlt408845795"/><text:bookmark-end text:name="_Hlt431482070"/><text:bookmark-end text:name="_Hlt435190716"/><text:bookmark-end text:name="_Hlt450812475"/><text:bookmark-end text:name="_Hlt451504095"/><text:bookmark-end text:name="_Hlt480988050"/><text:bookmark-end text:name="_Hlt503515439"/><text:bookmark-end text:name="_Hlt503515440"/><text:bookmark-end text:name="_Hlt534731167"/><text:bookmark-end text:name="_Hlt40866135"/><text:bookmark-end text:name="_Hlt40866391"/><text:bookmark-end text:name="_Hlt57727564"/><text:bookmark-end text:name="_Hlt57727565"/><text:span text:style-name="T156">中</text:span><text:bookmark-start text:name="_Hlt525909746"/><text:bookmark-start text:name="_Hlt531786125"/><text:bookmark-start text:name="_Hlt28331438"/><text:bookmark-start text:name="_Hlt29200915"/><text:bookmark-end text:name="_Hlt409515473"/><text:bookmark-end text:name="_Hlt500850076"/><text:bookmark-end text:name="_Hlt500850077"/><text:bookmark-end text:name="_Hlt502240299"/><text:bookmark-end text:name="_Hlt517439189"/><text:bookmark-end text:name="_Hlt24701874"/><text:span text:style-name="T157">央</text:span><text:bookmark-start text:name="_Hlt402253059"/><text:bookmark-start text:name="_Hlt402253060"/><text:bookmark-start text:name="_Hlt406506945"/><text:bookmark-start text:name="_Hlt462909825"/><text:bookmark-start text:name="_Hlt495480497"/><text:bookmark-start text:name="_Hlt531180760"/><text:bookmark-start text:name="_Hlt531180761"/><text:bookmark-start text:name="_Hlt21435391"/><text:bookmark-start text:name="_Hlt23254940"/><text:bookmark-start text:name="_Hlt23254941"/><text:bookmark-start text:name="_Hlt24104325"/><text:bookmark-start text:name="_Hlt24104326"/><text:bookmark-start text:name="_Hlt45282993"/><text:bookmark-end text:name="_Hlt525909746"/><text:bookmark-end text:name="_Hlt531786125"/><text:bookmark-end text:name="_Hlt28331438"/><text:bookmark-end text:name="_Hlt29200915"/><text:span text:style-name="T158">政</text:span><text:bookmark-start text:name="_Hlt430590298"/><text:bookmark-start text:name="_Hlt471286326"/><text:bookmark-start text:name="_Hlt471286327"/><text:bookmark-start text:name="_Hlt471289104"/><text:bookmark-start text:name="_Hlt494806963"/><text:bookmark-start text:name="_Hlt494806964"/><text:bookmark-start text:name="_Hlt496258852"/><text:bookmark-start text:name="_Hlt498422782"/><text:bookmark-start text:name="_Hlt499281538"/><text:bookmark-start text:name="_Hlt499281539"/><text:bookmark-start text:name="_Hlt513477029"/><text:bookmark-start text:name="_Hlt513477030"/><text:bookmark-start text:name="_Hlt525812927"/><text:bookmark-start text:name="_Hlt528252298"/><text:bookmark-start text:name="_Hlt532374951"/><text:bookmark-start text:name="_Hlt5194781"/><text:bookmark-start text:name="_Hlt6579728"/><text:bookmark-start text:name="_Hlt59706390"/><text:bookmark-end text:name="_Hlt402253059"/><text:bookmark-end text:name="_Hlt402253060"/><text:bookmark-end text:name="_Hlt406506945"/><text:bookmark-end text:name="_Hlt462909825"/><text:bookmark-end text:name="_Hlt495480497"/><text:bookmark-end text:name="_Hlt531180760"/><text:bookmark-end text:name="_Hlt531180761"/><text:bookmark-end text:name="_Hlt21435391"/><text:bookmark-end text:name="_Hlt23254940"/><text:bookmark-end text:name="_Hlt23254941"/><text:bookmark-end text:name="_Hlt24104325"/><text:bookmark-end text:name="_Hlt24104326"/><text:bookmark-end text:name="_Hlt45282993"/><text:span text:style-name="T159">府</text:span><text:bookmark-start text:name="_Hlt400370822"/><text:bookmark-start text:name="_Hlt400371644"/><text:bookmark-start text:name="_Hlt450310240"/><text:bookmark-start text:name="_Hlt499648426"/><text:bookmark-start text:name="_Hlt499648427"/><text:bookmark-start text:name="_Hlt499735915"/><text:bookmark-start text:name="_Hlt499735916"/><text:bookmark-start text:name="_Hlt499887985"/><text:bookmark-start text:name="_Hlt499887986"/><text:bookmark-start text:name="_Hlt500234570"/><text:bookmark-start text:name="_Hlt500234571"/><text:bookmark-start text:name="_Hlt500234713"/><text:bookmark-start text:name="_Hlt501098145"/><text:bookmark-start text:name="_Hlt501098146"/><text:bookmark-start text:name="_Hlt529534794"/><text:bookmark-start text:name="_Hlt530736627"/><text:bookmark-start text:name="_Hlt23432809"/><text:bookmark-start text:name="_Hlt27120872"/><text:bookmark-end text:name="_Hlt430590298"/><text:bookmark-end text:name="_Hlt471286326"/><text:bookmark-end text:name="_Hlt471286327"/><text:bookmark-end text:name="_Hlt471289104"/><text:bookmark-end text:name="_Hlt494806963"/><text:bookmark-end text:name="_Hlt494806964"/><text:bookmark-end text:name="_Hlt496258852"/><text:bookmark-end text:name="_Hlt498422782"/><text:bookmark-end text:name="_Hlt499281538"/><text:bookmark-end text:name="_Hlt499281539"/><text:bookmark-end text:name="_Hlt513477029"/><text:bookmark-end text:name="_Hlt513477030"/><text:bookmark-end text:name="_Hlt525812927"/><text:bookmark-end text:name="_Hlt528252298"/><text:bookmark-end text:name="_Hlt532374951"/><text:bookmark-end text:name="_Hlt5194781"/><text:bookmark-end text:name="_Hlt6579728"/><text:bookmark-end text:name="_Hlt59706390"/><text:span text:style-name="T160">總</text:span><text:bookmark-start text:name="_Hlt430338568"/><text:bookmark-start text:name="_Hlt497137237"/><text:bookmark-start text:name="_Hlt497467031"/><text:bookmark-start text:name="_Hlt497467032"/><text:bookmark-start text:name="_Hlt499032755"/><text:bookmark-start text:name="_Hlt499032756"/><text:bookmark-start text:name="_Hlt516240826"/><text:bookmark-start text:name="_Hlt516240827"/><text:bookmark-start text:name="_Hlt533089180"/><text:bookmark-start text:name="_Hlt22218202"/><text:bookmark-start text:name="_Hlt22218203"/><text:bookmark-start text:name="_Hlt23416051"/><text:bookmark-start text:name="_Hlt23416052"/><text:bookmark-start text:name="_Hlt40866062"/><text:bookmark-end text:name="_Hlt400370822"/><text:bookmark-end text:name="_Hlt400371644"/><text:bookmark-end text:name="_Hlt450310240"/><text:bookmark-end text:name="_Hlt499648426"/><text:bookmark-end text:name="_Hlt499648427"/><text:bookmark-end text:name="_Hlt499735915"/><text:bookmark-end text:name="_Hlt499735916"/><text:bookmark-end text:name="_Hlt499887985"/><text:bookmark-end text:name="_Hlt499887986"/><text:bookmark-end text:name="_Hlt500234570"/><text:bookmark-end text:name="_Hlt500234571"/><text:bookmark-end text:name="_Hlt500234713"/><text:bookmark-end text:name="_Hlt501098145"/><text:bookmark-end text:name="_Hlt501098146"/><text:bookmark-end text:name="_Hlt529534794"/><text:bookmark-end text:name="_Hlt530736627"/><text:bookmark-end text:name="_Hlt23432809"/><text:bookmark-end text:name="_Hlt27120872"/><text:span text:style-name="T161">預</text:span><text:bookmark-start text:name="_Hlt431482618"/><text:bookmark-start text:name="_Hlt445799605"/><text:bookmark-start text:name="_Hlt462905919"/><text:bookmark-start text:name="_Hlt462905920"/><text:bookmark-start text:name="_Hlt482084568"/><text:bookmark-start text:name="_Hlt482084569"/><text:bookmark-start text:name="_Hlt498347597"/><text:bookmark-start text:name="_Hlt498347598"/><text:bookmark-start text:name="_Hlt502671582"/><text:bookmark-start text:name="_Hlt502671583"/><text:bookmark-start text:name="_Hlt515349945"/><text:bookmark-start text:name="_Hlt527723375"/><text:bookmark-start text:name="_Hlt527723376"/><text:bookmark-start text:name="_Hlt533755850"/><text:bookmark-start text:name="_Hlt2165259"/><text:bookmark-start text:name="_Hlt3534138"/><text:bookmark-start text:name="_Hlt7178851"/><text:bookmark-start text:name="_Hlt22225563"/><text:bookmark-end text:name="_Hlt430338568"/><text:bookmark-end text:name="_Hlt497137237"/><text:bookmark-end text:name="_Hlt497467031"/><text:bookmark-end text:name="_Hlt497467032"/><text:bookmark-end text:name="_Hlt499032755"/><text:bookmark-end text:name="_Hlt499032756"/><text:bookmark-end text:name="_Hlt516240826"/><text:bookmark-end text:name="_Hlt516240827"/><text:bookmark-end text:name="_Hlt533089180"/><text:bookmark-end text:name="_Hlt22218202"/><text:bookmark-end text:name="_Hlt22218203"/><text:bookmark-end text:name="_Hlt23416051"/><text:bookmark-end text:name="_Hlt23416052"/><text:bookmark-end text:name="_Hlt40866062"/><text:span text:style-name="T162">算</text:span><text:bookmark-start text:name="_Hlt401669496"/><text:bookmark-start text:name="_Hlt528828525"/><text:bookmark-start text:name="_Hlt529801396"/><text:bookmark-start text:name="_Hlt529801397"/><text:bookmark-start text:name="_Hlt532542073"/><text:bookmark-start text:name="_Hlt10194337"/><text:bookmark-start text:name="_Hlt21079124"/><text:bookmark-start text:name="_Hlt23432777"/><text:bookmark-start text:name="_Hlt25846468"/><text:bookmark-end text:name="_Hlt431482618"/><text:bookmark-end text:name="_Hlt445799605"/><text:bookmark-end text:name="_Hlt462905919"/><text:bookmark-end text:name="_Hlt462905920"/><text:bookmark-end text:name="_Hlt482084568"/><text:bookmark-end text:name="_Hlt482084569"/><text:bookmark-end text:name="_Hlt498347597"/><text:bookmark-end text:name="_Hlt498347598"/><text:bookmark-end text:name="_Hlt502671582"/><text:bookmark-end text:name="_Hlt502671583"/><text:bookmark-end text:name="_Hlt515349945"/><text:bookmark-end text:name="_Hlt527723375"/><text:bookmark-end text:name="_Hlt527723376"/><text:bookmark-end text:name="_Hlt533755850"/><text:bookmark-end text:name="_Hlt2165259"/><text:bookmark-end text:name="_Hlt3534138"/><text:bookmark-end text:name="_Hlt7178851"/><text:bookmark-end text:name="_Hlt22225563"/><text:span text:style-name="T163">案</text:span><text:bookmark-start text:name="_Hlt467230890"/><text:bookmark-start text:name="_Hlt497999350"/><text:bookmark-start text:name="_Hlt497999351"/><text:bookmark-start text:name="_Hlt508354532"/><text:bookmark-start text:name="_Hlt508354533"/><text:bookmark-start text:name="_Hlt512594822"/><text:bookmark-start text:name="_Hlt526850392"/><text:bookmark-start text:name="_Hlt528307852"/><text:bookmark-start text:name="_Hlt531271014"/><text:bookmark-start text:name="_Hlt533756431"/><text:bookmark-start text:name="_Hlt533756432"/><text:bookmark-start text:name="_Hlt5720893"/><text:bookmark-start text:name="_Hlt22889358"/><text:bookmark-start text:name="_Hlt24640288"/><text:bookmark-start text:name="_Hlt24979179"/><text:bookmark-start text:name="_Hlt26527235"/><text:bookmark-end text:name="_Hlt401669496"/><text:bookmark-end text:name="_Hlt528828525"/><text:bookmark-end text:name="_Hlt529801396"/><text:bookmark-end text:name="_Hlt529801397"/><text:bookmark-end text:name="_Hlt532542073"/><text:bookmark-end text:name="_Hlt10194337"/><text:bookmark-end text:name="_Hlt21079124"/><text:bookmark-end text:name="_Hlt23432777"/><text:bookmark-end text:name="_Hlt25846468"/><text:span text:style-name="T164">(</text:span><text:bookmark-start text:name="_Hlt453768989"/><text:bookmark-start text:name="_Hlt21435427"/><text:bookmark-start text:name="_Hlt25318446"/><text:bookmark-end text:name="_Hlt467230890"/><text:bookmark-end text:name="_Hlt497999350"/><text:bookmark-end text:name="_Hlt497999351"/><text:bookmark-end text:name="_Hlt508354532"/><text:bookmark-end text:name="_Hlt508354533"/><text:bookmark-end text:name="_Hlt512594822"/><text:bookmark-end text:name="_Hlt526850392"/><text:bookmark-end text:name="_Hlt528307852"/><text:bookmark-end text:name="_Hlt531271014"/><text:bookmark-end text:name="_Hlt533756431"/><text:bookmark-end text:name="_Hlt533756432"/><text:bookmark-end text:name="_Hlt5720893"/><text:bookmark-end text:name="_Hlt22889358"/><text:bookmark-end text:name="_Hlt24640288"/><text:bookmark-end text:name="_Hlt24979179"/><text:bookmark-end text:name="_Hlt26527235"/><text:span text:style-name="T165">含</text:span><text:bookmark-start text:name="_Hlt416363214"/><text:bookmark-start text:name="_Hlt469062914"/><text:bookmark-start text:name="_Hlt469062915"/><text:bookmark-start text:name="_Hlt533147968"/><text:bookmark-start text:name="_Hlt2928342"/><text:bookmark-start text:name="_Hlt5953328"/><text:bookmark-start text:name="_Hlt25318647"/><text:bookmark-start text:name="_Hlt45281713"/><text:bookmark-start text:name="_Hlt56078204"/><text:bookmark-start text:name="_Hlt57966763"/><text:bookmark-start text:name="_Hlt57966764"/><text:bookmark-end text:name="_Hlt453768989"/><text:bookmark-end text:name="_Hlt21435427"/><text:bookmark-end text:name="_Hlt25318446"/><text:span text:style-name="T166">附</text:span><text:bookmark-start text:name="_Hlt480988084"/><text:bookmark-start text:name="_Hlt500234587"/><text:bookmark-start text:name="_Hlt528827285"/><text:bookmark-start text:name="_Hlt528828631"/><text:bookmark-start text:name="_Hlt7773185"/><text:bookmark-start text:name="_Hlt55552090"/><text:bookmark-end text:name="_Hlt416363214"/><text:bookmark-end text:name="_Hlt469062914"/><text:bookmark-end text:name="_Hlt469062915"/><text:bookmark-end text:name="_Hlt533147968"/><text:bookmark-end text:name="_Hlt2928342"/><text:bookmark-end text:name="_Hlt5953328"/><text:bookmark-end text:name="_Hlt25318647"/><text:bookmark-end text:name="_Hlt45281713"/><text:bookmark-end text:name="_Hlt56078204"/><text:bookmark-end text:name="_Hlt57966763"/><text:bookmark-end text:name="_Hlt57966764"/><text:span text:style-name="T167">屬</text:span><text:bookmark-start text:name="_Hlt534187539"/><text:bookmark-start text:name="_Hlt5954874"/><text:bookmark-end text:name="_Hlt480988084"/><text:bookmark-end text:name="_Hlt500234587"/><text:bookmark-end text:name="_Hlt528827285"/><text:bookmark-end text:name="_Hlt528828631"/><text:bookmark-end text:name="_Hlt7773185"/><text:bookmark-end text:name="_Hlt55552090"/><text:span text:style-name="T168">單</text:span><text:bookmark-start text:name="_Hlt431540552"/><text:bookmark-start text:name="_Hlt480988099"/><text:bookmark-start text:name="_Hlt496255680"/><text:bookmark-start text:name="_Hlt516240832"/><text:bookmark-start text:name="_Hlt533147850"/><text:bookmark-start text:name="_Hlt534959942"/><text:bookmark-start text:name="_Hlt56077993"/><text:bookmark-start text:name="_Hlt56077994"/><text:bookmark-end text:name="_Hlt534187539"/><text:bookmark-end text:name="_Hlt5954874"/><text:span text:style-name="T169">位</text:span><text:bookmark-start text:name="_Hlt449012569"/><text:bookmark-start text:name="_Hlt496878798"/><text:bookmark-start text:name="_Hlt511396824"/><text:bookmark-start text:name="_Hlt511396825"/><text:bookmark-start text:name="_Hlt529801490"/><text:bookmark-start text:name="_Hlt533429046"/><text:bookmark-start text:name="_Hlt533429047"/><text:bookmark-start text:name="_Hlt4684950"/><text:bookmark-start text:name="_Hlt6574596"/><text:bookmark-start text:name="_Hlt20317613"/><text:bookmark-start text:name="_Hlt20317614"/><text:bookmark-start text:name="_Hlt24979291"/><text:bookmark-start text:name="_Hlt55552718"/><text:bookmark-end text:name="_Hlt431540552"/><text:bookmark-end text:name="_Hlt480988099"/><text:bookmark-end text:name="_Hlt496255680"/><text:bookmark-end text:name="_Hlt516240832"/><text:bookmark-end text:name="_Hlt533147850"/><text:bookmark-end text:name="_Hlt534959942"/><text:bookmark-end text:name="_Hlt56077993"/><text:bookmark-end text:name="_Hlt56077994"/><text:span text:style-name="T170">預</text:span><text:bookmark-start text:name="_Hlt503184574"/><text:bookmark-start text:name="_Hlt503184575"/><text:bookmark-start text:name="_Hlt22135969"/><text:bookmark-end text:name="_Hlt449012569"/><text:bookmark-end text:name="_Hlt496878798"/><text:bookmark-end text:name="_Hlt511396824"/><text:bookmark-end text:name="_Hlt511396825"/><text:bookmark-end text:name="_Hlt529801490"/><text:bookmark-end text:name="_Hlt533429046"/><text:bookmark-end text:name="_Hlt533429047"/><text:bookmark-end text:name="_Hlt4684950"/><text:bookmark-end text:name="_Hlt6574596"/><text:bookmark-end text:name="_Hlt20317613"/><text:bookmark-end text:name="_Hlt20317614"/><text:bookmark-end text:name="_Hlt24979291"/><text:bookmark-end text:name="_Hlt55552718"/><text:span text:style-name="T171">算</text:span><text:bookmark-start text:name="_Hlt59706379"/><text:bookmark-end text:name="_Hlt503184574"/><text:bookmark-end text:name="_Hlt503184575"/><text:bookmark-end text:name="_Hlt22135969"/><text:span text:style-name="T172">)</text:span><text:bookmark-end text:name="_Hlt59706379"/></text:a><text:span text:style-name="T173"><text:s/></text:span><text:span text:style-name="T174">（</text:span><text:span text:style-name="T175">2</text:span><text:span text:style-name="T176">案）</text:span><text:span text:style-name="T177">．</text:span><text:span text:style-name="T178">．．．．．．．</text:span><text:span text:style-name="T179">22</text:span></text:p>
      <text:p text:style-name="P180"><text:span text:style-name="T181">(二)</text:span><text:a xlink:href="#行政法人預決算案" office:target-frame-name="_top" xlink:show="replace"><text:span text:style-name="T182">行政</text:span><text:bookmark-start text:name="_Hlt514411113"/><text:bookmark-start text:name="_Hlt21435431"/><text:span text:style-name="T183">法</text:span><text:bookmark-start text:name="_Hlt45282996"/><text:bookmark-end text:name="_Hlt514411113"/><text:bookmark-end text:name="_Hlt21435431"/><text:span text:style-name="T184">人</text:span><text:bookmark-start text:name="_Hlt496259019"/><text:bookmark-start text:name="_Hlt499648431"/><text:bookmark-start text:name="_Hlt512594815"/><text:bookmark-start text:name="_Hlt514410964"/><text:bookmark-start text:name="_Hlt525889570"/><text:bookmark-start text:name="_Hlt5194789"/><text:bookmark-start text:name="_Hlt22889348"/><text:bookmark-start text:name="_Hlt24701895"/><text:bookmark-start text:name="_Hlt45283144"/><text:bookmark-start text:name="_Hlt58571679"/><text:bookmark-end text:name="_Hlt45282996"/><text:span text:style-name="T185">預</text:span><text:bookmark-start text:name="_Hlt496258939"/><text:bookmark-start text:name="_Hlt497137242"/><text:bookmark-start text:name="_Hlt503515452"/><text:bookmark-start text:name="_Hlt513794636"/><text:bookmark-start text:name="_Hlt529518744"/><text:bookmark-start text:name="_Hlt7179013"/><text:bookmark-start text:name="_Hlt24024194"/><text:bookmark-start text:name="_Hlt29200921"/><text:bookmark-start text:name="_Hlt35607980"/><text:bookmark-start text:name="_Hlt35607981"/><text:bookmark-start text:name="_Hlt38017280"/><text:bookmark-start text:name="_Hlt45281697"/><text:bookmark-start text:name="_Hlt59706399"/><text:bookmark-end text:name="_Hlt496259019"/><text:bookmark-end text:name="_Hlt499648431"/><text:bookmark-end text:name="_Hlt512594815"/><text:bookmark-end text:name="_Hlt514410964"/><text:bookmark-end text:name="_Hlt525889570"/><text:bookmark-end text:name="_Hlt5194789"/><text:bookmark-end text:name="_Hlt22889348"/><text:bookmark-end text:name="_Hlt24701895"/><text:bookmark-end text:name="_Hlt45283144"/><text:bookmark-end text:name="_Hlt58571679"/><text:span text:style-name="T186">決</text:span><text:bookmark-start text:name="_Hlt496260828"/><text:bookmark-start text:name="_Hlt496878810"/><text:bookmark-start text:name="_Hlt497467046"/><text:bookmark-start text:name="_Hlt498079229"/><text:bookmark-start text:name="_Hlt499303185"/><text:bookmark-start text:name="_Hlt511916025"/><text:bookmark-start text:name="_Hlt511985177"/><text:bookmark-start text:name="_Hlt512585938"/><text:bookmark-start text:name="_Hlt513450824"/><text:bookmark-start text:name="_Hlt525815057"/><text:bookmark-start text:name="_Hlt527104911"/><text:bookmark-start text:name="_Hlt527640772"/><text:bookmark-start text:name="_Hlt531271020"/><text:bookmark-start text:name="_Hlt2928352"/><text:bookmark-start text:name="_Hlt5720888"/><text:bookmark-start text:name="_Hlt7178863"/><text:bookmark-start text:name="_Hlt22225209"/><text:bookmark-start text:name="_Hlt23432814"/><text:bookmark-start text:name="_Hlt25676960"/><text:bookmark-start text:name="_Hlt26514205"/><text:bookmark-start text:name="_Hlt26527243"/><text:bookmark-start text:name="_Hlt40866405"/><text:bookmark-start text:name="_Hlt56078118"/><text:bookmark-start text:name="_Hlt60301359"/><text:bookmark-start text:name="_Hlt60301360"/><text:bookmark-end text:name="_Hlt496258939"/><text:bookmark-end text:name="_Hlt497137242"/><text:bookmark-end text:name="_Hlt503515452"/><text:bookmark-end text:name="_Hlt513794636"/><text:bookmark-end text:name="_Hlt529518744"/><text:bookmark-end text:name="_Hlt7179013"/><text:bookmark-end text:name="_Hlt24024194"/><text:bookmark-end text:name="_Hlt29200921"/><text:bookmark-end text:name="_Hlt35607980"/><text:bookmark-end text:name="_Hlt35607981"/><text:bookmark-end text:name="_Hlt38017280"/><text:bookmark-end text:name="_Hlt45281697"/><text:bookmark-end text:name="_Hlt59706399"/><text:span text:style-name="T187">算</text:span><text:bookmark-start text:name="_Hlt499887990"/><text:bookmark-start text:name="_Hlt500497958"/><text:bookmark-start text:name="_Hlt501098155"/><text:bookmark-start text:name="_Hlt501725376"/><text:bookmark-start text:name="_Hlt502318176"/><text:bookmark-start text:name="_Hlt511985251"/><text:bookmark-start text:name="_Hlt20318297"/><text:bookmark-start text:name="_Hlt24701879"/><text:bookmark-start text:name="_Hlt39825068"/><text:bookmark-end text:name="_Hlt496260828"/><text:bookmark-end text:name="_Hlt496878810"/><text:bookmark-end text:name="_Hlt497467046"/><text:bookmark-end text:name="_Hlt498079229"/><text:bookmark-end text:name="_Hlt499303185"/><text:bookmark-end text:name="_Hlt511916025"/><text:bookmark-end text:name="_Hlt511985177"/><text:bookmark-end text:name="_Hlt512585938"/><text:bookmark-end text:name="_Hlt513450824"/><text:bookmark-end text:name="_Hlt525815057"/><text:bookmark-end text:name="_Hlt527104911"/><text:bookmark-end text:name="_Hlt527640772"/><text:bookmark-end text:name="_Hlt531271020"/><text:bookmark-end text:name="_Hlt2928352"/><text:bookmark-end text:name="_Hlt5720888"/><text:bookmark-end text:name="_Hlt7178863"/><text:bookmark-end text:name="_Hlt22225209"/><text:bookmark-end text:name="_Hlt23432814"/><text:bookmark-end text:name="_Hlt25676960"/><text:bookmark-end text:name="_Hlt26514205"/><text:bookmark-end text:name="_Hlt26527243"/><text:bookmark-end text:name="_Hlt40866405"/><text:bookmark-end text:name="_Hlt56078118"/><text:bookmark-end text:name="_Hlt60301359"/><text:bookmark-end text:name="_Hlt60301360"/><text:span text:style-name="T188">案</text:span><text:bookmark-end text:name="_Hlt499887990"/><text:bookmark-end text:name="_Hlt500497958"/><text:bookmark-end text:name="_Hlt501098155"/><text:bookmark-end text:name="_Hlt501725376"/><text:bookmark-end text:name="_Hlt502318176"/><text:bookmark-end text:name="_Hlt511985251"/><text:bookmark-end text:name="_Hlt20318297"/><text:bookmark-end text:name="_Hlt24701879"/><text:bookmark-end text:name="_Hlt39825068"/></text:a><text:span text:style-name="T189">（</text:span><text:span text:style-name="T190">3</text:span><text:span text:style-name="T191">案）</text:span><text:span text:style-name="T192">．．．．．．．．．．．．</text:span><text:span text:style-name="T193">．．．．．．．．<text:s/></text:span><text:span text:style-name="T194">2</text:span><text:span text:style-name="T195">6</text:span></text:p>
      <text:p text:style-name="P196"><text:bookmark-start text:name="_Hlt431482411"/><text:span text:style-name="T197">(三)</text:span><text:a xlink:href="#捐助之財團法人" office:target-frame-name="_top" xlink:show="replace"><text:span text:style-name="T198">財</text:span><text:bookmark-start text:name="_Hlt280103233"/><text:bookmark-start text:name="_Hlt283042257"/><text:bookmark-start text:name="_Hlt306612879"/><text:bookmark-start text:name="_Hlt372887536"/><text:bookmark-start text:name="_Hlt377373315"/><text:bookmark-start text:name="_Hlt377651468"/><text:bookmark-start text:name="_Hlt400369854"/><text:bookmark-start text:name="_Hlt401669589"/><text:span text:style-name="T199">團</text:span><text:bookmark-start text:name="_Hlt255564438"/><text:bookmark-start text:name="_Hlt255567936"/><text:bookmark-start text:name="_Hlt260749544"/><text:bookmark-start text:name="_Hlt263064966"/><text:bookmark-start text:name="_Hlt273710985"/><text:bookmark-start text:name="_Hlt273711011"/><text:bookmark-start text:name="_Hlt282164346"/><text:bookmark-start text:name="_Hlt282164347"/><text:bookmark-start text:name="_Hlt282171717"/><text:bookmark-start text:name="_Hlt282698513"/><text:bookmark-start text:name="_Hlt286130024"/><text:bookmark-start text:name="_Hlt286130025"/><text:bookmark-start text:name="_Hlt289323843"/><text:bookmark-start text:name="_Hlt293578579"/><text:bookmark-start text:name="_Hlt293578984"/><text:bookmark-start text:name="_Hlt310587089"/><text:bookmark-start text:name="_Hlt317491240"/><text:bookmark-start text:name="_Hlt317491241"/><text:bookmark-start text:name="_Hlt317491740"/><text:bookmark-start text:name="_Hlt322674116"/><text:bookmark-start text:name="_Hlt322954918"/><text:bookmark-start text:name="_Hlt323905374"/><text:bookmark-start text:name="_Hlt324517563"/><text:bookmark-start text:name="_Hlt325046894"/><text:bookmark-start text:name="_Hlt325111308"/><text:bookmark-start text:name="_Hlt325720887"/><text:bookmark-start text:name="_Hlt325720888"/><text:bookmark-start text:name="_Hlt326314915"/><text:bookmark-start text:name="_Hlt326933276"/><text:bookmark-start text:name="_Hlt326933371"/><text:bookmark-start text:name="_Hlt326933451"/><text:bookmark-start text:name="_Hlt337821767"/><text:bookmark-start text:name="_Hlt337821774"/><text:bookmark-start text:name="_Hlt340842046"/><text:bookmark-start text:name="_Hlt340842047"/><text:bookmark-start text:name="_Hlt351020557"/><text:bookmark-start text:name="_Hlt356293917"/><text:bookmark-start text:name="_Hlt356832928"/><text:bookmark-start text:name="_Hlt357415093"/><text:bookmark-start text:name="_Hlt357499342"/><text:bookmark-start text:name="_Hlt371699470"/><text:bookmark-start text:name="_Hlt372887522"/><text:bookmark-start text:name="_Hlt401234963"/><text:bookmark-start text:name="_Hlt402255915"/><text:bookmark-start text:name="_Hlt423097375"/><text:bookmark-start text:name="_Hlt423097376"/><text:bookmark-start text:name="_Hlt453768857"/><text:bookmark-start text:name="_Hlt454354469"/><text:bookmark-start text:name="_Hlt468710681"/><text:bookmark-start text:name="_Hlt471286337"/><text:bookmark-start text:name="_Hlt40866411"/><text:bookmark-end text:name="_Hlt280103233"/><text:bookmark-end text:name="_Hlt283042257"/><text:bookmark-end text:name="_Hlt306612879"/><text:bookmark-end text:name="_Hlt372887536"/><text:bookmark-end text:name="_Hlt377373315"/><text:bookmark-end text:name="_Hlt377651468"/><text:bookmark-end text:name="_Hlt400369854"/><text:bookmark-end text:name="_Hlt401669589"/><text:span text:style-name="T200">法</text:span><text:bookmark-start text:name="_Hlt256151259"/><text:bookmark-start text:name="_Hlt256151445"/><text:bookmark-start text:name="_Hlt256151546"/><text:bookmark-start text:name="_Hlt257099989"/><text:bookmark-start text:name="_Hlt257101468"/><text:bookmark-start text:name="_Hlt257125475"/><text:bookmark-start text:name="_Hlt262477998"/><text:bookmark-start text:name="_Hlt263064933"/><text:bookmark-start text:name="_Hlt263064934"/><text:bookmark-start text:name="_Hlt263065046"/><text:bookmark-start text:name="_Hlt263065060"/><text:bookmark-start text:name="_Hlt273090180"/><text:bookmark-start text:name="_Hlt273711003"/><text:bookmark-start text:name="_Hlt274320706"/><text:bookmark-start text:name="_Hlt274927280"/><text:bookmark-start text:name="_Hlt274927289"/><text:bookmark-start text:name="_Hlt277140951"/><text:bookmark-start text:name="_Hlt277595243"/><text:bookmark-start text:name="_Hlt277758562"/><text:bookmark-start text:name="_Hlt277758726"/><text:bookmark-start text:name="_Hlt280103103"/><text:bookmark-start text:name="_Hlt280362226"/><text:bookmark-start text:name="_Hlt280968792"/><text:bookmark-start text:name="_Hlt282094429"/><text:bookmark-start text:name="_Hlt282094693"/><text:bookmark-start text:name="_Hlt282698464"/><text:bookmark-start text:name="_Hlt286323491"/><text:bookmark-start text:name="_Hlt287950962"/><text:bookmark-start text:name="_Hlt289355145"/><text:bookmark-start text:name="_Hlt290025560"/><text:bookmark-start text:name="_Hlt290025561"/><text:bookmark-start text:name="_Hlt290047110"/><text:bookmark-start text:name="_Hlt293330376"/><text:bookmark-start text:name="_Hlt293578626"/><text:bookmark-start text:name="_Hlt295392088"/><text:bookmark-start text:name="_Hlt295392089"/><text:bookmark-start text:name="_Hlt306613145"/><text:bookmark-start text:name="_Hlt307842013"/><text:bookmark-start text:name="_Hlt308698288"/><text:bookmark-start text:name="_Hlt310588939"/><text:bookmark-start text:name="_Hlt316570178"/><text:bookmark-start text:name="_Hlt317491394"/><text:bookmark-start text:name="_Hlt317491434"/><text:bookmark-start text:name="_Hlt317491556"/><text:bookmark-start text:name="_Hlt319504690"/><text:bookmark-start text:name="_Hlt321987536"/><text:bookmark-start text:name="_Hlt322954937"/><text:bookmark-start text:name="_Hlt323905422"/><text:bookmark-start text:name="_Hlt324517372"/><text:bookmark-start text:name="_Hlt325046942"/><text:bookmark-start text:name="_Hlt325046980"/><text:bookmark-start text:name="_Hlt325111163"/><text:bookmark-start text:name="_Hlt326589359"/><text:bookmark-start text:name="_Hlt326933331"/><text:bookmark-start text:name="_Hlt337216514"/><text:bookmark-start text:name="_Hlt337814311"/><text:bookmark-start text:name="_Hlt337814312"/><text:bookmark-start text:name="_Hlt337816328"/><text:bookmark-start text:name="_Hlt337819978"/><text:bookmark-start text:name="_Hlt337820536"/><text:bookmark-start text:name="_Hlt339877784"/><text:bookmark-start text:name="_Hlt340842502"/><text:bookmark-start text:name="_Hlt340846208"/><text:bookmark-start text:name="_Hlt341430642"/><text:bookmark-start text:name="_Hlt349900860"/><text:bookmark-start text:name="_Hlt350330254"/><text:bookmark-start text:name="_Hlt355080368"/><text:bookmark-start text:name="_Hlt357499426"/><text:bookmark-start text:name="_Hlt358708903"/><text:bookmark-start text:name="_Hlt377651054"/><text:bookmark-start text:name="_Hlt377651055"/><text:bookmark-start text:name="_Hlt377651124"/><text:bookmark-start text:name="_Hlt377716046"/><text:bookmark-start text:name="_Hlt385256258"/><text:bookmark-start text:name="_Hlt388344678"/><text:bookmark-start text:name="_Hlt390871046"/><text:bookmark-start text:name="_Hlt390871047"/><text:bookmark-start text:name="_Hlt404849317"/><text:bookmark-start text:name="_Hlt430960623"/><text:bookmark-start text:name="_Hlt438024225"/><text:bookmark-start text:name="_Hlt470511959"/><text:bookmark-start text:name="_Hlt496259024"/><text:bookmark-start text:name="_Hlt12611446"/><text:bookmark-start text:name="_Hlt21078908"/><text:bookmark-start text:name="_Hlt21078909"/><text:bookmark-start text:name="_Hlt29200928"/><text:bookmark-start text:name="_Hlt45281699"/><text:bookmark-end text:name="_Hlt255564438"/><text:bookmark-end text:name="_Hlt255567936"/><text:bookmark-end text:name="_Hlt260749544"/><text:bookmark-end text:name="_Hlt263064966"/><text:bookmark-end text:name="_Hlt273710985"/><text:bookmark-end text:name="_Hlt273711011"/><text:bookmark-end text:name="_Hlt282164346"/><text:bookmark-end text:name="_Hlt282164347"/><text:bookmark-end text:name="_Hlt282171717"/><text:bookmark-end text:name="_Hlt282698513"/><text:bookmark-end text:name="_Hlt286130024"/><text:bookmark-end text:name="_Hlt286130025"/><text:bookmark-end text:name="_Hlt289323843"/><text:bookmark-end text:name="_Hlt293578579"/><text:bookmark-end text:name="_Hlt293578984"/><text:bookmark-end text:name="_Hlt310587089"/><text:bookmark-end text:name="_Hlt317491240"/><text:bookmark-end text:name="_Hlt317491241"/><text:bookmark-end text:name="_Hlt317491740"/><text:bookmark-end text:name="_Hlt322674116"/><text:bookmark-end text:name="_Hlt322954918"/><text:bookmark-end text:name="_Hlt323905374"/><text:bookmark-end text:name="_Hlt324517563"/><text:bookmark-end text:name="_Hlt325046894"/><text:bookmark-end text:name="_Hlt325111308"/><text:bookmark-end text:name="_Hlt325720887"/><text:bookmark-end text:name="_Hlt325720888"/><text:bookmark-end text:name="_Hlt326314915"/><text:bookmark-end text:name="_Hlt326933276"/><text:bookmark-end text:name="_Hlt326933371"/><text:bookmark-end text:name="_Hlt326933451"/><text:bookmark-end text:name="_Hlt337821767"/><text:bookmark-end text:name="_Hlt337821774"/><text:bookmark-end text:name="_Hlt340842046"/><text:bookmark-end text:name="_Hlt340842047"/><text:bookmark-end text:name="_Hlt351020557"/><text:bookmark-end text:name="_Hlt356293917"/><text:bookmark-end text:name="_Hlt356832928"/><text:bookmark-end text:name="_Hlt357415093"/><text:bookmark-end text:name="_Hlt357499342"/><text:bookmark-end text:name="_Hlt371699470"/><text:bookmark-end text:name="_Hlt372887522"/><text:bookmark-end text:name="_Hlt401234963"/><text:bookmark-end text:name="_Hlt402255915"/><text:bookmark-end text:name="_Hlt423097375"/><text:bookmark-end text:name="_Hlt423097376"/><text:bookmark-end text:name="_Hlt453768857"/><text:bookmark-end text:name="_Hlt454354469"/><text:bookmark-end text:name="_Hlt468710681"/><text:bookmark-end text:name="_Hlt471286337"/><text:bookmark-end text:name="_Hlt40866411"/><text:span text:style-name="T201">人</text:span><text:bookmark-start text:name="_Hlt255564446"/><text:bookmark-start text:name="_Hlt255567699"/><text:bookmark-start text:name="_Hlt257101544"/><text:bookmark-start text:name="_Hlt262477819"/><text:bookmark-start text:name="_Hlt273711833"/><text:bookmark-start text:name="_Hlt275530503"/><text:bookmark-start text:name="_Hlt277758667"/><text:bookmark-start text:name="_Hlt277758703"/><text:bookmark-start text:name="_Hlt277758755"/><text:bookmark-start text:name="_Hlt281903447"/><text:bookmark-start text:name="_Hlt282094370"/><text:bookmark-start text:name="_Hlt282094398"/><text:bookmark-start text:name="_Hlt282094465"/><text:bookmark-start text:name="_Hlt282179343"/><text:bookmark-start text:name="_Hlt282179362"/><text:bookmark-start text:name="_Hlt283108616"/><text:bookmark-start text:name="_Hlt287944421"/><text:bookmark-start text:name="_Hlt287950829"/><text:bookmark-start text:name="_Hlt290025654"/><text:bookmark-start text:name="_Hlt293578963"/><text:bookmark-start text:name="_Hlt294858973"/><text:bookmark-start text:name="_Hlt294858974"/><text:bookmark-start text:name="_Hlt294874050"/><text:bookmark-start text:name="_Hlt306612932"/><text:bookmark-start text:name="_Hlt309744250"/><text:bookmark-start text:name="_Hlt310589007"/><text:bookmark-start text:name="_Hlt310589189"/><text:bookmark-start text:name="_Hlt317491440"/><text:bookmark-start text:name="_Hlt317491842"/><text:bookmark-start text:name="_Hlt317496695"/><text:bookmark-start text:name="_Hlt319504643"/><text:bookmark-start text:name="_Hlt319504895"/><text:bookmark-start text:name="_Hlt321987401"/><text:bookmark-start text:name="_Hlt321987402"/><text:bookmark-start text:name="_Hlt321987608"/><text:bookmark-start text:name="_Hlt322082618"/><text:bookmark-start text:name="_Hlt322674214"/><text:bookmark-start text:name="_Hlt322954851"/><text:bookmark-start text:name="_Hlt322955063"/><text:bookmark-start text:name="_Hlt327883006"/><text:bookmark-start text:name="_Hlt327883007"/><text:bookmark-start text:name="_Hlt335741660"/><text:bookmark-start text:name="_Hlt337819948"/><text:bookmark-start text:name="_Hlt337820452"/><text:bookmark-start text:name="_Hlt337820547"/><text:bookmark-start text:name="_Hlt337821368"/><text:bookmark-start text:name="_Hlt337821780"/><text:bookmark-start text:name="_Hlt339014012"/><text:bookmark-start text:name="_Hlt339877771"/><text:bookmark-start text:name="_Hlt340846260"/><text:bookmark-start text:name="_Hlt345401892"/><text:bookmark-start text:name="_Hlt345401914"/><text:bookmark-start text:name="_Hlt377713939"/><text:bookmark-start text:name="_Hlt377713940"/><text:bookmark-start text:name="_Hlt377714017"/><text:bookmark-start text:name="_Hlt387063345"/><text:bookmark-start text:name="_Hlt389045603"/><text:bookmark-start text:name="_Hlt390174261"/><text:bookmark-start text:name="_Hlt400368987"/><text:bookmark-start text:name="_Hlt400370675"/><text:bookmark-start text:name="_Hlt401235504"/><text:bookmark-start text:name="_Hlt439232497"/><text:bookmark-start text:name="_Hlt462301967"/><text:bookmark-start text:name="_Hlt462301968"/><text:bookmark-start text:name="_Hlt462933223"/><text:bookmark-start text:name="_Hlt462997551"/><text:bookmark-start text:name="_Hlt462997552"/><text:bookmark-start text:name="_Hlt496258942"/><text:bookmark-start text:name="_Hlt496258957"/><text:bookmark-start text:name="_Hlt496260837"/><text:bookmark-start text:name="_Hlt499648469"/><text:bookmark-start text:name="_Hlt502240303"/><text:bookmark-start text:name="_Hlt511985245"/><text:bookmark-start text:name="_Hlt530736642"/><text:bookmark-start text:name="_Hlt533755866"/><text:bookmark-start text:name="_Hlt1997023"/><text:bookmark-start text:name="_Hlt23432821"/><text:bookmark-start text:name="_Hlt24024206"/><text:bookmark-start text:name="_Hlt24701889"/><text:bookmark-start text:name="_Hlt26514211"/><text:bookmark-start text:name="_Hlt27120878"/><text:bookmark-start text:name="_Hlt29820521"/><text:bookmark-end text:name="_Hlt256151259"/><text:bookmark-end text:name="_Hlt256151445"/><text:bookmark-end text:name="_Hlt256151546"/><text:bookmark-end text:name="_Hlt257099989"/><text:bookmark-end text:name="_Hlt257101468"/><text:bookmark-end text:name="_Hlt257125475"/><text:bookmark-end text:name="_Hlt262477998"/><text:bookmark-end text:name="_Hlt263064933"/><text:bookmark-end text:name="_Hlt263064934"/><text:bookmark-end text:name="_Hlt263065046"/><text:bookmark-end text:name="_Hlt263065060"/><text:bookmark-end text:name="_Hlt273090180"/><text:bookmark-end text:name="_Hlt273711003"/><text:bookmark-end text:name="_Hlt274320706"/><text:bookmark-end text:name="_Hlt274927280"/><text:bookmark-end text:name="_Hlt274927289"/><text:bookmark-end text:name="_Hlt277140951"/><text:bookmark-end text:name="_Hlt277595243"/><text:bookmark-end text:name="_Hlt277758562"/><text:bookmark-end text:name="_Hlt277758726"/><text:bookmark-end text:name="_Hlt280103103"/><text:bookmark-end text:name="_Hlt280362226"/><text:bookmark-end text:name="_Hlt280968792"/><text:bookmark-end text:name="_Hlt282094429"/><text:bookmark-end text:name="_Hlt282094693"/><text:bookmark-end text:name="_Hlt282698464"/><text:bookmark-end text:name="_Hlt286323491"/><text:bookmark-end text:name="_Hlt287950962"/><text:bookmark-end text:name="_Hlt289355145"/><text:bookmark-end text:name="_Hlt290025560"/><text:bookmark-end text:name="_Hlt290025561"/><text:bookmark-end text:name="_Hlt290047110"/><text:bookmark-end text:name="_Hlt293330376"/><text:bookmark-end text:name="_Hlt293578626"/><text:bookmark-end text:name="_Hlt295392088"/><text:bookmark-end text:name="_Hlt295392089"/><text:bookmark-end text:name="_Hlt306613145"/><text:bookmark-end text:name="_Hlt307842013"/><text:bookmark-end text:name="_Hlt308698288"/><text:bookmark-end text:name="_Hlt310588939"/><text:bookmark-end text:name="_Hlt316570178"/><text:bookmark-end text:name="_Hlt317491394"/><text:bookmark-end text:name="_Hlt317491434"/><text:bookmark-end text:name="_Hlt317491556"/><text:bookmark-end text:name="_Hlt319504690"/><text:bookmark-end text:name="_Hlt321987536"/><text:bookmark-end text:name="_Hlt322954937"/><text:bookmark-end text:name="_Hlt323905422"/><text:bookmark-end text:name="_Hlt324517372"/><text:bookmark-end text:name="_Hlt325046942"/><text:bookmark-end text:name="_Hlt325046980"/><text:bookmark-end text:name="_Hlt325111163"/><text:bookmark-end text:name="_Hlt326589359"/><text:bookmark-end text:name="_Hlt326933331"/><text:bookmark-end text:name="_Hlt337216514"/><text:bookmark-end text:name="_Hlt337814311"/><text:bookmark-end text:name="_Hlt337814312"/><text:bookmark-end text:name="_Hlt337816328"/><text:bookmark-end text:name="_Hlt337819978"/><text:bookmark-end text:name="_Hlt337820536"/><text:bookmark-end text:name="_Hlt339877784"/><text:bookmark-end text:name="_Hlt340842502"/><text:bookmark-end text:name="_Hlt340846208"/><text:bookmark-end text:name="_Hlt341430642"/><text:bookmark-end text:name="_Hlt349900860"/><text:bookmark-end text:name="_Hlt350330254"/><text:bookmark-end text:name="_Hlt355080368"/><text:bookmark-end text:name="_Hlt357499426"/><text:bookmark-end text:name="_Hlt358708903"/><text:bookmark-end text:name="_Hlt377651054"/><text:bookmark-end text:name="_Hlt377651055"/><text:bookmark-end text:name="_Hlt377651124"/><text:bookmark-end text:name="_Hlt377716046"/><text:bookmark-end text:name="_Hlt385256258"/><text:bookmark-end text:name="_Hlt388344678"/><text:bookmark-end text:name="_Hlt390871046"/><text:bookmark-end text:name="_Hlt390871047"/><text:bookmark-end text:name="_Hlt404849317"/><text:bookmark-end text:name="_Hlt430960623"/><text:bookmark-end text:name="_Hlt438024225"/><text:bookmark-end text:name="_Hlt470511959"/><text:bookmark-end text:name="_Hlt496259024"/><text:bookmark-end text:name="_Hlt12611446"/><text:bookmark-end text:name="_Hlt21078908"/><text:bookmark-end text:name="_Hlt21078909"/><text:bookmark-end text:name="_Hlt29200928"/><text:bookmark-end text:name="_Hlt45281699"/><text:span text:style-name="T202">預</text:span><text:bookmark-start text:name="_Hlt275530455"/><text:bookmark-start text:name="_Hlt282094552"/><text:bookmark-start text:name="_Hlt282179374"/><text:bookmark-start text:name="_Hlt283108603"/><text:bookmark-start text:name="_Hlt283108604"/><text:bookmark-start text:name="_Hlt283821423"/><text:bookmark-start text:name="_Hlt288221984"/><text:bookmark-start text:name="_Hlt316569982"/><text:bookmark-start text:name="_Hlt316569983"/><text:bookmark-start text:name="_Hlt321987620"/><text:bookmark-start text:name="_Hlt322082628"/><text:bookmark-start text:name="_Hlt322954953"/><text:bookmark-start text:name="_Hlt337208588"/><text:bookmark-start text:name="_Hlt337208589"/><text:bookmark-start text:name="_Hlt337216681"/><text:bookmark-start text:name="_Hlt337820664"/><text:bookmark-start text:name="_Hlt343253188"/><text:bookmark-start text:name="_Hlt352678411"/><text:bookmark-start text:name="_Hlt352678412"/><text:bookmark-start text:name="_Hlt353894664"/><text:bookmark-start text:name="_Hlt353894665"/><text:bookmark-start text:name="_Hlt377651517"/><text:bookmark-start text:name="_Hlt382397364"/><text:bookmark-start text:name="_Hlt386207200"/><text:bookmark-start text:name="_Hlt396395659"/><text:bookmark-start text:name="_Hlt400370600"/><text:bookmark-start text:name="_Hlt401667811"/><text:bookmark-start text:name="_Hlt406506929"/><text:bookmark-start text:name="_Hlt423335329"/><text:bookmark-start text:name="_Hlt423335330"/><text:bookmark-start text:name="_Hlt430959647"/><text:bookmark-start text:name="_Hlt444264948"/><text:bookmark-start text:name="_Hlt447196900"/><text:bookmark-start text:name="_Hlt447196901"/><text:bookmark-start text:name="_Hlt447200063"/><text:bookmark-start text:name="_Hlt452042117"/><text:bookmark-start text:name="_Hlt460599037"/><text:bookmark-start text:name="_Hlt465235205"/><text:bookmark-start text:name="_Hlt471289150"/><text:bookmark-start text:name="_Hlt481745352"/><text:bookmark-start text:name="_Hlt482351136"/><text:bookmark-start text:name="_Hlt485818312"/><text:bookmark-start text:name="_Hlt496258823"/><text:bookmark-start text:name="_Hlt497467159"/><text:bookmark-start text:name="_Hlt499887995"/><text:bookmark-start text:name="_Hlt501098164"/><text:bookmark-start text:name="_Hlt516240841"/><text:bookmark-start text:name="_Hlt527104936"/><text:bookmark-start text:name="_Hlt527723693"/><text:bookmark-start text:name="_Hlt531271030"/><text:bookmark-start text:name="_Hlt531786404"/><text:bookmark-start text:name="_Hlt533147975"/><text:bookmark-start text:name="_Hlt1996899"/><text:bookmark-start text:name="_Hlt4490867"/><text:bookmark-start text:name="_Hlt4490868"/><text:bookmark-start text:name="_Hlt5194800"/><text:bookmark-start text:name="_Hlt7178869"/><text:bookmark-start text:name="_Hlt8983607"/><text:bookmark-start text:name="_Hlt21435450"/><text:bookmark-start text:name="_Hlt26527254"/><text:bookmark-start text:name="_Hlt35607994"/><text:bookmark-end text:name="_Hlt255564446"/><text:bookmark-end text:name="_Hlt255567699"/><text:bookmark-end text:name="_Hlt257101544"/><text:bookmark-end text:name="_Hlt262477819"/><text:bookmark-end text:name="_Hlt273711833"/><text:bookmark-end text:name="_Hlt275530503"/><text:bookmark-end text:name="_Hlt277758667"/><text:bookmark-end text:name="_Hlt277758703"/><text:bookmark-end text:name="_Hlt277758755"/><text:bookmark-end text:name="_Hlt281903447"/><text:bookmark-end text:name="_Hlt282094370"/><text:bookmark-end text:name="_Hlt282094398"/><text:bookmark-end text:name="_Hlt282094465"/><text:bookmark-end text:name="_Hlt282179343"/><text:bookmark-end text:name="_Hlt282179362"/><text:bookmark-end text:name="_Hlt283108616"/><text:bookmark-end text:name="_Hlt287944421"/><text:bookmark-end text:name="_Hlt287950829"/><text:bookmark-end text:name="_Hlt290025654"/><text:bookmark-end text:name="_Hlt293578963"/><text:bookmark-end text:name="_Hlt294858973"/><text:bookmark-end text:name="_Hlt294858974"/><text:bookmark-end text:name="_Hlt294874050"/><text:bookmark-end text:name="_Hlt306612932"/><text:bookmark-end text:name="_Hlt309744250"/><text:bookmark-end text:name="_Hlt310589007"/><text:bookmark-end text:name="_Hlt310589189"/><text:bookmark-end text:name="_Hlt317491440"/><text:bookmark-end text:name="_Hlt317491842"/><text:bookmark-end text:name="_Hlt317496695"/><text:bookmark-end text:name="_Hlt319504643"/><text:bookmark-end text:name="_Hlt319504895"/><text:bookmark-end text:name="_Hlt321987401"/><text:bookmark-end text:name="_Hlt321987402"/><text:bookmark-end text:name="_Hlt321987608"/><text:bookmark-end text:name="_Hlt322082618"/><text:bookmark-end text:name="_Hlt322674214"/><text:bookmark-end text:name="_Hlt322954851"/><text:bookmark-end text:name="_Hlt322955063"/><text:bookmark-end text:name="_Hlt327883006"/><text:bookmark-end text:name="_Hlt327883007"/><text:bookmark-end text:name="_Hlt335741660"/><text:bookmark-end text:name="_Hlt337819948"/><text:bookmark-end text:name="_Hlt337820452"/><text:bookmark-end text:name="_Hlt337820547"/><text:bookmark-end text:name="_Hlt337821368"/><text:bookmark-end text:name="_Hlt337821780"/><text:bookmark-end text:name="_Hlt339014012"/><text:bookmark-end text:name="_Hlt339877771"/><text:bookmark-end text:name="_Hlt340846260"/><text:bookmark-end text:name="_Hlt345401892"/><text:bookmark-end text:name="_Hlt345401914"/><text:bookmark-end text:name="_Hlt377713939"/><text:bookmark-end text:name="_Hlt377713940"/><text:bookmark-end text:name="_Hlt377714017"/><text:bookmark-end text:name="_Hlt387063345"/><text:bookmark-end text:name="_Hlt389045603"/><text:bookmark-end text:name="_Hlt390174261"/><text:bookmark-end text:name="_Hlt400368987"/><text:bookmark-end text:name="_Hlt400370675"/><text:bookmark-end text:name="_Hlt401235504"/><text:bookmark-end text:name="_Hlt439232497"/><text:bookmark-end text:name="_Hlt462301967"/><text:bookmark-end text:name="_Hlt462301968"/><text:bookmark-end text:name="_Hlt462933223"/><text:bookmark-end text:name="_Hlt462997551"/><text:bookmark-end text:name="_Hlt462997552"/><text:bookmark-end text:name="_Hlt496258942"/><text:bookmark-end text:name="_Hlt496258957"/><text:bookmark-end text:name="_Hlt496260837"/><text:bookmark-end text:name="_Hlt499648469"/><text:bookmark-end text:name="_Hlt502240303"/><text:bookmark-end text:name="_Hlt511985245"/><text:bookmark-end text:name="_Hlt530736642"/><text:bookmark-end text:name="_Hlt533755866"/><text:bookmark-end text:name="_Hlt1997023"/><text:bookmark-end text:name="_Hlt23432821"/><text:bookmark-end text:name="_Hlt24024206"/><text:bookmark-end text:name="_Hlt24701889"/><text:bookmark-end text:name="_Hlt26514211"/><text:bookmark-end text:name="_Hlt27120878"/><text:bookmark-end text:name="_Hlt29820521"/><text:span text:style-name="T203">決</text:span><text:bookmark-start text:name="_Hlt277758521"/><text:bookmark-start text:name="_Hlt277758522"/><text:bookmark-start text:name="_Hlt283108636"/><text:bookmark-start text:name="_Hlt283821411"/><text:bookmark-start text:name="_Hlt349900084"/><text:bookmark-start text:name="_Hlt382316405"/><text:bookmark-start text:name="_Hlt382396521"/><text:bookmark-start text:name="_Hlt385318048"/><text:bookmark-start text:name="_Hlt385950513"/><text:bookmark-start text:name="_Hlt388344613"/><text:bookmark-start text:name="_Hlt408844099"/><text:bookmark-start text:name="_Hlt453768976"/><text:bookmark-start text:name="_Hlt454978609"/><text:bookmark-start text:name="_Hlt462906307"/><text:bookmark-start text:name="_Hlt463426075"/><text:bookmark-start text:name="_Hlt463426076"/><text:bookmark-start text:name="_Hlt479932259"/><text:bookmark-start text:name="_Hlt480988056"/><text:bookmark-start text:name="_Hlt490820242"/><text:bookmark-start text:name="_Hlt495052119"/><text:bookmark-start text:name="_Hlt495480550"/><text:bookmark-start text:name="_Hlt495480954"/><text:bookmark-start text:name="_Hlt496256885"/><text:bookmark-start text:name="_Hlt496878830"/><text:bookmark-start text:name="_Hlt499303192"/><text:bookmark-start text:name="_Hlt500256627"/><text:bookmark-start text:name="_Hlt500256628"/><text:bookmark-start text:name="_Hlt502671722"/><text:bookmark-start text:name="_Hlt511916032"/><text:bookmark-start text:name="_Hlt511998794"/><text:bookmark-start text:name="_Hlt511998795"/><text:bookmark-start text:name="_Hlt512594809"/><text:bookmark-start text:name="_Hlt514410975"/><text:bookmark-start text:name="_Hlt527723674"/><text:bookmark-start text:name="_Hlt527734442"/><text:bookmark-start text:name="_Hlt528252308"/><text:bookmark-start text:name="_Hlt528828644"/><text:bookmark-start text:name="_Hlt528828653"/><text:bookmark-start text:name="_Hlt528828677"/><text:bookmark-start text:name="_Hlt533756582"/><text:bookmark-start text:name="_Hlt24990884"/><text:bookmark-start text:name="_Hlt45282999"/><text:bookmark-start text:name="_Hlt59706412"/><text:bookmark-end text:name="_Hlt275530455"/><text:bookmark-end text:name="_Hlt282094552"/><text:bookmark-end text:name="_Hlt282179374"/><text:bookmark-end text:name="_Hlt283108603"/><text:bookmark-end text:name="_Hlt283108604"/><text:bookmark-end text:name="_Hlt283821423"/><text:bookmark-end text:name="_Hlt288221984"/><text:bookmark-end text:name="_Hlt316569982"/><text:bookmark-end text:name="_Hlt316569983"/><text:bookmark-end text:name="_Hlt321987620"/><text:bookmark-end text:name="_Hlt322082628"/><text:bookmark-end text:name="_Hlt322954953"/><text:bookmark-end text:name="_Hlt337208588"/><text:bookmark-end text:name="_Hlt337208589"/><text:bookmark-end text:name="_Hlt337216681"/><text:bookmark-end text:name="_Hlt337820664"/><text:bookmark-end text:name="_Hlt343253188"/><text:bookmark-end text:name="_Hlt352678411"/><text:bookmark-end text:name="_Hlt352678412"/><text:bookmark-end text:name="_Hlt353894664"/><text:bookmark-end text:name="_Hlt353894665"/><text:bookmark-end text:name="_Hlt377651517"/><text:bookmark-end text:name="_Hlt382397364"/><text:bookmark-end text:name="_Hlt386207200"/><text:bookmark-end text:name="_Hlt396395659"/><text:bookmark-end text:name="_Hlt400370600"/><text:bookmark-end text:name="_Hlt401667811"/><text:bookmark-end text:name="_Hlt406506929"/><text:bookmark-end text:name="_Hlt423335329"/><text:bookmark-end text:name="_Hlt423335330"/><text:bookmark-end text:name="_Hlt430959647"/><text:bookmark-end text:name="_Hlt444264948"/><text:bookmark-end text:name="_Hlt447196900"/><text:bookmark-end text:name="_Hlt447196901"/><text:bookmark-end text:name="_Hlt447200063"/><text:bookmark-end text:name="_Hlt452042117"/><text:bookmark-end text:name="_Hlt460599037"/><text:bookmark-end text:name="_Hlt465235205"/><text:bookmark-end text:name="_Hlt471289150"/><text:bookmark-end text:name="_Hlt481745352"/><text:bookmark-end text:name="_Hlt482351136"/><text:bookmark-end text:name="_Hlt485818312"/><text:bookmark-end text:name="_Hlt496258823"/><text:bookmark-end text:name="_Hlt497467159"/><text:bookmark-end text:name="_Hlt499887995"/><text:bookmark-end text:name="_Hlt501098164"/><text:bookmark-end text:name="_Hlt516240841"/><text:bookmark-end text:name="_Hlt527104936"/><text:bookmark-end text:name="_Hlt527723693"/><text:bookmark-end text:name="_Hlt531271030"/><text:bookmark-end text:name="_Hlt531786404"/><text:bookmark-end text:name="_Hlt533147975"/><text:bookmark-end text:name="_Hlt1996899"/><text:bookmark-end text:name="_Hlt4490867"/><text:bookmark-end text:name="_Hlt4490868"/><text:bookmark-end text:name="_Hlt5194800"/><text:bookmark-end text:name="_Hlt7178869"/><text:bookmark-end text:name="_Hlt8983607"/><text:bookmark-end text:name="_Hlt21435450"/><text:bookmark-end text:name="_Hlt26527254"/><text:bookmark-end text:name="_Hlt35607994"/><text:span text:style-name="T204">算</text:span><text:bookmark-start text:name="_Hlt287341643"/><text:bookmark-start text:name="_Hlt294874068"/><text:bookmark-start text:name="_Hlt322690079"/><text:bookmark-start text:name="_Hlt368572807"/><text:bookmark-start text:name="_Hlt368572808"/><text:bookmark-start text:name="_Hlt382316373"/><text:bookmark-start text:name="_Hlt385256178"/><text:bookmark-start text:name="_Hlt385950906"/><text:bookmark-start text:name="_Hlt387925087"/><text:bookmark-start text:name="_Hlt387925088"/><text:bookmark-start text:name="_Hlt388344492"/><text:bookmark-start text:name="_Hlt399750602"/><text:bookmark-start text:name="_Hlt424718098"/><text:bookmark-start text:name="_Hlt450310248"/><text:bookmark-start text:name="_Hlt462906004"/><text:bookmark-start text:name="_Hlt468710673"/><text:bookmark-start text:name="_Hlt480988064"/><text:bookmark-start text:name="_Hlt482351087"/><text:bookmark-start text:name="_Hlt508354544"/><text:bookmark-start text:name="_Hlt511999078"/><text:bookmark-start text:name="_Hlt512585942"/><text:bookmark-start text:name="_Hlt513794643"/><text:bookmark-start text:name="_Hlt528307862"/><text:bookmark-start text:name="_Hlt531786419"/><text:bookmark-start text:name="_Hlt5720881"/><text:bookmark-start text:name="_Hlt5953340"/><text:bookmark-start text:name="_Hlt7179002"/><text:bookmark-start text:name="_Hlt21435438"/><text:bookmark-start text:name="_Hlt22135985"/><text:bookmark-start text:name="_Hlt22225204"/><text:bookmark-start text:name="_Hlt24701908"/><text:bookmark-start text:name="_Hlt26526806"/><text:bookmark-start text:name="_Hlt27141330"/><text:bookmark-start text:name="_Hlt27141331"/><text:bookmark-start text:name="_Hlt28331454"/><text:bookmark-start text:name="_Hlt29280874"/><text:bookmark-start text:name="_Hlt37146342"/><text:bookmark-start text:name="_Hlt37405248"/><text:bookmark-start text:name="_Hlt39825082"/><text:bookmark-start text:name="_Hlt45283155"/><text:bookmark-start text:name="_Hlt56078229"/><text:bookmark-start text:name="_Hlt60647223"/><text:bookmark-end text:name="_Hlt277758521"/><text:bookmark-end text:name="_Hlt277758522"/><text:bookmark-end text:name="_Hlt283108636"/><text:bookmark-end text:name="_Hlt283821411"/><text:bookmark-end text:name="_Hlt349900084"/><text:bookmark-end text:name="_Hlt382316405"/><text:bookmark-end text:name="_Hlt382396521"/><text:bookmark-end text:name="_Hlt385318048"/><text:bookmark-end text:name="_Hlt385950513"/><text:bookmark-end text:name="_Hlt388344613"/><text:bookmark-end text:name="_Hlt408844099"/><text:bookmark-end text:name="_Hlt453768976"/><text:bookmark-end text:name="_Hlt454978609"/><text:bookmark-end text:name="_Hlt462906307"/><text:bookmark-end text:name="_Hlt463426075"/><text:bookmark-end text:name="_Hlt463426076"/><text:bookmark-end text:name="_Hlt479932259"/><text:bookmark-end text:name="_Hlt480988056"/><text:bookmark-end text:name="_Hlt490820242"/><text:bookmark-end text:name="_Hlt495052119"/><text:bookmark-end text:name="_Hlt495480550"/><text:bookmark-end text:name="_Hlt495480954"/><text:bookmark-end text:name="_Hlt496256885"/><text:bookmark-end text:name="_Hlt496878830"/><text:bookmark-end text:name="_Hlt499303192"/><text:bookmark-end text:name="_Hlt500256627"/><text:bookmark-end text:name="_Hlt500256628"/><text:bookmark-end text:name="_Hlt502671722"/><text:bookmark-end text:name="_Hlt511916032"/><text:bookmark-end text:name="_Hlt511998794"/><text:bookmark-end text:name="_Hlt511998795"/><text:bookmark-end text:name="_Hlt512594809"/><text:bookmark-end text:name="_Hlt514410975"/><text:bookmark-end text:name="_Hlt527723674"/><text:bookmark-end text:name="_Hlt527734442"/><text:bookmark-end text:name="_Hlt528252308"/><text:bookmark-end text:name="_Hlt528828644"/><text:bookmark-end text:name="_Hlt528828653"/><text:bookmark-end text:name="_Hlt528828677"/><text:bookmark-end text:name="_Hlt533756582"/><text:bookmark-end text:name="_Hlt24990884"/><text:bookmark-end text:name="_Hlt45282999"/><text:bookmark-end text:name="_Hlt59706412"/><text:span text:style-name="T205">案</text:span><text:bookmark-end text:name="_Hlt287341643"/><text:bookmark-end text:name="_Hlt294874068"/><text:bookmark-end text:name="_Hlt322690079"/><text:bookmark-end text:name="_Hlt368572807"/><text:bookmark-end text:name="_Hlt368572808"/><text:bookmark-end text:name="_Hlt382316373"/><text:bookmark-end text:name="_Hlt385256178"/><text:bookmark-end text:name="_Hlt385950906"/><text:bookmark-end text:name="_Hlt387925087"/><text:bookmark-end text:name="_Hlt387925088"/><text:bookmark-end text:name="_Hlt388344492"/><text:bookmark-end text:name="_Hlt399750602"/><text:bookmark-end text:name="_Hlt424718098"/><text:bookmark-end text:name="_Hlt450310248"/><text:bookmark-end text:name="_Hlt462906004"/><text:bookmark-end text:name="_Hlt468710673"/><text:bookmark-end text:name="_Hlt480988064"/><text:bookmark-end text:name="_Hlt482351087"/><text:bookmark-end text:name="_Hlt508354544"/><text:bookmark-end text:name="_Hlt511999078"/><text:bookmark-end text:name="_Hlt512585942"/><text:bookmark-end text:name="_Hlt513794643"/><text:bookmark-end text:name="_Hlt528307862"/><text:bookmark-end text:name="_Hlt531786419"/><text:bookmark-end text:name="_Hlt5720881"/><text:bookmark-end text:name="_Hlt5953340"/><text:bookmark-end text:name="_Hlt7179002"/><text:bookmark-end text:name="_Hlt21435438"/><text:bookmark-end text:name="_Hlt22135985"/><text:bookmark-end text:name="_Hlt22225204"/><text:bookmark-end text:name="_Hlt24701908"/><text:bookmark-end text:name="_Hlt26526806"/><text:bookmark-end text:name="_Hlt27141330"/><text:bookmark-end text:name="_Hlt27141331"/><text:bookmark-end text:name="_Hlt28331454"/><text:bookmark-end text:name="_Hlt29280874"/><text:bookmark-end text:name="_Hlt37146342"/><text:bookmark-end text:name="_Hlt37405248"/><text:bookmark-end text:name="_Hlt39825082"/><text:bookmark-end text:name="_Hlt45283155"/><text:bookmark-end text:name="_Hlt56078229"/><text:bookmark-end text:name="_Hlt60647223"/></text:a><text:bookmark-end text:name="_Hlt431482411"/><text:span text:style-name="T206">（</text:span><text:span text:style-name="T207">0</text:span><text:span text:style-name="T208">案）</text:span><text:span text:style-name="T209">．．．．．．．．．．</text:span><text:span text:style-name="T210">．．．．．．．．</text:span><text:span text:style-name="T211">2</text:span><text:span text:style-name="T212">7</text:span></text:p>
      <text:p text:style-name="P213"><text:span text:style-name="T214">(四)</text:span><text:a xlink:href="#預算凍結案" office:target-frame-name="_top" xlink:show="replace"><text:span text:style-name="T215">預</text:span><text:bookmark-start text:name="_Hlt385256243"/><text:span text:style-name="T216">算</text:span><text:bookmark-start text:name="_Hlt385252602"/><text:bookmark-end text:name="_Hlt385256243"/><text:span text:style-name="T217">凍</text:span><text:bookmark-start text:name="_Hlt385252289"/><text:bookmark-start text:name="_Hlt385318037"/><text:bookmark-start text:name="_Hlt385950523"/><text:bookmark-start text:name="_Hlt385950760"/><text:bookmark-start text:name="_Hlt385950913"/><text:bookmark-start text:name="_Hlt386702020"/><text:bookmark-start text:name="_Hlt386702676"/><text:bookmark-start text:name="_Hlt40866417"/><text:bookmark-start text:name="_Hlt45281731"/><text:bookmark-end text:name="_Hlt385252602"/><text:span text:style-name="T218">結</text:span><text:bookmark-start text:name="_Hlt45283001"/><text:bookmark-end text:name="_Hlt385252289"/><text:bookmark-end text:name="_Hlt385318037"/><text:bookmark-end text:name="_Hlt385950523"/><text:bookmark-end text:name="_Hlt385950760"/><text:bookmark-end text:name="_Hlt385950913"/><text:bookmark-end text:name="_Hlt386702020"/><text:bookmark-end text:name="_Hlt386702676"/><text:bookmark-end text:name="_Hlt40866417"/><text:bookmark-end text:name="_Hlt45281731"/><text:span text:style-name="T219">案</text:span><text:bookmark-end text:name="_Hlt45283001"/></text:a><text:span text:style-name="T220">（</text:span><text:span text:style-name="T221">0</text:span><text:span text:style-name="T222">案）</text:span><text:span text:style-name="T223">．．．．．．．．．．．</text:span><text:span text:style-name="T224">．．．</text:span><text:span text:style-name="T225">．</text:span><text:span text:style-name="T226">．．．．</text:span><text:span text:style-name="T227">．．．</text:span><text:span text:style-name="T228">2</text:span><text:span text:style-name="T229">8</text:span></text:p>
      <text:p text:style-name="P230"><text:span text:style-name="T231">1</text:span><text:span text:style-name="T232">、</text:span><text:bookmark-start text:name="_Hlt466903244"/><text:bookmark-start text:name="_Hlt466903245"/><text:a xlink:href="#教育部" office:target-frame-name="_top" xlink:show="replace"><text:span text:style-name="T233">教</text:span><text:bookmark-start text:name="_Hlt414027922"/><text:bookmark-start text:name="_Hlt415215931"/><text:bookmark-start text:name="_Hlt418858502"/><text:bookmark-start text:name="_Hlt418858503"/><text:bookmark-start text:name="_Hlt446663135"/><text:bookmark-start text:name="_Hlt447198851"/><text:bookmark-start text:name="_Hlt466641751"/><text:bookmark-start text:name="_Hlt471825144"/><text:bookmark-start text:name="_Hlt471825145"/><text:bookmark-start text:name="_Hlt485224931"/><text:bookmark-start text:name="_Hlt496258953"/><text:bookmark-start text:name="_Hlt525812909"/><text:bookmark-start text:name="_Hlt525812910"/><text:bookmark-start text:name="_Hlt526850416"/><text:bookmark-start text:name="_Hlt527640782"/><text:bookmark-start text:name="_Hlt528307869"/><text:bookmark-start text:name="_Hlt528828664"/><text:bookmark-start text:name="_Hlt529518753"/><text:bookmark-start text:name="_Hlt531786411"/><text:bookmark-start text:name="_Hlt534731182"/><text:bookmark-start text:name="_Hlt2928362"/><text:bookmark-start text:name="_Hlt6574589"/><text:bookmark-start text:name="_Hlt7178876"/><text:bookmark-start text:name="_Hlt12611450"/><text:bookmark-start text:name="_Hlt22889391"/><text:bookmark-start text:name="_Hlt24024221"/><text:bookmark-start text:name="_Hlt26514222"/><text:bookmark-start text:name="_Hlt28331469"/><text:bookmark-start text:name="_Hlt29280930"/><text:bookmark-start text:name="_Hlt37146354"/><text:span text:style-name="T234">育</text:span><text:bookmark-start text:name="_Hlt416957450"/><text:bookmark-start text:name="_Hlt416957451"/><text:bookmark-start text:name="_Hlt418152083"/><text:bookmark-start text:name="_Hlt418152319"/><text:bookmark-start text:name="_Hlt445798158"/><text:bookmark-start text:name="_Hlt445798159"/><text:bookmark-start text:name="_Hlt447805228"/><text:bookmark-start text:name="_Hlt479681200"/><text:bookmark-start text:name="_Hlt479681201"/><text:bookmark-start text:name="_Hlt479931552"/><text:bookmark-start text:name="_Hlt479932579"/><text:bookmark-start text:name="_Hlt480278293"/><text:bookmark-start text:name="_Hlt497833259"/><text:bookmark-start text:name="_Hlt497833260"/><text:bookmark-start text:name="_Hlt497833276"/><text:bookmark-start text:name="_Hlt498444417"/><text:bookmark-start text:name="_Hlt514933699"/><text:bookmark-start text:name="_Hlt514933700"/><text:bookmark-start text:name="_Hlt525813441"/><text:bookmark-start text:name="_Hlt525813517"/><text:bookmark-start text:name="_Hlt525815068"/><text:bookmark-start text:name="_Hlt525817963"/><text:bookmark-start text:name="_Hlt525889580"/><text:bookmark-start text:name="_Hlt527723613"/><text:bookmark-start text:name="_Hlt528252312"/><text:bookmark-start text:name="_Hlt530736647"/><text:bookmark-start text:name="_Hlt530736658"/><text:bookmark-start text:name="_Hlt531271036"/><text:bookmark-start text:name="_Hlt532555534"/><text:bookmark-start text:name="_Hlt532555535"/><text:bookmark-start text:name="_Hlt533147982"/><text:bookmark-start text:name="_Hlt533755870"/><text:bookmark-start text:name="_Hlt534959963"/><text:bookmark-start text:name="_Hlt2165269"/><text:bookmark-start text:name="_Hlt3534152"/><text:bookmark-start text:name="_Hlt4684992"/><text:bookmark-start text:name="_Hlt5194805"/><text:bookmark-start text:name="_Hlt5720502"/><text:bookmark-start text:name="_Hlt5720503"/><text:bookmark-start text:name="_Hlt5720870"/><text:bookmark-start text:name="_Hlt5720911"/><text:bookmark-start text:name="_Hlt5953347"/><text:bookmark-start text:name="_Hlt5954977"/><text:bookmark-start text:name="_Hlt5954984"/><text:bookmark-start text:name="_Hlt5955070"/><text:bookmark-start text:name="_Hlt6574610"/><text:bookmark-start text:name="_Hlt7773199"/><text:bookmark-start text:name="_Hlt9341607"/><text:bookmark-start text:name="_Hlt9587543"/><text:bookmark-start text:name="_Hlt9587544"/><text:bookmark-start text:name="_Hlt10194349"/><text:bookmark-start text:name="_Hlt10194354"/><text:bookmark-start text:name="_Hlt10212643"/><text:bookmark-start text:name="_Hlt10212644"/><text:bookmark-start text:name="_Hlt10212688"/><text:bookmark-start text:name="_Hlt21079004"/><text:bookmark-start text:name="_Hlt21435461"/><text:bookmark-start text:name="_Hlt21435474"/><text:bookmark-start text:name="_Hlt22135993"/><text:bookmark-start text:name="_Hlt22225576"/><text:bookmark-start text:name="_Hlt23432827"/><text:bookmark-start text:name="_Hlt24708567"/><text:bookmark-start text:name="_Hlt24708568"/><text:bookmark-start text:name="_Hlt24990890"/><text:bookmark-start text:name="_Hlt25248089"/><text:bookmark-start text:name="_Hlt25248090"/><text:bookmark-start text:name="_Hlt25318664"/><text:bookmark-start text:name="_Hlt25676972"/><text:bookmark-start text:name="_Hlt26527265"/><text:bookmark-start text:name="_Hlt27120891"/><text:bookmark-start text:name="_Hlt28591248"/><text:bookmark-start text:name="_Hlt28591249"/><text:bookmark-start text:name="_Hlt29200933"/><text:bookmark-start text:name="_Hlt31698665"/><text:bookmark-start text:name="_Hlt31698666"/><text:bookmark-start text:name="_Hlt31698887"/><text:bookmark-start text:name="_Hlt37075733"/><text:bookmark-start text:name="_Hlt38017287"/><text:bookmark-start text:name="_Hlt38613830"/><text:bookmark-start text:name="_Hlt38613831"/><text:bookmark-start text:name="_Hlt39823701"/><text:bookmark-start text:name="_Hlt40358001"/><text:bookmark-start text:name="_Hlt40358053"/><text:bookmark-start text:name="_Hlt40866251"/><text:bookmark-start text:name="_Hlt45281743"/><text:bookmark-start text:name="_Hlt45283107"/><text:bookmark-end text:name="_Hlt414027922"/><text:bookmark-end text:name="_Hlt415215931"/><text:bookmark-end text:name="_Hlt418858502"/><text:bookmark-end text:name="_Hlt418858503"/><text:bookmark-end text:name="_Hlt446663135"/><text:bookmark-end text:name="_Hlt447198851"/><text:bookmark-end text:name="_Hlt466641751"/><text:bookmark-end text:name="_Hlt471825144"/><text:bookmark-end text:name="_Hlt471825145"/><text:bookmark-end text:name="_Hlt485224931"/><text:bookmark-end text:name="_Hlt496258953"/><text:bookmark-end text:name="_Hlt525812909"/><text:bookmark-end text:name="_Hlt525812910"/><text:bookmark-end text:name="_Hlt526850416"/><text:bookmark-end text:name="_Hlt527640782"/><text:bookmark-end text:name="_Hlt528307869"/><text:bookmark-end text:name="_Hlt528828664"/><text:bookmark-end text:name="_Hlt529518753"/><text:bookmark-end text:name="_Hlt531786411"/><text:bookmark-end text:name="_Hlt534731182"/><text:bookmark-end text:name="_Hlt2928362"/><text:bookmark-end text:name="_Hlt6574589"/><text:bookmark-end text:name="_Hlt7178876"/><text:bookmark-end text:name="_Hlt12611450"/><text:bookmark-end text:name="_Hlt22889391"/><text:bookmark-end text:name="_Hlt24024221"/><text:bookmark-end text:name="_Hlt26514222"/><text:bookmark-end text:name="_Hlt28331469"/><text:bookmark-end text:name="_Hlt29280930"/><text:bookmark-end text:name="_Hlt37146354"/><text:span text:style-name="T235">部</text:span><text:bookmark-end text:name="_Hlt416957450"/><text:bookmark-end text:name="_Hlt416957451"/><text:bookmark-end text:name="_Hlt418152083"/><text:bookmark-end text:name="_Hlt418152319"/><text:bookmark-end text:name="_Hlt445798158"/><text:bookmark-end text:name="_Hlt445798159"/><text:bookmark-end text:name="_Hlt447805228"/><text:bookmark-end text:name="_Hlt479681200"/><text:bookmark-end text:name="_Hlt479681201"/><text:bookmark-end text:name="_Hlt479931552"/><text:bookmark-end text:name="_Hlt479932579"/><text:bookmark-end text:name="_Hlt480278293"/><text:bookmark-end text:name="_Hlt497833259"/><text:bookmark-end text:name="_Hlt497833260"/><text:bookmark-end text:name="_Hlt497833276"/><text:bookmark-end text:name="_Hlt498444417"/><text:bookmark-end text:name="_Hlt514933699"/><text:bookmark-end text:name="_Hlt514933700"/><text:bookmark-end text:name="_Hlt525813441"/><text:bookmark-end text:name="_Hlt525813517"/><text:bookmark-end text:name="_Hlt525815068"/><text:bookmark-end text:name="_Hlt525817963"/><text:bookmark-end text:name="_Hlt525889580"/><text:bookmark-end text:name="_Hlt527723613"/><text:bookmark-end text:name="_Hlt528252312"/><text:bookmark-end text:name="_Hlt530736647"/><text:bookmark-end text:name="_Hlt530736658"/><text:bookmark-end text:name="_Hlt531271036"/><text:bookmark-end text:name="_Hlt532555534"/><text:bookmark-end text:name="_Hlt532555535"/><text:bookmark-end text:name="_Hlt533147982"/><text:bookmark-end text:name="_Hlt533755870"/><text:bookmark-end text:name="_Hlt534959963"/><text:bookmark-end text:name="_Hlt2165269"/><text:bookmark-end text:name="_Hlt3534152"/><text:bookmark-end text:name="_Hlt4684992"/><text:bookmark-end text:name="_Hlt5194805"/><text:bookmark-end text:name="_Hlt5720502"/><text:bookmark-end text:name="_Hlt5720503"/><text:bookmark-end text:name="_Hlt5720870"/><text:bookmark-end text:name="_Hlt5720911"/><text:bookmark-end text:name="_Hlt5953347"/><text:bookmark-end text:name="_Hlt5954977"/><text:bookmark-end text:name="_Hlt5954984"/><text:bookmark-end text:name="_Hlt5955070"/><text:bookmark-end text:name="_Hlt6574610"/><text:bookmark-end text:name="_Hlt7773199"/><text:bookmark-end text:name="_Hlt9341607"/><text:bookmark-end text:name="_Hlt9587543"/><text:bookmark-end text:name="_Hlt9587544"/><text:bookmark-end text:name="_Hlt10194349"/><text:bookmark-end text:name="_Hlt10194354"/><text:bookmark-end text:name="_Hlt10212643"/><text:bookmark-end text:name="_Hlt10212644"/><text:bookmark-end text:name="_Hlt10212688"/><text:bookmark-end text:name="_Hlt21079004"/><text:bookmark-end text:name="_Hlt21435461"/><text:bookmark-end text:name="_Hlt21435474"/><text:bookmark-end text:name="_Hlt22135993"/><text:bookmark-end text:name="_Hlt22225576"/><text:bookmark-end text:name="_Hlt23432827"/><text:bookmark-end text:name="_Hlt24708567"/><text:bookmark-end text:name="_Hlt24708568"/><text:bookmark-end text:name="_Hlt24990890"/><text:bookmark-end text:name="_Hlt25248089"/><text:bookmark-end text:name="_Hlt25248090"/><text:bookmark-end text:name="_Hlt25318664"/><text:bookmark-end text:name="_Hlt25676972"/><text:bookmark-end text:name="_Hlt26527265"/><text:bookmark-end text:name="_Hlt27120891"/><text:bookmark-end text:name="_Hlt28591248"/><text:bookmark-end text:name="_Hlt28591249"/><text:bookmark-end text:name="_Hlt29200933"/><text:bookmark-end text:name="_Hlt31698665"/><text:bookmark-end text:name="_Hlt31698666"/><text:bookmark-end text:name="_Hlt31698887"/><text:bookmark-end text:name="_Hlt37075733"/><text:bookmark-end text:name="_Hlt38017287"/><text:bookmark-end text:name="_Hlt38613830"/><text:bookmark-end text:name="_Hlt38613831"/><text:bookmark-end text:name="_Hlt39823701"/><text:bookmark-end text:name="_Hlt40358001"/><text:bookmark-end text:name="_Hlt40358053"/><text:bookmark-end text:name="_Hlt40866251"/><text:bookmark-end text:name="_Hlt45281743"/><text:bookmark-end text:name="_Hlt45283107"/></text:a><text:bookmark-end text:name="_Hlt466903244"/><text:bookmark-end text:name="_Hlt466903245"/><text:span text:style-name="T236">（</text:span><text:span text:style-name="T237">0</text:span><text:span text:style-name="T238">案</text:span><text:span text:style-name="T239">）</text:span><text:span text:style-name="T240">．．．</text:span><text:span text:style-name="T241">．．．．．．．．．．</text:span><text:span text:style-name="T242">．．．．．．．．．．</text:span><text:span text:style-name="T243">2</text:span><text:span text:style-name="T244">8</text:span></text:p>
      <text:p text:style-name="P245"><text:span text:style-name="T246">2、</text:span><text:a xlink:href="#文化部" office:target-frame-name="_top" xlink:show="replace"><text:span text:style-name="T247">文</text:span><text:bookmark-start text:name="_Hlt402792844"/><text:bookmark-start text:name="_Hlt402795826"/><text:bookmark-start text:name="_Hlt410219409"/><text:bookmark-start text:name="_Hlt414027881"/><text:bookmark-start text:name="_Hlt416363225"/><text:bookmark-start text:name="_Hlt416957655"/><text:bookmark-start text:name="_Hlt417631657"/><text:bookmark-start text:name="_Hlt417631658"/><text:bookmark-start text:name="_Hlt418522646"/><text:bookmark-start text:name="_Hlt419466722"/><text:bookmark-start text:name="_Hlt421610889"/><text:bookmark-start text:name="_Hlt421610890"/><text:bookmark-start text:name="_Hlt431482882"/><text:bookmark-start text:name="_Hlt431540573"/><text:bookmark-start text:name="_Hlt432516854"/><text:bookmark-start text:name="_Hlt433285860"/><text:bookmark-start text:name="_Hlt433811892"/><text:bookmark-start text:name="_Hlt435793128"/><text:bookmark-start text:name="_Hlt435793129"/><text:bookmark-start text:name="_Hlt437356315"/><text:bookmark-start text:name="_Hlt437356316"/><text:bookmark-start text:name="_Hlt438647227"/><text:bookmark-start text:name="_Hlt438647251"/><text:bookmark-start text:name="_Hlt445196760"/><text:bookmark-start text:name="_Hlt445910314"/><text:bookmark-start text:name="_Hlt446669598"/><text:bookmark-start text:name="_Hlt448410179"/><text:bookmark-start text:name="_Hlt450812466"/><text:bookmark-start text:name="_Hlt451503738"/><text:bookmark-start text:name="_Hlt451504109"/><text:bookmark-start text:name="_Hlt455044639"/><text:bookmark-start text:name="_Hlt455666487"/><text:bookmark-start text:name="_Hlt456256679"/><text:bookmark-start text:name="_Hlt456256695"/><text:bookmark-start text:name="_Hlt456260693"/><text:bookmark-start text:name="_Hlt462909844"/><text:bookmark-start text:name="_Hlt464807394"/><text:bookmark-start text:name="_Hlt465410479"/><text:bookmark-start text:name="_Hlt465863776"/><text:bookmark-start text:name="_Hlt465863869"/><text:bookmark-start text:name="_Hlt467940928"/><text:bookmark-start text:name="_Hlt468710701"/><text:bookmark-start text:name="_Hlt469903481"/><text:bookmark-start text:name="_Hlt470512180"/><text:bookmark-start text:name="_Hlt470859402"/><text:bookmark-start text:name="_Hlt471286345"/><text:bookmark-start text:name="_Hlt484003406"/><text:bookmark-start text:name="_Hlt485818363"/><text:bookmark-start text:name="_Hlt485820369"/><text:bookmark-start text:name="_Hlt495052127"/><text:bookmark-start text:name="_Hlt495476051"/><text:bookmark-start text:name="_Hlt495476052"/><text:bookmark-start text:name="_Hlt496258829"/><text:bookmark-start text:name="_Hlt497831836"/><text:bookmark-start text:name="_Hlt500497971"/><text:bookmark-start text:name="_Hlt501725386"/><text:bookmark-start text:name="_Hlt503515461"/><text:bookmark-start text:name="_Hlt508354551"/><text:bookmark-start text:name="_Hlt513450834"/><text:bookmark-start text:name="_Hlt514438290"/><text:bookmark-start text:name="_Hlt515023224"/><text:bookmark-start text:name="_Hlt515023225"/><text:bookmark-start text:name="_Hlt517439195"/><text:bookmark-start text:name="_Hlt525813446"/><text:bookmark-start text:name="_Hlt533147992"/><text:bookmark-start text:name="_Hlt5953357"/><text:bookmark-start text:name="_Hlt5955063"/><text:bookmark-start text:name="_Hlt9587739"/><text:bookmark-start text:name="_Hlt23432855"/><text:bookmark-start text:name="_Hlt24024246"/><text:bookmark-start text:name="_Hlt24024254"/><text:bookmark-start text:name="_Hlt40866435"/><text:span text:style-name="T248">化</text:span><text:bookmark-start text:name="_Hlt401669694"/><text:bookmark-start text:name="_Hlt404849335"/><text:bookmark-start text:name="_Hlt408844087"/><text:bookmark-start text:name="_Hlt417631700"/><text:bookmark-start text:name="_Hlt418152007"/><text:bookmark-start text:name="_Hlt418859412"/><text:bookmark-start text:name="_Hlt418864050"/><text:bookmark-start text:name="_Hlt419722244"/><text:bookmark-start text:name="_Hlt419722245"/><text:bookmark-start text:name="_Hlt430590309"/><text:bookmark-start text:name="_Hlt430960656"/><text:bookmark-start text:name="_Hlt432516786"/><text:bookmark-start text:name="_Hlt433811624"/><text:bookmark-start text:name="_Hlt434844248"/><text:bookmark-start text:name="_Hlt444265012"/><text:bookmark-start text:name="_Hlt444265036"/><text:bookmark-start text:name="_Hlt445196902"/><text:bookmark-start text:name="_Hlt446082667"/><text:bookmark-start text:name="_Hlt446323757"/><text:bookmark-start text:name="_Hlt447198166"/><text:bookmark-start text:name="_Hlt447200054"/><text:bookmark-start text:name="_Hlt447804737"/><text:bookmark-start text:name="_Hlt447804738"/><text:bookmark-start text:name="_Hlt448410189"/><text:bookmark-start text:name="_Hlt449012326"/><text:bookmark-start text:name="_Hlt450310260"/><text:bookmark-start text:name="_Hlt455044690"/><text:bookmark-start text:name="_Hlt459364834"/><text:bookmark-start text:name="_Hlt459364835"/><text:bookmark-start text:name="_Hlt463515960"/><text:bookmark-start text:name="_Hlt466018056"/><text:bookmark-start text:name="_Hlt467161670"/><text:bookmark-start text:name="_Hlt467230732"/><text:bookmark-start text:name="_Hlt467230733"/><text:bookmark-start text:name="_Hlt467230909"/><text:bookmark-start text:name="_Hlt467836455"/><text:bookmark-start text:name="_Hlt467940873"/><text:bookmark-start text:name="_Hlt469062929"/><text:bookmark-start text:name="_Hlt470511964"/><text:bookmark-start text:name="_Hlt470511981"/><text:bookmark-start text:name="_Hlt471289159"/><text:bookmark-start text:name="_Hlt479681310"/><text:bookmark-start text:name="_Hlt479931403"/><text:bookmark-start text:name="_Hlt479932268"/><text:bookmark-start text:name="_Hlt479932575"/><text:bookmark-start text:name="_Hlt480812742"/><text:bookmark-start text:name="_Hlt480812754"/><text:bookmark-start text:name="_Hlt480988106"/><text:bookmark-start text:name="_Hlt481151631"/><text:bookmark-start text:name="_Hlt481477912"/><text:bookmark-start text:name="_Hlt481477913"/><text:bookmark-start text:name="_Hlt481745526"/><text:bookmark-start text:name="_Hlt482351126"/><text:bookmark-start text:name="_Hlt483209287"/><text:bookmark-start text:name="_Hlt485204042"/><text:bookmark-start text:name="_Hlt485204043"/><text:bookmark-start text:name="_Hlt485818323"/><text:bookmark-start text:name="_Hlt485818332"/><text:bookmark-start text:name="_Hlt490820250"/><text:bookmark-start text:name="_Hlt491953557"/><text:bookmark-start text:name="_Hlt495480962"/><text:bookmark-start text:name="_Hlt496258946"/><text:bookmark-start text:name="_Hlt496260844"/><text:bookmark-start text:name="_Hlt497137248"/><text:bookmark-start text:name="_Hlt497467059"/><text:bookmark-start text:name="_Hlt497831845"/><text:bookmark-start text:name="_Hlt498079252"/><text:bookmark-start text:name="_Hlt498613320"/><text:bookmark-start text:name="_Hlt498613321"/><text:bookmark-start text:name="_Hlt499303202"/><text:bookmark-start text:name="_Hlt499888000"/><text:bookmark-start text:name="_Hlt501098174"/><text:bookmark-start text:name="_Hlt502318188"/><text:bookmark-start text:name="_Hlt511916039"/><text:bookmark-start text:name="_Hlt511983704"/><text:bookmark-start text:name="_Hlt511983705"/><text:bookmark-start text:name="_Hlt511985261"/><text:bookmark-start text:name="_Hlt512585946"/><text:bookmark-start text:name="_Hlt512594801"/><text:bookmark-start text:name="_Hlt514411119"/><text:bookmark-start text:name="_Hlt514438210"/><text:bookmark-start text:name="_Hlt514438211"/><text:bookmark-start text:name="_Hlt514438248"/><text:bookmark-start text:name="_Hlt514438347"/><text:bookmark-start text:name="_Hlt515609453"/><text:bookmark-start text:name="_Hlt515609454"/><text:bookmark-start text:name="_Hlt515635073"/><text:bookmark-start text:name="_Hlt515635074"/><text:bookmark-start text:name="_Hlt516240848"/><text:bookmark-start text:name="_Hlt518635642"/><text:bookmark-start text:name="_Hlt2165276"/><text:bookmark-start text:name="_Hlt4490916"/><text:bookmark-start text:name="_Hlt5720917"/><text:bookmark-start text:name="_Hlt5955074"/><text:bookmark-start text:name="_Hlt7773229"/><text:bookmark-start text:name="_Hlt10194365"/><text:bookmark-start text:name="_Hlt12611458"/><text:bookmark-start text:name="_Hlt21079011"/><text:bookmark-start text:name="_Hlt24701952"/><text:bookmark-start text:name="_Hlt25318674"/><text:bookmark-start text:name="_Hlt26527315"/><text:bookmark-start text:name="_Hlt27120899"/><text:bookmark-start text:name="_Hlt29210937"/><text:bookmark-start text:name="_Hlt37405263"/><text:bookmark-start text:name="_Hlt45281804"/><text:bookmark-end text:name="_Hlt402792844"/><text:bookmark-end text:name="_Hlt402795826"/><text:bookmark-end text:name="_Hlt410219409"/><text:bookmark-end text:name="_Hlt414027881"/><text:bookmark-end text:name="_Hlt416363225"/><text:bookmark-end text:name="_Hlt416957655"/><text:bookmark-end text:name="_Hlt417631657"/><text:bookmark-end text:name="_Hlt417631658"/><text:bookmark-end text:name="_Hlt418522646"/><text:bookmark-end text:name="_Hlt419466722"/><text:bookmark-end text:name="_Hlt421610889"/><text:bookmark-end text:name="_Hlt421610890"/><text:bookmark-end text:name="_Hlt431482882"/><text:bookmark-end text:name="_Hlt431540573"/><text:bookmark-end text:name="_Hlt432516854"/><text:bookmark-end text:name="_Hlt433285860"/><text:bookmark-end text:name="_Hlt433811892"/><text:bookmark-end text:name="_Hlt435793128"/><text:bookmark-end text:name="_Hlt435793129"/><text:bookmark-end text:name="_Hlt437356315"/><text:bookmark-end text:name="_Hlt437356316"/><text:bookmark-end text:name="_Hlt438647227"/><text:bookmark-end text:name="_Hlt438647251"/><text:bookmark-end text:name="_Hlt445196760"/><text:bookmark-end text:name="_Hlt445910314"/><text:bookmark-end text:name="_Hlt446669598"/><text:bookmark-end text:name="_Hlt448410179"/><text:bookmark-end text:name="_Hlt450812466"/><text:bookmark-end text:name="_Hlt451503738"/><text:bookmark-end text:name="_Hlt451504109"/><text:bookmark-end text:name="_Hlt455044639"/><text:bookmark-end text:name="_Hlt455666487"/><text:bookmark-end text:name="_Hlt456256679"/><text:bookmark-end text:name="_Hlt456256695"/><text:bookmark-end text:name="_Hlt456260693"/><text:bookmark-end text:name="_Hlt462909844"/><text:bookmark-end text:name="_Hlt464807394"/><text:bookmark-end text:name="_Hlt465410479"/><text:bookmark-end text:name="_Hlt465863776"/><text:bookmark-end text:name="_Hlt465863869"/><text:bookmark-end text:name="_Hlt467940928"/><text:bookmark-end text:name="_Hlt468710701"/><text:bookmark-end text:name="_Hlt469903481"/><text:bookmark-end text:name="_Hlt470512180"/><text:bookmark-end text:name="_Hlt470859402"/><text:bookmark-end text:name="_Hlt471286345"/><text:bookmark-end text:name="_Hlt484003406"/><text:bookmark-end text:name="_Hlt485818363"/><text:bookmark-end text:name="_Hlt485820369"/><text:bookmark-end text:name="_Hlt495052127"/><text:bookmark-end text:name="_Hlt495476051"/><text:bookmark-end text:name="_Hlt495476052"/><text:bookmark-end text:name="_Hlt496258829"/><text:bookmark-end text:name="_Hlt497831836"/><text:bookmark-end text:name="_Hlt500497971"/><text:bookmark-end text:name="_Hlt501725386"/><text:bookmark-end text:name="_Hlt503515461"/><text:bookmark-end text:name="_Hlt508354551"/><text:bookmark-end text:name="_Hlt513450834"/><text:bookmark-end text:name="_Hlt514438290"/><text:bookmark-end text:name="_Hlt515023224"/><text:bookmark-end text:name="_Hlt515023225"/><text:bookmark-end text:name="_Hlt517439195"/><text:bookmark-end text:name="_Hlt525813446"/><text:bookmark-end text:name="_Hlt533147992"/><text:bookmark-end text:name="_Hlt5953357"/><text:bookmark-end text:name="_Hlt5955063"/><text:bookmark-end text:name="_Hlt9587739"/><text:bookmark-end text:name="_Hlt23432855"/><text:bookmark-end text:name="_Hlt24024246"/><text:bookmark-end text:name="_Hlt24024254"/><text:bookmark-end text:name="_Hlt40866435"/><text:span text:style-name="T249">部</text:span><text:bookmark-end text:name="_Hlt401669694"/><text:bookmark-end text:name="_Hlt404849335"/><text:bookmark-end text:name="_Hlt408844087"/><text:bookmark-end text:name="_Hlt417631700"/><text:bookmark-end text:name="_Hlt418152007"/><text:bookmark-end text:name="_Hlt418859412"/><text:bookmark-end text:name="_Hlt418864050"/><text:bookmark-end text:name="_Hlt419722244"/><text:bookmark-end text:name="_Hlt419722245"/><text:bookmark-end text:name="_Hlt430590309"/><text:bookmark-end text:name="_Hlt430960656"/><text:bookmark-end text:name="_Hlt432516786"/><text:bookmark-end text:name="_Hlt433811624"/><text:bookmark-end text:name="_Hlt434844248"/><text:bookmark-end text:name="_Hlt444265012"/><text:bookmark-end text:name="_Hlt444265036"/><text:bookmark-end text:name="_Hlt445196902"/><text:bookmark-end text:name="_Hlt446082667"/><text:bookmark-end text:name="_Hlt446323757"/><text:bookmark-end text:name="_Hlt447198166"/><text:bookmark-end text:name="_Hlt447200054"/><text:bookmark-end text:name="_Hlt447804737"/><text:bookmark-end text:name="_Hlt447804738"/><text:bookmark-end text:name="_Hlt448410189"/><text:bookmark-end text:name="_Hlt449012326"/><text:bookmark-end text:name="_Hlt450310260"/><text:bookmark-end text:name="_Hlt455044690"/><text:bookmark-end text:name="_Hlt459364834"/><text:bookmark-end text:name="_Hlt459364835"/><text:bookmark-end text:name="_Hlt463515960"/><text:bookmark-end text:name="_Hlt466018056"/><text:bookmark-end text:name="_Hlt467161670"/><text:bookmark-end text:name="_Hlt467230732"/><text:bookmark-end text:name="_Hlt467230733"/><text:bookmark-end text:name="_Hlt467230909"/><text:bookmark-end text:name="_Hlt467836455"/><text:bookmark-end text:name="_Hlt467940873"/><text:bookmark-end text:name="_Hlt469062929"/><text:bookmark-end text:name="_Hlt470511964"/><text:bookmark-end text:name="_Hlt470511981"/><text:bookmark-end text:name="_Hlt471289159"/><text:bookmark-end text:name="_Hlt479681310"/><text:bookmark-end text:name="_Hlt479931403"/><text:bookmark-end text:name="_Hlt479932268"/><text:bookmark-end text:name="_Hlt479932575"/><text:bookmark-end text:name="_Hlt480812742"/><text:bookmark-end text:name="_Hlt480812754"/><text:bookmark-end text:name="_Hlt480988106"/><text:bookmark-end text:name="_Hlt481151631"/><text:bookmark-end text:name="_Hlt481477912"/><text:bookmark-end text:name="_Hlt481477913"/><text:bookmark-end text:name="_Hlt481745526"/><text:bookmark-end text:name="_Hlt482351126"/><text:bookmark-end text:name="_Hlt483209287"/><text:bookmark-end text:name="_Hlt485204042"/><text:bookmark-end text:name="_Hlt485204043"/><text:bookmark-end text:name="_Hlt485818323"/><text:bookmark-end text:name="_Hlt485818332"/><text:bookmark-end text:name="_Hlt490820250"/><text:bookmark-end text:name="_Hlt491953557"/><text:bookmark-end text:name="_Hlt495480962"/><text:bookmark-end text:name="_Hlt496258946"/><text:bookmark-end text:name="_Hlt496260844"/><text:bookmark-end text:name="_Hlt497137248"/><text:bookmark-end text:name="_Hlt497467059"/><text:bookmark-end text:name="_Hlt497831845"/><text:bookmark-end text:name="_Hlt498079252"/><text:bookmark-end text:name="_Hlt498613320"/><text:bookmark-end text:name="_Hlt498613321"/><text:bookmark-end text:name="_Hlt499303202"/><text:bookmark-end text:name="_Hlt499888000"/><text:bookmark-end text:name="_Hlt501098174"/><text:bookmark-end text:name="_Hlt502318188"/><text:bookmark-end text:name="_Hlt511916039"/><text:bookmark-end text:name="_Hlt511983704"/><text:bookmark-end text:name="_Hlt511983705"/><text:bookmark-end text:name="_Hlt511985261"/><text:bookmark-end text:name="_Hlt512585946"/><text:bookmark-end text:name="_Hlt512594801"/><text:bookmark-end text:name="_Hlt514411119"/><text:bookmark-end text:name="_Hlt514438210"/><text:bookmark-end text:name="_Hlt514438211"/><text:bookmark-end text:name="_Hlt514438248"/><text:bookmark-end text:name="_Hlt514438347"/><text:bookmark-end text:name="_Hlt515609453"/><text:bookmark-end text:name="_Hlt515609454"/><text:bookmark-end text:name="_Hlt515635073"/><text:bookmark-end text:name="_Hlt515635074"/><text:bookmark-end text:name="_Hlt516240848"/><text:bookmark-end text:name="_Hlt518635642"/><text:bookmark-end text:name="_Hlt2165276"/><text:bookmark-end text:name="_Hlt4490916"/><text:bookmark-end text:name="_Hlt5720917"/><text:bookmark-end text:name="_Hlt5955074"/><text:bookmark-end text:name="_Hlt7773229"/><text:bookmark-end text:name="_Hlt10194365"/><text:bookmark-end text:name="_Hlt12611458"/><text:bookmark-end text:name="_Hlt21079011"/><text:bookmark-end text:name="_Hlt24701952"/><text:bookmark-end text:name="_Hlt25318674"/><text:bookmark-end text:name="_Hlt26527315"/><text:bookmark-end text:name="_Hlt27120899"/><text:bookmark-end text:name="_Hlt29210937"/><text:bookmark-end text:name="_Hlt37405263"/><text:bookmark-end text:name="_Hlt45281804"/></text:a><text:span text:style-name="T250">（</text:span><text:span text:style-name="T251">0</text:span><text:span text:style-name="T252">案）</text:span><text:span text:style-name="T253">．</text:span><text:span text:style-name="T254">．．．．．．．．．．．</text:span><text:span text:style-name="T255">．．．．．．．．．．．</text:span><text:span text:style-name="T256">2</text:span><text:span text:style-name="T257">8</text:span></text:p>
      <text:p text:style-name="P258"><text:span text:style-name="T259">3、</text:span><text:span text:style-name="T260">國家科學及技術委員會</text:span><text:span text:style-name="T261">（</text:span><text:span text:style-name="T262">0</text:span><text:span text:style-name="T263">案）</text:span><text:span text:style-name="T264">．．．．</text:span><text:span text:style-name="T265">．．．</text:span><text:span text:style-name="T266">．．</text:span><text:span text:style-name="T267">．．．．．．．．</text:span><text:span text:style-name="T268">2</text:span><text:span text:style-name="T269">8</text:span></text:p>
      <text:p text:style-name="P270"><text:span text:style-name="T271">4、</text:span><text:a xlink:href="#原子能委員會" office:target-frame-name="_top" xlink:show="replace"><text:bookmark-start text:name="_Hlt419298382"/><text:bookmark-start text:name="_Hlt419298383"/><text:bookmark-start text:name="_Hlt450811599"/><text:bookmark-start text:name="_Hlt450811600"/><text:bookmark-start text:name="_Hlt471206344"/><text:bookmark-start text:name="_Hlt471206345"/><text:bookmark-start text:name="_Hlt479932582"/><text:bookmark-start text:name="_Hlt533755884"/><text:bookmark-start text:name="_Hlt4490932"/><text:bookmark-start text:name="_Hlt5720712"/><text:bookmark-start text:name="_Hlt5955212"/><text:bookmark-start text:name="_Hlt9587746"/><text:bookmark-start text:name="_Hlt12611463"/><text:bookmark-start text:name="_Hlt23432862"/><text:bookmark-start text:name="_Hlt26514238"/><text:bookmark-start text:name="_Hlt52898058"/><text:bookmark-start text:name="_Hlt52898059"/><text:span text:style-name="T272">核能安全</text:span><text:span text:style-name="T273">委</text:span><text:bookmark-start text:name="_Hlt420072932"/><text:bookmark-start text:name="_Hlt421281272"/><text:bookmark-start text:name="_Hlt421522794"/><text:bookmark-start text:name="_Hlt447198066"/><text:bookmark-start text:name="_Hlt470180605"/><text:bookmark-start text:name="_Hlt470180606"/><text:bookmark-start text:name="_Hlt479931677"/><text:bookmark-start text:name="_Hlt485818375"/><text:bookmark-start text:name="_Hlt515348875"/><text:bookmark-start text:name="_Hlt515348876"/><text:bookmark-start text:name="_Hlt525889591"/><text:bookmark-start text:name="_Hlt526850443"/><text:bookmark-start text:name="_Hlt527105080"/><text:bookmark-start text:name="_Hlt533756605"/><text:bookmark-start text:name="_Hlt534959975"/><text:bookmark-start text:name="_Hlt4685006"/><text:bookmark-start text:name="_Hlt5194824"/><text:bookmark-start text:name="_Hlt10194399"/><text:bookmark-start text:name="_Hlt10212699"/><text:bookmark-start text:name="_Hlt21079027"/><text:bookmark-start text:name="_Hlt24701969"/><text:bookmark-start text:name="_Hlt37416317"/><text:bookmark-end text:name="_Hlt419298382"/><text:bookmark-end text:name="_Hlt419298383"/><text:bookmark-end text:name="_Hlt450811599"/><text:bookmark-end text:name="_Hlt450811600"/><text:bookmark-end text:name="_Hlt471206344"/><text:bookmark-end text:name="_Hlt471206345"/><text:bookmark-end text:name="_Hlt479932582"/><text:bookmark-end text:name="_Hlt533755884"/><text:bookmark-end text:name="_Hlt4490932"/><text:bookmark-end text:name="_Hlt5720712"/><text:bookmark-end text:name="_Hlt5955212"/><text:bookmark-end text:name="_Hlt9587746"/><text:bookmark-end text:name="_Hlt12611463"/><text:bookmark-end text:name="_Hlt23432862"/><text:bookmark-end text:name="_Hlt26514238"/><text:bookmark-end text:name="_Hlt52898058"/><text:bookmark-end text:name="_Hlt52898059"/><text:span text:style-name="T274">員</text:span><text:bookmark-start text:name="_Hlt514438318"/><text:bookmark-start text:name="_Hlt518296823"/><text:bookmark-start text:name="_Hlt518296824"/><text:bookmark-start text:name="_Hlt525818006"/><text:bookmark-start text:name="_Hlt525818026"/><text:bookmark-start text:name="_Hlt527723640"/><text:bookmark-start text:name="_Hlt527724632"/><text:bookmark-start text:name="_Hlt528307887"/><text:bookmark-start text:name="_Hlt531271055"/><text:bookmark-start text:name="_Hlt533148007"/><text:bookmark-start text:name="_Hlt534731196"/><text:bookmark-start text:name="_Hlt3534166"/><text:bookmark-start text:name="_Hlt5720929"/><text:bookmark-start text:name="_Hlt8983655"/><text:bookmark-start text:name="_Hlt10194387"/><text:bookmark-start text:name="_Hlt21435489"/><text:bookmark-end text:name="_Hlt420072932"/><text:bookmark-end text:name="_Hlt421281272"/><text:bookmark-end text:name="_Hlt421522794"/><text:bookmark-end text:name="_Hlt447198066"/><text:bookmark-end text:name="_Hlt470180605"/><text:bookmark-end text:name="_Hlt470180606"/><text:bookmark-end text:name="_Hlt479931677"/><text:bookmark-end text:name="_Hlt485818375"/><text:bookmark-end text:name="_Hlt515348875"/><text:bookmark-end text:name="_Hlt515348876"/><text:bookmark-end text:name="_Hlt525889591"/><text:bookmark-end text:name="_Hlt526850443"/><text:bookmark-end text:name="_Hlt527105080"/><text:bookmark-end text:name="_Hlt533756605"/><text:bookmark-end text:name="_Hlt534959975"/><text:bookmark-end text:name="_Hlt4685006"/><text:bookmark-end text:name="_Hlt5194824"/><text:bookmark-end text:name="_Hlt10194399"/><text:bookmark-end text:name="_Hlt10212699"/><text:bookmark-end text:name="_Hlt21079027"/><text:bookmark-end text:name="_Hlt24701969"/><text:bookmark-end text:name="_Hlt37416317"/><text:span text:style-name="T275">會</text:span><text:bookmark-end text:name="_Hlt514438318"/><text:bookmark-end text:name="_Hlt518296823"/><text:bookmark-end text:name="_Hlt518296824"/><text:bookmark-end text:name="_Hlt525818006"/><text:bookmark-end text:name="_Hlt525818026"/><text:bookmark-end text:name="_Hlt527723640"/><text:bookmark-end text:name="_Hlt527724632"/><text:bookmark-end text:name="_Hlt528307887"/><text:bookmark-end text:name="_Hlt531271055"/><text:bookmark-end text:name="_Hlt533148007"/><text:bookmark-end text:name="_Hlt534731196"/><text:bookmark-end text:name="_Hlt3534166"/><text:bookmark-end text:name="_Hlt5720929"/><text:bookmark-end text:name="_Hlt8983655"/><text:bookmark-end text:name="_Hlt10194387"/><text:bookmark-end text:name="_Hlt21435489"/></text:a><text:span text:style-name="T276">（</text:span><text:span text:style-name="T277">0</text:span><text:span text:style-name="T278">案）</text:span><text:span text:style-name="T279">．．．．．．．．．．．．．．．．．．．．</text:span><text:span text:style-name="T280">2</text:span><text:span text:style-name="T281">8</text:span></text:p>
      <text:p text:style-name="P282"><text:span text:style-name="T283">5</text:span><text:bookmark-start text:name="未審非營業預算部分"/><text:bookmark-end text:name="未審非營業預算部分"/><text:span text:style-name="T284">、</text:span><text:a xlink:href="#國立故宮博物院" office:target-frame-name="_top" xlink:show="replace"><text:span text:style-name="T285">國立</text:span><text:bookmark-start text:name="_Hlt482201023"/><text:bookmark-start text:name="_Hlt482201024"/><text:bookmark-start text:name="_Hlt26514243"/><text:bookmark-start text:name="_Hlt45281812"/><text:span text:style-name="T286">故</text:span><text:bookmark-start text:name="_Hlt467940914"/><text:bookmark-start text:name="_Hlt527723656"/><text:bookmark-start text:name="_Hlt5720765"/><text:bookmark-start text:name="_Hlt5953375"/><text:bookmark-start text:name="_Hlt27120907"/><text:bookmark-end text:name="_Hlt482201023"/><text:bookmark-end text:name="_Hlt482201024"/><text:bookmark-end text:name="_Hlt26514243"/><text:bookmark-end text:name="_Hlt45281812"/><text:span text:style-name="T287">宮</text:span><text:bookmark-start text:name="_Hlt447804871"/><text:bookmark-start text:name="_Hlt467572289"/><text:bookmark-start text:name="_Hlt467572290"/><text:bookmark-start text:name="_Hlt467940896"/><text:bookmark-start text:name="_Hlt479667859"/><text:bookmark-start text:name="_Hlt479667860"/><text:bookmark-start text:name="_Hlt517173647"/><text:bookmark-start text:name="_Hlt517173648"/><text:bookmark-start text:name="_Hlt517450707"/><text:bookmark-start text:name="_Hlt517450708"/><text:bookmark-start text:name="_Hlt5720936"/><text:bookmark-start text:name="_Hlt22136034"/><text:bookmark-start text:name="_Hlt23493521"/><text:bookmark-start text:name="_Hlt24024262"/><text:bookmark-start text:name="_Hlt29280892"/><text:bookmark-start text:name="_Hlt35608013"/><text:bookmark-start text:name="_Hlt45283176"/><text:bookmark-end text:name="_Hlt467940914"/><text:bookmark-end text:name="_Hlt527723656"/><text:bookmark-end text:name="_Hlt5720765"/><text:bookmark-end text:name="_Hlt5953375"/><text:bookmark-end text:name="_Hlt27120907"/><text:span text:style-name="T288">博</text:span><text:bookmark-start text:name="_Hlt447198747"/><text:bookmark-start text:name="_Hlt525813467"/><text:bookmark-start text:name="_Hlt527105086"/><text:bookmark-start text:name="_Hlt527640811"/><text:bookmark-start text:name="_Hlt528828708"/><text:bookmark-start text:name="_Hlt533148021"/><text:bookmark-start text:name="_Hlt5955326"/><text:bookmark-start text:name="_Hlt8982224"/><text:bookmark-start text:name="_Hlt29210943"/><text:bookmark-start text:name="_Hlt39825107"/><text:bookmark-start text:name="_Hlt40866428"/><text:bookmark-start text:name="_Hlt45283115"/><text:bookmark-end text:name="_Hlt447804871"/><text:bookmark-end text:name="_Hlt467572289"/><text:bookmark-end text:name="_Hlt467572290"/><text:bookmark-end text:name="_Hlt467940896"/><text:bookmark-end text:name="_Hlt479667859"/><text:bookmark-end text:name="_Hlt479667860"/><text:bookmark-end text:name="_Hlt517173647"/><text:bookmark-end text:name="_Hlt517173648"/><text:bookmark-end text:name="_Hlt517450707"/><text:bookmark-end text:name="_Hlt517450708"/><text:bookmark-end text:name="_Hlt5720936"/><text:bookmark-end text:name="_Hlt22136034"/><text:bookmark-end text:name="_Hlt23493521"/><text:bookmark-end text:name="_Hlt24024262"/><text:bookmark-end text:name="_Hlt29280892"/><text:bookmark-end text:name="_Hlt35608013"/><text:bookmark-end text:name="_Hlt45283176"/><text:span text:style-name="T289">物</text:span><text:bookmark-start text:name="_Hlt469062974"/><text:bookmark-start text:name="_Hlt479932590"/><text:bookmark-start text:name="_Hlt4684578"/><text:bookmark-start text:name="_Hlt4684579"/><text:bookmark-start text:name="_Hlt5955268"/><text:bookmark-start text:name="_Hlt22136022"/><text:bookmark-start text:name="_Hlt28591343"/><text:bookmark-start text:name="_Hlt38017302"/><text:bookmark-start text:name="_Hlt39823006"/><text:bookmark-start text:name="_Hlt39823007"/><text:bookmark-end text:name="_Hlt447198747"/><text:bookmark-end text:name="_Hlt525813467"/><text:bookmark-end text:name="_Hlt527105086"/><text:bookmark-end text:name="_Hlt527640811"/><text:bookmark-end text:name="_Hlt528828708"/><text:bookmark-end text:name="_Hlt533148021"/><text:bookmark-end text:name="_Hlt5955326"/><text:bookmark-end text:name="_Hlt8982224"/><text:bookmark-end text:name="_Hlt29210943"/><text:bookmark-end text:name="_Hlt39825107"/><text:bookmark-end text:name="_Hlt40866428"/><text:bookmark-end text:name="_Hlt45283115"/><text:span text:style-name="T290">院</text:span><text:bookmark-end text:name="_Hlt469062974"/><text:bookmark-end text:name="_Hlt479932590"/><text:bookmark-end text:name="_Hlt4684578"/><text:bookmark-end text:name="_Hlt4684579"/><text:bookmark-end text:name="_Hlt5955268"/><text:bookmark-end text:name="_Hlt22136022"/><text:bookmark-end text:name="_Hlt28591343"/><text:bookmark-end text:name="_Hlt38017302"/><text:bookmark-end text:name="_Hlt39823006"/><text:bookmark-end text:name="_Hlt39823007"/></text:a><text:span text:style-name="T291">（</text:span><text:span text:style-name="T292">0</text:span><text:span text:style-name="T293">案）</text:span><text:span text:style-name="T294">．．．．．．．．</text:span><text:span text:style-name="T295">．．．．</text:span><text:span text:style-name="T296">．．．．．．．</text:span><text:span text:style-name="T297">2</text:span><text:span text:style-name="T298">8</text:span></text:p>
      <text:p text:style-name="P299"><text:span text:style-name="T300">6、</text:span><text:a xlink:href="#中央研究院" office:target-frame-name="_top" xlink:show="replace"><text:span text:style-name="T301">中</text:span><text:bookmark-start text:name="_Hlt4685026"/><text:bookmark-start text:name="_Hlt12611471"/><text:span text:style-name="T302">央</text:span><text:bookmark-start text:name="_Hlt528307900"/><text:bookmark-start text:name="_Hlt23432869"/><text:bookmark-start text:name="_Hlt28334069"/><text:bookmark-end text:name="_Hlt4685026"/><text:bookmark-end text:name="_Hlt12611471"/><text:span text:style-name="T303">研</text:span><text:bookmark-start text:name="_Hlt5720815"/><text:bookmark-start text:name="_Hlt9587755"/><text:bookmark-start text:name="_Hlt21079032"/><text:bookmark-start text:name="_Hlt24443195"/><text:bookmark-start text:name="_Hlt24708636"/><text:bookmark-start text:name="_Hlt26514250"/><text:bookmark-start text:name="_Hlt45283118"/><text:bookmark-end text:name="_Hlt528307900"/><text:bookmark-end text:name="_Hlt23432869"/><text:bookmark-end text:name="_Hlt28334069"/><text:span text:style-name="T304">究</text:span><text:bookmark-start text:name="_Hlt479932594"/><text:bookmark-start text:name="_Hlt481478015"/><text:bookmark-start text:name="_Hlt525813472"/><text:bookmark-start text:name="_Hlt527105095"/><text:bookmark-start text:name="_Hlt528252346"/><text:bookmark-start text:name="_Hlt529518775"/><text:bookmark-start text:name="_Hlt531271069"/><text:bookmark-start text:name="_Hlt531786447"/><text:bookmark-start text:name="_Hlt532542288"/><text:bookmark-start text:name="_Hlt534959985"/><text:bookmark-start text:name="_Hlt5720942"/><text:bookmark-start text:name="_Hlt5953381"/><text:bookmark-start text:name="_Hlt5955306"/><text:bookmark-start text:name="_Hlt5955333"/><text:bookmark-start text:name="_Hlt7773264"/><text:bookmark-start text:name="_Hlt21435504"/><text:bookmark-start text:name="_Hlt24024266"/><text:bookmark-start text:name="_Hlt26527330"/><text:bookmark-start text:name="_Hlt40866447"/><text:bookmark-start text:name="_Hlt45281816"/><text:bookmark-end text:name="_Hlt5720815"/><text:bookmark-end text:name="_Hlt9587755"/><text:bookmark-end text:name="_Hlt21079032"/><text:bookmark-end text:name="_Hlt24443195"/><text:bookmark-end text:name="_Hlt24708636"/><text:bookmark-end text:name="_Hlt26514250"/><text:bookmark-end text:name="_Hlt45283118"/><text:span text:style-name="T305">院</text:span><text:bookmark-end text:name="_Hlt479932594"/><text:bookmark-end text:name="_Hlt481478015"/><text:bookmark-end text:name="_Hlt525813472"/><text:bookmark-end text:name="_Hlt527105095"/><text:bookmark-end text:name="_Hlt528252346"/><text:bookmark-end text:name="_Hlt529518775"/><text:bookmark-end text:name="_Hlt531271069"/><text:bookmark-end text:name="_Hlt531786447"/><text:bookmark-end text:name="_Hlt532542288"/><text:bookmark-end text:name="_Hlt534959985"/><text:bookmark-end text:name="_Hlt5720942"/><text:bookmark-end text:name="_Hlt5953381"/><text:bookmark-end text:name="_Hlt5955306"/><text:bookmark-end text:name="_Hlt5955333"/><text:bookmark-end text:name="_Hlt7773264"/><text:bookmark-end text:name="_Hlt21435504"/><text:bookmark-end text:name="_Hlt24024266"/><text:bookmark-end text:name="_Hlt26527330"/><text:bookmark-end text:name="_Hlt40866447"/><text:bookmark-end text:name="_Hlt45281816"/></text:a><text:span text:style-name="T306">（</text:span><text:span text:style-name="T307">0</text:span><text:span text:style-name="T308">案）</text:span><text:span text:style-name="T309">．．．．．．．．．．．．．</text:span><text:span text:style-name="T310">．．．．．．．．</text:span><text:span text:style-name="T311">2</text:span><text:span text:style-name="T312">8</text:span></text:p>
      <text:p text:style-name="P313"><text:span text:style-name="T314">7</text:span><text:span text:style-name="T315">、</text:span><text:span text:style-name="T316">運動部</text:span><text:span text:style-name="T317">（</text:span><text:span text:style-name="T318">0</text:span><text:span text:style-name="T319">案）</text:span><text:span text:style-name="T320">．．．．．．．．．．．．．</text:span><text:span text:style-name="T321">．．．．．．．．</text:span><text:span text:style-name="T322">2</text:span><text:span text:style-name="T323">8</text:span></text:p>
      <text:p text:style-name="P324"><text:span text:style-name="T325">三、</text:span><text:bookmark-start text:name="_Hlt372887380"/><text:a xlink:href="#行政命令" office:target-frame-name="_top" xlink:show="replace"><text:span text:style-name="T326">行</text:span><text:bookmark-start text:name="_Hlt326589374"/><text:bookmark-start text:name="_Hlt338434794"/><text:bookmark-start text:name="_Hlt339877798"/><text:bookmark-start text:name="_Hlt340224232"/><text:bookmark-start text:name="_Hlt340846694"/><text:bookmark-start text:name="_Hlt342057213"/><text:bookmark-start text:name="_Hlt344472834"/><text:bookmark-start text:name="_Hlt353894766"/><text:bookmark-start text:name="_Hlt356294098"/><text:bookmark-start text:name="_Hlt356833057"/><text:bookmark-start text:name="_Hlt356833075"/><text:bookmark-start text:name="_Hlt368576137"/><text:bookmark-start text:name="_Hlt368916939"/><text:bookmark-start text:name="_Hlt370209066"/><text:bookmark-start text:name="_Hlt372291695"/><text:bookmark-start text:name="_Hlt372291696"/><text:bookmark-start text:name="_Hlt373502541"/><text:bookmark-start text:name="_Hlt373503400"/><text:bookmark-start text:name="_Hlt374706969"/><text:bookmark-start text:name="_Hlt375316610"/><text:bookmark-start text:name="_Hlt376277500"/><text:bookmark-start text:name="_Hlt377651063"/><text:bookmark-start text:name="_Hlt377714286"/><text:bookmark-start text:name="_Hlt377716051"/><text:bookmark-start text:name="_Hlt385252019"/><text:bookmark-start text:name="_Hlt389045084"/><text:bookmark-start text:name="_Hlt389045624"/><text:bookmark-start text:name="_Hlt389739912"/><text:bookmark-start text:name="_Hlt401582576"/><text:bookmark-start text:name="_Hlt401582577"/><text:bookmark-start text:name="_Hlt403465340"/><text:bookmark-start text:name="_Hlt407720310"/><text:bookmark-start text:name="_Hlt407720311"/><text:bookmark-start text:name="_Hlt410206635"/><text:bookmark-start text:name="_Hlt414625888"/><text:bookmark-start text:name="_Hlt414625957"/><text:bookmark-start text:name="_Hlt414625976"/><text:bookmark-start text:name="_Hlt422232370"/><text:bookmark-start text:name="_Hlt422232371"/><text:bookmark-start text:name="_Hlt428197293"/><text:bookmark-start text:name="_Hlt428197294"/><text:bookmark-start text:name="_Hlt431540580"/><text:bookmark-start text:name="_Hlt436224908"/><text:bookmark-start text:name="_Hlt439772496"/><text:bookmark-start text:name="_Hlt439772497"/><text:bookmark-start text:name="_Hlt444265043"/><text:bookmark-start text:name="_Hlt444699700"/><text:bookmark-start text:name="_Hlt446317342"/><text:bookmark-start text:name="_Hlt446334486"/><text:bookmark-start text:name="_Hlt446334487"/><text:bookmark-start text:name="_Hlt447200129"/><text:bookmark-start text:name="_Hlt447811261"/><text:bookmark-start text:name="_Hlt447811262"/><text:bookmark-start text:name="_Hlt449012246"/><text:bookmark-start text:name="_Hlt449012247"/><text:bookmark-start text:name="_Hlt450812483"/><text:bookmark-start text:name="_Hlt451504118"/><text:bookmark-start text:name="_Hlt451783167"/><text:bookmark-start text:name="_Hlt452984791"/><text:bookmark-start text:name="_Hlt452984792"/><text:bookmark-start text:name="_Hlt454354364"/><text:bookmark-start text:name="_Hlt454354365"/><text:bookmark-start text:name="_Hlt457204107"/><text:bookmark-start text:name="_Hlt463020971"/><text:bookmark-start text:name="_Hlt463020972"/><text:bookmark-start text:name="_Hlt463252535"/><text:bookmark-start text:name="_Hlt463252536"/><text:bookmark-start text:name="_Hlt463426348"/><text:bookmark-start text:name="_Hlt463515969"/><text:bookmark-start text:name="_Hlt464807407"/><text:bookmark-start text:name="_Hlt465863805"/><text:bookmark-start text:name="_Hlt467940937"/><text:bookmark-start text:name="_Hlt468723240"/><text:bookmark-start text:name="_Hlt468723241"/><text:bookmark-start text:name="_Hlt468889263"/><text:bookmark-start text:name="_Hlt468889264"/><text:bookmark-start text:name="_Hlt470272753"/><text:bookmark-start text:name="_Hlt470272754"/><text:bookmark-start text:name="_Hlt472351395"/><text:bookmark-start text:name="_Hlt472351396"/><text:bookmark-start text:name="_Hlt481745556"/><text:bookmark-start text:name="_Hlt495480642"/><text:bookmark-start text:name="_Hlt496258768"/><text:bookmark-start text:name="_Hlt496799153"/><text:bookmark-start text:name="_Hlt496799154"/><text:bookmark-start text:name="_Hlt499303211"/><text:bookmark-start text:name="_Hlt502240259"/><text:bookmark-start text:name="_Hlt502240260"/><text:bookmark-start text:name="_Hlt502240270"/><text:bookmark-start text:name="_Hlt503515466"/><text:bookmark-start text:name="_Hlt527640822"/><text:bookmark-start text:name="_Hlt528828716"/><text:bookmark-start text:name="_Hlt10212713"/><text:bookmark-start text:name="_Hlt23432874"/><text:bookmark-start text:name="_Hlt26514256"/><text:bookmark-start text:name="_Hlt26527337"/><text:bookmark-start text:name="_Hlt29820568"/><text:bookmark-start text:name="_Hlt29820577"/><text:bookmark-start text:name="_Hlt35608048"/><text:bookmark-start text:name="_Hlt37416340"/><text:span text:style-name="T327">政</text:span><text:bookmark-start text:name="_Hlt325111858"/><text:bookmark-start text:name="_Hlt325111870"/><text:bookmark-start text:name="_Hlt325124911"/><text:bookmark-start text:name="_Hlt337105735"/><text:bookmark-start text:name="_Hlt337105736"/><text:bookmark-start text:name="_Hlt337216847"/><text:bookmark-start text:name="_Hlt337546063"/><text:bookmark-start text:name="_Hlt337546086"/><text:bookmark-start text:name="_Hlt337816551"/><text:bookmark-start text:name="_Hlt337816981"/><text:bookmark-start text:name="_Hlt338434649"/><text:bookmark-start text:name="_Hlt339382301"/><text:bookmark-start text:name="_Hlt339382302"/><text:bookmark-start text:name="_Hlt339877610"/><text:bookmark-start text:name="_Hlt339877631"/><text:bookmark-start text:name="_Hlt341192064"/><text:bookmark-start text:name="_Hlt341347475"/><text:bookmark-start text:name="_Hlt341347476"/><text:bookmark-start text:name="_Hlt341431596"/><text:bookmark-start text:name="_Hlt341431629"/><text:bookmark-start text:name="_Hlt341434727"/><text:bookmark-start text:name="_Hlt343853148"/><text:bookmark-start text:name="_Hlt345063020"/><text:bookmark-start text:name="_Hlt352678698"/><text:bookmark-start text:name="_Hlt355080510"/><text:bookmark-start text:name="_Hlt355080715"/><text:bookmark-start text:name="_Hlt355595216"/><text:bookmark-start text:name="_Hlt356294078"/><text:bookmark-start text:name="_Hlt357500828"/><text:bookmark-start text:name="_Hlt358709202"/><text:bookmark-start text:name="_Hlt367804743"/><text:bookmark-start text:name="_Hlt367804788"/><text:bookmark-start text:name="_Hlt368070369"/><text:bookmark-start text:name="_Hlt369007584"/><text:bookmark-start text:name="_Hlt369017073"/><text:bookmark-start text:name="_Hlt369017150"/><text:bookmark-start text:name="_Hlt369886924"/><text:bookmark-start text:name="_Hlt369886925"/><text:bookmark-start text:name="_Hlt370209046"/><text:bookmark-start text:name="_Hlt371699128"/><text:bookmark-start text:name="_Hlt371699129"/><text:bookmark-start text:name="_Hlt371699344"/><text:bookmark-start text:name="_Hlt373500451"/><text:bookmark-start text:name="_Hlt374106705"/><text:bookmark-start text:name="_Hlt374106706"/><text:bookmark-start text:name="_Hlt377373322"/><text:bookmark-start text:name="_Hlt377715374"/><text:bookmark-start text:name="_Hlt382396884"/><text:bookmark-start text:name="_Hlt382397371"/><text:bookmark-start text:name="_Hlt385252342"/><text:bookmark-start text:name="_Hlt385318026"/><text:bookmark-start text:name="_Hlt387063372"/><text:bookmark-start text:name="_Hlt387678687"/><text:bookmark-start text:name="_Hlt388345072"/><text:bookmark-start text:name="_Hlt389739852"/><text:bookmark-start text:name="_Hlt390174285"/><text:bookmark-start text:name="_Hlt390180174"/><text:bookmark-start text:name="_Hlt390958449"/><text:bookmark-start text:name="_Hlt396395638"/><text:bookmark-start text:name="_Hlt399246264"/><text:bookmark-start text:name="_Hlt401234106"/><text:bookmark-start text:name="_Hlt401669716"/><text:bookmark-start text:name="_Hlt402253202"/><text:bookmark-start text:name="_Hlt402255923"/><text:bookmark-start text:name="_Hlt402789331"/><text:bookmark-start text:name="_Hlt402789332"/><text:bookmark-start text:name="_Hlt402795837"/><text:bookmark-start text:name="_Hlt404344521"/><text:bookmark-start text:name="_Hlt404760663"/><text:bookmark-start text:name="_Hlt404849211"/><text:bookmark-start text:name="_Hlt404849212"/><text:bookmark-start text:name="_Hlt404868623"/><text:bookmark-start text:name="_Hlt405475987"/><text:bookmark-start text:name="_Hlt406506913"/><text:bookmark-start text:name="_Hlt407095182"/><text:bookmark-start text:name="_Hlt408844133"/><text:bookmark-start text:name="_Hlt408845824"/><text:bookmark-start text:name="_Hlt410219417"/><text:bookmark-start text:name="_Hlt414625873"/><text:bookmark-start text:name="_Hlt414625913"/><text:bookmark-start text:name="_Hlt416363243"/><text:bookmark-start text:name="_Hlt416957590"/><text:bookmark-start text:name="_Hlt418522655"/><text:bookmark-start text:name="_Hlt418864068"/><text:bookmark-start text:name="_Hlt420072722"/><text:bookmark-start text:name="_Hlt420072723"/><text:bookmark-start text:name="_Hlt420914388"/><text:bookmark-start text:name="_Hlt423097535"/><text:bookmark-start text:name="_Hlt423962936"/><text:bookmark-start text:name="_Hlt423962937"/><text:bookmark-start text:name="_Hlt423963203"/><text:bookmark-start text:name="_Hlt424718113"/><text:bookmark-start text:name="_Hlt430590209"/><text:bookmark-start text:name="_Hlt430590210"/><text:bookmark-start text:name="_Hlt430590332"/><text:bookmark-start text:name="_Hlt431369130"/><text:bookmark-start text:name="_Hlt431369131"/><text:bookmark-start text:name="_Hlt431369399"/><text:bookmark-start text:name="_Hlt431482892"/><text:bookmark-start text:name="_Hlt434843247"/><text:bookmark-start text:name="_Hlt434845971"/><text:bookmark-start text:name="_Hlt436655782"/><text:bookmark-start text:name="_Hlt437936415"/><text:bookmark-start text:name="_Hlt437936416"/><text:bookmark-start text:name="_Hlt439232523"/><text:bookmark-start text:name="_Hlt445126825"/><text:bookmark-start text:name="_Hlt445126826"/><text:bookmark-start text:name="_Hlt446083711"/><text:bookmark-start text:name="_Hlt446320478"/><text:bookmark-start text:name="_Hlt446323774"/><text:bookmark-start text:name="_Hlt446667954"/><text:bookmark-start text:name="_Hlt448410210"/><text:bookmark-start text:name="_Hlt449012585"/><text:bookmark-start text:name="_Hlt449603724"/><text:bookmark-start text:name="_Hlt449688804"/><text:bookmark-start text:name="_Hlt449688805"/><text:bookmark-start text:name="_Hlt450554158"/><text:bookmark-start text:name="_Hlt450554159"/><text:bookmark-start text:name="_Hlt451781546"/><text:bookmark-start text:name="_Hlt451781547"/><text:bookmark-start text:name="_Hlt452042133"/><text:bookmark-start text:name="_Hlt452113146"/><text:bookmark-start text:name="_Hlt452113147"/><text:bookmark-start text:name="_Hlt453769012"/><text:bookmark-start text:name="_Hlt454350648"/><text:bookmark-start text:name="_Hlt454350649"/><text:bookmark-start text:name="_Hlt454982207"/><text:bookmark-start text:name="_Hlt454982208"/><text:bookmark-start text:name="_Hlt455044702"/><text:bookmark-start text:name="_Hlt455392367"/><text:bookmark-start text:name="_Hlt456108524"/><text:bookmark-start text:name="_Hlt460599048"/><text:bookmark-start text:name="_Hlt462908172"/><text:bookmark-start text:name="_Hlt462908223"/><text:bookmark-start text:name="_Hlt462909852"/><text:bookmark-start text:name="_Hlt464028516"/><text:bookmark-start text:name="_Hlt464028517"/><text:bookmark-start text:name="_Hlt465410489"/><text:bookmark-start text:name="_Hlt465863697"/><text:bookmark-start text:name="_Hlt465863713"/><text:bookmark-start text:name="_Hlt465863737"/><text:bookmark-start text:name="_Hlt467230800"/><text:bookmark-start text:name="_Hlt467230931"/><text:bookmark-start text:name="_Hlt468701413"/><text:bookmark-start text:name="_Hlt468701414"/><text:bookmark-start text:name="_Hlt468710710"/><text:bookmark-start text:name="_Hlt469387371"/><text:bookmark-start text:name="_Hlt469387372"/><text:bookmark-start text:name="_Hlt470512168"/><text:bookmark-start text:name="_Hlt470512186"/><text:bookmark-start text:name="_Hlt471286364"/><text:bookmark-start text:name="_Hlt472583870"/><text:bookmark-start text:name="_Hlt473017340"/><text:bookmark-start text:name="_Hlt473017341"/><text:bookmark-start text:name="_Hlt478038868"/><text:bookmark-start text:name="_Hlt478038869"/><text:bookmark-start text:name="_Hlt478572195"/><text:bookmark-start text:name="_Hlt478572196"/><text:bookmark-start text:name="_Hlt479930615"/><text:bookmark-start text:name="_Hlt479930616"/><text:bookmark-start text:name="_Hlt479945907"/><text:bookmark-start text:name="_Hlt479945908"/><text:bookmark-start text:name="_Hlt480812556"/><text:bookmark-start text:name="_Hlt480988116"/><text:bookmark-start text:name="_Hlt481478099"/><text:bookmark-start text:name="_Hlt481745700"/><text:bookmark-start text:name="_Hlt485298246"/><text:bookmark-start text:name="_Hlt485298247"/><text:bookmark-start text:name="_Hlt490820257"/><text:bookmark-start text:name="_Hlt496258949"/><text:bookmark-start text:name="_Hlt496258963"/><text:bookmark-start text:name="_Hlt496878849"/><text:bookmark-start text:name="_Hlt497467129"/><text:bookmark-start text:name="_Hlt498444887"/><text:bookmark-start text:name="_Hlt499302674"/><text:bookmark-start text:name="_Hlt500497982"/><text:bookmark-start text:name="_Hlt501720811"/><text:bookmark-start text:name="_Hlt501720812"/><text:bookmark-start text:name="_Hlt502240309"/><text:bookmark-start text:name="_Hlt502318195"/><text:bookmark-start text:name="_Hlt504640460"/><text:bookmark-start text:name="_Hlt511916047"/><text:bookmark-start text:name="_Hlt512585951"/><text:bookmark-start text:name="_Hlt512594795"/><text:bookmark-start text:name="_Hlt513450844"/><text:bookmark-start text:name="_Hlt516240855"/><text:bookmark-start text:name="_Hlt517439204"/><text:bookmark-start text:name="_Hlt518635648"/><text:bookmark-start text:name="_Hlt523474756"/><text:bookmark-start text:name="_Hlt523474757"/><text:bookmark-start text:name="_Hlt525815078"/><text:bookmark-start text:name="_Hlt525889604"/><text:bookmark-start text:name="_Hlt526850461"/><text:bookmark-start text:name="_Hlt529259538"/><text:bookmark-start text:name="_Hlt529259539"/><text:bookmark-start text:name="_Hlt529518779"/><text:bookmark-start text:name="_Hlt530736704"/><text:bookmark-start text:name="_Hlt533148031"/><text:bookmark-start text:name="_Hlt534959990"/><text:bookmark-start text:name="_Hlt1996908"/><text:bookmark-start text:name="_Hlt4490945"/><text:bookmark-start text:name="_Hlt5953387"/><text:bookmark-start text:name="_Hlt6574627"/><text:bookmark-start text:name="_Hlt7178911"/><text:bookmark-start text:name="_Hlt22889400"/><text:bookmark-start text:name="_Hlt24024274"/><text:bookmark-start text:name="_Hlt24442743"/><text:bookmark-start text:name="_Hlt24442744"/><text:bookmark-start text:name="_Hlt24701984"/><text:bookmark-start text:name="_Hlt24708917"/><text:bookmark-start text:name="_Hlt27120913"/><text:bookmark-start text:name="_Hlt27730647"/><text:bookmark-start text:name="_Hlt27730648"/><text:bookmark-start text:name="_Hlt28854296"/><text:bookmark-start text:name="_Hlt28854366"/><text:bookmark-start text:name="_Hlt29280907"/><text:bookmark-start text:name="_Hlt29820557"/><text:bookmark-start text:name="_Hlt35608031"/><text:bookmark-start text:name="_Hlt37416331"/><text:bookmark-start text:name="_Hlt38017312"/><text:bookmark-start text:name="_Hlt39825121"/><text:bookmark-start text:name="_Hlt40866451"/><text:bookmark-start text:name="_Hlt45281819"/><text:bookmark-start text:name="_Hlt56691404"/><text:bookmark-start text:name="_Hlt56691405"/><text:bookmark-start text:name="_Hlt58571701"/><text:bookmark-end text:name="_Hlt326589374"/><text:bookmark-end text:name="_Hlt338434794"/><text:bookmark-end text:name="_Hlt339877798"/><text:bookmark-end text:name="_Hlt340224232"/><text:bookmark-end text:name="_Hlt340846694"/><text:bookmark-end text:name="_Hlt342057213"/><text:bookmark-end text:name="_Hlt344472834"/><text:bookmark-end text:name="_Hlt353894766"/><text:bookmark-end text:name="_Hlt356294098"/><text:bookmark-end text:name="_Hlt356833057"/><text:bookmark-end text:name="_Hlt356833075"/><text:bookmark-end text:name="_Hlt368576137"/><text:bookmark-end text:name="_Hlt368916939"/><text:bookmark-end text:name="_Hlt370209066"/><text:bookmark-end text:name="_Hlt372291695"/><text:bookmark-end text:name="_Hlt372291696"/><text:bookmark-end text:name="_Hlt373502541"/><text:bookmark-end text:name="_Hlt373503400"/><text:bookmark-end text:name="_Hlt374706969"/><text:bookmark-end text:name="_Hlt375316610"/><text:bookmark-end text:name="_Hlt376277500"/><text:bookmark-end text:name="_Hlt377651063"/><text:bookmark-end text:name="_Hlt377714286"/><text:bookmark-end text:name="_Hlt377716051"/><text:bookmark-end text:name="_Hlt385252019"/><text:bookmark-end text:name="_Hlt389045084"/><text:bookmark-end text:name="_Hlt389045624"/><text:bookmark-end text:name="_Hlt389739912"/><text:bookmark-end text:name="_Hlt401582576"/><text:bookmark-end text:name="_Hlt401582577"/><text:bookmark-end text:name="_Hlt403465340"/><text:bookmark-end text:name="_Hlt407720310"/><text:bookmark-end text:name="_Hlt407720311"/><text:bookmark-end text:name="_Hlt410206635"/><text:bookmark-end text:name="_Hlt414625888"/><text:bookmark-end text:name="_Hlt414625957"/><text:bookmark-end text:name="_Hlt414625976"/><text:bookmark-end text:name="_Hlt422232370"/><text:bookmark-end text:name="_Hlt422232371"/><text:bookmark-end text:name="_Hlt428197293"/><text:bookmark-end text:name="_Hlt428197294"/><text:bookmark-end text:name="_Hlt431540580"/><text:bookmark-end text:name="_Hlt436224908"/><text:bookmark-end text:name="_Hlt439772496"/><text:bookmark-end text:name="_Hlt439772497"/><text:bookmark-end text:name="_Hlt444265043"/><text:bookmark-end text:name="_Hlt444699700"/><text:bookmark-end text:name="_Hlt446317342"/><text:bookmark-end text:name="_Hlt446334486"/><text:bookmark-end text:name="_Hlt446334487"/><text:bookmark-end text:name="_Hlt447200129"/><text:bookmark-end text:name="_Hlt447811261"/><text:bookmark-end text:name="_Hlt447811262"/><text:bookmark-end text:name="_Hlt449012246"/><text:bookmark-end text:name="_Hlt449012247"/><text:bookmark-end text:name="_Hlt450812483"/><text:bookmark-end text:name="_Hlt451504118"/><text:bookmark-end text:name="_Hlt451783167"/><text:bookmark-end text:name="_Hlt452984791"/><text:bookmark-end text:name="_Hlt452984792"/><text:bookmark-end text:name="_Hlt454354364"/><text:bookmark-end text:name="_Hlt454354365"/><text:bookmark-end text:name="_Hlt457204107"/><text:bookmark-end text:name="_Hlt463020971"/><text:bookmark-end text:name="_Hlt463020972"/><text:bookmark-end text:name="_Hlt463252535"/><text:bookmark-end text:name="_Hlt463252536"/><text:bookmark-end text:name="_Hlt463426348"/><text:bookmark-end text:name="_Hlt463515969"/><text:bookmark-end text:name="_Hlt464807407"/><text:bookmark-end text:name="_Hlt465863805"/><text:bookmark-end text:name="_Hlt467940937"/><text:bookmark-end text:name="_Hlt468723240"/><text:bookmark-end text:name="_Hlt468723241"/><text:bookmark-end text:name="_Hlt468889263"/><text:bookmark-end text:name="_Hlt468889264"/><text:bookmark-end text:name="_Hlt470272753"/><text:bookmark-end text:name="_Hlt470272754"/><text:bookmark-end text:name="_Hlt472351395"/><text:bookmark-end text:name="_Hlt472351396"/><text:bookmark-end text:name="_Hlt481745556"/><text:bookmark-end text:name="_Hlt495480642"/><text:bookmark-end text:name="_Hlt496258768"/><text:bookmark-end text:name="_Hlt496799153"/><text:bookmark-end text:name="_Hlt496799154"/><text:bookmark-end text:name="_Hlt499303211"/><text:bookmark-end text:name="_Hlt502240259"/><text:bookmark-end text:name="_Hlt502240260"/><text:bookmark-end text:name="_Hlt502240270"/><text:bookmark-end text:name="_Hlt503515466"/><text:bookmark-end text:name="_Hlt527640822"/><text:bookmark-end text:name="_Hlt528828716"/><text:bookmark-end text:name="_Hlt10212713"/><text:bookmark-end text:name="_Hlt23432874"/><text:bookmark-end text:name="_Hlt26514256"/><text:bookmark-end text:name="_Hlt26527337"/><text:bookmark-end text:name="_Hlt29820568"/><text:bookmark-end text:name="_Hlt29820577"/><text:bookmark-end text:name="_Hlt35608048"/><text:bookmark-end text:name="_Hlt37416340"/><text:span text:style-name="T328">命</text:span><text:bookmark-start text:name="_Hlt338171676"/><text:bookmark-start text:name="_Hlt339025212"/><text:bookmark-start text:name="_Hlt340846740"/><text:bookmark-start text:name="_Hlt343266497"/><text:bookmark-start text:name="_Hlt353875898"/><text:bookmark-start text:name="_Hlt353894756"/><text:bookmark-start text:name="_Hlt367804366"/><text:bookmark-start text:name="_Hlt368916791"/><text:bookmark-start text:name="_Hlt371094460"/><text:bookmark-start text:name="_Hlt371094461"/><text:bookmark-start text:name="_Hlt372887547"/><text:bookmark-start text:name="_Hlt372900325"/><text:bookmark-start text:name="_Hlt375303446"/><text:bookmark-start text:name="_Hlt375303447"/><text:bookmark-start text:name="_Hlt375316509"/><text:bookmark-start text:name="_Hlt375316510"/><text:bookmark-start text:name="_Hlt376514896"/><text:bookmark-start text:name="_Hlt385950536"/><text:bookmark-start text:name="_Hlt385950918"/><text:bookmark-start text:name="_Hlt386442068"/><text:bookmark-start text:name="_Hlt386442080"/><text:bookmark-start text:name="_Hlt388541942"/><text:bookmark-start text:name="_Hlt391288173"/><text:bookmark-start text:name="_Hlt401235713"/><text:bookmark-start text:name="_Hlt402795852"/><text:bookmark-start text:name="_Hlt405476217"/><text:bookmark-start text:name="_Hlt407805005"/><text:bookmark-start text:name="_Hlt407805006"/><text:bookmark-start text:name="_Hlt408230608"/><text:bookmark-start text:name="_Hlt408230682"/><text:bookmark-start text:name="_Hlt409514658"/><text:bookmark-start text:name="_Hlt419466732"/><text:bookmark-start text:name="_Hlt430590324"/><text:bookmark-start text:name="_Hlt432516876"/><text:bookmark-start text:name="_Hlt434844274"/><text:bookmark-start text:name="_Hlt434845874"/><text:bookmark-start text:name="_Hlt434845875"/><text:bookmark-start text:name="_Hlt435621555"/><text:bookmark-start text:name="_Hlt438109616"/><text:bookmark-start text:name="_Hlt438109617"/><text:bookmark-start text:name="_Hlt444698174"/><text:bookmark-start text:name="_Hlt444698175"/><text:bookmark-start text:name="_Hlt445799629"/><text:bookmark-start text:name="_Hlt445994781"/><text:bookmark-start text:name="_Hlt445994782"/><text:bookmark-start text:name="_Hlt446332349"/><text:bookmark-start text:name="_Hlt449601727"/><text:bookmark-start text:name="_Hlt449601728"/><text:bookmark-start text:name="_Hlt450310266"/><text:bookmark-start text:name="_Hlt452644103"/><text:bookmark-start text:name="_Hlt453679637"/><text:bookmark-start text:name="_Hlt453679638"/><text:bookmark-start text:name="_Hlt454977866"/><text:bookmark-start text:name="_Hlt454977867"/><text:bookmark-start text:name="_Hlt455388503"/><text:bookmark-start text:name="_Hlt455388504"/><text:bookmark-start text:name="_Hlt459365551"/><text:bookmark-start text:name="_Hlt463251087"/><text:bookmark-start text:name="_Hlt465672233"/><text:bookmark-start text:name="_Hlt465672340"/><text:bookmark-start text:name="_Hlt467230773"/><text:bookmark-start text:name="_Hlt469063007"/><text:bookmark-start text:name="_Hlt470612036"/><text:bookmark-start text:name="_Hlt470612037"/><text:bookmark-start text:name="_Hlt471286420"/><text:bookmark-start text:name="_Hlt472001829"/><text:bookmark-start text:name="_Hlt472001830"/><text:bookmark-start text:name="_Hlt472583807"/><text:bookmark-start text:name="_Hlt478714266"/><text:bookmark-start text:name="_Hlt479932277"/><text:bookmark-start text:name="_Hlt479932599"/><text:bookmark-start text:name="_Hlt479932603"/><text:bookmark-start text:name="_Hlt481500188"/><text:bookmark-start text:name="_Hlt482351145"/><text:bookmark-start text:name="_Hlt485818451"/><text:bookmark-start text:name="_Hlt490816204"/><text:bookmark-start text:name="_Hlt490816212"/><text:bookmark-start text:name="_Hlt490819520"/><text:bookmark-start text:name="_Hlt491953566"/><text:bookmark-start text:name="_Hlt495052135"/><text:bookmark-start text:name="_Hlt495480653"/><text:bookmark-start text:name="_Hlt495480971"/><text:bookmark-start text:name="_Hlt496259032"/><text:bookmark-start text:name="_Hlt496260852"/><text:bookmark-start text:name="_Hlt496860274"/><text:bookmark-start text:name="_Hlt497137223"/><text:bookmark-start text:name="_Hlt497137224"/><text:bookmark-start text:name="_Hlt497467268"/><text:bookmark-start text:name="_Hlt498079259"/><text:bookmark-start text:name="_Hlt498672529"/><text:bookmark-start text:name="_Hlt499648559"/><text:bookmark-start text:name="_Hlt499648581"/><text:bookmark-start text:name="_Hlt499888007"/><text:bookmark-start text:name="_Hlt500513661"/><text:bookmark-start text:name="_Hlt500513662"/><text:bookmark-start text:name="_Hlt501098191"/><text:bookmark-start text:name="_Hlt501725393"/><text:bookmark-start text:name="_Hlt502671802"/><text:bookmark-start text:name="_Hlt508354557"/><text:bookmark-start text:name="_Hlt509491733"/><text:bookmark-start text:name="_Hlt509491734"/><text:bookmark-start text:name="_Hlt511985267"/><text:bookmark-start text:name="_Hlt513794648"/><text:bookmark-start text:name="_Hlt514411126"/><text:bookmark-start text:name="_Hlt516500829"/><text:bookmark-start text:name="_Hlt516500830"/><text:bookmark-start text:name="_Hlt516840117"/><text:bookmark-start text:name="_Hlt516840118"/><text:bookmark-start text:name="_Hlt519586643"/><text:bookmark-start text:name="_Hlt519586644"/><text:bookmark-start text:name="_Hlt521051442"/><text:bookmark-start text:name="_Hlt521051443"/><text:bookmark-start text:name="_Hlt527105101"/><text:bookmark-start text:name="_Hlt527724643"/><text:bookmark-start text:name="_Hlt527734417"/><text:bookmark-start text:name="_Hlt527734418"/><text:bookmark-start text:name="_Hlt529518789"/><text:bookmark-start text:name="_Hlt530128825"/><text:bookmark-start text:name="_Hlt530128826"/><text:bookmark-start text:name="_Hlt530735561"/><text:bookmark-start text:name="_Hlt531786441"/><text:bookmark-start text:name="_Hlt532374632"/><text:bookmark-start text:name="_Hlt532374633"/><text:bookmark-start text:name="_Hlt532542297"/><text:bookmark-start text:name="_Hlt533755907"/><text:bookmark-start text:name="_Hlt534731210"/><text:bookmark-start text:name="_Hlt2165303"/><text:bookmark-start text:name="_Hlt2928402"/><text:bookmark-start text:name="_Hlt3534182"/><text:bookmark-start text:name="_Hlt5194833"/><text:bookmark-start text:name="_Hlt6843692"/><text:bookmark-start text:name="_Hlt6843693"/><text:bookmark-start text:name="_Hlt6843699"/><text:bookmark-start text:name="_Hlt7773273"/><text:bookmark-start text:name="_Hlt8983665"/><text:bookmark-start text:name="_Hlt9587766"/><text:bookmark-start text:name="_Hlt10194411"/><text:bookmark-start text:name="_Hlt12611479"/><text:bookmark-start text:name="_Hlt21435511"/><text:bookmark-start text:name="_Hlt22225580"/><text:bookmark-start text:name="_Hlt23493457"/><text:bookmark-start text:name="_Hlt23493458"/><text:bookmark-start text:name="_Hlt26287472"/><text:bookmark-start text:name="_Hlt26526754"/><text:bookmark-start text:name="_Hlt28854216"/><text:bookmark-start text:name="_Hlt28854217"/><text:bookmark-start text:name="_Hlt29210947"/><text:bookmark-start text:name="_Hlt29280846"/><text:bookmark-start text:name="_Hlt29820551"/><text:bookmark-start text:name="_Hlt31698910"/><text:bookmark-start text:name="_Hlt37146379"/><text:bookmark-start text:name="_Hlt37405295"/><text:bookmark-start text:name="_Hlt45281899"/><text:bookmark-start text:name="_Hlt46925773"/><text:bookmark-start text:name="_Hlt46925774"/><text:bookmark-end text:name="_Hlt325111858"/><text:bookmark-end text:name="_Hlt325111870"/><text:bookmark-end text:name="_Hlt325124911"/><text:bookmark-end text:name="_Hlt337105735"/><text:bookmark-end text:name="_Hlt337105736"/><text:bookmark-end text:name="_Hlt337216847"/><text:bookmark-end text:name="_Hlt337546063"/><text:bookmark-end text:name="_Hlt337546086"/><text:bookmark-end text:name="_Hlt337816551"/><text:bookmark-end text:name="_Hlt337816981"/><text:bookmark-end text:name="_Hlt338434649"/><text:bookmark-end text:name="_Hlt339382301"/><text:bookmark-end text:name="_Hlt339382302"/><text:bookmark-end text:name="_Hlt339877610"/><text:bookmark-end text:name="_Hlt339877631"/><text:bookmark-end text:name="_Hlt341192064"/><text:bookmark-end text:name="_Hlt341347475"/><text:bookmark-end text:name="_Hlt341347476"/><text:bookmark-end text:name="_Hlt341431596"/><text:bookmark-end text:name="_Hlt341431629"/><text:bookmark-end text:name="_Hlt341434727"/><text:bookmark-end text:name="_Hlt343853148"/><text:bookmark-end text:name="_Hlt345063020"/><text:bookmark-end text:name="_Hlt352678698"/><text:bookmark-end text:name="_Hlt355080510"/><text:bookmark-end text:name="_Hlt355080715"/><text:bookmark-end text:name="_Hlt355595216"/><text:bookmark-end text:name="_Hlt356294078"/><text:bookmark-end text:name="_Hlt357500828"/><text:bookmark-end text:name="_Hlt358709202"/><text:bookmark-end text:name="_Hlt367804743"/><text:bookmark-end text:name="_Hlt367804788"/><text:bookmark-end text:name="_Hlt368070369"/><text:bookmark-end text:name="_Hlt369007584"/><text:bookmark-end text:name="_Hlt369017073"/><text:bookmark-end text:name="_Hlt369017150"/><text:bookmark-end text:name="_Hlt369886924"/><text:bookmark-end text:name="_Hlt369886925"/><text:bookmark-end text:name="_Hlt370209046"/><text:bookmark-end text:name="_Hlt371699128"/><text:bookmark-end text:name="_Hlt371699129"/><text:bookmark-end text:name="_Hlt371699344"/><text:bookmark-end text:name="_Hlt373500451"/><text:bookmark-end text:name="_Hlt374106705"/><text:bookmark-end text:name="_Hlt374106706"/><text:bookmark-end text:name="_Hlt377373322"/><text:bookmark-end text:name="_Hlt377715374"/><text:bookmark-end text:name="_Hlt382396884"/><text:bookmark-end text:name="_Hlt382397371"/><text:bookmark-end text:name="_Hlt385252342"/><text:bookmark-end text:name="_Hlt385318026"/><text:bookmark-end text:name="_Hlt387063372"/><text:bookmark-end text:name="_Hlt387678687"/><text:bookmark-end text:name="_Hlt388345072"/><text:bookmark-end text:name="_Hlt389739852"/><text:bookmark-end text:name="_Hlt390174285"/><text:bookmark-end text:name="_Hlt390180174"/><text:bookmark-end text:name="_Hlt390958449"/><text:bookmark-end text:name="_Hlt396395638"/><text:bookmark-end text:name="_Hlt399246264"/><text:bookmark-end text:name="_Hlt401234106"/><text:bookmark-end text:name="_Hlt401669716"/><text:bookmark-end text:name="_Hlt402253202"/><text:bookmark-end text:name="_Hlt402255923"/><text:bookmark-end text:name="_Hlt402789331"/><text:bookmark-end text:name="_Hlt402789332"/><text:bookmark-end text:name="_Hlt402795837"/><text:bookmark-end text:name="_Hlt404344521"/><text:bookmark-end text:name="_Hlt404760663"/><text:bookmark-end text:name="_Hlt404849211"/><text:bookmark-end text:name="_Hlt404849212"/><text:bookmark-end text:name="_Hlt404868623"/><text:bookmark-end text:name="_Hlt405475987"/><text:bookmark-end text:name="_Hlt406506913"/><text:bookmark-end text:name="_Hlt407095182"/><text:bookmark-end text:name="_Hlt408844133"/><text:bookmark-end text:name="_Hlt408845824"/><text:bookmark-end text:name="_Hlt410219417"/><text:bookmark-end text:name="_Hlt414625873"/><text:bookmark-end text:name="_Hlt414625913"/><text:bookmark-end text:name="_Hlt416363243"/><text:bookmark-end text:name="_Hlt416957590"/><text:bookmark-end text:name="_Hlt418522655"/><text:bookmark-end text:name="_Hlt418864068"/><text:bookmark-end text:name="_Hlt420072722"/><text:bookmark-end text:name="_Hlt420072723"/><text:bookmark-end text:name="_Hlt420914388"/><text:bookmark-end text:name="_Hlt423097535"/><text:bookmark-end text:name="_Hlt423962936"/><text:bookmark-end text:name="_Hlt423962937"/><text:bookmark-end text:name="_Hlt423963203"/><text:bookmark-end text:name="_Hlt424718113"/><text:bookmark-end text:name="_Hlt430590209"/><text:bookmark-end text:name="_Hlt430590210"/><text:bookmark-end text:name="_Hlt430590332"/><text:bookmark-end text:name="_Hlt431369130"/><text:bookmark-end text:name="_Hlt431369131"/><text:bookmark-end text:name="_Hlt431369399"/><text:bookmark-end text:name="_Hlt431482892"/><text:bookmark-end text:name="_Hlt434843247"/><text:bookmark-end text:name="_Hlt434845971"/><text:bookmark-end text:name="_Hlt436655782"/><text:bookmark-end text:name="_Hlt437936415"/><text:bookmark-end text:name="_Hlt437936416"/><text:bookmark-end text:name="_Hlt439232523"/><text:bookmark-end text:name="_Hlt445126825"/><text:bookmark-end text:name="_Hlt445126826"/><text:bookmark-end text:name="_Hlt446083711"/><text:bookmark-end text:name="_Hlt446320478"/><text:bookmark-end text:name="_Hlt446323774"/><text:bookmark-end text:name="_Hlt446667954"/><text:bookmark-end text:name="_Hlt448410210"/><text:bookmark-end text:name="_Hlt449012585"/><text:bookmark-end text:name="_Hlt449603724"/><text:bookmark-end text:name="_Hlt449688804"/><text:bookmark-end text:name="_Hlt449688805"/><text:bookmark-end text:name="_Hlt450554158"/><text:bookmark-end text:name="_Hlt450554159"/><text:bookmark-end text:name="_Hlt451781546"/><text:bookmark-end text:name="_Hlt451781547"/><text:bookmark-end text:name="_Hlt452042133"/><text:bookmark-end text:name="_Hlt452113146"/><text:bookmark-end text:name="_Hlt452113147"/><text:bookmark-end text:name="_Hlt453769012"/><text:bookmark-end text:name="_Hlt454350648"/><text:bookmark-end text:name="_Hlt454350649"/><text:bookmark-end text:name="_Hlt454982207"/><text:bookmark-end text:name="_Hlt454982208"/><text:bookmark-end text:name="_Hlt455044702"/><text:bookmark-end text:name="_Hlt455392367"/><text:bookmark-end text:name="_Hlt456108524"/><text:bookmark-end text:name="_Hlt460599048"/><text:bookmark-end text:name="_Hlt462908172"/><text:bookmark-end text:name="_Hlt462908223"/><text:bookmark-end text:name="_Hlt462909852"/><text:bookmark-end text:name="_Hlt464028516"/><text:bookmark-end text:name="_Hlt464028517"/><text:bookmark-end text:name="_Hlt465410489"/><text:bookmark-end text:name="_Hlt465863697"/><text:bookmark-end text:name="_Hlt465863713"/><text:bookmark-end text:name="_Hlt465863737"/><text:bookmark-end text:name="_Hlt467230800"/><text:bookmark-end text:name="_Hlt467230931"/><text:bookmark-end text:name="_Hlt468701413"/><text:bookmark-end text:name="_Hlt468701414"/><text:bookmark-end text:name="_Hlt468710710"/><text:bookmark-end text:name="_Hlt469387371"/><text:bookmark-end text:name="_Hlt469387372"/><text:bookmark-end text:name="_Hlt470512168"/><text:bookmark-end text:name="_Hlt470512186"/><text:bookmark-end text:name="_Hlt471286364"/><text:bookmark-end text:name="_Hlt472583870"/><text:bookmark-end text:name="_Hlt473017340"/><text:bookmark-end text:name="_Hlt473017341"/><text:bookmark-end text:name="_Hlt478038868"/><text:bookmark-end text:name="_Hlt478038869"/><text:bookmark-end text:name="_Hlt478572195"/><text:bookmark-end text:name="_Hlt478572196"/><text:bookmark-end text:name="_Hlt479930615"/><text:bookmark-end text:name="_Hlt479930616"/><text:bookmark-end text:name="_Hlt479945907"/><text:bookmark-end text:name="_Hlt479945908"/><text:bookmark-end text:name="_Hlt480812556"/><text:bookmark-end text:name="_Hlt480988116"/><text:bookmark-end text:name="_Hlt481478099"/><text:bookmark-end text:name="_Hlt481745700"/><text:bookmark-end text:name="_Hlt485298246"/><text:bookmark-end text:name="_Hlt485298247"/><text:bookmark-end text:name="_Hlt490820257"/><text:bookmark-end text:name="_Hlt496258949"/><text:bookmark-end text:name="_Hlt496258963"/><text:bookmark-end text:name="_Hlt496878849"/><text:bookmark-end text:name="_Hlt497467129"/><text:bookmark-end text:name="_Hlt498444887"/><text:bookmark-end text:name="_Hlt499302674"/><text:bookmark-end text:name="_Hlt500497982"/><text:bookmark-end text:name="_Hlt501720811"/><text:bookmark-end text:name="_Hlt501720812"/><text:bookmark-end text:name="_Hlt502240309"/><text:bookmark-end text:name="_Hlt502318195"/><text:bookmark-end text:name="_Hlt504640460"/><text:bookmark-end text:name="_Hlt511916047"/><text:bookmark-end text:name="_Hlt512585951"/><text:bookmark-end text:name="_Hlt512594795"/><text:bookmark-end text:name="_Hlt513450844"/><text:bookmark-end text:name="_Hlt516240855"/><text:bookmark-end text:name="_Hlt517439204"/><text:bookmark-end text:name="_Hlt518635648"/><text:bookmark-end text:name="_Hlt523474756"/><text:bookmark-end text:name="_Hlt523474757"/><text:bookmark-end text:name="_Hlt525815078"/><text:bookmark-end text:name="_Hlt525889604"/><text:bookmark-end text:name="_Hlt526850461"/><text:bookmark-end text:name="_Hlt529259538"/><text:bookmark-end text:name="_Hlt529259539"/><text:bookmark-end text:name="_Hlt529518779"/><text:bookmark-end text:name="_Hlt530736704"/><text:bookmark-end text:name="_Hlt533148031"/><text:bookmark-end text:name="_Hlt534959990"/><text:bookmark-end text:name="_Hlt1996908"/><text:bookmark-end text:name="_Hlt4490945"/><text:bookmark-end text:name="_Hlt5953387"/><text:bookmark-end text:name="_Hlt6574627"/><text:bookmark-end text:name="_Hlt7178911"/><text:bookmark-end text:name="_Hlt22889400"/><text:bookmark-end text:name="_Hlt24024274"/><text:bookmark-end text:name="_Hlt24442743"/><text:bookmark-end text:name="_Hlt24442744"/><text:bookmark-end text:name="_Hlt24701984"/><text:bookmark-end text:name="_Hlt24708917"/><text:bookmark-end text:name="_Hlt27120913"/><text:bookmark-end text:name="_Hlt27730647"/><text:bookmark-end text:name="_Hlt27730648"/><text:bookmark-end text:name="_Hlt28854296"/><text:bookmark-end text:name="_Hlt28854366"/><text:bookmark-end text:name="_Hlt29280907"/><text:bookmark-end text:name="_Hlt29820557"/><text:bookmark-end text:name="_Hlt35608031"/><text:bookmark-end text:name="_Hlt37416331"/><text:bookmark-end text:name="_Hlt38017312"/><text:bookmark-end text:name="_Hlt39825121"/><text:bookmark-end text:name="_Hlt40866451"/><text:bookmark-end text:name="_Hlt45281819"/><text:bookmark-end text:name="_Hlt56691404"/><text:bookmark-end text:name="_Hlt56691405"/><text:bookmark-end text:name="_Hlt58571701"/><text:span text:style-name="T329">令</text:span><text:bookmark-end text:name="_Hlt372887380"/><text:bookmark-end text:name="_Hlt338171676"/><text:bookmark-end text:name="_Hlt339025212"/><text:bookmark-end text:name="_Hlt340846740"/><text:bookmark-end text:name="_Hlt343266497"/><text:bookmark-end text:name="_Hlt353875898"/><text:bookmark-end text:name="_Hlt353894756"/><text:bookmark-end text:name="_Hlt367804366"/><text:bookmark-end text:name="_Hlt368916791"/><text:bookmark-end text:name="_Hlt371094460"/><text:bookmark-end text:name="_Hlt371094461"/><text:bookmark-end text:name="_Hlt372887547"/><text:bookmark-end text:name="_Hlt372900325"/><text:bookmark-end text:name="_Hlt375303446"/><text:bookmark-end text:name="_Hlt375303447"/><text:bookmark-end text:name="_Hlt375316509"/><text:bookmark-end text:name="_Hlt375316510"/><text:bookmark-end text:name="_Hlt376514896"/><text:bookmark-end text:name="_Hlt385950536"/><text:bookmark-end text:name="_Hlt385950918"/><text:bookmark-end text:name="_Hlt386442068"/><text:bookmark-end text:name="_Hlt386442080"/><text:bookmark-end text:name="_Hlt388541942"/><text:bookmark-end text:name="_Hlt391288173"/><text:bookmark-end text:name="_Hlt401235713"/><text:bookmark-end text:name="_Hlt402795852"/><text:bookmark-end text:name="_Hlt405476217"/><text:bookmark-end text:name="_Hlt407805005"/><text:bookmark-end text:name="_Hlt407805006"/><text:bookmark-end text:name="_Hlt408230608"/><text:bookmark-end text:name="_Hlt408230682"/><text:bookmark-end text:name="_Hlt409514658"/><text:bookmark-end text:name="_Hlt419466732"/><text:bookmark-end text:name="_Hlt430590324"/><text:bookmark-end text:name="_Hlt432516876"/><text:bookmark-end text:name="_Hlt434844274"/><text:bookmark-end text:name="_Hlt434845874"/><text:bookmark-end text:name="_Hlt434845875"/><text:bookmark-end text:name="_Hlt435621555"/><text:bookmark-end text:name="_Hlt438109616"/><text:bookmark-end text:name="_Hlt438109617"/><text:bookmark-end text:name="_Hlt444698174"/><text:bookmark-end text:name="_Hlt444698175"/><text:bookmark-end text:name="_Hlt445799629"/><text:bookmark-end text:name="_Hlt445994781"/><text:bookmark-end text:name="_Hlt445994782"/><text:bookmark-end text:name="_Hlt446332349"/><text:bookmark-end text:name="_Hlt449601727"/><text:bookmark-end text:name="_Hlt449601728"/><text:bookmark-end text:name="_Hlt450310266"/><text:bookmark-end text:name="_Hlt452644103"/><text:bookmark-end text:name="_Hlt453679637"/><text:bookmark-end text:name="_Hlt453679638"/><text:bookmark-end text:name="_Hlt454977866"/><text:bookmark-end text:name="_Hlt454977867"/><text:bookmark-end text:name="_Hlt455388503"/><text:bookmark-end text:name="_Hlt455388504"/><text:bookmark-end text:name="_Hlt459365551"/><text:bookmark-end text:name="_Hlt463251087"/><text:bookmark-end text:name="_Hlt465672233"/><text:bookmark-end text:name="_Hlt465672340"/><text:bookmark-end text:name="_Hlt467230773"/><text:bookmark-end text:name="_Hlt469063007"/><text:bookmark-end text:name="_Hlt470612036"/><text:bookmark-end text:name="_Hlt470612037"/><text:bookmark-end text:name="_Hlt471286420"/><text:bookmark-end text:name="_Hlt472001829"/><text:bookmark-end text:name="_Hlt472001830"/><text:bookmark-end text:name="_Hlt472583807"/><text:bookmark-end text:name="_Hlt478714266"/><text:bookmark-end text:name="_Hlt479932277"/><text:bookmark-end text:name="_Hlt479932599"/><text:bookmark-end text:name="_Hlt479932603"/><text:bookmark-end text:name="_Hlt481500188"/><text:bookmark-end text:name="_Hlt482351145"/><text:bookmark-end text:name="_Hlt485818451"/><text:bookmark-end text:name="_Hlt490816204"/><text:bookmark-end text:name="_Hlt490816212"/><text:bookmark-end text:name="_Hlt490819520"/><text:bookmark-end text:name="_Hlt491953566"/><text:bookmark-end text:name="_Hlt495052135"/><text:bookmark-end text:name="_Hlt495480653"/><text:bookmark-end text:name="_Hlt495480971"/><text:bookmark-end text:name="_Hlt496259032"/><text:bookmark-end text:name="_Hlt496260852"/><text:bookmark-end text:name="_Hlt496860274"/><text:bookmark-end text:name="_Hlt497137223"/><text:bookmark-end text:name="_Hlt497137224"/><text:bookmark-end text:name="_Hlt497467268"/><text:bookmark-end text:name="_Hlt498079259"/><text:bookmark-end text:name="_Hlt498672529"/><text:bookmark-end text:name="_Hlt499648559"/><text:bookmark-end text:name="_Hlt499648581"/><text:bookmark-end text:name="_Hlt499888007"/><text:bookmark-end text:name="_Hlt500513661"/><text:bookmark-end text:name="_Hlt500513662"/><text:bookmark-end text:name="_Hlt501098191"/><text:bookmark-end text:name="_Hlt501725393"/><text:bookmark-end text:name="_Hlt502671802"/><text:bookmark-end text:name="_Hlt508354557"/><text:bookmark-end text:name="_Hlt509491733"/><text:bookmark-end text:name="_Hlt509491734"/><text:bookmark-end text:name="_Hlt511985267"/><text:bookmark-end text:name="_Hlt513794648"/><text:bookmark-end text:name="_Hlt514411126"/><text:bookmark-end text:name="_Hlt516500829"/><text:bookmark-end text:name="_Hlt516500830"/><text:bookmark-end text:name="_Hlt516840117"/><text:bookmark-end text:name="_Hlt516840118"/><text:bookmark-end text:name="_Hlt519586643"/><text:bookmark-end text:name="_Hlt519586644"/><text:bookmark-end text:name="_Hlt521051442"/><text:bookmark-end text:name="_Hlt521051443"/><text:bookmark-end text:name="_Hlt527105101"/><text:bookmark-end text:name="_Hlt527724643"/><text:bookmark-end text:name="_Hlt527734417"/><text:bookmark-end text:name="_Hlt527734418"/><text:bookmark-end text:name="_Hlt529518789"/><text:bookmark-end text:name="_Hlt530128825"/><text:bookmark-end text:name="_Hlt530128826"/><text:bookmark-end text:name="_Hlt530735561"/><text:bookmark-end text:name="_Hlt531786441"/><text:bookmark-end text:name="_Hlt532374632"/><text:bookmark-end text:name="_Hlt532374633"/><text:bookmark-end text:name="_Hlt532542297"/><text:bookmark-end text:name="_Hlt533755907"/><text:bookmark-end text:name="_Hlt534731210"/><text:bookmark-end text:name="_Hlt2165303"/><text:bookmark-end text:name="_Hlt2928402"/><text:bookmark-end text:name="_Hlt3534182"/><text:bookmark-end text:name="_Hlt5194833"/><text:bookmark-end text:name="_Hlt6843692"/><text:bookmark-end text:name="_Hlt6843693"/><text:bookmark-end text:name="_Hlt6843699"/><text:bookmark-end text:name="_Hlt7773273"/><text:bookmark-end text:name="_Hlt8983665"/><text:bookmark-end text:name="_Hlt9587766"/><text:bookmark-end text:name="_Hlt10194411"/><text:bookmark-end text:name="_Hlt12611479"/><text:bookmark-end text:name="_Hlt21435511"/><text:bookmark-end text:name="_Hlt22225580"/><text:bookmark-end text:name="_Hlt23493457"/><text:bookmark-end text:name="_Hlt23493458"/><text:bookmark-end text:name="_Hlt26287472"/><text:bookmark-end text:name="_Hlt26526754"/><text:bookmark-end text:name="_Hlt28854216"/><text:bookmark-end text:name="_Hlt28854217"/><text:bookmark-end text:name="_Hlt29210947"/><text:bookmark-end text:name="_Hlt29280846"/><text:bookmark-end text:name="_Hlt29820551"/><text:bookmark-end text:name="_Hlt31698910"/><text:bookmark-end text:name="_Hlt37146379"/><text:bookmark-end text:name="_Hlt37405295"/><text:bookmark-end text:name="_Hlt45281899"/><text:bookmark-end text:name="_Hlt46925773"/><text:bookmark-end text:name="_Hlt46925774"/><text:span text:style-name="T330">案</text:span></text:a><text:span text:style-name="T331">（</text:span><text:span text:style-name="T332">0</text:span><text:span text:style-name="T333">案）</text:span><text:span text:style-name="T334">．．．．．．．．．．．</text:span><text:span text:style-name="T335">．．．．</text:span><text:span text:style-name="T336">．．．．．．．．．．</text:span><text:span text:style-name="T337">30</text:span></text:p>
      <text:p text:style-name="P338"><text:span text:style-name="T339">四</text:span><text:span text:style-name="T340">、</text:span><text:bookmark-start text:name="_Hlt376277511"/><text:bookmark-start text:name="_Hlt399168198"/><text:a xlink:href="#其他議案" office:target-frame-name="_top" xlink:show="replace"><text:span text:style-name="T341">其</text:span><text:bookmark-start text:name="_Hlt195690492"/><text:bookmark-start text:name="_Hlt197489854"/><text:bookmark-start text:name="_Hlt203380131"/><text:bookmark-start text:name="_Hlt218508333"/><text:bookmark-start text:name="_Hlt224642250"/><text:bookmark-start text:name="_Hlt225161547"/><text:bookmark-start text:name="_Hlt227125813"/><text:bookmark-start text:name="_Hlt245205891"/><text:bookmark-start text:name="_Hlt247097471"/><text:bookmark-start text:name="_Hlt251337885"/><text:bookmark-start text:name="_Hlt255568018"/><text:bookmark-start text:name="_Hlt257103332"/><text:bookmark-start text:name="_Hlt258595787"/><text:bookmark-start text:name="_Hlt290036678"/><text:bookmark-start text:name="_Hlt290389012"/><text:bookmark-start text:name="_Hlt305594854"/><text:bookmark-start text:name="_Hlt307403426"/><text:bookmark-start text:name="_Hlt316570094"/><text:bookmark-start text:name="_Hlt316570189"/><text:bookmark-start text:name="_Hlt324521246"/><text:bookmark-start text:name="_Hlt337546092"/><text:bookmark-start text:name="_Hlt339877229"/><text:bookmark-start text:name="_Hlt345063118"/><text:bookmark-start text:name="_Hlt351364474"/><text:bookmark-start text:name="_Hlt367804287"/><text:bookmark-start text:name="_Hlt367804747"/><text:bookmark-start text:name="_Hlt370140150"/><text:bookmark-start text:name="_Hlt371094700"/><text:bookmark-start text:name="_Hlt372291707"/><text:bookmark-start text:name="_Hlt374106721"/><text:bookmark-start text:name="_Hlt377373328"/><text:bookmark-start text:name="_Hlt377651071"/><text:bookmark-start text:name="_Hlt377716181"/><text:bookmark-start text:name="_Hlt389146097"/><text:bookmark-start text:name="_Hlt390174297"/><text:bookmark-start text:name="_Hlt399167903"/><text:bookmark-start text:name="_Hlt399249550"/><text:bookmark-start text:name="_Hlt399249551"/><text:bookmark-start text:name="_Hlt399750709"/><text:bookmark-start text:name="_Hlt401155717"/><text:bookmark-start text:name="_Hlt401235720"/><text:bookmark-start text:name="_Hlt401667870"/><text:bookmark-start text:name="_Hlt402253068"/><text:bookmark-start text:name="_Hlt402253194"/><text:bookmark-start text:name="_Hlt403465349"/><text:bookmark-start text:name="_Hlt406506904"/><text:bookmark-start text:name="_Hlt408230689"/><text:bookmark-start text:name="_Hlt414026814"/><text:bookmark-start text:name="_Hlt414625994"/><text:bookmark-start text:name="_Hlt416363252"/><text:bookmark-start text:name="_Hlt416957596"/><text:bookmark-start text:name="_Hlt417548206"/><text:bookmark-start text:name="_Hlt417548207"/><text:bookmark-start text:name="_Hlt417568535"/><text:bookmark-start text:name="_Hlt417568536"/><text:bookmark-start text:name="_Hlt418170435"/><text:bookmark-start text:name="_Hlt418864008"/><text:bookmark-start text:name="_Hlt419450048"/><text:bookmark-start text:name="_Hlt420072729"/><text:bookmark-start text:name="_Hlt421522831"/><text:bookmark-start text:name="_Hlt421553842"/><text:bookmark-start text:name="_Hlt428196768"/><text:bookmark-start text:name="_Hlt433036825"/><text:bookmark-start text:name="_Hlt433266044"/><text:bookmark-start text:name="_Hlt434844285"/><text:bookmark-start text:name="_Hlt434845925"/><text:bookmark-start text:name="_Hlt436224579"/><text:bookmark-start text:name="_Hlt436224580"/><text:bookmark-start text:name="_Hlt438109721"/><text:bookmark-start text:name="_Hlt439232542"/><text:bookmark-start text:name="_Hlt445195460"/><text:bookmark-start text:name="_Hlt445195461"/><text:bookmark-start text:name="_Hlt445197015"/><text:bookmark-start text:name="_Hlt446317377"/><text:bookmark-start text:name="_Hlt447199811"/><text:bookmark-start text:name="_Hlt447290889"/><text:bookmark-start text:name="_Hlt447806258"/><text:bookmark-start text:name="_Hlt447806265"/><text:bookmark-start text:name="_Hlt448409856"/><text:bookmark-start text:name="_Hlt451504077"/><text:bookmark-start text:name="_Hlt452643320"/><text:bookmark-start text:name="_Hlt452643321"/><text:bookmark-start text:name="_Hlt452984831"/><text:bookmark-start text:name="_Hlt456274152"/><text:bookmark-start text:name="_Hlt462997590"/><text:bookmark-start text:name="_Hlt463426231"/><text:bookmark-start text:name="_Hlt465863751"/><text:bookmark-start text:name="_Hlt466877149"/><text:bookmark-start text:name="_Hlt467230781"/><text:bookmark-start text:name="_Hlt467230810"/><text:bookmark-start text:name="_Hlt469063022"/><text:bookmark-start text:name="_Hlt472583813"/><text:bookmark-start text:name="_Hlt483584114"/><text:bookmark-start text:name="_Hlt490820263"/><text:bookmark-start text:name="_Hlt499278383"/><text:bookmark-start text:name="_Hlt527640829"/><text:bookmark-start text:name="_Hlt532542303"/><text:bookmark-start text:name="_Hlt7773306"/><text:bookmark-start text:name="_Hlt9587772"/><text:bookmark-start text:name="_Hlt12265537"/><text:bookmark-start text:name="_Hlt21079108"/><text:bookmark-start text:name="_Hlt58571713"/><text:span text:style-name="T342">他</text:span><text:bookmark-start text:name="_Hlt191116035"/><text:bookmark-start text:name="_Hlt192415081"/><text:bookmark-start text:name="_Hlt193255998"/><text:bookmark-start text:name="_Hlt193270867"/><text:bookmark-start text:name="_Hlt193881312"/><text:bookmark-start text:name="_Hlt195354141"/><text:bookmark-start text:name="_Hlt195430585"/><text:bookmark-start text:name="_Hlt195430643"/><text:bookmark-start text:name="_Hlt195588198"/><text:bookmark-start text:name="_Hlt198368616"/><text:bookmark-start text:name="_Hlt198369447"/><text:bookmark-start text:name="_Hlt198547128"/><text:bookmark-start text:name="_Hlt198619755"/><text:bookmark-start text:name="_Hlt198619784"/><text:bookmark-start text:name="_Hlt198619832"/><text:bookmark-start text:name="_Hlt199581097"/><text:bookmark-start text:name="_Hlt200185502"/><text:bookmark-start text:name="_Hlt201653718"/><text:bookmark-start text:name="_Hlt205115207"/><text:bookmark-start text:name="_Hlt205115225"/><text:bookmark-start text:name="_Hlt211143034"/><text:bookmark-start text:name="_Hlt211144092"/><text:bookmark-start text:name="_Hlt212287106"/><text:bookmark-start text:name="_Hlt212287107"/><text:bookmark-start text:name="_Hlt212347520"/><text:bookmark-start text:name="_Hlt212347521"/><text:bookmark-start text:name="_Hlt212637532"/><text:bookmark-start text:name="_Hlt214100126"/><text:bookmark-start text:name="_Hlt214100186"/><text:bookmark-start text:name="_Hlt214965962"/><text:bookmark-start text:name="_Hlt214965963"/><text:bookmark-start text:name="_Hlt214966800"/><text:bookmark-start text:name="_Hlt215652819"/><text:bookmark-start text:name="_Hlt216777999"/><text:bookmark-start text:name="_Hlt216779303"/><text:bookmark-start text:name="_Hlt217359467"/><text:bookmark-start text:name="_Hlt217359945"/><text:bookmark-start text:name="_Hlt217361490"/><text:bookmark-start text:name="_Hlt217362412"/><text:bookmark-start text:name="_Hlt217978758"/><text:bookmark-start text:name="_Hlt218508309"/><text:bookmark-start text:name="_Hlt218508650"/><text:bookmark-start text:name="_Hlt224641691"/><text:bookmark-start text:name="_Hlt224641795"/><text:bookmark-start text:name="_Hlt225161590"/><text:bookmark-start text:name="_Hlt227029420"/><text:bookmark-start text:name="_Hlt227062689"/><text:bookmark-start text:name="_Hlt227139379"/><text:bookmark-start text:name="_Hlt227139497"/><text:bookmark-start text:name="_Hlt228700246"/><text:bookmark-start text:name="_Hlt228942089"/><text:bookmark-start text:name="_Hlt228942090"/><text:bookmark-start text:name="_Hlt230603512"/><text:bookmark-start text:name="_Hlt230603528"/><text:bookmark-start text:name="_Hlt231725650"/><text:bookmark-start text:name="_Hlt232911702"/><text:bookmark-start text:name="_Hlt242178615"/><text:bookmark-start text:name="_Hlt242260982"/><text:bookmark-start text:name="_Hlt242696498"/><text:bookmark-start text:name="_Hlt243454695"/><text:bookmark-start text:name="_Hlt243476648"/><text:bookmark-start text:name="_Hlt243476675"/><text:bookmark-start text:name="_Hlt243476950"/><text:bookmark-start text:name="_Hlt243477950"/><text:bookmark-start text:name="_Hlt243821054"/><text:bookmark-start text:name="_Hlt244400077"/><text:bookmark-start text:name="_Hlt244600379"/><text:bookmark-start text:name="_Hlt245546742"/><text:bookmark-start text:name="_Hlt247096780"/><text:bookmark-start text:name="_Hlt247096781"/><text:bookmark-start text:name="_Hlt247099875"/><text:bookmark-start text:name="_Hlt247100401"/><text:bookmark-start text:name="_Hlt254699971"/><text:bookmark-start text:name="_Hlt255464683"/><text:bookmark-start text:name="_Hlt255561669"/><text:bookmark-start text:name="_Hlt255563600"/><text:bookmark-start text:name="_Hlt255568026"/><text:bookmark-start text:name="_Hlt255918790"/><text:bookmark-start text:name="_Hlt256151582"/><text:bookmark-start text:name="_Hlt256758491"/><text:bookmark-start text:name="_Hlt257100044"/><text:bookmark-start text:name="_Hlt257103608"/><text:bookmark-start text:name="_Hlt257103876"/><text:bookmark-start text:name="_Hlt257123093"/><text:bookmark-start text:name="_Hlt257123391"/><text:bookmark-start text:name="_Hlt257708543"/><text:bookmark-start text:name="_Hlt257899779"/><text:bookmark-start text:name="_Hlt257987892"/><text:bookmark-start text:name="_Hlt260753090"/><text:bookmark-start text:name="_Hlt273090160"/><text:bookmark-start text:name="_Hlt273090198"/><text:bookmark-start text:name="_Hlt273711804"/><text:bookmark-start text:name="_Hlt274319006"/><text:bookmark-start text:name="_Hlt274924191"/><text:bookmark-start text:name="_Hlt276567612"/><text:bookmark-start text:name="_Hlt277140973"/><text:bookmark-start text:name="_Hlt277335273"/><text:bookmark-start text:name="_Hlt277595268"/><text:bookmark-start text:name="_Hlt280368069"/><text:bookmark-start text:name="_Hlt280368101"/><text:bookmark-start text:name="_Hlt280368124"/><text:bookmark-start text:name="_Hlt280368152"/><text:bookmark-start text:name="_Hlt280368172"/><text:bookmark-start text:name="_Hlt280368210"/><text:bookmark-start text:name="_Hlt280368266"/><text:bookmark-start text:name="_Hlt280368837"/><text:bookmark-start text:name="_Hlt280369340"/><text:bookmark-start text:name="_Hlt280370081"/><text:bookmark-start text:name="_Hlt281572652"/><text:bookmark-start text:name="_Hlt282174476"/><text:bookmark-start text:name="_Hlt282174673"/><text:bookmark-start text:name="_Hlt282179910"/><text:bookmark-start text:name="_Hlt283821430"/><text:bookmark-start text:name="_Hlt286395517"/><text:bookmark-start text:name="_Hlt286844663"/><text:bookmark-start text:name="_Hlt287624006"/><text:bookmark-start text:name="_Hlt287944748"/><text:bookmark-start text:name="_Hlt288231738"/><text:bookmark-start text:name="_Hlt288829723"/><text:bookmark-start text:name="_Hlt289420165"/><text:bookmark-start text:name="_Hlt289420677"/><text:bookmark-start text:name="_Hlt289427179"/><text:bookmark-start text:name="_Hlt289427227"/><text:bookmark-start text:name="_Hlt289427374"/><text:bookmark-start text:name="_Hlt290388836"/><text:bookmark-start text:name="_Hlt293653277"/><text:bookmark-start text:name="_Hlt306953870"/><text:bookmark-start text:name="_Hlt306957676"/><text:bookmark-start text:name="_Hlt306958039"/><text:bookmark-start text:name="_Hlt306958077"/><text:bookmark-start text:name="_Hlt311192085"/><text:bookmark-start text:name="_Hlt317491419"/><text:bookmark-start text:name="_Hlt317491747"/><text:bookmark-start text:name="_Hlt317491850"/><text:bookmark-start text:name="_Hlt319504673"/><text:bookmark-start text:name="_Hlt319504697"/><text:bookmark-start text:name="_Hlt322692462"/><text:bookmark-start text:name="_Hlt322692505"/><text:bookmark-start text:name="_Hlt323538745"/><text:bookmark-start text:name="_Hlt323548430"/><text:bookmark-start text:name="_Hlt323906418"/><text:bookmark-start text:name="_Hlt324403986"/><text:bookmark-start text:name="_Hlt324521238"/><text:bookmark-start text:name="_Hlt325111532"/><text:bookmark-start text:name="_Hlt325111861"/><text:bookmark-start text:name="_Hlt326589378"/><text:bookmark-start text:name="_Hlt335638698"/><text:bookmark-start text:name="_Hlt337546071"/><text:bookmark-start text:name="_Hlt337546080"/><text:bookmark-start text:name="_Hlt337818866"/><text:bookmark-start text:name="_Hlt337819898"/><text:bookmark-start text:name="_Hlt337821321"/><text:bookmark-start text:name="_Hlt337821391"/><text:bookmark-start text:name="_Hlt338171685"/><text:bookmark-start text:name="_Hlt339025132"/><text:bookmark-start text:name="_Hlt339877806"/><text:bookmark-start text:name="_Hlt340224242"/><text:bookmark-start text:name="_Hlt340846837"/><text:bookmark-start text:name="_Hlt340846864"/><text:bookmark-start text:name="_Hlt341431418"/><text:bookmark-start text:name="_Hlt341434736"/><text:bookmark-start text:name="_Hlt342057133"/><text:bookmark-start text:name="_Hlt342662862"/><text:bookmark-start text:name="_Hlt342665755"/><text:bookmark-start text:name="_Hlt342665780"/><text:bookmark-start text:name="_Hlt343266380"/><text:bookmark-start text:name="_Hlt343266860"/><text:bookmark-start text:name="_Hlt343852977"/><text:bookmark-start text:name="_Hlt344472843"/><text:bookmark-start text:name="_Hlt344995908"/><text:bookmark-start text:name="_Hlt344995909"/><text:bookmark-start text:name="_Hlt345679880"/><text:bookmark-start text:name="_Hlt346895062"/><text:bookmark-start text:name="_Hlt349898718"/><text:bookmark-start text:name="_Hlt352678754"/><text:bookmark-start text:name="_Hlt353294429"/><text:bookmark-start text:name="_Hlt353802617"/><text:bookmark-start text:name="_Hlt353875908"/><text:bookmark-start text:name="_Hlt355080524"/><text:bookmark-start text:name="_Hlt355080556"/><text:bookmark-start text:name="_Hlt355595230"/><text:bookmark-start text:name="_Hlt355595247"/><text:bookmark-start text:name="_Hlt356294161"/><text:bookmark-start text:name="_Hlt356833087"/><text:bookmark-start text:name="_Hlt357500838"/><text:bookmark-start text:name="_Hlt357500894"/><text:bookmark-start text:name="_Hlt358017679"/><text:bookmark-start text:name="_Hlt358018852"/><text:bookmark-start text:name="_Hlt358709239"/><text:bookmark-start text:name="_Hlt367804831"/><text:bookmark-start text:name="_Hlt368069762"/><text:bookmark-start text:name="_Hlt368069911"/><text:bookmark-start text:name="_Hlt368070380"/><text:bookmark-start text:name="_Hlt368070392"/><text:bookmark-start text:name="_Hlt369016905"/><text:bookmark-start text:name="_Hlt369017157"/><text:bookmark-start text:name="_Hlt370138295"/><text:bookmark-start text:name="_Hlt371094620"/><text:bookmark-start text:name="_Hlt371699360"/><text:bookmark-start text:name="_Hlt371699463"/><text:bookmark-start text:name="_Hlt371699502"/><text:bookmark-start text:name="_Hlt372887554"/><text:bookmark-start text:name="_Hlt374523849"/><text:bookmark-start text:name="_Hlt375316514"/><text:bookmark-start text:name="_Hlt375316617"/><text:bookmark-start text:name="_Hlt375815593"/><text:bookmark-start text:name="_Hlt376438349"/><text:bookmark-start text:name="_Hlt377716072"/><text:bookmark-start text:name="_Hlt382321486"/><text:bookmark-start text:name="_Hlt382396609"/><text:bookmark-start text:name="_Hlt382397387"/><text:bookmark-start text:name="_Hlt385255457"/><text:bookmark-start text:name="_Hlt385950544"/><text:bookmark-start text:name="_Hlt385950575"/><text:bookmark-start text:name="_Hlt385950927"/><text:bookmark-start text:name="_Hlt388367888"/><text:bookmark-start text:name="_Hlt388541951"/><text:bookmark-start text:name="_Hlt390092992"/><text:bookmark-start text:name="_Hlt390180180"/><text:bookmark-start text:name="_Hlt390853169"/><text:bookmark-start text:name="_Hlt390958461"/><text:bookmark-start text:name="_Hlt391286520"/><text:bookmark-start text:name="_Hlt391288012"/><text:bookmark-start text:name="_Hlt399168038"/><text:bookmark-start text:name="_Hlt399849116"/><text:bookmark-start text:name="_Hlt399849117"/><text:bookmark-start text:name="_Hlt400369120"/><text:bookmark-start text:name="_Hlt401234126"/><text:bookmark-start text:name="_Hlt401234372"/><text:bookmark-start text:name="_Hlt401234702"/><text:bookmark-start text:name="_Hlt401669618"/><text:bookmark-start text:name="_Hlt402255899"/><text:bookmark-start text:name="_Hlt402255931"/><text:bookmark-start text:name="_Hlt402789342"/><text:bookmark-start text:name="_Hlt404849217"/><text:bookmark-start text:name="_Hlt405297998"/><text:bookmark-start text:name="_Hlt405297999"/><text:bookmark-start text:name="_Hlt407095031"/><text:bookmark-start text:name="_Hlt407095032"/><text:bookmark-start text:name="_Hlt407720317"/><text:bookmark-start text:name="_Hlt409183539"/><text:bookmark-start text:name="_Hlt409183540"/><text:bookmark-start text:name="_Hlt409443399"/><text:bookmark-start text:name="_Hlt409443400"/><text:bookmark-start text:name="_Hlt409514668"/><text:bookmark-start text:name="_Hlt410205675"/><text:bookmark-start text:name="_Hlt410205676"/><text:bookmark-start text:name="_Hlt410219425"/><text:bookmark-start text:name="_Hlt414625923"/><text:bookmark-start text:name="_Hlt414625983"/><text:bookmark-start text:name="_Hlt415215005"/><text:bookmark-start text:name="_Hlt415215006"/><text:bookmark-start text:name="_Hlt416362003"/><text:bookmark-start text:name="_Hlt416362004"/><text:bookmark-start text:name="_Hlt416362400"/><text:bookmark-start text:name="_Hlt416957673"/><text:bookmark-start text:name="_Hlt418522661"/><text:bookmark-start text:name="_Hlt418864078"/><text:bookmark-start text:name="_Hlt419466744"/><text:bookmark-start text:name="_Hlt420073319"/><text:bookmark-start text:name="_Hlt420914240"/><text:bookmark-start text:name="_Hlt420914241"/><text:bookmark-start text:name="_Hlt421281697"/><text:bookmark-start text:name="_Hlt422232378"/><text:bookmark-start text:name="_Hlt423097545"/><text:bookmark-start text:name="_Hlt423962946"/><text:bookmark-start text:name="_Hlt423963086"/><text:bookmark-start text:name="_Hlt424718121"/><text:bookmark-start text:name="_Hlt424720178"/><text:bookmark-start text:name="_Hlt424720179"/><text:bookmark-start text:name="_Hlt428196795"/><text:bookmark-start text:name="_Hlt428197328"/><text:bookmark-start text:name="_Hlt430590221"/><text:bookmark-start text:name="_Hlt430590336"/><text:bookmark-start text:name="_Hlt430957795"/><text:bookmark-start text:name="_Hlt431482903"/><text:bookmark-start text:name="_Hlt431539894"/><text:bookmark-start text:name="_Hlt431539895"/><text:bookmark-start text:name="_Hlt431540591"/><text:bookmark-start text:name="_Hlt433811167"/><text:bookmark-start text:name="_Hlt433811168"/><text:bookmark-start text:name="_Hlt434242269"/><text:bookmark-start text:name="_Hlt434846100"/><text:bookmark-start text:name="_Hlt435189061"/><text:bookmark-start text:name="_Hlt435621261"/><text:bookmark-start text:name="_Hlt435621262"/><text:bookmark-start text:name="_Hlt435621544"/><text:bookmark-start text:name="_Hlt435621572"/><text:bookmark-start text:name="_Hlt436224919"/><text:bookmark-start text:name="_Hlt438650293"/><text:bookmark-start text:name="_Hlt439772507"/><text:bookmark-start text:name="_Hlt439772574"/><text:bookmark-start text:name="_Hlt444265066"/><text:bookmark-start text:name="_Hlt445910283"/><text:bookmark-start text:name="_Hlt445910284"/><text:bookmark-start text:name="_Hlt445994790"/><text:bookmark-start text:name="_Hlt446320484"/><text:bookmark-start text:name="_Hlt446331610"/><text:bookmark-start text:name="_Hlt446331611"/><text:bookmark-start text:name="_Hlt446334849"/><text:bookmark-start text:name="_Hlt446677999"/><text:bookmark-start text:name="_Hlt447200168"/><text:bookmark-start text:name="_Hlt447805634"/><text:bookmark-start text:name="_Hlt447806275"/><text:bookmark-start text:name="_Hlt449012383"/><text:bookmark-start text:name="_Hlt449603736"/><text:bookmark-start text:name="_Hlt450298432"/><text:bookmark-start text:name="_Hlt450310273"/><text:bookmark-start text:name="_Hlt450811893"/><text:bookmark-start text:name="_Hlt451504127"/><text:bookmark-start text:name="_Hlt452040168"/><text:bookmark-start text:name="_Hlt452040169"/><text:bookmark-start text:name="_Hlt454350679"/><text:bookmark-start text:name="_Hlt456256727"/><text:bookmark-start text:name="_Hlt456256735"/><text:bookmark-start text:name="_Hlt459365969"/><text:bookmark-start text:name="_Hlt462906147"/><text:bookmark-start text:name="_Hlt462933232"/><text:bookmark-start text:name="_Hlt463251099"/><text:bookmark-start text:name="_Hlt463515978"/><text:bookmark-start text:name="_Hlt464570151"/><text:bookmark-start text:name="_Hlt464570152"/><text:bookmark-start text:name="_Hlt464807433"/><text:bookmark-start text:name="_Hlt465327306"/><text:bookmark-start text:name="_Hlt465672239"/><text:bookmark-start text:name="_Hlt467251626"/><text:bookmark-start text:name="_Hlt467940945"/><text:bookmark-start text:name="_Hlt469903487"/><text:bookmark-start text:name="_Hlt471289170"/><text:bookmark-start text:name="_Hlt477448633"/><text:bookmark-start text:name="_Hlt477448937"/><text:bookmark-start text:name="_Hlt480813127"/><text:bookmark-start text:name="_Hlt495480757"/><text:bookmark-start text:name="_Hlt495480881"/><text:bookmark-start text:name="_Hlt496258966"/><text:bookmark-start text:name="_Hlt496259035"/><text:bookmark-start text:name="_Hlt499303217"/><text:bookmark-start text:name="_Hlt499888014"/><text:bookmark-start text:name="_Hlt501098198"/><text:bookmark-start text:name="_Hlt502240275"/><text:bookmark-start text:name="_Hlt502240313"/><text:bookmark-start text:name="_Hlt503515470"/><text:bookmark-start text:name="_Hlt508354564"/><text:bookmark-start text:name="_Hlt508885708"/><text:bookmark-start text:name="_Hlt508885709"/><text:bookmark-start text:name="_Hlt512594787"/><text:bookmark-start text:name="_Hlt513450848"/><text:bookmark-start text:name="_Hlt513794654"/><text:bookmark-start text:name="_Hlt514411133"/><text:bookmark-start text:name="_Hlt515017318"/><text:bookmark-start text:name="_Hlt515610442"/><text:bookmark-start text:name="_Hlt516240862"/><text:bookmark-start text:name="_Hlt517439210"/><text:bookmark-start text:name="_Hlt520881642"/><text:bookmark-start text:name="_Hlt525889610"/><text:bookmark-start text:name="_Hlt527105108"/><text:bookmark-start text:name="_Hlt527708206"/><text:bookmark-start text:name="_Hlt527708207"/><text:bookmark-start text:name="_Hlt527708807"/><text:bookmark-start text:name="_Hlt527724522"/><text:bookmark-start text:name="_Hlt528828722"/><text:bookmark-start text:name="_Hlt530499428"/><text:bookmark-start text:name="_Hlt530499429"/><text:bookmark-start text:name="_Hlt530736717"/><text:bookmark-start text:name="_Hlt533089128"/><text:bookmark-start text:name="_Hlt533089129"/><text:bookmark-start text:name="_Hlt533148037"/><text:bookmark-start text:name="_Hlt534187295"/><text:bookmark-start text:name="_Hlt534187296"/><text:bookmark-start text:name="_Hlt534731237"/><text:bookmark-start text:name="_Hlt534960008"/><text:bookmark-start text:name="_Hlt1120303"/><text:bookmark-start text:name="_Hlt4490963"/><text:bookmark-start text:name="_Hlt5953393"/><text:bookmark-start text:name="_Hlt9341641"/><text:bookmark-start text:name="_Hlt10194006"/><text:bookmark-start text:name="_Hlt10194007"/><text:bookmark-start text:name="_Hlt19868014"/><text:bookmark-start text:name="_Hlt19868015"/><text:bookmark-start text:name="_Hlt23432880"/><text:bookmark-start text:name="_Hlt24024279"/><text:bookmark-start text:name="_Hlt24990702"/><text:bookmark-start text:name="_Hlt24990703"/><text:bookmark-start text:name="_Hlt26526774"/><text:bookmark-start text:name="_Hlt26883264"/><text:bookmark-start text:name="_Hlt26883265"/><text:bookmark-start text:name="_Hlt28334078"/><text:bookmark-start text:name="_Hlt28591355"/><text:bookmark-start text:name="_Hlt32678592"/><text:bookmark-start text:name="_Hlt32678593"/><text:bookmark-start text:name="_Hlt38017182"/><text:bookmark-start text:name="_Hlt39823038"/><text:bookmark-start text:name="_Hlt45281887"/><text:bookmark-start text:name="_Hlt60737884"/><text:bookmark-start text:name="_Hlt60737885"/><text:bookmark-end text:name="_Hlt195690492"/><text:bookmark-end text:name="_Hlt197489854"/><text:bookmark-end text:name="_Hlt203380131"/><text:bookmark-end text:name="_Hlt218508333"/><text:bookmark-end text:name="_Hlt224642250"/><text:bookmark-end text:name="_Hlt225161547"/><text:bookmark-end text:name="_Hlt227125813"/><text:bookmark-end text:name="_Hlt245205891"/><text:bookmark-end text:name="_Hlt247097471"/><text:bookmark-end text:name="_Hlt251337885"/><text:bookmark-end text:name="_Hlt255568018"/><text:bookmark-end text:name="_Hlt257103332"/><text:bookmark-end text:name="_Hlt258595787"/><text:bookmark-end text:name="_Hlt290036678"/><text:bookmark-end text:name="_Hlt290389012"/><text:bookmark-end text:name="_Hlt305594854"/><text:bookmark-end text:name="_Hlt307403426"/><text:bookmark-end text:name="_Hlt316570094"/><text:bookmark-end text:name="_Hlt316570189"/><text:bookmark-end text:name="_Hlt324521246"/><text:bookmark-end text:name="_Hlt337546092"/><text:bookmark-end text:name="_Hlt339877229"/><text:bookmark-end text:name="_Hlt345063118"/><text:bookmark-end text:name="_Hlt351364474"/><text:bookmark-end text:name="_Hlt367804287"/><text:bookmark-end text:name="_Hlt367804747"/><text:bookmark-end text:name="_Hlt370140150"/><text:bookmark-end text:name="_Hlt371094700"/><text:bookmark-end text:name="_Hlt372291707"/><text:bookmark-end text:name="_Hlt374106721"/><text:bookmark-end text:name="_Hlt377373328"/><text:bookmark-end text:name="_Hlt377651071"/><text:bookmark-end text:name="_Hlt377716181"/><text:bookmark-end text:name="_Hlt389146097"/><text:bookmark-end text:name="_Hlt390174297"/><text:bookmark-end text:name="_Hlt399167903"/><text:bookmark-end text:name="_Hlt399249550"/><text:bookmark-end text:name="_Hlt399249551"/><text:bookmark-end text:name="_Hlt399750709"/><text:bookmark-end text:name="_Hlt401155717"/><text:bookmark-end text:name="_Hlt401235720"/><text:bookmark-end text:name="_Hlt401667870"/><text:bookmark-end text:name="_Hlt402253068"/><text:bookmark-end text:name="_Hlt402253194"/><text:bookmark-end text:name="_Hlt403465349"/><text:bookmark-end text:name="_Hlt406506904"/><text:bookmark-end text:name="_Hlt408230689"/><text:bookmark-end text:name="_Hlt414026814"/><text:bookmark-end text:name="_Hlt414625994"/><text:bookmark-end text:name="_Hlt416363252"/><text:bookmark-end text:name="_Hlt416957596"/><text:bookmark-end text:name="_Hlt417548206"/><text:bookmark-end text:name="_Hlt417548207"/><text:bookmark-end text:name="_Hlt417568535"/><text:bookmark-end text:name="_Hlt417568536"/><text:bookmark-end text:name="_Hlt418170435"/><text:bookmark-end text:name="_Hlt418864008"/><text:bookmark-end text:name="_Hlt419450048"/><text:bookmark-end text:name="_Hlt420072729"/><text:bookmark-end text:name="_Hlt421522831"/><text:bookmark-end text:name="_Hlt421553842"/><text:bookmark-end text:name="_Hlt428196768"/><text:bookmark-end text:name="_Hlt433036825"/><text:bookmark-end text:name="_Hlt433266044"/><text:bookmark-end text:name="_Hlt434844285"/><text:bookmark-end text:name="_Hlt434845925"/><text:bookmark-end text:name="_Hlt436224579"/><text:bookmark-end text:name="_Hlt436224580"/><text:bookmark-end text:name="_Hlt438109721"/><text:bookmark-end text:name="_Hlt439232542"/><text:bookmark-end text:name="_Hlt445195460"/><text:bookmark-end text:name="_Hlt445195461"/><text:bookmark-end text:name="_Hlt445197015"/><text:bookmark-end text:name="_Hlt446317377"/><text:bookmark-end text:name="_Hlt447199811"/><text:bookmark-end text:name="_Hlt447290889"/><text:bookmark-end text:name="_Hlt447806258"/><text:bookmark-end text:name="_Hlt447806265"/><text:bookmark-end text:name="_Hlt448409856"/><text:bookmark-end text:name="_Hlt451504077"/><text:bookmark-end text:name="_Hlt452643320"/><text:bookmark-end text:name="_Hlt452643321"/><text:bookmark-end text:name="_Hlt452984831"/><text:bookmark-end text:name="_Hlt456274152"/><text:bookmark-end text:name="_Hlt462997590"/><text:bookmark-end text:name="_Hlt463426231"/><text:bookmark-end text:name="_Hlt465863751"/><text:bookmark-end text:name="_Hlt466877149"/><text:bookmark-end text:name="_Hlt467230781"/><text:bookmark-end text:name="_Hlt467230810"/><text:bookmark-end text:name="_Hlt469063022"/><text:bookmark-end text:name="_Hlt472583813"/><text:bookmark-end text:name="_Hlt483584114"/><text:bookmark-end text:name="_Hlt490820263"/><text:bookmark-end text:name="_Hlt499278383"/><text:bookmark-end text:name="_Hlt527640829"/><text:bookmark-end text:name="_Hlt532542303"/><text:bookmark-end text:name="_Hlt7773306"/><text:bookmark-end text:name="_Hlt9587772"/><text:bookmark-end text:name="_Hlt12265537"/><text:bookmark-end text:name="_Hlt21079108"/><text:bookmark-end text:name="_Hlt58571713"/><text:bookmark-end text:name="_Hlt198619755"/><text:bookmark-end text:name="_Hlt198619784"/><text:bookmark-end text:name="_Hlt198619832"/><text:span text:style-name="T343">議</text:span><text:bookmark-start text:name="_Hlt193775252"/><text:bookmark-start text:name="_Hlt193775253"/><text:bookmark-start text:name="_Hlt195692066"/><text:bookmark-start text:name="_Hlt197337046"/><text:bookmark-start text:name="_Hlt198369453"/><text:bookmark-start text:name="_Hlt198713882"/><text:bookmark-start text:name="_Hlt199328006"/><text:bookmark-start text:name="_Hlt200517228"/><text:bookmark-start text:name="_Hlt204488163"/><text:bookmark-start text:name="_Hlt213236734"/><text:bookmark-start text:name="_Hlt214966915"/><text:bookmark-start text:name="_Hlt216089070"/><text:bookmark-start text:name="_Hlt216778695"/><text:bookmark-start text:name="_Hlt217978111"/><text:bookmark-start text:name="_Hlt217978112"/><text:bookmark-start text:name="_Hlt231725599"/><text:bookmark-start text:name="_Hlt231725675"/><text:bookmark-start text:name="_Hlt242261115"/><text:bookmark-start text:name="_Hlt242261446"/><text:bookmark-start text:name="_Hlt242694747"/><text:bookmark-start text:name="_Hlt243454720"/><text:bookmark-start text:name="_Hlt243454872"/><text:bookmark-start text:name="_Hlt243818397"/><text:bookmark-start text:name="_Hlt243821936"/><text:bookmark-start text:name="_Hlt245809995"/><text:bookmark-start text:name="_Hlt250366175"/><text:bookmark-start text:name="_Hlt255567913"/><text:bookmark-start text:name="_Hlt257103260"/><text:bookmark-start text:name="_Hlt257646222"/><text:bookmark-start text:name="_Hlt274927302"/><text:bookmark-start text:name="_Hlt274927383"/><text:bookmark-start text:name="_Hlt275530534"/><text:bookmark-start text:name="_Hlt280369208"/><text:bookmark-start text:name="_Hlt281572520"/><text:bookmark-start text:name="_Hlt282610158"/><text:bookmark-start text:name="_Hlt282610159"/><text:bookmark-start text:name="_Hlt286323499"/><text:bookmark-start text:name="_Hlt292197138"/><text:bookmark-start text:name="_Hlt294874100"/><text:bookmark-start text:name="_Hlt301774179"/><text:bookmark-start text:name="_Hlt306953837"/><text:bookmark-start text:name="_Hlt306954095"/><text:bookmark-start text:name="_Hlt316570210"/><text:bookmark-start text:name="_Hlt317491447"/><text:bookmark-start text:name="_Hlt322692378"/><text:bookmark-start text:name="_Hlt323566849"/><text:bookmark-start text:name="_Hlt325124929"/><text:bookmark-start text:name="_Hlt325124951"/><text:bookmark-start text:name="_Hlt337817794"/><text:bookmark-start text:name="_Hlt341192568"/><text:bookmark-start text:name="_Hlt341192569"/><text:bookmark-start text:name="_Hlt354990356"/><text:bookmark-start text:name="_Hlt355080725"/><text:bookmark-start text:name="_Hlt368069814"/><text:bookmark-start text:name="_Hlt368576724"/><text:bookmark-start text:name="_Hlt369017089"/><text:bookmark-start text:name="_Hlt370209074"/><text:bookmark-start text:name="_Hlt374706686"/><text:bookmark-start text:name="_Hlt374706687"/><text:bookmark-start text:name="_Hlt374706745"/><text:bookmark-start text:name="_Hlt375816558"/><text:bookmark-start text:name="_Hlt376944596"/><text:bookmark-start text:name="_Hlt376944597"/><text:bookmark-start text:name="_Hlt386442089"/><text:bookmark-start text:name="_Hlt387063380"/><text:bookmark-start text:name="_Hlt387678695"/><text:bookmark-start text:name="_Hlt388345084"/><text:bookmark-start text:name="_Hlt389045634"/><text:bookmark-start text:name="_Hlt389146180"/><text:bookmark-start text:name="_Hlt399163702"/><text:bookmark-start text:name="_Hlt399164083"/><text:bookmark-start text:name="_Hlt399164304"/><text:bookmark-start text:name="_Hlt401157818"/><text:bookmark-start text:name="_Hlt402795869"/><text:bookmark-start text:name="_Hlt404868612"/><text:bookmark-start text:name="_Hlt407805012"/><text:bookmark-start text:name="_Hlt408841796"/><text:bookmark-start text:name="_Hlt408841797"/><text:bookmark-start text:name="_Hlt415066686"/><text:bookmark-start text:name="_Hlt415066687"/><text:bookmark-start text:name="_Hlt415233796"/><text:bookmark-start text:name="_Hlt416272699"/><text:bookmark-start text:name="_Hlt416272700"/><text:bookmark-start text:name="_Hlt421279648"/><text:bookmark-start text:name="_Hlt421279649"/><text:bookmark-start text:name="_Hlt430957908"/><text:bookmark-start text:name="_Hlt430960704"/><text:bookmark-start text:name="_Hlt431396673"/><text:bookmark-start text:name="_Hlt434843258"/><text:bookmark-start text:name="_Hlt434845886"/><text:bookmark-start text:name="_Hlt434845979"/><text:bookmark-start text:name="_Hlt437272610"/><text:bookmark-start text:name="_Hlt437936424"/><text:bookmark-start text:name="_Hlt438647264"/><text:bookmark-start text:name="_Hlt444614136"/><text:bookmark-start text:name="_Hlt444614137"/><text:bookmark-start text:name="_Hlt445799645"/><text:bookmark-start text:name="_Hlt445799661"/><text:bookmark-start text:name="_Hlt446083737"/><text:bookmark-start text:name="_Hlt446332342"/><text:bookmark-start text:name="_Hlt449603480"/><text:bookmark-start text:name="_Hlt454350823"/><text:bookmark-start text:name="_Hlt457229252"/><text:bookmark-start text:name="_Hlt462909861"/><text:bookmark-start text:name="_Hlt465410498"/><text:bookmark-start text:name="_Hlt468710724"/><text:bookmark-start text:name="_Hlt470512191"/><text:bookmark-start text:name="_Hlt471206403"/><text:bookmark-start text:name="_Hlt472583826"/><text:bookmark-start text:name="_Hlt477448367"/><text:bookmark-start text:name="_Hlt477448957"/><text:bookmark-start text:name="_Hlt479931877"/><text:bookmark-start text:name="_Hlt479932289"/><text:bookmark-start text:name="_Hlt479932606"/><text:bookmark-start text:name="_Hlt480905831"/><text:bookmark-start text:name="_Hlt480988125"/><text:bookmark-start text:name="_Hlt481044372"/><text:bookmark-start text:name="_Hlt481044701"/><text:bookmark-start text:name="_Hlt481163528"/><text:bookmark-start text:name="_Hlt481500192"/><text:bookmark-start text:name="_Hlt481500329"/><text:bookmark-start text:name="_Hlt481745538"/><text:bookmark-start text:name="_Hlt481745546"/><text:bookmark-start text:name="_Hlt482351154"/><text:bookmark-start text:name="_Hlt485818518"/><text:bookmark-start text:name="_Hlt491953573"/><text:bookmark-start text:name="_Hlt495052142"/><text:bookmark-start text:name="_Hlt495480979"/><text:bookmark-start text:name="_Hlt496260859"/><text:bookmark-start text:name="_Hlt496878857"/><text:bookmark-start text:name="_Hlt497467139"/><text:bookmark-start text:name="_Hlt498079266"/><text:bookmark-start text:name="_Hlt498672516"/><text:bookmark-start text:name="_Hlt500497990"/><text:bookmark-start text:name="_Hlt501005986"/><text:bookmark-start text:name="_Hlt501005987"/><text:bookmark-start text:name="_Hlt501725401"/><text:bookmark-start text:name="_Hlt502240445"/><text:bookmark-start text:name="_Hlt502318202"/><text:bookmark-start text:name="_Hlt502671809"/><text:bookmark-start text:name="_Hlt504640455"/><text:bookmark-start text:name="_Hlt504640456"/><text:bookmark-start text:name="_Hlt504640465"/><text:bookmark-start text:name="_Hlt511916054"/><text:bookmark-start text:name="_Hlt511985276"/><text:bookmark-start text:name="_Hlt512585955"/><text:bookmark-start text:name="_Hlt515638585"/><text:bookmark-start text:name="_Hlt515638586"/><text:bookmark-start text:name="_Hlt516731033"/><text:bookmark-start text:name="_Hlt516731034"/><text:bookmark-start text:name="_Hlt518635654"/><text:bookmark-start text:name="_Hlt521051456"/><text:bookmark-start text:name="_Hlt521576949"/><text:bookmark-start text:name="_Hlt527105005"/><text:bookmark-start text:name="_Hlt527723389"/><text:bookmark-start text:name="_Hlt527724483"/><text:bookmark-start text:name="_Hlt529518793"/><text:bookmark-start text:name="_Hlt529518800"/><text:bookmark-start text:name="_Hlt530736694"/><text:bookmark-start text:name="_Hlt531271078"/><text:bookmark-start text:name="_Hlt531786453"/><text:bookmark-start text:name="_Hlt532215407"/><text:bookmark-start text:name="_Hlt532215408"/><text:bookmark-start text:name="_Hlt532542316"/><text:bookmark-start text:name="_Hlt532542332"/><text:bookmark-start text:name="_Hlt533148051"/><text:bookmark-start text:name="_Hlt533496311"/><text:bookmark-start text:name="_Hlt533496312"/><text:bookmark-start text:name="_Hlt533756620"/><text:bookmark-start text:name="_Hlt534187551"/><text:bookmark-start text:name="_Hlt534731218"/><text:bookmark-start text:name="_Hlt5194839"/><text:bookmark-start text:name="_Hlt5720855"/><text:bookmark-start text:name="_Hlt5958507"/><text:bookmark-start text:name="_Hlt5958508"/><text:bookmark-start text:name="_Hlt6574548"/><text:bookmark-start text:name="_Hlt7178903"/><text:bookmark-start text:name="_Hlt7178920"/><text:bookmark-start text:name="_Hlt7773289"/><text:bookmark-start text:name="_Hlt8982575"/><text:bookmark-start text:name="_Hlt9587633"/><text:bookmark-start text:name="_Hlt10194417"/><text:bookmark-start text:name="_Hlt10212723"/><text:bookmark-start text:name="_Hlt12611486"/><text:bookmark-start text:name="_Hlt21435643"/><text:bookmark-start text:name="_Hlt22225584"/><text:bookmark-start text:name="_Hlt24979143"/><text:bookmark-start text:name="_Hlt24979144"/><text:bookmark-start text:name="_Hlt24990913"/><text:bookmark-start text:name="_Hlt26514262"/><text:bookmark-start text:name="_Hlt26883275"/><text:bookmark-start text:name="_Hlt31698918"/><text:bookmark-start text:name="_Hlt38017193"/><text:bookmark-start text:name="_Hlt38017320"/><text:bookmark-start text:name="_Hlt40357447"/><text:bookmark-start text:name="_Hlt40357448"/><text:bookmark-start text:name="_Hlt45281835"/><text:bookmark-start text:name="_Hlt45283186"/><text:bookmark-end text:name="_Hlt191116035"/><text:bookmark-end text:name="_Hlt192415081"/><text:bookmark-end text:name="_Hlt193255998"/><text:bookmark-end text:name="_Hlt193270867"/><text:bookmark-end text:name="_Hlt193881312"/><text:bookmark-end text:name="_Hlt195354141"/><text:bookmark-end text:name="_Hlt195430585"/><text:bookmark-end text:name="_Hlt195430643"/><text:bookmark-end text:name="_Hlt195588198"/><text:bookmark-end text:name="_Hlt198368616"/><text:bookmark-end text:name="_Hlt198369447"/><text:bookmark-end text:name="_Hlt198547128"/><text:bookmark-end text:name="_Hlt199581097"/><text:bookmark-end text:name="_Hlt200185502"/><text:bookmark-end text:name="_Hlt201653718"/><text:bookmark-end text:name="_Hlt205115207"/><text:bookmark-end text:name="_Hlt205115225"/><text:bookmark-end text:name="_Hlt211143034"/><text:bookmark-end text:name="_Hlt211144092"/><text:bookmark-end text:name="_Hlt212287106"/><text:bookmark-end text:name="_Hlt212287107"/><text:bookmark-end text:name="_Hlt212347520"/><text:bookmark-end text:name="_Hlt212347521"/><text:bookmark-end text:name="_Hlt212637532"/><text:bookmark-end text:name="_Hlt214100126"/><text:bookmark-end text:name="_Hlt214100186"/><text:bookmark-end text:name="_Hlt214965962"/><text:bookmark-end text:name="_Hlt214965963"/><text:bookmark-end text:name="_Hlt214966800"/><text:bookmark-end text:name="_Hlt215652819"/><text:bookmark-end text:name="_Hlt216777999"/><text:bookmark-end text:name="_Hlt216779303"/><text:bookmark-end text:name="_Hlt217359467"/><text:bookmark-end text:name="_Hlt217359945"/><text:bookmark-end text:name="_Hlt217361490"/><text:bookmark-end text:name="_Hlt217362412"/><text:bookmark-end text:name="_Hlt217978758"/><text:bookmark-end text:name="_Hlt218508309"/><text:bookmark-end text:name="_Hlt218508650"/><text:bookmark-end text:name="_Hlt224641691"/><text:bookmark-end text:name="_Hlt224641795"/><text:bookmark-end text:name="_Hlt225161590"/><text:bookmark-end text:name="_Hlt227029420"/><text:bookmark-end text:name="_Hlt227062689"/><text:bookmark-end text:name="_Hlt227139379"/><text:bookmark-end text:name="_Hlt227139497"/><text:bookmark-end text:name="_Hlt228700246"/><text:bookmark-end text:name="_Hlt228942089"/><text:bookmark-end text:name="_Hlt228942090"/><text:bookmark-end text:name="_Hlt230603512"/><text:bookmark-end text:name="_Hlt230603528"/><text:bookmark-end text:name="_Hlt231725650"/><text:bookmark-end text:name="_Hlt232911702"/><text:bookmark-end text:name="_Hlt242178615"/><text:bookmark-end text:name="_Hlt242260982"/><text:bookmark-end text:name="_Hlt242696498"/><text:bookmark-end text:name="_Hlt243454695"/><text:bookmark-end text:name="_Hlt243476648"/><text:bookmark-end text:name="_Hlt243476675"/><text:bookmark-end text:name="_Hlt243476950"/><text:bookmark-end text:name="_Hlt243477950"/><text:bookmark-end text:name="_Hlt243821054"/><text:bookmark-end text:name="_Hlt244400077"/><text:bookmark-end text:name="_Hlt244600379"/><text:bookmark-end text:name="_Hlt245546742"/><text:bookmark-end text:name="_Hlt247096780"/><text:bookmark-end text:name="_Hlt247096781"/><text:bookmark-end text:name="_Hlt247099875"/><text:bookmark-end text:name="_Hlt247100401"/><text:bookmark-end text:name="_Hlt254699971"/><text:bookmark-end text:name="_Hlt255464683"/><text:bookmark-end text:name="_Hlt255561669"/><text:bookmark-end text:name="_Hlt255563600"/><text:bookmark-end text:name="_Hlt255568026"/><text:bookmark-end text:name="_Hlt255918790"/><text:bookmark-end text:name="_Hlt256151582"/><text:bookmark-end text:name="_Hlt256758491"/><text:bookmark-end text:name="_Hlt257100044"/><text:bookmark-end text:name="_Hlt257103608"/><text:bookmark-end text:name="_Hlt257103876"/><text:bookmark-end text:name="_Hlt257123093"/><text:bookmark-end text:name="_Hlt257123391"/><text:bookmark-end text:name="_Hlt257708543"/><text:bookmark-end text:name="_Hlt257899779"/><text:bookmark-end text:name="_Hlt257987892"/><text:bookmark-end text:name="_Hlt260753090"/><text:bookmark-end text:name="_Hlt273090160"/><text:bookmark-end text:name="_Hlt273090198"/><text:bookmark-end text:name="_Hlt273711804"/><text:bookmark-end text:name="_Hlt274319006"/><text:bookmark-end text:name="_Hlt274924191"/><text:bookmark-end text:name="_Hlt276567612"/><text:bookmark-end text:name="_Hlt277140973"/><text:bookmark-end text:name="_Hlt277335273"/><text:bookmark-end text:name="_Hlt277595268"/><text:bookmark-end text:name="_Hlt280368069"/><text:bookmark-end text:name="_Hlt280368101"/><text:bookmark-end text:name="_Hlt280368124"/><text:bookmark-end text:name="_Hlt280368152"/><text:bookmark-end text:name="_Hlt280368172"/><text:bookmark-end text:name="_Hlt280368210"/><text:bookmark-end text:name="_Hlt280368266"/><text:bookmark-end text:name="_Hlt280368837"/><text:bookmark-end text:name="_Hlt280369340"/><text:bookmark-end text:name="_Hlt280370081"/><text:bookmark-end text:name="_Hlt281572652"/><text:bookmark-end text:name="_Hlt282174476"/><text:bookmark-end text:name="_Hlt282174673"/><text:bookmark-end text:name="_Hlt282179910"/><text:bookmark-end text:name="_Hlt283821430"/><text:bookmark-end text:name="_Hlt286395517"/><text:bookmark-end text:name="_Hlt286844663"/><text:bookmark-end text:name="_Hlt287624006"/><text:bookmark-end text:name="_Hlt287944748"/><text:bookmark-end text:name="_Hlt288231738"/><text:bookmark-end text:name="_Hlt288829723"/><text:bookmark-end text:name="_Hlt289420165"/><text:bookmark-end text:name="_Hlt289420677"/><text:bookmark-end text:name="_Hlt289427179"/><text:bookmark-end text:name="_Hlt289427227"/><text:bookmark-end text:name="_Hlt289427374"/><text:bookmark-end text:name="_Hlt290388836"/><text:bookmark-end text:name="_Hlt293653277"/><text:bookmark-end text:name="_Hlt306953870"/><text:bookmark-end text:name="_Hlt306957676"/><text:bookmark-end text:name="_Hlt306958039"/><text:bookmark-end text:name="_Hlt306958077"/><text:bookmark-end text:name="_Hlt311192085"/><text:bookmark-end text:name="_Hlt317491419"/><text:bookmark-end text:name="_Hlt317491747"/><text:bookmark-end text:name="_Hlt317491850"/><text:bookmark-end text:name="_Hlt319504673"/><text:bookmark-end text:name="_Hlt319504697"/><text:bookmark-end text:name="_Hlt322692462"/><text:bookmark-end text:name="_Hlt322692505"/><text:bookmark-end text:name="_Hlt323538745"/><text:bookmark-end text:name="_Hlt323548430"/><text:bookmark-end text:name="_Hlt323906418"/><text:bookmark-end text:name="_Hlt324403986"/><text:bookmark-end text:name="_Hlt324521238"/><text:bookmark-end text:name="_Hlt325111532"/><text:bookmark-end text:name="_Hlt325111861"/><text:bookmark-end text:name="_Hlt326589378"/><text:bookmark-end text:name="_Hlt335638698"/><text:bookmark-end text:name="_Hlt337546071"/><text:bookmark-end text:name="_Hlt337546080"/><text:bookmark-end text:name="_Hlt337818866"/><text:bookmark-end text:name="_Hlt337819898"/><text:bookmark-end text:name="_Hlt337821321"/><text:bookmark-end text:name="_Hlt337821391"/><text:bookmark-end text:name="_Hlt338171685"/><text:bookmark-end text:name="_Hlt339025132"/><text:bookmark-end text:name="_Hlt339877806"/><text:bookmark-end text:name="_Hlt340224242"/><text:bookmark-end text:name="_Hlt340846837"/><text:bookmark-end text:name="_Hlt340846864"/><text:bookmark-end text:name="_Hlt341431418"/><text:bookmark-end text:name="_Hlt341434736"/><text:bookmark-end text:name="_Hlt342057133"/><text:bookmark-end text:name="_Hlt342662862"/><text:bookmark-end text:name="_Hlt342665755"/><text:bookmark-end text:name="_Hlt342665780"/><text:bookmark-end text:name="_Hlt343266380"/><text:bookmark-end text:name="_Hlt343266860"/><text:bookmark-end text:name="_Hlt343852977"/><text:bookmark-end text:name="_Hlt344472843"/><text:bookmark-end text:name="_Hlt344995908"/><text:bookmark-end text:name="_Hlt344995909"/><text:bookmark-end text:name="_Hlt345679880"/><text:bookmark-end text:name="_Hlt346895062"/><text:bookmark-end text:name="_Hlt349898718"/><text:bookmark-end text:name="_Hlt352678754"/><text:bookmark-end text:name="_Hlt353294429"/><text:bookmark-end text:name="_Hlt353802617"/><text:bookmark-end text:name="_Hlt353875908"/><text:bookmark-end text:name="_Hlt355080524"/><text:bookmark-end text:name="_Hlt355080556"/><text:bookmark-end text:name="_Hlt355595230"/><text:bookmark-end text:name="_Hlt355595247"/><text:bookmark-end text:name="_Hlt356294161"/><text:bookmark-end text:name="_Hlt356833087"/><text:bookmark-end text:name="_Hlt357500838"/><text:bookmark-end text:name="_Hlt357500894"/><text:bookmark-end text:name="_Hlt358017679"/><text:bookmark-end text:name="_Hlt358018852"/><text:bookmark-end text:name="_Hlt358709239"/><text:bookmark-end text:name="_Hlt367804831"/><text:bookmark-end text:name="_Hlt368069762"/><text:bookmark-end text:name="_Hlt368069911"/><text:bookmark-end text:name="_Hlt368070380"/><text:bookmark-end text:name="_Hlt368070392"/><text:bookmark-end text:name="_Hlt369016905"/><text:bookmark-end text:name="_Hlt369017157"/><text:bookmark-end text:name="_Hlt370138295"/><text:bookmark-end text:name="_Hlt371094620"/><text:bookmark-end text:name="_Hlt371699360"/><text:bookmark-end text:name="_Hlt371699463"/><text:bookmark-end text:name="_Hlt371699502"/><text:bookmark-end text:name="_Hlt372887554"/><text:bookmark-end text:name="_Hlt374523849"/><text:bookmark-end text:name="_Hlt375316514"/><text:bookmark-end text:name="_Hlt375316617"/><text:bookmark-end text:name="_Hlt375815593"/><text:bookmark-end text:name="_Hlt376438349"/><text:bookmark-end text:name="_Hlt377716072"/><text:bookmark-end text:name="_Hlt382321486"/><text:bookmark-end text:name="_Hlt382396609"/><text:bookmark-end text:name="_Hlt382397387"/><text:bookmark-end text:name="_Hlt385255457"/><text:bookmark-end text:name="_Hlt385950544"/><text:bookmark-end text:name="_Hlt385950575"/><text:bookmark-end text:name="_Hlt385950927"/><text:bookmark-end text:name="_Hlt388367888"/><text:bookmark-end text:name="_Hlt388541951"/><text:bookmark-end text:name="_Hlt390092992"/><text:bookmark-end text:name="_Hlt390180180"/><text:bookmark-end text:name="_Hlt390853169"/><text:bookmark-end text:name="_Hlt390958461"/><text:bookmark-end text:name="_Hlt391286520"/><text:bookmark-end text:name="_Hlt391288012"/><text:bookmark-end text:name="_Hlt399168038"/><text:bookmark-end text:name="_Hlt399849116"/><text:bookmark-end text:name="_Hlt399849117"/><text:bookmark-end text:name="_Hlt400369120"/><text:bookmark-end text:name="_Hlt401234126"/><text:bookmark-end text:name="_Hlt401234372"/><text:bookmark-end text:name="_Hlt401234702"/><text:bookmark-end text:name="_Hlt401669618"/><text:bookmark-end text:name="_Hlt402255899"/><text:bookmark-end text:name="_Hlt402255931"/><text:bookmark-end text:name="_Hlt402789342"/><text:bookmark-end text:name="_Hlt404849217"/><text:bookmark-end text:name="_Hlt405297998"/><text:bookmark-end text:name="_Hlt405297999"/><text:bookmark-end text:name="_Hlt407095031"/><text:bookmark-end text:name="_Hlt407095032"/><text:bookmark-end text:name="_Hlt407720317"/><text:bookmark-end text:name="_Hlt409183539"/><text:bookmark-end text:name="_Hlt409183540"/><text:bookmark-end text:name="_Hlt409443399"/><text:bookmark-end text:name="_Hlt409443400"/><text:bookmark-end text:name="_Hlt409514668"/><text:bookmark-end text:name="_Hlt410205675"/><text:bookmark-end text:name="_Hlt410205676"/><text:bookmark-end text:name="_Hlt410219425"/><text:bookmark-end text:name="_Hlt414625923"/><text:bookmark-end text:name="_Hlt414625983"/><text:bookmark-end text:name="_Hlt415215005"/><text:bookmark-end text:name="_Hlt415215006"/><text:bookmark-end text:name="_Hlt416362003"/><text:bookmark-end text:name="_Hlt416362004"/><text:bookmark-end text:name="_Hlt416362400"/><text:bookmark-end text:name="_Hlt416957673"/><text:bookmark-end text:name="_Hlt418522661"/><text:bookmark-end text:name="_Hlt418864078"/><text:bookmark-end text:name="_Hlt419466744"/><text:bookmark-end text:name="_Hlt420073319"/><text:bookmark-end text:name="_Hlt420914240"/><text:bookmark-end text:name="_Hlt420914241"/><text:bookmark-end text:name="_Hlt421281697"/><text:bookmark-end text:name="_Hlt422232378"/><text:bookmark-end text:name="_Hlt423097545"/><text:bookmark-end text:name="_Hlt423962946"/><text:bookmark-end text:name="_Hlt423963086"/><text:bookmark-end text:name="_Hlt424718121"/><text:bookmark-end text:name="_Hlt424720178"/><text:bookmark-end text:name="_Hlt424720179"/><text:bookmark-end text:name="_Hlt428196795"/><text:bookmark-end text:name="_Hlt428197328"/><text:bookmark-end text:name="_Hlt430590221"/><text:bookmark-end text:name="_Hlt430590336"/><text:bookmark-end text:name="_Hlt430957795"/><text:bookmark-end text:name="_Hlt431482903"/><text:bookmark-end text:name="_Hlt431539894"/><text:bookmark-end text:name="_Hlt431539895"/><text:bookmark-end text:name="_Hlt431540591"/><text:bookmark-end text:name="_Hlt433811167"/><text:bookmark-end text:name="_Hlt433811168"/><text:bookmark-end text:name="_Hlt434242269"/><text:bookmark-end text:name="_Hlt434846100"/><text:bookmark-end text:name="_Hlt435189061"/><text:bookmark-end text:name="_Hlt435621261"/><text:bookmark-end text:name="_Hlt435621262"/><text:bookmark-end text:name="_Hlt435621544"/><text:bookmark-end text:name="_Hlt435621572"/><text:bookmark-end text:name="_Hlt436224919"/><text:bookmark-end text:name="_Hlt438650293"/><text:bookmark-end text:name="_Hlt439772507"/><text:bookmark-end text:name="_Hlt439772574"/><text:bookmark-end text:name="_Hlt444265066"/><text:bookmark-end text:name="_Hlt445910283"/><text:bookmark-end text:name="_Hlt445910284"/><text:bookmark-end text:name="_Hlt445994790"/><text:bookmark-end text:name="_Hlt446320484"/><text:bookmark-end text:name="_Hlt446331610"/><text:bookmark-end text:name="_Hlt446331611"/><text:bookmark-end text:name="_Hlt446334849"/><text:bookmark-end text:name="_Hlt446677999"/><text:bookmark-end text:name="_Hlt447200168"/><text:bookmark-end text:name="_Hlt447805634"/><text:bookmark-end text:name="_Hlt447806275"/><text:bookmark-end text:name="_Hlt449012383"/><text:bookmark-end text:name="_Hlt449603736"/><text:bookmark-end text:name="_Hlt450298432"/><text:bookmark-end text:name="_Hlt450310273"/><text:bookmark-end text:name="_Hlt450811893"/><text:bookmark-end text:name="_Hlt451504127"/><text:bookmark-end text:name="_Hlt452040168"/><text:bookmark-end text:name="_Hlt452040169"/><text:bookmark-end text:name="_Hlt454350679"/><text:bookmark-end text:name="_Hlt456256727"/><text:bookmark-end text:name="_Hlt456256735"/><text:bookmark-end text:name="_Hlt459365969"/><text:bookmark-end text:name="_Hlt462906147"/><text:bookmark-end text:name="_Hlt462933232"/><text:bookmark-end text:name="_Hlt463251099"/><text:bookmark-end text:name="_Hlt463515978"/><text:bookmark-end text:name="_Hlt464570151"/><text:bookmark-end text:name="_Hlt464570152"/><text:bookmark-end text:name="_Hlt464807433"/><text:bookmark-end text:name="_Hlt465327306"/><text:bookmark-end text:name="_Hlt465672239"/><text:bookmark-end text:name="_Hlt467251626"/><text:bookmark-end text:name="_Hlt467940945"/><text:bookmark-end text:name="_Hlt469903487"/><text:bookmark-end text:name="_Hlt471289170"/><text:bookmark-end text:name="_Hlt477448633"/><text:bookmark-end text:name="_Hlt477448937"/><text:bookmark-end text:name="_Hlt480813127"/><text:bookmark-end text:name="_Hlt495480757"/><text:bookmark-end text:name="_Hlt495480881"/><text:bookmark-end text:name="_Hlt496258966"/><text:bookmark-end text:name="_Hlt496259035"/><text:bookmark-end text:name="_Hlt499303217"/><text:bookmark-end text:name="_Hlt499888014"/><text:bookmark-end text:name="_Hlt501098198"/><text:bookmark-end text:name="_Hlt502240275"/><text:bookmark-end text:name="_Hlt502240313"/><text:bookmark-end text:name="_Hlt503515470"/><text:bookmark-end text:name="_Hlt508354564"/><text:bookmark-end text:name="_Hlt508885708"/><text:bookmark-end text:name="_Hlt508885709"/><text:bookmark-end text:name="_Hlt512594787"/><text:bookmark-end text:name="_Hlt513450848"/><text:bookmark-end text:name="_Hlt513794654"/><text:bookmark-end text:name="_Hlt514411133"/><text:bookmark-end text:name="_Hlt515017318"/><text:bookmark-end text:name="_Hlt515610442"/><text:bookmark-end text:name="_Hlt516240862"/><text:bookmark-end text:name="_Hlt517439210"/><text:bookmark-end text:name="_Hlt520881642"/><text:bookmark-end text:name="_Hlt525889610"/><text:bookmark-end text:name="_Hlt527105108"/><text:bookmark-end text:name="_Hlt527708206"/><text:bookmark-end text:name="_Hlt527708207"/><text:bookmark-end text:name="_Hlt527708807"/><text:bookmark-end text:name="_Hlt527724522"/><text:bookmark-end text:name="_Hlt528828722"/><text:bookmark-end text:name="_Hlt530499428"/><text:bookmark-end text:name="_Hlt530499429"/><text:bookmark-end text:name="_Hlt530736717"/><text:bookmark-end text:name="_Hlt533089128"/><text:bookmark-end text:name="_Hlt533089129"/><text:bookmark-end text:name="_Hlt533148037"/><text:bookmark-end text:name="_Hlt534187295"/><text:bookmark-end text:name="_Hlt534187296"/><text:bookmark-end text:name="_Hlt534731237"/><text:bookmark-end text:name="_Hlt534960008"/><text:bookmark-end text:name="_Hlt1120303"/><text:bookmark-end text:name="_Hlt4490963"/><text:bookmark-end text:name="_Hlt5953393"/><text:bookmark-end text:name="_Hlt9341641"/><text:bookmark-end text:name="_Hlt10194006"/><text:bookmark-end text:name="_Hlt10194007"/><text:bookmark-end text:name="_Hlt19868014"/><text:bookmark-end text:name="_Hlt19868015"/><text:bookmark-end text:name="_Hlt23432880"/><text:bookmark-end text:name="_Hlt24024279"/><text:bookmark-end text:name="_Hlt24990702"/><text:bookmark-end text:name="_Hlt24990703"/><text:bookmark-end text:name="_Hlt26526774"/><text:bookmark-end text:name="_Hlt26883264"/><text:bookmark-end text:name="_Hlt26883265"/><text:bookmark-end text:name="_Hlt28334078"/><text:bookmark-end text:name="_Hlt28591355"/><text:bookmark-end text:name="_Hlt32678592"/><text:bookmark-end text:name="_Hlt32678593"/><text:bookmark-end text:name="_Hlt38017182"/><text:bookmark-end text:name="_Hlt39823038"/><text:bookmark-end text:name="_Hlt45281887"/><text:bookmark-end text:name="_Hlt60737884"/><text:bookmark-end text:name="_Hlt60737885"/><text:span text:style-name="T344">案</text:span><text:bookmark-end text:name="_Hlt193775252"/><text:bookmark-end text:name="_Hlt193775253"/><text:bookmark-end text:name="_Hlt195692066"/><text:bookmark-end text:name="_Hlt197337046"/><text:bookmark-end text:name="_Hlt198369453"/><text:bookmark-end text:name="_Hlt198713882"/><text:bookmark-end text:name="_Hlt199328006"/><text:bookmark-end text:name="_Hlt200517228"/><text:bookmark-end text:name="_Hlt204488163"/><text:bookmark-end text:name="_Hlt213236734"/><text:bookmark-end text:name="_Hlt214966915"/><text:bookmark-end text:name="_Hlt216089070"/><text:bookmark-end text:name="_Hlt216778695"/><text:bookmark-end text:name="_Hlt217978111"/><text:bookmark-end text:name="_Hlt217978112"/><text:bookmark-end text:name="_Hlt231725599"/><text:bookmark-end text:name="_Hlt231725675"/><text:bookmark-end text:name="_Hlt242261115"/><text:bookmark-end text:name="_Hlt242261446"/><text:bookmark-end text:name="_Hlt242694747"/><text:bookmark-end text:name="_Hlt243454720"/><text:bookmark-end text:name="_Hlt243454872"/><text:bookmark-end text:name="_Hlt243818397"/><text:bookmark-end text:name="_Hlt243821936"/><text:bookmark-end text:name="_Hlt245809995"/><text:bookmark-end text:name="_Hlt250366175"/><text:bookmark-end text:name="_Hlt255567913"/><text:bookmark-end text:name="_Hlt257103260"/><text:bookmark-end text:name="_Hlt257646222"/><text:bookmark-end text:name="_Hlt274927302"/><text:bookmark-end text:name="_Hlt274927383"/><text:bookmark-end text:name="_Hlt275530534"/><text:bookmark-end text:name="_Hlt280369208"/><text:bookmark-end text:name="_Hlt281572520"/><text:bookmark-end text:name="_Hlt282610158"/><text:bookmark-end text:name="_Hlt282610159"/><text:bookmark-end text:name="_Hlt286323499"/><text:bookmark-end text:name="_Hlt292197138"/><text:bookmark-end text:name="_Hlt294874100"/><text:bookmark-end text:name="_Hlt301774179"/><text:bookmark-end text:name="_Hlt306953837"/><text:bookmark-end text:name="_Hlt306954095"/><text:bookmark-end text:name="_Hlt316570210"/><text:bookmark-end text:name="_Hlt317491447"/><text:bookmark-end text:name="_Hlt322692378"/><text:bookmark-end text:name="_Hlt323566849"/><text:bookmark-end text:name="_Hlt325124929"/><text:bookmark-end text:name="_Hlt325124951"/><text:bookmark-end text:name="_Hlt337817794"/><text:bookmark-end text:name="_Hlt341192568"/><text:bookmark-end text:name="_Hlt341192569"/><text:bookmark-end text:name="_Hlt354990356"/><text:bookmark-end text:name="_Hlt355080725"/><text:bookmark-end text:name="_Hlt368069814"/><text:bookmark-end text:name="_Hlt368576724"/><text:bookmark-end text:name="_Hlt369017089"/><text:bookmark-end text:name="_Hlt370209074"/><text:bookmark-end text:name="_Hlt374706686"/><text:bookmark-end text:name="_Hlt374706687"/><text:bookmark-end text:name="_Hlt374706745"/><text:bookmark-end text:name="_Hlt375816558"/><text:bookmark-end text:name="_Hlt376944596"/><text:bookmark-end text:name="_Hlt376944597"/><text:bookmark-end text:name="_Hlt386442089"/><text:bookmark-end text:name="_Hlt387063380"/><text:bookmark-end text:name="_Hlt387678695"/><text:bookmark-end text:name="_Hlt388345084"/><text:bookmark-end text:name="_Hlt389045634"/><text:bookmark-end text:name="_Hlt389146180"/><text:bookmark-end text:name="_Hlt399163702"/><text:bookmark-end text:name="_Hlt399164083"/><text:bookmark-end text:name="_Hlt399164304"/><text:bookmark-end text:name="_Hlt401157818"/><text:bookmark-end text:name="_Hlt402795869"/><text:bookmark-end text:name="_Hlt404868612"/><text:bookmark-end text:name="_Hlt407805012"/><text:bookmark-end text:name="_Hlt408841796"/><text:bookmark-end text:name="_Hlt408841797"/><text:bookmark-end text:name="_Hlt415066686"/><text:bookmark-end text:name="_Hlt415066687"/><text:bookmark-end text:name="_Hlt415233796"/><text:bookmark-end text:name="_Hlt416272699"/><text:bookmark-end text:name="_Hlt416272700"/><text:bookmark-end text:name="_Hlt421279648"/><text:bookmark-end text:name="_Hlt421279649"/><text:bookmark-end text:name="_Hlt430957908"/><text:bookmark-end text:name="_Hlt430960704"/><text:bookmark-end text:name="_Hlt431396673"/><text:bookmark-end text:name="_Hlt434843258"/><text:bookmark-end text:name="_Hlt434845886"/><text:bookmark-end text:name="_Hlt434845979"/><text:bookmark-end text:name="_Hlt437272610"/><text:bookmark-end text:name="_Hlt437936424"/><text:bookmark-end text:name="_Hlt438647264"/><text:bookmark-end text:name="_Hlt444614136"/><text:bookmark-end text:name="_Hlt444614137"/><text:bookmark-end text:name="_Hlt445799645"/><text:bookmark-end text:name="_Hlt445799661"/><text:bookmark-end text:name="_Hlt446083737"/><text:bookmark-end text:name="_Hlt446332342"/><text:bookmark-end text:name="_Hlt449603480"/><text:bookmark-end text:name="_Hlt454350823"/><text:bookmark-end text:name="_Hlt457229252"/><text:bookmark-end text:name="_Hlt462909861"/><text:bookmark-end text:name="_Hlt465410498"/><text:bookmark-end text:name="_Hlt468710724"/><text:bookmark-end text:name="_Hlt470512191"/><text:bookmark-end text:name="_Hlt471206403"/><text:bookmark-end text:name="_Hlt472583826"/><text:bookmark-end text:name="_Hlt477448367"/><text:bookmark-end text:name="_Hlt477448957"/><text:bookmark-end text:name="_Hlt479931877"/><text:bookmark-end text:name="_Hlt479932289"/><text:bookmark-end text:name="_Hlt479932606"/><text:bookmark-end text:name="_Hlt480905831"/><text:bookmark-end text:name="_Hlt480988125"/><text:bookmark-end text:name="_Hlt481044372"/><text:bookmark-end text:name="_Hlt481044701"/><text:bookmark-end text:name="_Hlt481163528"/><text:bookmark-end text:name="_Hlt481500192"/><text:bookmark-end text:name="_Hlt481500329"/><text:bookmark-end text:name="_Hlt481745538"/><text:bookmark-end text:name="_Hlt481745546"/><text:bookmark-end text:name="_Hlt482351154"/><text:bookmark-end text:name="_Hlt485818518"/><text:bookmark-end text:name="_Hlt491953573"/><text:bookmark-end text:name="_Hlt495052142"/><text:bookmark-end text:name="_Hlt495480979"/><text:bookmark-end text:name="_Hlt496260859"/><text:bookmark-end text:name="_Hlt496878857"/><text:bookmark-end text:name="_Hlt497467139"/><text:bookmark-end text:name="_Hlt498079266"/><text:bookmark-end text:name="_Hlt498672516"/><text:bookmark-end text:name="_Hlt500497990"/><text:bookmark-end text:name="_Hlt501005986"/><text:bookmark-end text:name="_Hlt501005987"/><text:bookmark-end text:name="_Hlt501725401"/><text:bookmark-end text:name="_Hlt502240445"/><text:bookmark-end text:name="_Hlt502318202"/><text:bookmark-end text:name="_Hlt502671809"/><text:bookmark-end text:name="_Hlt504640455"/><text:bookmark-end text:name="_Hlt504640456"/><text:bookmark-end text:name="_Hlt504640465"/><text:bookmark-end text:name="_Hlt511916054"/><text:bookmark-end text:name="_Hlt511985276"/><text:bookmark-end text:name="_Hlt512585955"/><text:bookmark-end text:name="_Hlt515638585"/><text:bookmark-end text:name="_Hlt515638586"/><text:bookmark-end text:name="_Hlt516731033"/><text:bookmark-end text:name="_Hlt516731034"/><text:bookmark-end text:name="_Hlt518635654"/><text:bookmark-end text:name="_Hlt521051456"/><text:bookmark-end text:name="_Hlt521576949"/><text:bookmark-end text:name="_Hlt527105005"/><text:bookmark-end text:name="_Hlt527723389"/><text:bookmark-end text:name="_Hlt527724483"/><text:bookmark-end text:name="_Hlt529518793"/><text:bookmark-end text:name="_Hlt529518800"/><text:bookmark-end text:name="_Hlt530736694"/><text:bookmark-end text:name="_Hlt531271078"/><text:bookmark-end text:name="_Hlt531786453"/><text:bookmark-end text:name="_Hlt532215407"/><text:bookmark-end text:name="_Hlt532215408"/><text:bookmark-end text:name="_Hlt532542316"/><text:bookmark-end text:name="_Hlt532542332"/><text:bookmark-end text:name="_Hlt533148051"/><text:bookmark-end text:name="_Hlt533496311"/><text:bookmark-end text:name="_Hlt533496312"/><text:bookmark-end text:name="_Hlt533756620"/><text:bookmark-end text:name="_Hlt534187551"/><text:bookmark-end text:name="_Hlt534731218"/><text:bookmark-end text:name="_Hlt5194839"/><text:bookmark-end text:name="_Hlt5720855"/><text:bookmark-end text:name="_Hlt5958507"/><text:bookmark-end text:name="_Hlt5958508"/><text:bookmark-end text:name="_Hlt6574548"/><text:bookmark-end text:name="_Hlt7178903"/><text:bookmark-end text:name="_Hlt7178920"/><text:bookmark-end text:name="_Hlt7773289"/><text:bookmark-end text:name="_Hlt8982575"/><text:bookmark-end text:name="_Hlt9587633"/><text:bookmark-end text:name="_Hlt10194417"/><text:bookmark-end text:name="_Hlt10212723"/><text:bookmark-end text:name="_Hlt12611486"/><text:bookmark-end text:name="_Hlt21435643"/><text:bookmark-end text:name="_Hlt22225584"/><text:bookmark-end text:name="_Hlt24979143"/><text:bookmark-end text:name="_Hlt24979144"/><text:bookmark-end text:name="_Hlt24990913"/><text:bookmark-end text:name="_Hlt26514262"/><text:bookmark-end text:name="_Hlt26883275"/><text:bookmark-end text:name="_Hlt31698918"/><text:bookmark-end text:name="_Hlt38017193"/><text:bookmark-end text:name="_Hlt38017320"/><text:bookmark-end text:name="_Hlt40357447"/><text:bookmark-end text:name="_Hlt40357448"/><text:bookmark-end text:name="_Hlt45281835"/><text:bookmark-end text:name="_Hlt45283186"/></text:a><text:bookmark-end text:name="_Hlt376277511"/><text:bookmark-end text:name="_Hlt399168198"/><text:span text:style-name="T345">（</text:span><text:span text:style-name="T346">2</text:span><text:span text:style-name="T347">案</text:span><text:span text:style-name="T348">）</text:span><text:span text:style-name="T349">．．．．．</text:span><text:span text:style-name="T350">．．．．．．．．．．</text:span><text:span text:style-name="T351">．．．．．．．</text:span><text:span text:style-name="T352">．</text:span><text:span text:style-name="T353">31</text:span></text:p>
      <text:p text:style-name="P354"><text:span text:style-name="T355">五</text:span><text:span text:style-name="T356">、</text:span><text:a xlink:href="#人民請願案" office:target-frame-name="_top" xlink:show="replace"><text:span text:style-name="T357">人</text:span><text:bookmark-start text:name="_Hlt369888859"/><text:bookmark-start text:name="_Hlt375316623"/><text:bookmark-start text:name="_Hlt376277521"/><text:bookmark-start text:name="_Hlt377651080"/><text:bookmark-start text:name="_Hlt377714114"/><text:bookmark-start text:name="_Hlt385950586"/><text:bookmark-start text:name="_Hlt399750724"/><text:bookmark-start text:name="_Hlt401234719"/><text:bookmark-start text:name="_Hlt401669723"/><text:bookmark-start text:name="_Hlt402795877"/><text:bookmark-start text:name="_Hlt408230695"/><text:bookmark-start text:name="_Hlt410219434"/><text:bookmark-start text:name="_Hlt416362014"/><text:bookmark-start text:name="_Hlt418152295"/><text:bookmark-start text:name="_Hlt418864089"/><text:bookmark-start text:name="_Hlt419450061"/><text:bookmark-start text:name="_Hlt420922116"/><text:bookmark-start text:name="_Hlt421281711"/><text:bookmark-start text:name="_Hlt424720184"/><text:bookmark-start text:name="_Hlt434845939"/><text:bookmark-start text:name="_Hlt435188984"/><text:bookmark-start text:name="_Hlt435188985"/><text:bookmark-start text:name="_Hlt446678009"/><text:bookmark-start text:name="_Hlt447811270"/><text:bookmark-start text:name="_Hlt449603747"/><text:bookmark-start text:name="_Hlt450298508"/><text:bookmark-start text:name="_Hlt450298720"/><text:bookmark-start text:name="_Hlt469903497"/><text:bookmark-start text:name="_Hlt491953581"/><text:bookmark-start text:name="_Hlt496260866"/><text:bookmark-start text:name="_Hlt526850472"/><text:bookmark-start text:name="_Hlt534187544"/><text:bookmark-start text:name="_Hlt12265575"/><text:span text:style-name="T358">民</text:span><text:bookmark-start text:name="_Hlt369017169"/><text:bookmark-start text:name="_Hlt370211292"/><text:bookmark-start text:name="_Hlt372887563"/><text:bookmark-start text:name="_Hlt377483610"/><text:bookmark-start text:name="_Hlt377716127"/><text:bookmark-start text:name="_Hlt377716160"/><text:bookmark-start text:name="_Hlt385256314"/><text:bookmark-start text:name="_Hlt387678703"/><text:bookmark-start text:name="_Hlt389146189"/><text:bookmark-start text:name="_Hlt390174307"/><text:bookmark-start text:name="_Hlt399168163"/><text:bookmark-start text:name="_Hlt399849160"/><text:bookmark-start text:name="_Hlt401157831"/><text:bookmark-start text:name="_Hlt401234386"/><text:bookmark-start text:name="_Hlt401669628"/><text:bookmark-start text:name="_Hlt402255877"/><text:bookmark-start text:name="_Hlt402255937"/><text:bookmark-start text:name="_Hlt407805028"/><text:bookmark-start text:name="_Hlt409018338"/><text:bookmark-start text:name="_Hlt409018339"/><text:bookmark-start text:name="_Hlt414615392"/><text:bookmark-start text:name="_Hlt414615393"/><text:bookmark-start text:name="_Hlt415216503"/><text:bookmark-start text:name="_Hlt416363262"/><text:bookmark-start text:name="_Hlt416879121"/><text:bookmark-start text:name="_Hlt416879122"/><text:bookmark-start text:name="_Hlt416957611"/><text:bookmark-start text:name="_Hlt417631687"/><text:bookmark-start text:name="_Hlt418152373"/><text:bookmark-start text:name="_Hlt418155145"/><text:bookmark-start text:name="_Hlt418522670"/><text:bookmark-start text:name="_Hlt421281413"/><text:bookmark-start text:name="_Hlt423963099"/><text:bookmark-start text:name="_Hlt423963215"/><text:bookmark-start text:name="_Hlt430270331"/><text:bookmark-start text:name="_Hlt430270332"/><text:bookmark-start text:name="_Hlt430957953"/><text:bookmark-start text:name="_Hlt430960715"/><text:bookmark-start text:name="_Hlt431396683"/><text:bookmark-start text:name="_Hlt433266053"/><text:bookmark-start text:name="_Hlt434844296"/><text:bookmark-start text:name="_Hlt434845994"/><text:bookmark-start text:name="_Hlt434846081"/><text:bookmark-start text:name="_Hlt435621564"/><text:bookmark-start text:name="_Hlt436224588"/><text:bookmark-start text:name="_Hlt437272620"/><text:bookmark-start text:name="_Hlt438647274"/><text:bookmark-start text:name="_Hlt439232567"/><text:bookmark-start text:name="_Hlt439772596"/><text:bookmark-start text:name="_Hlt444614143"/><text:bookmark-start text:name="_Hlt445800966"/><text:bookmark-start text:name="_Hlt445800967"/><text:bookmark-start text:name="_Hlt445910390"/><text:bookmark-start text:name="_Hlt446332354"/><text:bookmark-start text:name="_Hlt446678029"/><text:bookmark-start text:name="_Hlt447289524"/><text:bookmark-start text:name="_Hlt447289525"/><text:bookmark-start text:name="_Hlt447806112"/><text:bookmark-start text:name="_Hlt449012601"/><text:bookmark-start text:name="_Hlt452042149"/><text:bookmark-start text:name="_Hlt452644114"/><text:bookmark-start text:name="_Hlt453769029"/><text:bookmark-start text:name="_Hlt456256743"/><text:bookmark-start text:name="_Hlt457203982"/><text:bookmark-start text:name="_Hlt457203983"/><text:bookmark-start text:name="_Hlt463515988"/><text:bookmark-start text:name="_Hlt465327183"/><text:bookmark-start text:name="_Hlt465410504"/><text:bookmark-start text:name="_Hlt465863745"/><text:bookmark-start text:name="_Hlt465863815"/><text:bookmark-start text:name="_Hlt467230819"/><text:bookmark-start text:name="_Hlt470512198"/><text:bookmark-start text:name="_Hlt471286431"/><text:bookmark-start text:name="_Hlt480988133"/><text:bookmark-start text:name="_Hlt481163539"/><text:bookmark-start text:name="_Hlt483584120"/><text:bookmark-start text:name="_Hlt495051475"/><text:bookmark-start text:name="_Hlt496860305"/><text:bookmark-start text:name="_Hlt496878863"/><text:bookmark-start text:name="_Hlt497467272"/><text:bookmark-start text:name="_Hlt508354571"/><text:bookmark-start text:name="_Hlt511985283"/><text:bookmark-start text:name="_Hlt513450853"/><text:bookmark-start text:name="_Hlt521051449"/><text:bookmark-start text:name="_Hlt530736722"/><text:bookmark-start text:name="_Hlt531271084"/><text:bookmark-start text:name="_Hlt531786469"/><text:bookmark-start text:name="_Hlt534959997"/><text:bookmark-start text:name="_Hlt3534194"/><text:bookmark-start text:name="_Hlt5194846"/><text:bookmark-start text:name="_Hlt6574631"/><text:bookmark-start text:name="_Hlt10194423"/><text:bookmark-start text:name="_Hlt23432851"/><text:bookmark-start text:name="_Hlt24024282"/><text:bookmark-start text:name="_Hlt24701997"/><text:bookmark-start text:name="_Hlt24990921"/><text:bookmark-start text:name="_Hlt28334085"/><text:bookmark-start text:name="_Hlt29210958"/><text:bookmark-start text:name="_Hlt29280922"/><text:bookmark-start text:name="_Hlt40358031"/><text:bookmark-end text:name="_Hlt369888859"/><text:bookmark-end text:name="_Hlt375316623"/><text:bookmark-end text:name="_Hlt376277521"/><text:bookmark-end text:name="_Hlt377651080"/><text:bookmark-end text:name="_Hlt377714114"/><text:bookmark-end text:name="_Hlt385950586"/><text:bookmark-end text:name="_Hlt399750724"/><text:bookmark-end text:name="_Hlt401234719"/><text:bookmark-end text:name="_Hlt401669723"/><text:bookmark-end text:name="_Hlt402795877"/><text:bookmark-end text:name="_Hlt408230695"/><text:bookmark-end text:name="_Hlt410219434"/><text:bookmark-end text:name="_Hlt416362014"/><text:bookmark-end text:name="_Hlt418152295"/><text:bookmark-end text:name="_Hlt418864089"/><text:bookmark-end text:name="_Hlt419450061"/><text:bookmark-end text:name="_Hlt420922116"/><text:bookmark-end text:name="_Hlt421281711"/><text:bookmark-end text:name="_Hlt424720184"/><text:bookmark-end text:name="_Hlt434845939"/><text:bookmark-end text:name="_Hlt435188984"/><text:bookmark-end text:name="_Hlt435188985"/><text:bookmark-end text:name="_Hlt446678009"/><text:bookmark-end text:name="_Hlt447811270"/><text:bookmark-end text:name="_Hlt449603747"/><text:bookmark-end text:name="_Hlt450298508"/><text:bookmark-end text:name="_Hlt450298720"/><text:bookmark-end text:name="_Hlt469903497"/><text:bookmark-end text:name="_Hlt491953581"/><text:bookmark-end text:name="_Hlt496260866"/><text:bookmark-end text:name="_Hlt526850472"/><text:bookmark-end text:name="_Hlt534187544"/><text:bookmark-end text:name="_Hlt12265575"/><text:span text:style-name="T359">請</text:span><text:bookmark-start text:name="_Hlt368070397"/><text:bookmark-start text:name="_Hlt371699514"/><text:bookmark-start text:name="_Hlt377373335"/><text:bookmark-start text:name="_Hlt377716084"/><text:bookmark-start text:name="_Hlt382396653"/><text:bookmark-start text:name="_Hlt385950935"/><text:bookmark-start text:name="_Hlt386442103"/><text:bookmark-start text:name="_Hlt387063388"/><text:bookmark-start text:name="_Hlt388345095"/><text:bookmark-start text:name="_Hlt388367903"/><text:bookmark-start text:name="_Hlt388541957"/><text:bookmark-start text:name="_Hlt389045642"/><text:bookmark-start text:name="_Hlt390958470"/><text:bookmark-start text:name="_Hlt399246597"/><text:bookmark-start text:name="_Hlt401155726"/><text:bookmark-start text:name="_Hlt401234137"/><text:bookmark-start text:name="_Hlt401667882"/><text:bookmark-start text:name="_Hlt402255981"/><text:bookmark-start text:name="_Hlt403404560"/><text:bookmark-start text:name="_Hlt408230668"/><text:bookmark-start text:name="_Hlt408844152"/><text:bookmark-start text:name="_Hlt414625938"/><text:bookmark-start text:name="_Hlt414626007"/><text:bookmark-start text:name="_Hlt415233806"/><text:bookmark-start text:name="_Hlt416957683"/><text:bookmark-start text:name="_Hlt418151970"/><text:bookmark-start text:name="_Hlt418155398"/><text:bookmark-start text:name="_Hlt418170358"/><text:bookmark-start text:name="_Hlt419466752"/><text:bookmark-start text:name="_Hlt420073328"/><text:bookmark-start text:name="_Hlt421522847"/><text:bookmark-start text:name="_Hlt421553855"/><text:bookmark-start text:name="_Hlt423097961"/><text:bookmark-start text:name="_Hlt424718129"/><text:bookmark-start text:name="_Hlt430957808"/><text:bookmark-start text:name="_Hlt431482914"/><text:bookmark-start text:name="_Hlt433036837"/><text:bookmark-start text:name="_Hlt435621270"/><text:bookmark-start text:name="_Hlt444265092"/><text:bookmark-start text:name="_Hlt445799669"/><text:bookmark-start text:name="_Hlt445910296"/><text:bookmark-start text:name="_Hlt446667982"/><text:bookmark-start text:name="_Hlt447199995"/><text:bookmark-start text:name="_Hlt447806279"/><text:bookmark-start text:name="_Hlt449012392"/><text:bookmark-start text:name="_Hlt449603490"/><text:bookmark-start text:name="_Hlt450298445"/><text:bookmark-start text:name="_Hlt451504132"/><text:bookmark-start text:name="_Hlt452643331"/><text:bookmark-start text:name="_Hlt455044718"/><text:bookmark-start text:name="_Hlt457229262"/><text:bookmark-start text:name="_Hlt459365976"/><text:bookmark-start text:name="_Hlt462909871"/><text:bookmark-start text:name="_Hlt463251114"/><text:bookmark-start text:name="_Hlt463426241"/><text:bookmark-start text:name="_Hlt464807442"/><text:bookmark-start text:name="_Hlt466903441"/><text:bookmark-start text:name="_Hlt467248899"/><text:bookmark-start text:name="_Hlt467251635"/><text:bookmark-start text:name="_Hlt468710735"/><text:bookmark-start text:name="_Hlt469063034"/><text:bookmark-start text:name="_Hlt471289177"/><text:bookmark-start text:name="_Hlt472583842"/><text:bookmark-start text:name="_Hlt481500333"/><text:bookmark-start text:name="_Hlt481745562"/><text:bookmark-start text:name="_Hlt482351162"/><text:bookmark-start text:name="_Hlt496258970"/><text:bookmark-start text:name="_Hlt496258974"/><text:bookmark-start text:name="_Hlt496258988"/><text:bookmark-start text:name="_Hlt499303224"/><text:bookmark-start text:name="_Hlt499888021"/><text:bookmark-start text:name="_Hlt500497998"/><text:bookmark-start text:name="_Hlt501725408"/><text:bookmark-start text:name="_Hlt502318211"/><text:bookmark-start text:name="_Hlt502671814"/><text:bookmark-start text:name="_Hlt503515475"/><text:bookmark-start text:name="_Hlt503795558"/><text:bookmark-start text:name="_Hlt503795559"/><text:bookmark-start text:name="_Hlt511117827"/><text:bookmark-start text:name="_Hlt515017326"/><text:bookmark-start text:name="_Hlt515610448"/><text:bookmark-start text:name="_Hlt517439216"/><text:bookmark-start text:name="_Hlt518635659"/><text:bookmark-start text:name="_Hlt520881638"/><text:bookmark-start text:name="_Hlt525815083"/><text:bookmark-start text:name="_Hlt527105115"/><text:bookmark-start text:name="_Hlt527640835"/><text:bookmark-start text:name="_Hlt528307912"/><text:bookmark-start text:name="_Hlt528828729"/><text:bookmark-start text:name="_Hlt529518804"/><text:bookmark-start text:name="_Hlt530128878"/><text:bookmark-start text:name="_Hlt533755917"/><text:bookmark-start text:name="_Hlt2165323"/><text:bookmark-start text:name="_Hlt4685038"/><text:bookmark-start text:name="_Hlt5720859"/><text:bookmark-start text:name="_Hlt5955384"/><text:bookmark-start text:name="_Hlt5958751"/><text:bookmark-start text:name="_Hlt7178927"/><text:bookmark-start text:name="_Hlt7696516"/><text:bookmark-start text:name="_Hlt7696517"/><text:bookmark-start text:name="_Hlt7773310"/><text:bookmark-start text:name="_Hlt8983672"/><text:bookmark-start text:name="_Hlt9341645"/><text:bookmark-start text:name="_Hlt10212729"/><text:bookmark-start text:name="_Hlt12611491"/><text:bookmark-start text:name="_Hlt20142127"/><text:bookmark-start text:name="_Hlt21435650"/><text:bookmark-start text:name="_Hlt22136042"/><text:bookmark-start text:name="_Hlt22225588"/><text:bookmark-start text:name="_Hlt24443209"/><text:bookmark-start text:name="_Hlt25676994"/><text:bookmark-start text:name="_Hlt26514268"/><text:bookmark-start text:name="_Hlt26526701"/><text:bookmark-start text:name="_Hlt26526702"/><text:bookmark-start text:name="_Hlt28854438"/><text:bookmark-start text:name="_Hlt29820636"/><text:bookmark-start text:name="_Hlt45281936"/><text:bookmark-start text:name="_Hlt45283194"/><text:bookmark-start text:name="_Hlt52975948"/><text:bookmark-start text:name="_Hlt52975949"/><text:bookmark-start text:name="_Hlt55552751"/><text:bookmark-end text:name="_Hlt369017169"/><text:bookmark-end text:name="_Hlt370211292"/><text:bookmark-end text:name="_Hlt372887563"/><text:bookmark-end text:name="_Hlt377483610"/><text:bookmark-end text:name="_Hlt377716127"/><text:bookmark-end text:name="_Hlt377716160"/><text:bookmark-end text:name="_Hlt385256314"/><text:bookmark-end text:name="_Hlt387678703"/><text:bookmark-end text:name="_Hlt389146189"/><text:bookmark-end text:name="_Hlt390174307"/><text:bookmark-end text:name="_Hlt399168163"/><text:bookmark-end text:name="_Hlt399849160"/><text:bookmark-end text:name="_Hlt401157831"/><text:bookmark-end text:name="_Hlt401234386"/><text:bookmark-end text:name="_Hlt401669628"/><text:bookmark-end text:name="_Hlt402255877"/><text:bookmark-end text:name="_Hlt402255937"/><text:bookmark-end text:name="_Hlt407805028"/><text:bookmark-end text:name="_Hlt409018338"/><text:bookmark-end text:name="_Hlt409018339"/><text:bookmark-end text:name="_Hlt414615392"/><text:bookmark-end text:name="_Hlt414615393"/><text:bookmark-end text:name="_Hlt415216503"/><text:bookmark-end text:name="_Hlt416363262"/><text:bookmark-end text:name="_Hlt416879121"/><text:bookmark-end text:name="_Hlt416879122"/><text:bookmark-end text:name="_Hlt416957611"/><text:bookmark-end text:name="_Hlt417631687"/><text:bookmark-end text:name="_Hlt418152373"/><text:bookmark-end text:name="_Hlt418155145"/><text:bookmark-end text:name="_Hlt418522670"/><text:bookmark-end text:name="_Hlt421281413"/><text:bookmark-end text:name="_Hlt423963099"/><text:bookmark-end text:name="_Hlt423963215"/><text:bookmark-end text:name="_Hlt430270331"/><text:bookmark-end text:name="_Hlt430270332"/><text:bookmark-end text:name="_Hlt430957953"/><text:bookmark-end text:name="_Hlt430960715"/><text:bookmark-end text:name="_Hlt431396683"/><text:bookmark-end text:name="_Hlt433266053"/><text:bookmark-end text:name="_Hlt434844296"/><text:bookmark-end text:name="_Hlt434845994"/><text:bookmark-end text:name="_Hlt434846081"/><text:bookmark-end text:name="_Hlt435621564"/><text:bookmark-end text:name="_Hlt436224588"/><text:bookmark-end text:name="_Hlt437272620"/><text:bookmark-end text:name="_Hlt438647274"/><text:bookmark-end text:name="_Hlt439232567"/><text:bookmark-end text:name="_Hlt439772596"/><text:bookmark-end text:name="_Hlt444614143"/><text:bookmark-end text:name="_Hlt445800966"/><text:bookmark-end text:name="_Hlt445800967"/><text:bookmark-end text:name="_Hlt445910390"/><text:bookmark-end text:name="_Hlt446332354"/><text:bookmark-end text:name="_Hlt446678029"/><text:bookmark-end text:name="_Hlt447289524"/><text:bookmark-end text:name="_Hlt447289525"/><text:bookmark-end text:name="_Hlt447806112"/><text:bookmark-end text:name="_Hlt449012601"/><text:bookmark-end text:name="_Hlt452042149"/><text:bookmark-end text:name="_Hlt452644114"/><text:bookmark-end text:name="_Hlt453769029"/><text:bookmark-end text:name="_Hlt456256743"/><text:bookmark-end text:name="_Hlt457203982"/><text:bookmark-end text:name="_Hlt457203983"/><text:bookmark-end text:name="_Hlt463515988"/><text:bookmark-end text:name="_Hlt465327183"/><text:bookmark-end text:name="_Hlt465410504"/><text:bookmark-end text:name="_Hlt465863745"/><text:bookmark-end text:name="_Hlt465863815"/><text:bookmark-end text:name="_Hlt467230819"/><text:bookmark-end text:name="_Hlt470512198"/><text:bookmark-end text:name="_Hlt471286431"/><text:bookmark-end text:name="_Hlt480988133"/><text:bookmark-end text:name="_Hlt481163539"/><text:bookmark-end text:name="_Hlt483584120"/><text:bookmark-end text:name="_Hlt495051475"/><text:bookmark-end text:name="_Hlt496860305"/><text:bookmark-end text:name="_Hlt496878863"/><text:bookmark-end text:name="_Hlt497467272"/><text:bookmark-end text:name="_Hlt508354571"/><text:bookmark-end text:name="_Hlt511985283"/><text:bookmark-end text:name="_Hlt513450853"/><text:bookmark-end text:name="_Hlt521051449"/><text:bookmark-end text:name="_Hlt530736722"/><text:bookmark-end text:name="_Hlt531271084"/><text:bookmark-end text:name="_Hlt531786469"/><text:bookmark-end text:name="_Hlt534959997"/><text:bookmark-end text:name="_Hlt3534194"/><text:bookmark-end text:name="_Hlt5194846"/><text:bookmark-end text:name="_Hlt6574631"/><text:bookmark-end text:name="_Hlt10194423"/><text:bookmark-end text:name="_Hlt23432851"/><text:bookmark-end text:name="_Hlt24024282"/><text:bookmark-end text:name="_Hlt24701997"/><text:bookmark-end text:name="_Hlt24990921"/><text:bookmark-end text:name="_Hlt28334085"/><text:bookmark-end text:name="_Hlt29210958"/><text:bookmark-end text:name="_Hlt29280922"/><text:bookmark-end text:name="_Hlt40358031"/><text:span text:style-name="T360">願</text:span><text:bookmark-start text:name="_Hlt382397396"/><text:bookmark-start text:name="_Hlt414028020"/><text:bookmark-start text:name="_Hlt415215015"/><text:bookmark-start text:name="_Hlt420073373"/><text:bookmark-start text:name="_Hlt420915155"/><text:bookmark-start text:name="_Hlt430590344"/><text:bookmark-start text:name="_Hlt431540607"/><text:bookmark-start text:name="_Hlt434242278"/><text:bookmark-start text:name="_Hlt435793319"/><text:bookmark-start text:name="_Hlt436656140"/><text:bookmark-start text:name="_Hlt444699707"/><text:bookmark-start text:name="_Hlt445197025"/><text:bookmark-start text:name="_Hlt446331713"/><text:bookmark-start text:name="_Hlt447199821"/><text:bookmark-start text:name="_Hlt447200177"/><text:bookmark-start text:name="_Hlt447805648"/><text:bookmark-start text:name="_Hlt448409867"/><text:bookmark-start text:name="_Hlt450310284"/><text:bookmark-start text:name="_Hlt460599067"/><text:bookmark-start text:name="_Hlt462997599"/><text:bookmark-start text:name="_Hlt464570160"/><text:bookmark-start text:name="_Hlt467940954"/><text:bookmark-start text:name="_Hlt479931887"/><text:bookmark-start text:name="_Hlt479932300"/><text:bookmark-start text:name="_Hlt479932612"/><text:bookmark-start text:name="_Hlt485818528"/><text:bookmark-start text:name="_Hlt490820269"/><text:bookmark-start text:name="_Hlt495051449"/><text:bookmark-start text:name="_Hlt495052150"/><text:bookmark-start text:name="_Hlt495480885"/><text:bookmark-start text:name="_Hlt495480986"/><text:bookmark-start text:name="_Hlt496259012"/><text:bookmark-start text:name="_Hlt496259039"/><text:bookmark-start text:name="_Hlt498079273"/><text:bookmark-start text:name="_Hlt498672522"/><text:bookmark-start text:name="_Hlt499278394"/><text:bookmark-start text:name="_Hlt501098204"/><text:bookmark-start text:name="_Hlt504460649"/><text:bookmark-start text:name="_Hlt504460650"/><text:bookmark-start text:name="_Hlt509561581"/><text:bookmark-start text:name="_Hlt510018991"/><text:bookmark-start text:name="_Hlt510018992"/><text:bookmark-start text:name="_Hlt511916061"/><text:bookmark-start text:name="_Hlt514411139"/><text:bookmark-start text:name="_Hlt516240868"/><text:bookmark-start text:name="_Hlt521576955"/><text:bookmark-start text:name="_Hlt525889616"/><text:bookmark-start text:name="_Hlt527648109"/><text:bookmark-start text:name="_Hlt527724652"/><text:bookmark-start text:name="_Hlt528252356"/><text:bookmark-start text:name="_Hlt532542322"/><text:bookmark-start text:name="_Hlt533148044"/><text:bookmark-start text:name="_Hlt534731230"/><text:bookmark-start text:name="_Hlt1830327"/><text:bookmark-start text:name="_Hlt1830328"/><text:bookmark-start text:name="_Hlt2928411"/><text:bookmark-start text:name="_Hlt5953401"/><text:bookmark-start text:name="_Hlt5959134"/><text:bookmark-start text:name="_Hlt5959135"/><text:bookmark-start text:name="_Hlt7773300"/><text:bookmark-start text:name="_Hlt9587777"/><text:bookmark-start text:name="_Hlt12611500"/><text:bookmark-start text:name="_Hlt20142119"/><text:bookmark-start text:name="_Hlt20142120"/><text:bookmark-start text:name="_Hlt21079112"/><text:bookmark-start text:name="_Hlt25318705"/><text:bookmark-start text:name="_Hlt26527348"/><text:bookmark-start text:name="_Hlt27120921"/><text:bookmark-start text:name="_Hlt28591364"/><text:bookmark-start text:name="_Hlt31698925"/><text:bookmark-start text:name="_Hlt32678691"/><text:bookmark-start text:name="_Hlt60650398"/><text:bookmark-end text:name="_Hlt368070397"/><text:bookmark-end text:name="_Hlt371699514"/><text:bookmark-end text:name="_Hlt377373335"/><text:bookmark-end text:name="_Hlt377716084"/><text:bookmark-end text:name="_Hlt382396653"/><text:bookmark-end text:name="_Hlt385950935"/><text:bookmark-end text:name="_Hlt386442103"/><text:bookmark-end text:name="_Hlt387063388"/><text:bookmark-end text:name="_Hlt388345095"/><text:bookmark-end text:name="_Hlt388367903"/><text:bookmark-end text:name="_Hlt388541957"/><text:bookmark-end text:name="_Hlt389045642"/><text:bookmark-end text:name="_Hlt390958470"/><text:bookmark-end text:name="_Hlt399246597"/><text:bookmark-end text:name="_Hlt401155726"/><text:bookmark-end text:name="_Hlt401234137"/><text:bookmark-end text:name="_Hlt401667882"/><text:bookmark-end text:name="_Hlt402255981"/><text:bookmark-end text:name="_Hlt403404560"/><text:bookmark-end text:name="_Hlt408230668"/><text:bookmark-end text:name="_Hlt408844152"/><text:bookmark-end text:name="_Hlt414625938"/><text:bookmark-end text:name="_Hlt414626007"/><text:bookmark-end text:name="_Hlt415233806"/><text:bookmark-end text:name="_Hlt416957683"/><text:bookmark-end text:name="_Hlt418151970"/><text:bookmark-end text:name="_Hlt418155398"/><text:bookmark-end text:name="_Hlt418170358"/><text:bookmark-end text:name="_Hlt419466752"/><text:bookmark-end text:name="_Hlt420073328"/><text:bookmark-end text:name="_Hlt421522847"/><text:bookmark-end text:name="_Hlt421553855"/><text:bookmark-end text:name="_Hlt423097961"/><text:bookmark-end text:name="_Hlt424718129"/><text:bookmark-end text:name="_Hlt430957808"/><text:bookmark-end text:name="_Hlt431482914"/><text:bookmark-end text:name="_Hlt433036837"/><text:bookmark-end text:name="_Hlt435621270"/><text:bookmark-end text:name="_Hlt444265092"/><text:bookmark-end text:name="_Hlt445799669"/><text:bookmark-end text:name="_Hlt445910296"/><text:bookmark-end text:name="_Hlt446667982"/><text:bookmark-end text:name="_Hlt447199995"/><text:bookmark-end text:name="_Hlt447806279"/><text:bookmark-end text:name="_Hlt449012392"/><text:bookmark-end text:name="_Hlt449603490"/><text:bookmark-end text:name="_Hlt450298445"/><text:bookmark-end text:name="_Hlt451504132"/><text:bookmark-end text:name="_Hlt452643331"/><text:bookmark-end text:name="_Hlt455044718"/><text:bookmark-end text:name="_Hlt457229262"/><text:bookmark-end text:name="_Hlt459365976"/><text:bookmark-end text:name="_Hlt462909871"/><text:bookmark-end text:name="_Hlt463251114"/><text:bookmark-end text:name="_Hlt463426241"/><text:bookmark-end text:name="_Hlt464807442"/><text:bookmark-end text:name="_Hlt466903441"/><text:bookmark-end text:name="_Hlt467248899"/><text:bookmark-end text:name="_Hlt467251635"/><text:bookmark-end text:name="_Hlt468710735"/><text:bookmark-end text:name="_Hlt469063034"/><text:bookmark-end text:name="_Hlt471289177"/><text:bookmark-end text:name="_Hlt472583842"/><text:bookmark-end text:name="_Hlt481500333"/><text:bookmark-end text:name="_Hlt481745562"/><text:bookmark-end text:name="_Hlt482351162"/><text:bookmark-end text:name="_Hlt496258970"/><text:bookmark-end text:name="_Hlt496258974"/><text:bookmark-end text:name="_Hlt496258988"/><text:bookmark-end text:name="_Hlt499303224"/><text:bookmark-end text:name="_Hlt499888021"/><text:bookmark-end text:name="_Hlt500497998"/><text:bookmark-end text:name="_Hlt501725408"/><text:bookmark-end text:name="_Hlt502318211"/><text:bookmark-end text:name="_Hlt502671814"/><text:bookmark-end text:name="_Hlt503515475"/><text:bookmark-end text:name="_Hlt503795558"/><text:bookmark-end text:name="_Hlt503795559"/><text:bookmark-end text:name="_Hlt511117827"/><text:bookmark-end text:name="_Hlt515017326"/><text:bookmark-end text:name="_Hlt515610448"/><text:bookmark-end text:name="_Hlt517439216"/><text:bookmark-end text:name="_Hlt518635659"/><text:bookmark-end text:name="_Hlt520881638"/><text:bookmark-end text:name="_Hlt525815083"/><text:bookmark-end text:name="_Hlt527105115"/><text:bookmark-end text:name="_Hlt527640835"/><text:bookmark-end text:name="_Hlt528307912"/><text:bookmark-end text:name="_Hlt528828729"/><text:bookmark-end text:name="_Hlt529518804"/><text:bookmark-end text:name="_Hlt530128878"/><text:bookmark-end text:name="_Hlt533755917"/><text:bookmark-end text:name="_Hlt2165323"/><text:bookmark-end text:name="_Hlt4685038"/><text:bookmark-end text:name="_Hlt5720859"/><text:bookmark-end text:name="_Hlt5955384"/><text:bookmark-end text:name="_Hlt5958751"/><text:bookmark-end text:name="_Hlt7178927"/><text:bookmark-end text:name="_Hlt7696516"/><text:bookmark-end text:name="_Hlt7696517"/><text:bookmark-end text:name="_Hlt7773310"/><text:bookmark-end text:name="_Hlt8983672"/><text:bookmark-end text:name="_Hlt9341645"/><text:bookmark-end text:name="_Hlt10212729"/><text:bookmark-end text:name="_Hlt12611491"/><text:bookmark-end text:name="_Hlt20142127"/><text:bookmark-end text:name="_Hlt21435650"/><text:bookmark-end text:name="_Hlt22136042"/><text:bookmark-end text:name="_Hlt22225588"/><text:bookmark-end text:name="_Hlt24443209"/><text:bookmark-end text:name="_Hlt25676994"/><text:bookmark-end text:name="_Hlt26514268"/><text:bookmark-end text:name="_Hlt26526701"/><text:bookmark-end text:name="_Hlt26526702"/><text:bookmark-end text:name="_Hlt28854438"/><text:bookmark-end text:name="_Hlt29820636"/><text:bookmark-end text:name="_Hlt45281936"/><text:bookmark-end text:name="_Hlt45283194"/><text:bookmark-end text:name="_Hlt52975948"/><text:bookmark-end text:name="_Hlt52975949"/><text:bookmark-end text:name="_Hlt55552751"/><text:span text:style-name="T361">案</text:span><text:bookmark-end text:name="_Hlt382397396"/><text:bookmark-end text:name="_Hlt414028020"/><text:bookmark-end text:name="_Hlt415215015"/><text:bookmark-end text:name="_Hlt420073373"/><text:bookmark-end text:name="_Hlt420915155"/><text:bookmark-end text:name="_Hlt430590344"/><text:bookmark-end text:name="_Hlt431540607"/><text:bookmark-end text:name="_Hlt434242278"/><text:bookmark-end text:name="_Hlt435793319"/><text:bookmark-end text:name="_Hlt436656140"/><text:bookmark-end text:name="_Hlt444699707"/><text:bookmark-end text:name="_Hlt445197025"/><text:bookmark-end text:name="_Hlt446331713"/><text:bookmark-end text:name="_Hlt447199821"/><text:bookmark-end text:name="_Hlt447200177"/><text:bookmark-end text:name="_Hlt447805648"/><text:bookmark-end text:name="_Hlt448409867"/><text:bookmark-end text:name="_Hlt450310284"/><text:bookmark-end text:name="_Hlt460599067"/><text:bookmark-end text:name="_Hlt462997599"/><text:bookmark-end text:name="_Hlt464570160"/><text:bookmark-end text:name="_Hlt467940954"/><text:bookmark-end text:name="_Hlt479931887"/><text:bookmark-end text:name="_Hlt479932300"/><text:bookmark-end text:name="_Hlt479932612"/><text:bookmark-end text:name="_Hlt485818528"/><text:bookmark-end text:name="_Hlt490820269"/><text:bookmark-end text:name="_Hlt495051449"/><text:bookmark-end text:name="_Hlt495052150"/><text:bookmark-end text:name="_Hlt495480885"/><text:bookmark-end text:name="_Hlt495480986"/><text:bookmark-end text:name="_Hlt496259012"/><text:bookmark-end text:name="_Hlt496259039"/><text:bookmark-end text:name="_Hlt498079273"/><text:bookmark-end text:name="_Hlt498672522"/><text:bookmark-end text:name="_Hlt499278394"/><text:bookmark-end text:name="_Hlt501098204"/><text:bookmark-end text:name="_Hlt504460649"/><text:bookmark-end text:name="_Hlt504460650"/><text:bookmark-end text:name="_Hlt509561581"/><text:bookmark-end text:name="_Hlt510018991"/><text:bookmark-end text:name="_Hlt510018992"/><text:bookmark-end text:name="_Hlt511916061"/><text:bookmark-end text:name="_Hlt514411139"/><text:bookmark-end text:name="_Hlt516240868"/><text:bookmark-end text:name="_Hlt521576955"/><text:bookmark-end text:name="_Hlt525889616"/><text:bookmark-end text:name="_Hlt527648109"/><text:bookmark-end text:name="_Hlt527724652"/><text:bookmark-end text:name="_Hlt528252356"/><text:bookmark-end text:name="_Hlt532542322"/><text:bookmark-end text:name="_Hlt533148044"/><text:bookmark-end text:name="_Hlt534731230"/><text:bookmark-end text:name="_Hlt1830327"/><text:bookmark-end text:name="_Hlt1830328"/><text:bookmark-end text:name="_Hlt2928411"/><text:bookmark-end text:name="_Hlt5953401"/><text:bookmark-end text:name="_Hlt5959134"/><text:bookmark-end text:name="_Hlt5959135"/><text:bookmark-end text:name="_Hlt7773300"/><text:bookmark-end text:name="_Hlt9587777"/><text:bookmark-end text:name="_Hlt12611500"/><text:bookmark-end text:name="_Hlt20142119"/><text:bookmark-end text:name="_Hlt20142120"/><text:bookmark-end text:name="_Hlt21079112"/><text:bookmark-end text:name="_Hlt25318705"/><text:bookmark-end text:name="_Hlt26527348"/><text:bookmark-end text:name="_Hlt27120921"/><text:bookmark-end text:name="_Hlt28591364"/><text:bookmark-end text:name="_Hlt31698925"/><text:bookmark-end text:name="_Hlt32678691"/><text:bookmark-end text:name="_Hlt60650398"/></text:a><text:span text:style-name="T362">（</text:span><text:span text:style-name="T363">0</text:span><text:span text:style-name="T364">案）</text:span><text:span text:style-name="T365">．．．．．．．．．．．．．．</text:span><text:span text:style-name="T366">．．．</text:span><text:span text:style-name="T367">．．．</text:span><text:span text:style-name="T368">．</text:span><text:span text:style-name="T369">．</text:span><text:span text:style-name="T370">．</text:span><text:span text:style-name="T371">32</text:span></text:p>
      <text:p text:style-name="P372"/>
      <text:p text:style-name="P373"><draw:frame draw:z-index="251657728" draw:id="id0" draw:style-name="a0" draw:name="文字方塊 2" text:anchor-type="paragraph" svg:x="5.13611in" svg:y="0.50694in" svg:width="2.07014in" svg:height="1.57986in" style:rel-width="scale" style:rel-height="scale-min"><draw:text-box draw:chain-next-name="文字方塊 2"><text:p text:style-name="P374"><text:a office:title="Open in New Window" xlink:href="http://s04.calm9.com/qrcode/2020-07/AOKGCTJD0E.png" office:target-frame-name="_blank" xlink:show="new"><draw:frame draw:id="id1" draw:style-name="a1" draw:name="Picture 1" text:anchor-type="as-char" svg:x="0in" svg:y="0in" svg:width="1.87014in" svg:height="1.26319in" style:rel-width="scale" style:rel-height="scale"><draw:image xlink:href="media/image1.png" xlink:type="simple" xlink:show="embed" xlink:actuate="onLoad"/><svg:title/><svg:desc/></draw:frame></text:a></text:p><text:p text:style-name="P375"><text:span text:style-name="T376">尚待院會審議之議案</text:span></text:p></draw:text-box><svg:title/><svg:desc/></draw:frame></text:p>
      <text:soft-page-break/>
      <text:p text:style-name="P377"><text:span text:style-name="T378">一、</text:span><text:bookmark-start text:name="法律案"/><text:bookmark-end text:name="法律案"/><text:span text:style-name="T379">法律案</text:span><text:span text:style-name="T380">（</text:span><text:span text:style-name="T381">1</text:span><text:span text:style-name="T382">62</text:span><text:span text:style-name="T383">案</text:span><text:span text:style-name="T384">）</text:span></text:p>
      <text:p text:style-name="P385">舉例說明：10-1-1第10屆第1會期第1次院會</text:p>
      <text:list text:style-name="LFO6" text:continue-numbering="true">
        <text:list-item>
          <text:p text:style-name="P386"><text:bookmark-start text:name="教育部2"/><text:bookmark-end text:name="教育部2"/><text:span text:style-name="T387">教育部</text:span><text:span text:style-name="T388">（</text:span><text:span text:style-name="T389">共</text:span><text:span text:style-name="T390">1</text:span><text:span text:style-name="T391">54</text:span><text:span text:style-name="T392">案</text:span><text:span text:style-name="T393">）</text:span></text:p>
        </text:list-item>
      </text:list>
      <table:table table:style-name="Table394">
        <table:table-columns>
          <table:table-column table:style-name="TableColumn395"/>
          <table:table-column table:style-name="TableColumn396"/>
          <table:table-column table:style-name="TableColumn397"/>
          <table:table-column table:style-name="TableColumn398"/>
          <table:table-column table:style-name="TableColumn399"/>
          <table:table-column table:style-name="TableColumn400"/>
        </table:table-columns>
        <table:table-row table:style-name="TableRow401">
          <table:table-cell table:style-name="TableCell402">
            <text:p text:style-name="P403">序號</text:p>
          </table:table-cell>
          <table:table-cell table:style-name="TableCell404">
            <text:p text:style-name="P405">案由</text:p>
          </table:table-cell>
          <table:table-cell table:style-name="TableCell406">
            <text:p text:style-name="P407">院會交付</text:p>
            <text:p text:style-name="P408"><text:span text:style-name="T409">會次及日期</text:span></text:p>
          </table:table-cell>
          <table:table-cell table:style-name="TableCell410">
            <text:p text:style-name="P411">聯席</text:p>
            <text:p text:style-name="P412"><text:span text:style-name="T413">委員會</text:span></text:p>
          </table:table-cell>
          <table:table-cell table:style-name="TableCell414">
            <text:p text:style-name="P415">處理情形</text:p>
          </table:table-cell>
          <table:table-cell table:style-name="TableCell416">
            <text:p text:style-name="P417">院會說明</text:p>
            <text:p text:style-name="P418"><text:span text:style-name="T419">委員</text:span></text:p>
          </table:table-cell>
        </table:table-row>
        <table:table-row table:style-name="TableRow420">
          <table:table-cell table:style-name="TableCell421">
            <text:list text:style-name="LFO13" text:continue-numbering="true">
              <text:list-item>
                <text:p text:style-name="P422"/>
              </text:list-item>
            </text:list>
          </table:table-cell>
          <table:table-cell table:style-name="TableCell423">
            <text:p text:style-name="P424">私立高級中等以上學校退場條例第二十四條條文修正草案</text:p>
            <text:p text:style-name="P425">(委員林倩綺等18人)<text:tab/></text:p>
            <text:p text:style-name="P426"><text:tab/></text:p>
          </table:table-cell>
          <table:table-cell table:style-name="TableCell427">
            <text:p text:style-name="P428">11-1-11</text:p>
            <text:p text:style-name="P429">(113.4.26)</text:p>
          </table:table-cell>
          <table:table-cell table:style-name="TableCell430">
            <text:p text:style-name="P431"/>
          </table:table-cell>
          <table:table-cell table:style-name="TableCell432">
            <text:p text:style-name="P433">1.院會11-1-13(113.5.10)：自教育及文化委員會抽出，逕付二讀。</text:p>
            <text:p text:style-name="內文"><text:span text:style-name="T434">2.113.6.25黨團協商。</text:span></text:p>
          </table:table-cell>
          <table:table-cell table:style-name="TableCell435">
            <text:p text:style-name="P436"/>
          </table:table-cell>
        </table:table-row>
        <table:table-row table:style-name="TableRow437">
          <table:table-cell table:style-name="TableCell438">
            <text:list text:style-name="LFO13" text:continue-numbering="true">
              <text:list-item>
                <text:p text:style-name="P439"/>
              </text:list-item>
            </text:list>
          </table:table-cell>
          <table:table-cell table:style-name="TableCell440">
            <text:p text:style-name="P441">併案審查</text:p>
            <text:p text:style-name="P442">1.高級中等教育法第二十條條文修正草案</text:p>
            <text:p text:style-name="P443">(委員柯志恩等18人)</text:p>
            <text:p text:style-name="P444"/>
            <text:p text:style-name="P445">2.<text:tab/>高級中等教育法第二十條條文修正草案</text:p>
            <text:p text:style-name="P446">(委員柯志恩等19 人)</text:p>
            <text:p text:style-name="P447"/>
            <text:p text:style-name="P448">3.<text:tab/>高級中等教育法第二十條條文修正草案</text:p>
            <text:p text:style-name="P449">(委員吳沛憶等18人)<text:tab/></text:p>
            <text:p text:style-name="P450"/>
            <text:p text:style-name="P451">4.高級中等教育法第二十條條文修正草案</text:p>
            <text:p text:style-name="P452">(委員羅廷瑋等17人)</text:p>
            <text:p text:style-name="P453"/>
          </table:table-cell>
          <table:table-cell table:style-name="TableCell454">
            <text:p text:style-name="P455"/>
            <text:p text:style-name="P456">11-1-18</text:p>
            <text:p text:style-name="P457">(113.6.14)<text:s/></text:p>
            <text:p text:style-name="P458"/>
            <text:p text:style-name="P459"/>
            <text:p text:style-name="P460">11-5-4</text:p>
            <text:p text:style-name="P461">(115.3.20)</text:p>
            <text:p text:style-name="P462"/>
            <text:p text:style-name="P463"/>
            <text:p text:style-name="P464">11-5-6</text:p>
            <text:p text:style-name="P465">(115.4.10)</text:p>
            <text:p text:style-name="P466"/>
            <text:p text:style-name="P467"/>
            <text:p text:style-name="P468"><text:tab/>11-5-8</text:p>
            <text:p text:style-name="P469">(115.4.24)</text:p>
            <text:p text:style-name="P470"/>
            <text:p text:style-name="P471"/>
          </table:table-cell>
          <table:table-cell table:style-name="TableCell472">
            <text:p text:style-name="P473"/>
          </table:table-cell>
          <table:table-cell table:style-name="TableCell474">
            <text:p text:style-name="P475"><text:span text:style-name="T476">1.第5會期第1</text:span><text:span text:style-name="T477">5</text:span><text:span text:style-name="T478">次全體委員會議（115.</text:span><text:span text:style-name="T479">6</text:span><text:span text:style-name="T480">.</text:span><text:span text:style-name="T481">11</text:span><text:span text:style-name="T482">）決議：審查完竣，併案擬具審查報告，提請院會公決；須交由黨團協商。</text:span></text:p>
          </table:table-cell>
          <table:table-cell table:style-name="TableCell483">
            <text:p text:style-name="P484">羅廷瑋</text:p>
          </table:table-cell>
        </table:table-row>
        <table:table-row table:style-name="TableRow485">
          <table:table-cell table:style-name="TableCell486">
            <text:list text:style-name="LFO13" text:continue-numbering="true">
              <text:list-item>
                <text:p text:style-name="P487"/>
              </text:list-item>
            </text:list>
          </table:table-cell>
          <table:table-cell table:style-name="TableCell488">
            <text:p text:style-name="P489">併案審查</text:p>
            <text:p text:style-name="P490">1.高級中等教育法第五十八條條文修正草案</text:p>
            <text:p text:style-name="P491">(委員王鴻薇等24人)<text:tab/></text:p>
            <text:p text:style-name="P492"/>
            <text:p text:style-name="P493">2.高級中等教育法第五十八條條文修正草案</text:p>
            <text:p text:style-name="P494">(委員許宇甄等19人)</text:p>
            <text:p text:style-name="P495"/>
            <text:p text:style-name="P496">3.<text:tab/>高級中等教育法第五十八條條文修正草案</text:p>
            <text:p text:style-name="P497">(國民黨黨團)<text:tab/></text:p>
            <text:p text:style-name="P498"/>
            <text:p text:style-name="P499">4.高級中等教育法第五十八條條文修正草案</text:p>
            <text:p text:style-name="P500">(委員翁曉玲等17人)</text:p>
            <text:p text:style-name="P501"/>
            <text:p text:style-name="P502">5.<text:tab/>高級中等教育法第五十八條條文修正草案</text:p>
            <text:p text:style-name="P503">(委員羅明才等18人)</text:p>
            <text:p text:style-name="P504"/>
            <text:p text:style-name="P505">6.<text:tab/>高級中等教育法第五十八條條文修正草案</text:p>
            <text:p text:style-name="P506">(委員葛如鈞等17人)</text:p>
            <text:p text:style-name="P507"/>
            <text:p text:style-name="P508">7.<text:tab/>高級中等教育法第五十八條條文修正草案</text:p>
            <text:p text:style-name="P509">(委員羅廷瑋等17人)</text:p>
            <text:p text:style-name="P510"/>
            <text:p text:style-name="P511">8.<text:tab/>高級中等教育法第五十八條條文修正草案</text:p>
            <text:p text:style-name="P512">(委員羅智強等17人)</text:p>
            <text:p text:style-name="P513"/>
            <text:p text:style-name="P514">9.高級中等教育法第五十八條條文修正草案</text:p>
            <text:p text:style-name="P515">(委員賴士葆等19人)<text:tab/></text:p>
            <text:p text:style-name="P516"/>
            <text:p text:style-name="P517">10.高級中等教育法第五十八條條文修正草案</text:p>
            <text:p text:style-name="P518">(委員林倩綺等23人)</text:p>
            <text:p text:style-name="P519">11.高級中等教育法第五十八條條文修正草案</text:p>
            <text:p text:style-name="P520">(委員葉元之等19人)<text:tab/></text:p>
            <text:p text:style-name="P521"/>
            <text:p text:style-name="P522"><text:tab/>12.高級中等教育法第五十八條條文修正草案</text:p>
            <text:p text:style-name="P523">(委員萬美玲等17人)</text:p>
            <text:p text:style-name="P524"/>
            <text:p text:style-name="P525">13.高級中等教育法第五十八條條文修正草案</text:p>
            <text:p text:style-name="P526">(委員郭昱晴等16人)<text:tab/></text:p>
            <text:p text:style-name="P527"/>
            <text:p text:style-name="P528"/>
            <text:p text:style-name="P529"/>
            <text:p text:style-name="P530">14.高級中等教育法第五十八條條文修正草案</text:p>
            <text:p text:style-name="P531">(委員伍麗華Saidhai ‧Tahovecahe等21人)</text:p>
            <text:p text:style-name="P532"/>
            <text:p text:style-name="P533">15.高級中等教育法第五十八條條文修正草案</text:p>
            <text:p text:style-name="P534">(委員吳沛憶等21人)<text:tab/></text:p>
            <text:p text:style-name="P535"/>
            <text:p text:style-name="P536"/>
            <text:p text:style-name="P537"/>
            <text:p text:style-name="P538">16.高級中等教育法第五十八條條文修正草案</text:p>
            <text:p text:style-name="P539">(委員張雅琳等18人)</text:p>
            <text:p text:style-name="P540"/>
            <text:p text:style-name="P541"/>
            <text:p text:style-name="P542"/>
            <text:p text:style-name="P543">17.高級中等教育法第五十八條條文修正草案</text:p>
            <text:p text:style-name="P544">(委員陳培瑜等16人)</text:p>
            <text:p text:style-name="P545"/>
            <text:p text:style-name="P546"/>
            <text:p text:style-name="P547"/>
            <text:p text:style-name="P548">18.高級中等教育法第五十八條條文修正草案</text:p>
            <text:p text:style-name="P549">(委員吳思瑤等16人)<text:tab/></text:p>
            <text:p text:style-name="P550"/>
            <text:p text:style-name="P551"/>
            <text:p text:style-name="P552"/>
            <text:p text:style-name="P553">19.高級中等教育法第二條及第五十八條條文修正草案</text:p>
            <text:p text:style-name="P554">(台灣民眾黨黨團)<text:tab/></text:p>
            <text:p text:style-name="P555"/>
            <text:p text:style-name="P556"/>
            <text:p text:style-name="P557"/>
            <text:p text:style-name="P558">20.高級中等教育法第五十八條條文修正草案</text:p>
            <text:p text:style-name="P559">(委員郭國文等18人)</text:p>
            <text:p text:style-name="P560"/>
            <text:p text:style-name="P561"/>
            <text:p text:style-name="P562"/>
            <text:p text:style-name="P563">21.高級中等教育法第五十八條條文修正草案</text:p>
            <text:p text:style-name="P564">(委員陳秀寳等16人)</text:p>
            <text:p text:style-name="P565"/>
            <text:p text:style-name="P566"/>
            <text:p text:style-name="P567"/>
            <text:p text:style-name="P568">22.<text:tab/>高級中等教育法第五十八條條文修正草案</text:p>
            <text:p text:style-name="P569">(委員林宜瑾等22人)<text:tab/></text:p>
            <text:p text:style-name="P570"/>
            <text:p text:style-name="P571"/>
            <text:p text:style-name="P572"/>
            <text:p text:style-name="P573">23.高級中等教育法第五十八條條文修正草案</text:p>
            <text:p text:style-name="P574">(委員廖偉翔等17人)<text:tab/></text:p>
            <text:p text:style-name="P575"/>
            <text:p text:style-name="P576">24.高級中等教育法第五十八條條文修正草案</text:p>
            <text:p text:style-name="P577">(委員徐巧芯等18人)</text:p>
            <text:p text:style-name="P578"/>
            <text:p text:style-name="P579">25.高級中等教育法第五十八條條文修正草案</text:p>
            <text:p text:style-name="P580">(委員李坤城等18人)</text:p>
          </table:table-cell>
          <table:table-cell table:style-name="TableCell581">
            <text:p text:style-name="P582"/>
            <text:p text:style-name="P583">11-5-5</text:p>
            <text:p text:style-name="P584">(115.3.27)</text:p>
            <text:p text:style-name="P585"/>
            <text:p text:style-name="P586"/>
            <text:p text:style-name="P587"/>
            <text:p text:style-name="P588">11-5-7</text:p>
            <text:p text:style-name="P589">(115.4.17)</text:p>
            <text:p text:style-name="P590"/>
            <text:p text:style-name="P591"/>
            <text:p text:style-name="P592"/>
            <text:p text:style-name="P593">11-5-7</text:p>
            <text:p text:style-name="P594">(115.4.17)</text:p>
            <text:p text:style-name="P595"/>
            <text:p text:style-name="P596"/>
            <text:p text:style-name="P597"/>
            <text:p text:style-name="P598">11-5-8</text:p>
            <text:p text:style-name="P599">(115.4.24)</text:p>
            <text:p text:style-name="P600"/>
            <text:p text:style-name="P601"/>
            <text:p text:style-name="P602"/>
            <text:p text:style-name="P603">11-5-8</text:p>
            <text:p text:style-name="P604">(115.4.24)</text:p>
            <text:p text:style-name="P605"/>
            <text:p text:style-name="P606"/>
            <text:p text:style-name="P607"/>
            <text:p text:style-name="P608">11-5-8</text:p>
            <text:p text:style-name="P609">(115.4.24)</text:p>
            <text:p text:style-name="P610"/>
            <text:p text:style-name="P611"/>
            <text:p text:style-name="P612"/>
            <text:p text:style-name="P613">11-5-8</text:p>
            <text:p text:style-name="P614">(115.4.24)</text:p>
            <text:p text:style-name="P615"/>
            <text:p text:style-name="P616"/>
            <text:p text:style-name="P617"/>
            <text:p text:style-name="P618">11-5-9</text:p>
            <text:p text:style-name="P619">(115.5.8)</text:p>
            <text:p text:style-name="P620"/>
            <text:p text:style-name="P621"/>
            <text:p text:style-name="P622"/>
            <text:p text:style-name="P623">11-5-9</text:p>
            <text:p text:style-name="P624">(115.5.8)</text:p>
            <text:p text:style-name="P625"/>
            <text:p text:style-name="P626"/>
            <text:p text:style-name="P627"/>
            <text:p text:style-name="P628">11-5-9</text:p>
            <text:p text:style-name="P629">(115.5.8)</text:p>
            <text:p text:style-name="P630"/>
            <text:p text:style-name="P631"/>
            <text:p text:style-name="P632">11-5-11</text:p>
            <text:p text:style-name="P633">(115.5.22)<text:s/></text:p>
            <text:p text:style-name="P634"/>
            <text:p text:style-name="P635"/>
            <text:p text:style-name="P636"/>
            <text:p text:style-name="P637">11-5-15</text:p>
            <text:p text:style-name="P638">(115.6.26)</text:p>
            <text:p text:style-name="P639">逕付二讀</text:p>
            <text:p text:style-name="P640"/>
            <text:p text:style-name="P641"/>
            <text:p text:style-name="P642">11-5-13</text:p>
            <text:p text:style-name="P643">(115.6.5)<text:s/></text:p>
            <text:p text:style-name="P644"><text:tab/>11-5-15</text:p>
            <text:p text:style-name="P645">(115.6.26)</text:p>
            <text:p text:style-name="P646">自委員會抽出逕付二讀</text:p>
            <text:p text:style-name="P647"/>
            <text:p text:style-name="P648">11-5-13</text:p>
            <text:p text:style-name="P649">(115.6.5)<text:s/></text:p>
            <text:p text:style-name="P650">11-5-15</text:p>
            <text:p text:style-name="P651">(115.6.26)</text:p>
            <text:p text:style-name="P652">自委員會抽出逕付二讀</text:p>
            <text:p text:style-name="P653"/>
            <text:p text:style-name="P654">11-5-13</text:p>
            <text:p text:style-name="P655">(115.6.5)</text:p>
            <text:p text:style-name="P656"><text:tab/>11-5-15</text:p>
            <text:p text:style-name="P657">(115.6.26)</text:p>
            <text:p text:style-name="P658">自委員會抽出逕付二讀</text:p>
            <text:p text:style-name="P659"/>
            <text:p text:style-name="P660">11-5-13</text:p>
            <text:p text:style-name="P661">(115.6.5)</text:p>
            <text:p text:style-name="P662">11-5-15</text:p>
            <text:p text:style-name="P663">(115.6.26)</text:p>
            <text:p text:style-name="P664"><text:tab/>自委員會抽出逕付二讀</text:p>
            <text:p text:style-name="P665"/>
            <text:p text:style-name="P666">11-5-13</text:p>
            <text:p text:style-name="P667">(115.6.5)</text:p>
            <text:p text:style-name="P668">11-5-15</text:p>
            <text:p text:style-name="P669">(115.6.26)</text:p>
            <text:p text:style-name="P670">自委員會抽出逕付二讀</text:p>
            <text:p text:style-name="P671"/>
            <text:p text:style-name="P672">11-5-13</text:p>
            <text:p text:style-name="P673">(115.6.5)</text:p>
            <text:p text:style-name="P674">11-5-15</text:p>
            <text:p text:style-name="P675">(115.6.26)</text:p>
            <text:p text:style-name="P676">自委員會抽出逕付二讀</text:p>
            <text:p text:style-name="P677"/>
            <text:p text:style-name="P678">11-5-5</text:p>
            <text:p text:style-name="P679">(115.3.27)</text:p>
            <text:p text:style-name="P680">11-5-15</text:p>
            <text:p text:style-name="P681">(115.6.26)</text:p>
            <text:p text:style-name="P682">自委員會抽出逕付二讀</text:p>
            <text:p text:style-name="P683"/>
            <text:p text:style-name="P684">11-5-14</text:p>
            <text:p text:style-name="P685">(115.6.12)</text:p>
            <text:p text:style-name="P686">11-5-16</text:p>
            <text:p text:style-name="P687">(115.7.3)</text:p>
            <text:p text:style-name="P688">自委員會抽出逕付二讀</text:p>
            <text:p text:style-name="P689"/>
            <text:p text:style-name="P690">11-5-14</text:p>
            <text:p text:style-name="P691">(115.6.12)</text:p>
            <text:p text:style-name="P692">11-5-16</text:p>
            <text:p text:style-name="P693">(115.7.3)</text:p>
            <text:p text:style-name="P694">自委員會抽出逕付二讀</text:p>
            <text:p text:style-name="P695"/>
            <text:p text:style-name="P696">11-5-14</text:p>
            <text:p text:style-name="P697">(115.6.12)</text:p>
            <text:p text:style-name="P698">11-5-16</text:p>
            <text:p text:style-name="P699">(115.7.3)</text:p>
            <text:p text:style-name="P700">自委員會抽出逕付二讀</text:p>
            <text:p text:style-name="P701"/>
            <text:p text:style-name="P702">11-5-17</text:p>
            <text:p text:style-name="P703">(115.7.14)</text:p>
            <text:p text:style-name="P704">逕付二讀</text:p>
            <text:p text:style-name="P705"/>
            <text:p text:style-name="P706"/>
            <text:p text:style-name="P707">11-5-17</text:p>
            <text:p text:style-name="P708">(115.7.14)</text:p>
            <text:p text:style-name="P709">逕付二讀</text:p>
            <text:p text:style-name="P710"/>
            <text:p text:style-name="P711"/>
            <text:p text:style-name="P712">11-5-17</text:p>
            <text:p text:style-name="P713">(115.7.14)</text:p>
            <text:p text:style-name="P714">逕付二讀</text:p>
            <text:p text:style-name="P715"/>
          </table:table-cell>
          <table:table-cell table:style-name="TableCell716">
            <text:p text:style-name="P717"/>
          </table:table-cell>
          <table:table-cell table:style-name="TableCell718">
            <text:list text:style-name="LFO24" text:continue-numbering="true">
              <text:list-item>
                <text:p text:style-name="P719">第5會期第15次全體委員會議（115.6.11）決議：審查完竣，併案擬具審查報告，提請院會公決；須交由黨團協商。</text:p>
              </text:list-item>
              <text:list-item>
                <text:p text:style-name="P720">院會11-5-15(115.6.26)：第12案逕付二讀，併案協商。</text:p>
              </text:list-item>
              <text:list-item>
                <text:p text:style-name="P721">院會11-5-15(115.6.26)：第13至19案自委員會抽出，逕付二讀，併案協商。</text:p>
              </text:list-item>
              <text:list-item>
                <text:p text:style-name="P722">院會11-5-16(115.7.3)：第20至22案自委員會抽出，逕付二讀，併案協商。</text:p>
              </text:list-item>
              <text:list-item>
                <text:p text:style-name="P723">院會11-5-17(115.7.14)：第23至25案逕付二讀，併案協商。</text:p>
              </text:list-item>
            </text:list>
            <text:p text:style-name="P724"/>
            <text:p text:style-name="P725"/>
          </table:table-cell>
          <table:table-cell table:style-name="TableCell726">
            <text:p text:style-name="P727">羅廷瑋</text:p>
          </table:table-cell>
        </table:table-row>
        <table:table-row table:style-name="TableRow728">
          <table:table-cell table:style-name="TableCell729">
            <text:list text:style-name="LFO13" text:continue-numbering="true">
              <text:list-item>
                <text:p text:style-name="P730"/>
              </text:list-item>
            </text:list>
          </table:table-cell>
          <table:table-cell table:style-name="TableCell731">
            <text:p text:style-name="P732">併案審查</text:p>
            <text:p text:style-name="P733">1.大學法第三十五條條文修正草案</text:p>
            <text:p text:style-name="P734">(委員柯志恩等16人)<text:tab/></text:p>
            <text:p text:style-name="P735"/>
            <text:p text:style-name="P736">2.大學法第三十五條條文修正草案</text:p>
            <text:p text:style-name="P737">(委員徐欣瑩等19人)<text:tab/></text:p>
            <text:p text:style-name="P738"/>
            <text:p text:style-name="P739">3.大學法第三十五條條文修正草案</text:p>
            <text:p text:style-name="P740">(委員羅廷瑋等16人)<text:tab/></text:p>
            <text:p text:style-name="P741"/>
            <text:p text:style-name="P742">4.大學法第三十五條條文修正草案</text:p>
            <text:p text:style-name="P743">(委員王鴻薇等25人)<text:tab/></text:p>
            <text:p text:style-name="P744"/>
            <text:p text:style-name="P745">5.大學法第三十五條條文修正草案</text:p>
            <text:p text:style-name="P746">(台灣民眾黨黨團)<text:tab/></text:p>
            <text:p text:style-name="P747"/>
            <text:p text:style-name="P748">6.大學法第三十五條條文修正草案</text:p>
            <text:p text:style-name="P749">(委員葉元之等18人)</text:p>
            <text:p text:style-name="P750"/>
            <text:p text:style-name="P751">7.大學法第三十五條條文修正草案</text:p>
            <text:p text:style-name="P752">(委員邱鎮軍等17人)</text:p>
            <text:p text:style-name="P753"/>
            <text:p text:style-name="P754">8.<text:tab/>大學法第三十五條條文修正草案</text:p>
            <text:p text:style-name="P755">(委員許宇甄等19人)</text:p>
            <text:p text:style-name="P756"/>
            <text:p text:style-name="P757">9.<text:tab/>大學法第三十五條條文修正草案</text:p>
            <text:p text:style-name="P758">(委員陳菁徽等16人)<text:tab/></text:p>
            <text:p text:style-name="P759"/>
            <text:p text:style-name="P760">10.大學法第三十五條條文修正草案</text:p>
            <text:p text:style-name="P761">(國民黨黨團)<text:tab/></text:p>
            <text:p text:style-name="P762"/>
            <text:p text:style-name="P763">11.大學法第三十五條條文修正草案</text:p>
            <text:p text:style-name="P764">(委員翁曉玲等17人)<text:tab/></text:p>
            <text:p text:style-name="P765"/>
            <text:p text:style-name="P766">12.大學法第三十五條條文修正草案</text:p>
            <text:p text:style-name="P767">(委員羅明才等18人)</text:p>
            <text:p text:style-name="P768"><text:tab/></text:p>
            <text:p text:style-name="P769">13.大學法第三十五條條文修正草案</text:p>
            <text:p text:style-name="P770">(委員葛如鈞等17人)</text:p>
            <text:p text:style-name="P771"><text:tab/></text:p>
            <text:p text:style-name="P772">14.大學法第三十五條條文修正草案</text:p>
            <text:p text:style-name="P773">(委員羅智強等16人)<text:tab/></text:p>
            <text:p text:style-name="P774"/>
            <text:p text:style-name="P775">15.大學法第三十五條條文修正草案</text:p>
            <text:p text:style-name="P776">(委員賴士葆等19人)</text:p>
            <text:p text:style-name="P777"><text:tab/></text:p>
            <text:p text:style-name="P778">16.大學法第三十五條條文修正草案</text:p>
            <text:p text:style-name="P779">(委員葉元之等19人)<text:tab/></text:p>
            <text:p text:style-name="P780"/>
            <text:p text:style-name="P781">17.大學法第三十五條條文修正草案</text:p>
            <text:p text:style-name="P782">(委員林倩綺等17人)<text:tab/></text:p>
            <text:p text:style-name="P783"/>
            <text:p text:style-name="P784">18.大學法第三十五條條文修正草案</text:p>
            <text:p text:style-name="P785">(委員萬美玲等17人)</text:p>
            <text:p text:style-name="P786"/>
            <text:p text:style-name="P787">19.大學法第三十五條條文修正草案</text:p>
            <text:p text:style-name="P788">(委員郭昱晴等16人)<text:tab/></text:p>
            <text:p text:style-name="P789"/>
            <text:p text:style-name="P790"/>
            <text:p text:style-name="P791"/>
            <text:p text:style-name="P792"/>
            <text:p text:style-name="P793">20.大學法第三十五條條文修正草案<text:s/></text:p>
            <text:p text:style-name="P794">(委員伍麗華Saidhai ‧Tahovecahe等25人)<text:tab/></text:p>
            <text:p text:style-name="P795"/>
            <text:p text:style-name="P796"/>
            <text:p text:style-name="P797">21.大學法第三十五條條文修正草案</text:p>
            <text:p text:style-name="P798">(委員吳沛憶等21人)<text:tab/></text:p>
            <text:p text:style-name="P799"/>
            <text:p text:style-name="P800"/>
            <text:p text:style-name="P801"/>
            <text:p text:style-name="P802"/>
            <text:p text:style-name="P803">22.大學法第三十五條條文修正草案</text:p>
            <text:p text:style-name="P804">(委員張雅琳等18人)<text:tab/></text:p>
            <text:p text:style-name="P805"/>
            <text:p text:style-name="P806"/>
            <text:p text:style-name="P807"/>
            <text:p text:style-name="P808"/>
            <text:p text:style-name="P809">23.大學法第三十五條條文修正草案</text:p>
            <text:p text:style-name="P810">(委員陳培瑜等16人)<text:tab/></text:p>
            <text:p text:style-name="P811"/>
            <text:p text:style-name="P812"/>
            <text:p text:style-name="P813"/>
            <text:p text:style-name="P814"/>
            <text:p text:style-name="P815">24.大學法第三十五條條文修正草案</text:p>
            <text:p text:style-name="P816">(委員吳思瑤等16人)<text:tab/></text:p>
            <text:p text:style-name="P817"/>
            <text:p text:style-name="P818"/>
            <text:p text:style-name="P819"/>
            <text:p text:style-name="P820"/>
            <text:p text:style-name="P821">25.大學法第三十五條條文修正草案</text:p>
            <text:p text:style-name="P822">(委員廖偉翔等16人)</text:p>
            <text:p text:style-name="P823"/>
            <text:p text:style-name="P824">26.大學法第三十五條條文修正草案</text:p>
            <text:p text:style-name="P825">(委員郭國文等18人)<text:tab/></text:p>
            <text:p text:style-name="P826"/>
            <text:p text:style-name="P827"/>
            <text:p text:style-name="P828"/>
            <text:p text:style-name="P829"/>
            <text:p text:style-name="P830">27.大學法第三十五條條文修正草案</text:p>
            <text:p text:style-name="P831">(委員陳秀寳等16人)</text:p>
            <text:p text:style-name="P832"/>
            <text:p text:style-name="P833"/>
            <text:p text:style-name="P834"/>
            <text:p text:style-name="P835"/>
            <text:p text:style-name="P836">28.大學法第三十五條條文修正草案</text:p>
            <text:p text:style-name="P837">(委員林宜瑾等23人)</text:p>
            <text:p text:style-name="P838"/>
            <text:p text:style-name="P839"/>
            <text:p text:style-name="P840"/>
            <text:p text:style-name="P841"/>
            <text:p text:style-name="P842">29.大學法第三十五條條文修正草案</text:p>
            <text:p text:style-name="P843">(委員許智傑等27人)</text:p>
            <text:p text:style-name="P844"/>
            <text:p text:style-name="P845">30.大學法第三十五條條文修正草案</text:p>
            <text:p text:style-name="P846">(委員徐巧芯等19人)</text:p>
            <text:p text:style-name="P847"/>
            <text:p text:style-name="P848">31.大學法第三十五條條文修正草案</text:p>
            <text:p text:style-name="P849">(委員李坤城等18人)</text:p>
          </table:table-cell>
          <table:table-cell table:style-name="TableCell850">
            <text:p text:style-name="P851"/>
            <text:p text:style-name="P852">11-1-3</text:p>
            <text:p text:style-name="P853">(113.3.1)</text:p>
            <text:p text:style-name="P854"/>
            <text:p text:style-name="P855"/>
            <text:p text:style-name="P856"><text:tab/>11-1-10</text:p>
            <text:p text:style-name="P857">(113.4.19)</text:p>
            <text:p text:style-name="P858"/>
            <text:p text:style-name="P859"/>
            <text:p text:style-name="P860">11-1-11</text:p>
            <text:p text:style-name="P861">(113.4.26)<text:tab/><text:tab/></text:p>
            <text:p text:style-name="P862"/>
            <text:p text:style-name="P863"/>
            <text:p text:style-name="P864">11-5-5</text:p>
            <text:p text:style-name="P865">(115.3.27)</text:p>
            <text:p text:style-name="P866"/>
            <text:p text:style-name="P867"/>
            <text:p text:style-name="P868">11-5-5</text:p>
            <text:p text:style-name="P869">(115.3.27)</text:p>
            <text:p text:style-name="P870"><text:tab/></text:p>
            <text:p text:style-name="P871"/>
            <text:p text:style-name="P872">11-5-6</text:p>
            <text:p text:style-name="P873">(115.4.10)</text:p>
            <text:p text:style-name="P874"/>
            <text:p text:style-name="P875"/>
            <text:p text:style-name="P876">11-5-7</text:p>
            <text:p text:style-name="P877">(115.4.17)</text:p>
            <text:p text:style-name="P878"/>
            <text:p text:style-name="P879"/>
            <text:p text:style-name="P880">11-5-7</text:p>
            <text:p text:style-name="P881">(115.4.17)</text:p>
            <text:p text:style-name="P882"/>
            <text:p text:style-name="P883"/>
            <text:p text:style-name="P884">11-5-7</text:p>
            <text:p text:style-name="P885">(115.4.17)<text:s/></text:p>
            <text:p text:style-name="P886"/>
            <text:p text:style-name="P887"/>
            <text:p text:style-name="P888">11-5-7</text:p>
            <text:p text:style-name="P889">(115.4.17)<text:s/></text:p>
            <text:p text:style-name="P890"/>
            <text:p text:style-name="P891"/>
            <text:p text:style-name="P892">11-5-8</text:p>
            <text:p text:style-name="P893">(115.4.24)</text:p>
            <text:p text:style-name="P894"/>
            <text:p text:style-name="P895"/>
            <text:p text:style-name="P896">11-5-8</text:p>
            <text:p text:style-name="P897">(115.4.24)</text:p>
            <text:p text:style-name="P898"/>
            <text:p text:style-name="P899"/>
            <text:p text:style-name="P900">11-5-8</text:p>
            <text:p text:style-name="P901">(115.4.24)</text:p>
            <text:p text:style-name="P902"/>
            <text:p text:style-name="P903"/>
            <text:p text:style-name="P904">11-5-9</text:p>
            <text:p text:style-name="P905">(115.5.8)</text:p>
            <text:p text:style-name="P906"/>
            <text:p text:style-name="P907"/>
            <text:p text:style-name="P908">11-5-9</text:p>
            <text:p text:style-name="P909">(115.5.8)<text:s/></text:p>
            <text:p text:style-name="P910"/>
            <text:p text:style-name="P911"/>
            <text:p text:style-name="P912">11-5-11</text:p>
            <text:p text:style-name="P913">(115.5.22)</text:p>
            <text:p text:style-name="P914"/>
            <text:p text:style-name="P915"/>
            <text:p text:style-name="P916">11-5-15</text:p>
            <text:p text:style-name="P917">(115.6.26)</text:p>
            <text:p text:style-name="P918">逕付二讀</text:p>
            <text:p text:style-name="P919"/>
            <text:p text:style-name="P920">11-5-15</text:p>
            <text:p text:style-name="P921">(115.6.26)</text:p>
            <text:p text:style-name="P922">逕付二讀</text:p>
            <text:p text:style-name="P923"/>
            <text:p text:style-name="P924">11-3-27</text:p>
            <text:p text:style-name="P925">(114.8.29)</text:p>
            <text:p text:style-name="P926"><text:s/>11-5-15</text:p>
            <text:p text:style-name="P927">(115.6.26)</text:p>
            <text:p text:style-name="P928">自委員會抽出逕付二讀</text:p>
            <text:p text:style-name="P929"/>
            <text:p text:style-name="P930">11-5-13</text:p>
            <text:p text:style-name="P931">(115.6.5)</text:p>
            <text:p text:style-name="P932">11-5-15</text:p>
            <text:p text:style-name="P933">(115.6.26)</text:p>
            <text:p text:style-name="P934">自委員會抽出逕付二讀</text:p>
            <text:p text:style-name="P935"/>
            <text:p text:style-name="P936">11-5-13</text:p>
            <text:p text:style-name="P937">(115.6.5)</text:p>
            <text:p text:style-name="P938"><text:s/>11-5-15</text:p>
            <text:p text:style-name="P939">(115.6.26)</text:p>
            <text:p text:style-name="P940">自委員會抽出逕付二讀</text:p>
            <text:p text:style-name="P941"/>
            <text:p text:style-name="P942">11-5-13</text:p>
            <text:p text:style-name="P943">(115.6.5)</text:p>
            <text:p text:style-name="P944"><text:s/>11-5-15</text:p>
            <text:p text:style-name="P945">(115.6.26)</text:p>
            <text:p text:style-name="P946">自委員會抽出逕付二讀</text:p>
            <text:p text:style-name="P947"/>
            <text:p text:style-name="P948">11-5-13</text:p>
            <text:p text:style-name="P949">(115.6.5)<text:s/></text:p>
            <text:p text:style-name="P950">11-5-15</text:p>
            <text:p text:style-name="P951">(115.6.26)</text:p>
            <text:p text:style-name="P952">自委員會抽出逕付二讀</text:p>
            <text:p text:style-name="P953"/>
            <text:p text:style-name="P954">11-5-13</text:p>
            <text:p text:style-name="P955">(115.6.5)</text:p>
            <text:p text:style-name="P956">11-5-15</text:p>
            <text:p text:style-name="P957">(115.6.26)</text:p>
            <text:p text:style-name="P958">自委員會抽出逕付二讀</text:p>
            <text:p text:style-name="P959"/>
            <text:p text:style-name="P960">11-5-16</text:p>
            <text:p text:style-name="P961">(115.7.3)</text:p>
            <text:p text:style-name="P962">逕付二讀</text:p>
            <text:p text:style-name="P963"/>
            <text:p text:style-name="P964">11-5-14</text:p>
            <text:p text:style-name="P965">(115.6.12)</text:p>
            <text:p text:style-name="P966">11-5-16</text:p>
            <text:p text:style-name="P967">(115.7.3)</text:p>
            <text:p text:style-name="P968">自委員會抽出逕付二讀</text:p>
            <text:p text:style-name="P969"/>
            <text:p text:style-name="P970">11-5-14</text:p>
            <text:p text:style-name="P971">(115.6.12)</text:p>
            <text:p text:style-name="P972">11-5-16</text:p>
            <text:p text:style-name="P973">(115.7.3)</text:p>
            <text:p text:style-name="P974">自委員會抽出逕付二讀</text:p>
            <text:p text:style-name="P975"/>
            <text:p text:style-name="P976"><text:tab/>11-5-14</text:p>
            <text:p text:style-name="P977">(115.6.12)</text:p>
            <text:p text:style-name="P978">11-5-16</text:p>
            <text:p text:style-name="P979">(115.7.3)</text:p>
            <text:p text:style-name="P980">自委員會抽出逕付二讀</text:p>
            <text:p text:style-name="P981"/>
            <text:p text:style-name="P982">11-5-17</text:p>
            <text:p text:style-name="P983">(115.7.14)</text:p>
            <text:p text:style-name="P984">逕付二讀</text:p>
            <text:p text:style-name="P985"/>
            <text:p text:style-name="P986">11-5-17</text:p>
            <text:p text:style-name="P987">(115.7.14)</text:p>
            <text:p text:style-name="P988">逕付二讀</text:p>
            <text:p text:style-name="P989"/>
            <text:p text:style-name="P990">11-5-17</text:p>
            <text:p text:style-name="P991">(115.7.14)</text:p>
            <text:p text:style-name="P992">逕付二讀</text:p>
            <text:p text:style-name="P993"/>
          </table:table-cell>
          <table:table-cell table:style-name="TableCell994">
            <text:p text:style-name="P995"/>
          </table:table-cell>
          <table:table-cell table:style-name="TableCell996">
            <text:list text:style-name="LFO22" text:continue-numbering="true">
              <text:list-item>
                <text:p text:style-name="P997">第5會期第15次全體委員會議（115.6.11）決議：審查完竣，併案擬具審查報告，提請院會公決；須交由黨團協商。</text:p>
              </text:list-item>
              <text:list-item>
                <text:p text:style-name="P998">院會11-5-15(115.6.26)：第17、18案逕付二讀，併案協商。</text:p>
              </text:list-item>
              <text:list-item>
                <text:p text:style-name="P999">院會11-5-15(115.6.26)：第19至24案自委員會抽出，逕付二讀，併案協商。</text:p>
              </text:list-item>
              <text:list-item>
                <text:p text:style-name="P1000">院會11-5-16(115.7.3)：第25案逕付二讀，併案協商。</text:p>
              </text:list-item>
              <text:list-item>
                <text:p text:style-name="P1001">院會11-5-16(115.7.3)：第26至28案自委員會抽出，逕付二讀，併案協商。</text:p>
              </text:list-item>
              <text:list-item>
                <text:p text:style-name="P1002">院會11-5-17(115.7.14)：第29至31案逕付二讀，併案協商。</text:p>
              </text:list-item>
            </text:list>
            <text:p text:style-name="P1003"/>
          </table:table-cell>
          <table:table-cell table:style-name="TableCell1004">
            <text:p text:style-name="P1005">羅廷瑋</text:p>
          </table:table-cell>
        </table:table-row>
        <table:table-row table:style-name="TableRow1006">
          <table:table-cell table:style-name="TableCell1007">
            <text:list text:style-name="LFO13" text:continue-numbering="true">
              <text:list-item>
                <text:p text:style-name="P1008"/>
              </text:list-item>
            </text:list>
          </table:table-cell>
          <table:table-cell table:style-name="TableCell1009">
            <text:p text:style-name="P1010">併案審查</text:p>
            <text:p text:style-name="P1011">1.專科學校法第四十四條條文修正草案</text:p>
            <text:p text:style-name="P1012">(委員柯志恩等16人)</text:p>
            <text:p text:style-name="P1013"/>
            <text:p text:style-name="P1014">2.專科學校法第四十四條條文修正草案</text:p>
            <text:p text:style-name="P1015">(委員徐欣瑩等18人)<text:tab/></text:p>
            <text:p text:style-name="P1016"/>
            <text:p text:style-name="P1017">3.專科學校法第四十四條條文修正草案</text:p>
            <text:p text:style-name="P1018">(委員羅廷瑋等16人)</text:p>
            <text:p text:style-name="P1019"/>
            <text:p text:style-name="P1020">4.專科學校法第四十四條條文修正草案</text:p>
            <text:p text:style-name="P1021">(委員王鴻薇等25人)<text:tab/></text:p>
            <text:p text:style-name="P1022"/>
            <text:p text:style-name="P1023">5.專科學校法第四十四條條文修正草案</text:p>
            <text:p text:style-name="P1024">(台灣民眾黨黨團)<text:tab/></text:p>
            <text:p text:style-name="P1025"/>
            <text:p text:style-name="P1026">6.專科學校法第四十四條條文修正草案</text:p>
            <text:p text:style-name="P1027">(委員許宇甄等19人)</text:p>
            <text:p text:style-name="P1028"/>
            <text:p text:style-name="P1029">7.<text:tab/>專科學校法第四十四條條文修正草案</text:p>
            <text:p text:style-name="P1030">(委員陳菁徽等16人)<text:tab/></text:p>
            <text:p text:style-name="P1031"/>
            <text:p text:style-name="P1032">8.專科學校法第四十四條條文修正草案</text:p>
            <text:p text:style-name="P1033">(國民黨黨團)<text:tab/></text:p>
            <text:p text:style-name="P1034"/>
            <text:p text:style-name="P1035">9.專科學校法第四十四條條文修正草案</text:p>
            <text:p text:style-name="P1036">(委員邱鎮軍等18人)<text:tab/></text:p>
            <text:p text:style-name="P1037"/>
            <text:p text:style-name="P1038">10.專科學校法第四十四條條文修正草案<text:s/></text:p>
            <text:p text:style-name="P1039">(委員翁曉玲等17人)<text:tab/></text:p>
            <text:p text:style-name="P1040"/>
            <text:p text:style-name="P1041">11.專科學校法第四十四條條文修正草案</text:p>
            <text:p text:style-name="P1042">(委員羅明才等19人)<text:tab/></text:p>
            <text:p text:style-name="P1043"/>
            <text:p text:style-name="P1044">12.專科學校法第四十四條條文修正草案</text:p>
            <text:p text:style-name="P1045">(委員葛如鈞等17人)</text:p>
            <text:p text:style-name="P1046"><text:tab/></text:p>
            <text:p text:style-name="P1047">13.專科學校法第四十四條條文修正草案</text:p>
            <text:p text:style-name="P1048">(委員羅智強等16人)<text:tab/></text:p>
            <text:p text:style-name="P1049"/>
            <text:p text:style-name="P1050">14.專科學校法第四十四條條文修正草案</text:p>
            <text:p text:style-name="P1051">(委員賴士葆等19人)<text:tab/></text:p>
            <text:p text:style-name="P1052"/>
            <text:p text:style-name="P1053">15.專科學校法第四十四條條文修正草案</text:p>
            <text:p text:style-name="P1054">(委員林倩綺等23人)</text:p>
            <text:p text:style-name="P1055"><text:tab/></text:p>
            <text:p text:style-name="P1056">16.專科學校法第四十四條條文修正草案</text:p>
            <text:p text:style-name="P1057">(委員葉元之等19人)<text:tab/></text:p>
            <text:p text:style-name="P1058"/>
            <text:p text:style-name="P1059">17.專科學校法第四十四條條文修正草案</text:p>
            <text:p text:style-name="P1060">(委員萬美玲等17人)</text:p>
            <text:p text:style-name="P1061"/>
            <text:p text:style-name="P1062">18.<text:tab/>專科學校法第四十四條及第四十九條條文修正草案</text:p>
            <text:p text:style-name="P1063">(委員郭昱晴等16人)</text:p>
            <text:p text:style-name="P1064"/>
            <text:p text:style-name="P1065"/>
            <text:p text:style-name="P1066"/>
            <text:p text:style-name="P1067">19.<text:tab/>專科學校法第四十四條及第四十九條條文修正草案</text:p>
            <text:p text:style-name="P1068">(委員伍麗華Saidhai ‧Tahovecahe等21人)</text:p>
            <text:p text:style-name="P1069"/>
            <text:p text:style-name="P1070"/>
            <text:p text:style-name="P1071">20.專科學校法第四十四條及第四十九條條文修正草</text:p>
            <text:p text:style-name="P1072">(委員吳沛憶等21人)<text:tab/></text:p>
            <text:p text:style-name="P1073"/>
            <text:p text:style-name="P1074"/>
            <text:p text:style-name="P1075"/>
            <text:p text:style-name="P1076">21.專科學校法第四十四條及第四十九條條文修正草案</text:p>
            <text:p text:style-name="P1077">(委員張雅琳等18人)</text:p>
            <text:p text:style-name="P1078"/>
            <text:p text:style-name="P1079"/>
            <text:p text:style-name="P1080"/>
            <text:p text:style-name="P1081">22.專科學校法第四十四條及第四十九條條文修正草案</text:p>
            <text:p text:style-name="P1082">(委員陳培瑜等16人)<text:tab/></text:p>
            <text:p text:style-name="P1083"/>
            <text:p text:style-name="P1084"/>
            <text:p text:style-name="P1085">23.專科學校法第四十四條及第四十九條條文修正草案</text:p>
            <text:p text:style-name="P1086">(委員吳思瑤等16人)</text:p>
            <text:p text:style-name="P1087"/>
            <text:p text:style-name="P1088"/>
            <text:p text:style-name="P1089"/>
            <text:p text:style-name="P1090">24.專科學校法第四十四條及第四十九條條文修正草案</text:p>
            <text:p text:style-name="P1091">(委員郭國文等18人)</text:p>
            <text:p text:style-name="P1092"/>
            <text:p text:style-name="P1093"/>
            <text:p text:style-name="P1094"/>
            <text:p text:style-name="P1095">25.專科學校法第四十四條及第四十九條條文修正草案</text:p>
            <text:p text:style-name="P1096">(委員陳秀寳等16人)<text:tab/></text:p>
            <text:p text:style-name="P1097"/>
            <text:p text:style-name="P1098"/>
            <text:p text:style-name="P1099"/>
            <text:p text:style-name="P1100">26.專科學校法第四十四條及第四十九條條文修正草案</text:p>
            <text:p text:style-name="P1101">(委員林宜瑾等23人)</text:p>
            <text:p text:style-name="P1102"/>
            <text:p text:style-name="P1103"/>
            <text:p text:style-name="P1104"/>
            <text:p text:style-name="P1105">27.<text:tab/>專科學校法第四十四條條文修正草案</text:p>
            <text:p text:style-name="P1106">(委員廖偉翔等16人)</text:p>
            <text:p text:style-name="P1107"/>
            <text:p text:style-name="P1108">28.<text:tab/>專科學校法第四十四條條文修正草案</text:p>
            <text:p text:style-name="P1109">(委員徐巧芯等19人)</text:p>
            <text:p text:style-name="P1110"/>
            <text:p text:style-name="P1111">29.<text:tab/>專科學校法第四十四條條文修正草案</text:p>
            <text:p text:style-name="P1112">(委員李坤城等18人)</text:p>
            <text:p text:style-name="P1113"/>
          </table:table-cell>
          <table:table-cell table:style-name="TableCell1114">
            <text:p text:style-name="P1115"><text:tab/></text:p>
            <text:p text:style-name="P1116">11-1-3</text:p>
            <text:p text:style-name="P1117">(113.3.1)<text:s/></text:p>
            <text:p text:style-name="P1118"/>
            <text:p text:style-name="P1119"/>
            <text:p text:style-name="P1120">11-1-10</text:p>
            <text:p text:style-name="P1121">(113.4.19)</text:p>
            <text:p text:style-name="P1122"/>
            <text:p text:style-name="P1123"/>
            <text:p text:style-name="P1124"><text:tab/>11-1-11</text:p>
            <text:p text:style-name="P1125">(113.4.26)</text:p>
            <text:p text:style-name="P1126"/>
            <text:p text:style-name="P1127"/>
            <text:p text:style-name="P1128">11-5-5</text:p>
            <text:p text:style-name="P1129">(115.3.27)</text:p>
            <text:p text:style-name="P1130"/>
            <text:p text:style-name="P1131"/>
            <text:p text:style-name="P1132">11-5-5</text:p>
            <text:p text:style-name="P1133">(115.3.27)</text:p>
            <text:p text:style-name="P1134"/>
            <text:p text:style-name="P1135"/>
            <text:p text:style-name="P1136">11-5-7</text:p>
            <text:p text:style-name="P1137">(115.4.17)</text:p>
            <text:p text:style-name="P1138"/>
            <text:p text:style-name="P1139"/>
            <text:p text:style-name="P1140">11-5-7</text:p>
            <text:p text:style-name="P1141">(115.4.17)</text:p>
            <text:p text:style-name="P1142"/>
            <text:p text:style-name="P1143"/>
            <text:p text:style-name="P1144">11-5-7</text:p>
            <text:p text:style-name="P1145">(115.4.17)</text:p>
            <text:p text:style-name="P1146"/>
            <text:p text:style-name="P1147"/>
            <text:p text:style-name="P1148">11-5-7</text:p>
            <text:p text:style-name="P1149">(115.4.17)</text:p>
            <text:p text:style-name="P1150"/>
            <text:p text:style-name="P1151"/>
            <text:p text:style-name="P1152">11-5-8</text:p>
            <text:p text:style-name="P1153">(115.4.24)</text:p>
            <text:p text:style-name="P1154"/>
            <text:p text:style-name="P1155"/>
            <text:p text:style-name="P1156">11-5-8</text:p>
            <text:p text:style-name="P1157">(115.4.24)</text:p>
            <text:p text:style-name="P1158"/>
            <text:p text:style-name="P1159"/>
            <text:p text:style-name="P1160">11-5-8</text:p>
            <text:p text:style-name="P1161">(115.4.24)</text:p>
            <text:p text:style-name="P1162"/>
            <text:p text:style-name="P1163"/>
            <text:p text:style-name="P1164">11-5-9</text:p>
            <text:p text:style-name="P1165">(115.5.8)</text:p>
            <text:p text:style-name="P1166"/>
            <text:p text:style-name="P1167"/>
            <text:p text:style-name="P1168">11-5-9</text:p>
            <text:p text:style-name="P1169">(115.5.8)</text:p>
            <text:p text:style-name="P1170"/>
            <text:p text:style-name="P1171"/>
            <text:p text:style-name="P1172">11-5-9</text:p>
            <text:p text:style-name="P1173">(115.5.8)</text:p>
            <text:p text:style-name="P1174"/>
            <text:p text:style-name="P1175"/>
            <text:p text:style-name="P1176">11-5-11</text:p>
            <text:p text:style-name="P1177">(115.5.22)</text:p>
            <text:p text:style-name="P1178"/>
            <text:p text:style-name="P1179"/>
            <text:p text:style-name="P1180">11-5-15</text:p>
            <text:p text:style-name="P1181">(115.6.26)</text:p>
            <text:p text:style-name="P1182">逕付二讀</text:p>
            <text:p text:style-name="P1183"/>
            <text:p text:style-name="P1184">11-5-13</text:p>
            <text:p text:style-name="P1185">(115.6.5)</text:p>
            <text:p text:style-name="P1186">11-5-15</text:p>
            <text:p text:style-name="P1187">(115.6.26)</text:p>
            <text:p text:style-name="P1188">自委員會抽出逕付二讀</text:p>
            <text:p text:style-name="P1189"/>
            <text:p text:style-name="P1190"><text:tab/>11-5-13</text:p>
            <text:p text:style-name="P1191">(115.6.5)<text:s/></text:p>
            <text:p text:style-name="P1192">11-5-15</text:p>
            <text:p text:style-name="P1193">(115.6.26)</text:p>
            <text:p text:style-name="P1194">自委員會抽出逕付二讀</text:p>
            <text:p text:style-name="P1195"/>
            <text:p text:style-name="P1196"/>
            <text:p text:style-name="P1197">11-5-13</text:p>
            <text:p text:style-name="P1198">(115.6.5)</text:p>
            <text:p text:style-name="P1199">11-5-15</text:p>
            <text:p text:style-name="P1200">(115.6.26)</text:p>
            <text:p text:style-name="P1201">自委員會抽出逕付二讀</text:p>
            <text:p text:style-name="P1202"/>
            <text:p text:style-name="P1203">11-5-13</text:p>
            <text:p text:style-name="P1204">(115.6.5)</text:p>
            <text:p text:style-name="P1205">11-5-15</text:p>
            <text:p text:style-name="P1206">(115.6.26)</text:p>
            <text:p text:style-name="P1207">自委員會抽出逕付二讀</text:p>
            <text:p text:style-name="P1208"/>
            <text:p text:style-name="P1209">11-5-13</text:p>
            <text:p text:style-name="P1210">(115.6.5)<text:s/></text:p>
            <text:p text:style-name="P1211">11-5-15</text:p>
            <text:p text:style-name="P1212">(115.6.26)</text:p>
            <text:p text:style-name="P1213">自委員會抽出逕付二讀</text:p>
            <text:p text:style-name="P1214">11-5-13</text:p>
            <text:p text:style-name="P1215">(115.6.5)<text:s/></text:p>
            <text:p text:style-name="P1216">11-5-15</text:p>
            <text:p text:style-name="P1217">(115.6.26)</text:p>
            <text:p text:style-name="P1218">自委員會抽出逕付二讀</text:p>
            <text:p text:style-name="P1219"/>
            <text:p text:style-name="P1220">11-5-14</text:p>
            <text:p text:style-name="P1221">(115.6.12)</text:p>
            <text:p text:style-name="P1222">11-5-16</text:p>
            <text:p text:style-name="P1223">(115.7.3)</text:p>
            <text:p text:style-name="P1224">自委員會抽出逕付二讀</text:p>
            <text:p text:style-name="P1225"/>
            <text:p text:style-name="P1226">11-5-14</text:p>
            <text:p text:style-name="P1227">(115.6.12)</text:p>
            <text:p text:style-name="P1228">11-5-16</text:p>
            <text:p text:style-name="P1229">(115.7.3)</text:p>
            <text:p text:style-name="P1230">自委員會抽出逕付二讀</text:p>
            <text:p text:style-name="P1231"/>
            <text:p text:style-name="P1232">11-5-14</text:p>
            <text:p text:style-name="P1233">(115.6.12)</text:p>
            <text:p text:style-name="P1234">11-5-16</text:p>
            <text:p text:style-name="P1235">(115.7.3)</text:p>
            <text:p text:style-name="P1236">自委員會抽出逕付二讀</text:p>
            <text:p text:style-name="P1237"/>
            <text:p text:style-name="P1238">11-5-17</text:p>
            <text:p text:style-name="P1239">(115.7.14)</text:p>
            <text:p text:style-name="P1240">逕付二讀</text:p>
            <text:p text:style-name="P1241"/>
            <text:p text:style-name="P1242">11-5-17</text:p>
            <text:p text:style-name="P1243">(115.7.14)</text:p>
            <text:p text:style-name="P1244">逕付二讀</text:p>
            <text:p text:style-name="P1245"/>
            <text:p text:style-name="P1246">11-5-17</text:p>
            <text:p text:style-name="P1247">(115.7.14)</text:p>
            <text:p text:style-name="P1248">逕付二讀</text:p>
          </table:table-cell>
          <table:table-cell table:style-name="TableCell1249">
            <text:p text:style-name="P1250"/>
          </table:table-cell>
          <table:table-cell table:style-name="TableCell1251">
            <text:list text:style-name="LFO23" text:continue-numbering="true">
              <text:list-item>
                <text:p text:style-name="P1252">第5會期第15次全體委員會議（115.6.11）決議：審查完竣，併案擬具審查報告，提請院會公決；須交由黨團協商。</text:p>
              </text:list-item>
              <text:list-item>
                <text:p text:style-name="P1253">院會11-5-15(115.6.26)：第17案逕付二讀，併案協商。</text:p>
              </text:list-item>
              <text:list-item>
                <text:p text:style-name="P1254">院會11-5-15(115.6.26)：第18至23案自委員會抽出，逕付二讀，併案協商。</text:p>
              </text:list-item>
              <text:list-item>
                <text:p text:style-name="P1255">院會11-5-16(115.7.3)：第24至26案自委員會抽出，逕付二讀，併案協商。</text:p>
              </text:list-item>
              <text:list-item>
                <text:p text:style-name="P1256">院會11-5-17(115.7.14)：第27至29案逕付二讀，併案協商。</text:p>
              </text:list-item>
            </text:list>
            <text:p text:style-name="P1257"/>
            <text:p text:style-name="P1258"/>
          </table:table-cell>
          <table:table-cell table:style-name="TableCell1259">
            <text:p text:style-name="P1260">羅廷瑋</text:p>
          </table:table-cell>
        </table:table-row>
        <table:table-row table:style-name="TableRow1261">
          <table:table-cell table:style-name="TableCell1262">
            <text:list text:style-name="LFO13" text:continue-numbering="true">
              <text:list-item>
                <text:p text:style-name="P1263"/>
              </text:list-item>
            </text:list>
          </table:table-cell>
          <table:table-cell table:style-name="TableCell1264">
            <text:p text:style-name="P1265">1.幼兒教育及照顧法第七條條文修正草案</text:p>
            <text:p text:style-name="P1266">(委員徐欣瑩等20人)</text:p>
            <text:p text:style-name="P1267"/>
            <text:p text:style-name="P1268">2.幼兒教育及照顧法第七條條文修正草案</text:p>
            <text:p text:style-name="P1269">(委員徐巧芯等21人)<text:tab/></text:p>
            <text:p text:style-name="P1270"/>
            <text:p text:style-name="P1271">3.幼兒教育及照顧法第七條條文修正草案</text:p>
            <text:p text:style-name="P1272">(委員葉元之等17人)<text:tab/></text:p>
            <text:p text:style-name="P1273"/>
            <text:p text:style-name="P1274">4.幼兒教育及照顧法第七條條文修正草案</text:p>
            <text:p text:style-name="P1275">(委員黃仁等19人)<text:tab/></text:p>
            <text:p text:style-name="P1276"/>
            <text:p text:style-name="P1277">5.幼兒教育及照顧法第七條條文修正草案</text:p>
            <text:p text:style-name="P1278">(委員張嘉郡等19 人)</text:p>
            <text:p text:style-name="P1279"><text:tab/></text:p>
            <text:p text:style-name="P1280">6.幼兒教育及照顧法第七條條文修正草案</text:p>
            <text:p text:style-name="P1281">(委員羅廷瑋等22 人)</text:p>
            <text:p text:style-name="P1282"/>
            <text:p text:style-name="P1283">7.幼兒教育及照顧法第七條條文修正草案</text:p>
            <text:p text:style-name="P1284">(台灣民眾黨黨團)<text:tab/></text:p>
            <text:p text:style-name="P1285"/>
            <text:p text:style-name="P1286">8.幼兒教育及照顧法第七條條文修正草案</text:p>
            <text:p text:style-name="P1287">(委員羅智強等17人)</text:p>
            <text:p text:style-name="P1288"><text:tab/></text:p>
            <text:p text:style-name="P1289">9.幼兒教育及照顧法第七條條文修正草案</text:p>
            <text:p text:style-name="P1290">(委員鄭正鈐等17人)<text:tab/></text:p>
            <text:p text:style-name="P1291"/>
            <text:p text:style-name="P1292">10.幼兒教育及照顧法第七條條文修正草案</text:p>
            <text:p text:style-name="P1293">(委員林倩綺等23人)<text:tab/></text:p>
            <text:p text:style-name="P1294">11.幼兒教育及照顧法第七條條文修正草案</text:p>
            <text:p text:style-name="P1295">(委員廖先翔等16人)</text:p>
            <text:p text:style-name="P1296"/>
            <text:p text:style-name="P1297">12.幼兒教育及照顧法第七條條文修正草案</text:p>
            <text:p text:style-name="P1298">(委員王育敏等23人)</text:p>
            <text:p text:style-name="P1299"/>
            <text:p text:style-name="P1300">13.幼兒教育及照顧法第七條條文修正草案</text:p>
            <text:p text:style-name="P1301">(委員廖偉翔等23人)<text:tab/></text:p>
            <text:p text:style-name="P1302"/>
            <text:p text:style-name="P1303">14.幼兒教育及照顧法第七條條文修正草案</text:p>
            <text:p text:style-name="P1304">(委員葛如鈞等18人)<text:tab/></text:p>
            <text:p text:style-name="P1305"/>
            <text:p text:style-name="P1306">15.幼兒教育及照顧法第七條條文修正草案</text:p>
            <text:p text:style-name="P1307">(委員李彥秀等19人)<text:tab/></text:p>
            <text:p text:style-name="P1308"/>
            <text:p text:style-name="P1309">16.幼兒教育及照顧法第七條條文修正草案</text:p>
            <text:p text:style-name="P1310">(委員傅崐萁等19人)<text:tab/></text:p>
            <text:p text:style-name="P1311"/>
            <text:p text:style-name="P1312">17.幼兒教育及照顧法第七條條文修正草案</text:p>
            <text:p text:style-name="P1313">(委員陳菁徽等23人)</text:p>
            <text:p text:style-name="P1314"/>
            <text:p text:style-name="P1315">18.幼兒教育及照顧法第七條條文修正草案</text:p>
            <text:p text:style-name="P1316">(委員游顥等18人)</text:p>
            <text:p text:style-name="P1317"/>
          </table:table-cell>
          <table:table-cell table:style-name="TableCell1318">
            <text:p text:style-name="P1319">11-1-10</text:p>
            <text:p text:style-name="P1320">(113.4.19)</text:p>
            <text:p text:style-name="P1321"/>
            <text:p text:style-name="P1322"/>
            <text:p text:style-name="P1323">11-4-20</text:p>
            <text:p text:style-name="P1324">(115.1.30)</text:p>
            <text:p text:style-name="P1325"/>
            <text:p text:style-name="P1326"/>
            <text:p text:style-name="P1327">11-5-3</text:p>
            <text:p text:style-name="P1328">(115.3.13)</text:p>
            <text:p text:style-name="P1329"/>
            <text:p text:style-name="P1330"/>
            <text:p text:style-name="P1331">11-5-4</text:p>
            <text:p text:style-name="P1332">(115.3.20)</text:p>
            <text:p text:style-name="P1333"/>
            <text:p text:style-name="P1334"/>
            <text:p text:style-name="P1335">11-5-5</text:p>
            <text:p text:style-name="P1336">(115.3.27)</text:p>
            <text:p text:style-name="P1337"/>
            <text:p text:style-name="P1338"/>
            <text:p text:style-name="P1339">11-5-5</text:p>
            <text:p text:style-name="P1340">(115.3.27)</text:p>
            <text:p text:style-name="P1341"/>
            <text:p text:style-name="P1342"/>
            <text:p text:style-name="P1343">11-5-6</text:p>
            <text:p text:style-name="P1344">(115.4.10)</text:p>
            <text:p text:style-name="P1345"/>
            <text:p text:style-name="P1346"/>
            <text:p text:style-name="P1347">11-5-6</text:p>
            <text:p text:style-name="P1348">(115.4.10)</text:p>
            <text:p text:style-name="P1349"/>
            <text:p text:style-name="P1350"/>
            <text:p text:style-name="P1351">11-5-9</text:p>
            <text:p text:style-name="P1352">(115.5.8)</text:p>
            <text:p text:style-name="P1353"/>
            <text:p text:style-name="P1354"/>
            <text:p text:style-name="P1355">11-5-9</text:p>
            <text:p text:style-name="P1356">(115.5.8)</text:p>
            <text:p text:style-name="P1357"><text:tab/></text:p>
            <text:p text:style-name="P1358">11-5-12</text:p>
            <text:p text:style-name="P1359">(115.5.29)</text:p>
            <text:p text:style-name="P1360"/>
            <text:p text:style-name="P1361"/>
            <text:p text:style-name="P1362">11-5-12</text:p>
            <text:p text:style-name="P1363">(115.5.29)</text:p>
            <text:p text:style-name="P1364"/>
            <text:p text:style-name="P1365"/>
            <text:p text:style-name="P1366">11-5-12</text:p>
            <text:p text:style-name="P1367">(115.5.29)</text:p>
            <text:p text:style-name="P1368"/>
            <text:p text:style-name="P1369"/>
            <text:p text:style-name="P1370">11-5-12</text:p>
            <text:p text:style-name="P1371">(115.5.29)</text:p>
            <text:p text:style-name="P1372"/>
            <text:p text:style-name="P1373"/>
            <text:p text:style-name="P1374">11-5-12</text:p>
            <text:p text:style-name="P1375">(115.5.29)</text:p>
            <text:p text:style-name="P1376"/>
            <text:p text:style-name="P1377"/>
            <text:p text:style-name="P1378">11-5-15</text:p>
            <text:p text:style-name="P1379">(115.6.26)</text:p>
            <text:p text:style-name="P1380">逕付二讀</text:p>
            <text:p text:style-name="P1381"/>
            <text:p text:style-name="P1382">11-5-16</text:p>
            <text:p text:style-name="P1383">(115.7.3)</text:p>
            <text:p text:style-name="P1384">逕付二讀</text:p>
            <text:p text:style-name="P1385"/>
            <text:p text:style-name="P1386">11-5-17</text:p>
            <text:p text:style-name="P1387">(115.7.14)</text:p>
            <text:p text:style-name="P1388">逕付二讀</text:p>
          </table:table-cell>
          <table:table-cell table:style-name="TableCell1389">
            <text:p text:style-name="P1390">社會福利及衛生環境委員會</text:p>
          </table:table-cell>
          <table:table-cell table:style-name="TableCell1391">
            <text:p text:style-name="P1392">1.<text:tab/>第5會期舉辦「幼兒教育及照顧法」修法公聽會(115.6.15下午）。</text:p>
            <text:p text:style-name="P1393">2.第5會期教育及文化、社會福利及衛生環境委員會第1次聯席會議（115.6.18）決議：審查完竣，併案擬具審查報告，提請院會公決；須交由黨團協商。</text:p>
            <text:p text:style-name="P1394">3.院會11-5-15(115.6.26)：第16案逕付二讀，併案協商。</text:p>
            <text:p text:style-name="P1395">4.院會11-5-16(115.7.3)：第17案逕付二讀，併案協商。</text:p>
            <text:p text:style-name="P1396">5.院會11-5-17(115.7.14)：第18案逕付二讀，併案協商。</text:p>
          </table:table-cell>
          <table:table-cell table:style-name="TableCell1397">
            <text:p text:style-name="P1398"><text:span text:style-name="T1399">羅廷瑋</text:span></text:p>
          </table:table-cell>
        </table:table-row>
        <table:table-row table:style-name="TableRow1400">
          <table:table-cell table:style-name="TableCell1401">
            <text:list text:style-name="LFO13" text:continue-numbering="true">
              <text:list-item>
                <text:p text:style-name="P1402"/>
              </text:list-item>
            </text:list>
          </table:table-cell>
          <table:table-cell table:style-name="TableCell1403">
            <text:p text:style-name="P1404">1.幼兒教育及照顧法第三十七條條文修正草案</text:p>
            <text:p text:style-name="P1405">(委員蘇清泉等20人)</text:p>
            <text:p text:style-name="P1406"/>
            <text:p text:style-name="P1407">2.幼兒教育及照顧法第三十七條條文修正草案</text:p>
            <text:p text:style-name="P1408">(委員傅崐萁等20人)</text:p>
            <text:p text:style-name="P1409"/>
          </table:table-cell>
          <table:table-cell table:style-name="TableCell1410">
            <text:p text:style-name="P1411">11-1-2</text:p>
            <text:p text:style-name="P1412">(113.2.23)</text:p>
            <text:p text:style-name="P1413"/>
            <text:p text:style-name="P1414"/>
            <text:p text:style-name="P1415"/>
            <text:p text:style-name="P1416">11-5-15</text:p>
            <text:p text:style-name="P1417">(115.6.26)</text:p>
            <text:p text:style-name="P1418">逕付二讀</text:p>
          </table:table-cell>
          <table:table-cell table:style-name="TableCell1419">
            <text:p text:style-name="P1420">社會福利及衛生環境委員會</text:p>
          </table:table-cell>
          <table:table-cell table:style-name="TableCell1421">
            <text:p text:style-name="P1422">1.<text:tab/>第5會期舉辦「幼兒教育及照顧法」修法公聽會(115.6.15下午）。</text:p>
            <text:p text:style-name="P1423">2.第5會期教育及文化、社會福利及衛生環境委員會第1次聯席會議（115.6.18）決議：審查完竣，擬具審查報告，提請院會公決；須交由黨團協商。</text:p>
            <text:p text:style-name="P1424">3.院會11-5-15(115.6.26)：第2案逕付二讀，併案協商。</text:p>
          </table:table-cell>
          <table:table-cell table:style-name="TableCell1425">
            <text:p text:style-name="P1426">羅廷瑋</text:p>
          </table:table-cell>
        </table:table-row>
        <table:table-row table:style-name="TableRow1427">
          <table:table-cell table:style-name="TableCell1428">
            <text:list text:style-name="LFO13" text:continue-numbering="true">
              <text:list-item>
                <text:p text:style-name="P1429"/>
              </text:list-item>
            </text:list>
          </table:table-cell>
          <table:table-cell table:style-name="TableCell1430">
            <text:p text:style-name="P1431">1.幼兒教育及照顧法第三十條條文修正草案</text:p>
            <text:p text:style-name="P1432">(委員林月琴等16人)<text:tab/></text:p>
            <text:p text:style-name="P1433"/>
          </table:table-cell>
          <table:table-cell table:style-name="TableCell1434">
            <text:p text:style-name="P1435">11-1-10</text:p>
            <text:p text:style-name="P1436">(113.4.19)</text:p>
            <text:p text:style-name="P1437"/>
          </table:table-cell>
          <table:table-cell table:style-name="TableCell1438">
            <text:p text:style-name="P1439">社會福利及衛生環境委員會</text:p>
          </table:table-cell>
          <table:table-cell table:style-name="TableCell1440">
            <text:p text:style-name="P1441">1.<text:tab/>第5會期舉辦「幼兒教育及照顧法」修法公聽會(115.6.15下午）。</text:p>
            <text:p text:style-name="P1442">2.第5會期教育及文化、社會福利及衛生環境委員會第1次聯席會議（115.6.18）決議：審查完竣，擬具審查報告，提請院會公決；須交由黨團協商。</text:p>
          </table:table-cell>
          <table:table-cell table:style-name="TableCell1443">
            <text:p text:style-name="P1444"><text:span text:style-name="T1445">羅廷瑋</text:span></text:p>
          </table:table-cell>
        </table:table-row>
        <table:table-row table:style-name="TableRow1446">
          <table:table-cell table:style-name="TableCell1447">
            <text:list text:style-name="LFO13" text:continue-numbering="true">
              <text:list-item>
                <text:p text:style-name="P1448"/>
              </text:list-item>
            </text:list>
          </table:table-cell>
          <table:table-cell table:style-name="TableCell1449">
            <text:p text:style-name="P1450">1.幼兒教育及照顧法部分條文修正草案</text:p>
            <text:p text:style-name="P1451">(委員王育敏等21人)</text:p>
          </table:table-cell>
          <table:table-cell table:style-name="TableCell1452">
            <text:p text:style-name="P1453">11-2-7</text:p>
            <text:p text:style-name="P1454">(113.11.1)</text:p>
          </table:table-cell>
          <table:table-cell table:style-name="TableCell1455">
            <text:p text:style-name="P1456">社會福利及衛生環境委員會</text:p>
          </table:table-cell>
          <table:table-cell table:style-name="TableCell1457">
            <text:p text:style-name="P1458">1.<text:tab/>第5會期舉辦「幼兒教育及照顧法」修法公聽會(115.6.15下午）。</text:p>
            <text:p text:style-name="P1459">2.第5會期教育及文化、社會福利及衛生環境委員會第1次聯席會議（115.6.18）決議：審查完竣，擬具審查報告，提請院會公決；須交由黨團協商。</text:p>
          </table:table-cell>
          <table:table-cell table:style-name="TableCell1460">
            <text:p text:style-name="P1461"><text:span text:style-name="T1462">羅廷瑋</text:span></text:p>
          </table:table-cell>
        </table:table-row>
        <table:table-row table:style-name="TableRow1463">
          <table:table-cell table:style-name="TableCell1464">
            <text:list text:style-name="LFO13" text:continue-numbering="true">
              <text:list-item>
                <text:p text:style-name="P1465"/>
              </text:list-item>
            </text:list>
          </table:table-cell>
          <table:table-cell table:style-name="TableCell1466">
            <text:p text:style-name="P1467">1.幼兒教育及照顧法第十一條、第十二條及第三十二條之一條文修正草案</text:p>
            <text:p text:style-name="P1468">(委員陳培瑜等18 人)</text:p>
          </table:table-cell>
          <table:table-cell table:style-name="TableCell1469">
            <text:p text:style-name="P1470">11-2-7</text:p>
            <text:p text:style-name="P1471">(113.11.1)</text:p>
            <text:p text:style-name="P1472"/>
          </table:table-cell>
          <table:table-cell table:style-name="TableCell1473">
            <text:p text:style-name="P1474">社會福利及衛生環境委員會</text:p>
          </table:table-cell>
          <table:table-cell table:style-name="TableCell1475">
            <text:p text:style-name="P1476">1.<text:tab/>第5會期舉辦「幼兒教育及照顧法」修法公聽會(115.6.15下午）。</text:p>
            <text:p text:style-name="P1477">2.第5會期教育及文化、社會福利及衛生環境委員會第1次聯席會議（115.6.18）決議：審查完竣，擬具審查報告，提請院會公決；須交由黨團協商。</text:p>
          </table:table-cell>
          <table:table-cell table:style-name="TableCell1478">
            <text:p text:style-name="P1479"><text:span text:style-name="T1480">羅廷瑋</text:span></text:p>
          </table:table-cell>
        </table:table-row>
        <table:table-row table:style-name="TableRow1481">
          <table:table-cell table:style-name="TableCell1482">
            <text:list text:style-name="LFO13" text:continue-numbering="true">
              <text:list-item>
                <text:p text:style-name="P1483"/>
              </text:list-item>
            </text:list>
          </table:table-cell>
          <table:table-cell table:style-name="TableCell1484">
            <text:p text:style-name="P1485">1.幼兒教育及照顧法第四十三條及第五十二條條文修正草案</text:p>
            <text:p text:style-name="P1486">(委員王育敏等21人)<text:tab/></text:p>
            <text:p text:style-name="P1487"/>
          </table:table-cell>
          <table:table-cell table:style-name="TableCell1488">
            <text:p text:style-name="P1489"><text:tab/>11-5-12</text:p>
            <text:p text:style-name="P1490">(115.5.29)</text:p>
          </table:table-cell>
          <table:table-cell table:style-name="TableCell1491">
            <text:p text:style-name="P1492">社會福利及衛生環境委員會</text:p>
          </table:table-cell>
          <table:table-cell table:style-name="TableCell1493">
            <text:p text:style-name="P1494">1.<text:tab/>第5會期舉辦「幼兒教育及照顧法」修法公聽會(115.6.15下午）。</text:p>
            <text:p text:style-name="P1495">2.第5會期教育及文化、社會福利及衛生環境委員會第1次聯席會議（115.6.18）決議：審查完竣，擬具審查報告，提請院會公決；須交由黨團協商。</text:p>
          </table:table-cell>
          <table:table-cell table:style-name="TableCell1496">
            <text:p text:style-name="P1497">羅廷瑋</text:p>
          </table:table-cell>
        </table:table-row>
        <table:table-row table:style-name="TableRow1498">
          <table:table-cell table:style-name="TableCell1499">
            <text:list text:style-name="LFO13" text:continue-numbering="true">
              <text:list-item>
                <text:p text:style-name="P1500"/>
              </text:list-item>
            </text:list>
          </table:table-cell>
          <table:table-cell table:style-name="TableCell1501">
            <text:p text:style-name="P1502">併案審查</text:p>
            <text:p text:style-name="P1503">1.學校供餐法草案</text:p>
            <text:p text:style-name="P1504">(委員范雲等16人)<text:tab/></text:p>
            <text:p text:style-name="P1505"/>
            <text:p text:style-name="P1506">2.學校供餐法草案</text:p>
            <text:p text:style-name="P1507">(委員馬文君等17人)<text:tab/></text:p>
            <text:p text:style-name="P1508"/>
            <text:p text:style-name="P1509">3.學校供餐法草案</text:p>
            <text:p text:style-name="P1510">(委員魯明哲等24人)<text:tab/></text:p>
            <text:p text:style-name="P1511"/>
            <text:p text:style-name="P1512"/>
            <text:p text:style-name="P1513">4.學校供餐法草案</text:p>
            <text:p text:style-name="P1514">(委員王育敏等17人)<text:tab/></text:p>
            <text:p text:style-name="P1515"/>
            <text:p text:style-name="P1516">5.學校供餐法草案</text:p>
            <text:p text:style-name="P1517">(委員洪孟楷等20人)</text:p>
            <text:p text:style-name="P1518"><text:tab/></text:p>
            <text:p text:style-name="P1519">6.學校供餐法草案</text:p>
            <text:p text:style-name="P1520">(委員黃健豪等20人)</text:p>
            <text:p text:style-name="P1521"><text:tab/></text:p>
            <text:p text:style-name="P1522">7.學校供餐條例草案</text:p>
            <text:p text:style-name="P1523">(委員楊瓊瓔等21人)</text:p>
            <text:p text:style-name="P1524"><text:tab/></text:p>
            <text:p text:style-name="P1525">8.學校午餐及營養促進條例草案</text:p>
            <text:p text:style-name="P1526">(委員林倩綺等21人)</text:p>
            <text:p text:style-name="P1527"><text:tab/></text:p>
            <text:p text:style-name="P1528">9.學校午餐法草案</text:p>
            <text:p text:style-name="P1529">(委員鍾佳濱等17人)</text:p>
            <text:p text:style-name="P1530"><text:tab/></text:p>
            <text:p text:style-name="P1531">10.學校午餐及飲食教育法草案</text:p>
            <text:p text:style-name="P1532">(委員郭昱晴等16人)</text:p>
            <text:p text:style-name="P1533"><text:tab/></text:p>
            <text:p text:style-name="P1534">11.學校午餐及飲食教育法草案</text:p>
            <text:p text:style-name="P1535">(委員張雅琳等17人)</text:p>
            <text:p text:style-name="P1536"><text:tab/></text:p>
            <text:p text:style-name="P1537">12.學校午餐及飲食教育條例草案</text:p>
            <text:p text:style-name="P1538">(委員柯志恩等21人)</text:p>
            <text:p text:style-name="P1539"><text:tab/></text:p>
            <text:p text:style-name="P1540">13.學校午餐及飲食教育條例草案</text:p>
            <text:p text:style-name="P1541">(委員陳培瑜等26人)</text:p>
            <text:p text:style-name="P1542"/>
            <text:p text:style-name="P1543">14.高級中等以下學校及幼兒園午餐供餐法草案</text:p>
            <text:p text:style-name="P1544">(台灣民眾黨黨團)</text:p>
            <text:p text:style-name="P1545">15.學校飲食健康促進法草案</text:p>
            <text:p text:style-name="P1546">(委員王鴻薇等20人)<text:tab/></text:p>
            <text:p text:style-name="P1547"/>
            <text:p text:style-name="P1548">16.學校飲食健康促進法草案</text:p>
            <text:p text:style-name="P1549">(委員葉元之等20人)</text:p>
            <text:p text:style-name="P1550"><text:tab/></text:p>
            <text:p text:style-name="P1551">17.學校飲食法草案</text:p>
            <text:p text:style-name="P1552">(委員陳秀寳等20人)</text:p>
            <text:p text:style-name="P1553"><text:tab/></text:p>
            <text:p text:style-name="P1554">18.學校飲食法草案</text:p>
            <text:p text:style-name="P1555">(委員林宜瑾等33人)<text:tab/></text:p>
            <text:p text:style-name="P1556"/>
            <text:p text:style-name="P1557">19.學校飲食教育法草案</text:p>
            <text:p text:style-name="P1558">(委員劉建國等17人)</text:p>
            <text:p text:style-name="P1559"/>
            <text:p text:style-name="P1560">20.學校營養飲食供餐法草案</text:p>
            <text:p text:style-name="P1561">(委員徐巧芯等19人)<text:tab/></text:p>
            <text:p text:style-name="P1562"/>
            <text:p text:style-name="P1563">21.高級中等以下學校供餐及飲食教育條例草案</text:p>
            <text:p text:style-name="P1564">(委員邱鎮軍等25人)<text:tab/></text:p>
            <text:p text:style-name="P1565"/>
            <text:p text:style-name="P1566">22.高級中等以下學校午餐及飲食教育條例草案</text:p>
            <text:p text:style-name="P1567">(委員羅廷瑋等20人)</text:p>
            <text:p text:style-name="P1568"><text:tab/></text:p>
            <text:p text:style-name="P1569">23.學校營養午餐法草案</text:p>
            <text:p text:style-name="P1570">(委員萬美玲等19人)<text:tab/></text:p>
            <text:p text:style-name="P1571"/>
            <text:p text:style-name="P1572">24.學校供餐法草案</text:p>
            <text:p text:style-name="P1573">(委員葛如鈞等17人)<text:tab/></text:p>
            <text:p text:style-name="P1574"/>
            <text:p text:style-name="P1575">25.學校午餐及飲食教育促進法草案</text:p>
            <text:p text:style-name="P1576">(委員吳沛憶等20 人)<text:tab/></text:p>
            <text:p text:style-name="P1577"/>
            <text:p text:style-name="P1578">26.學校飲食法草案</text:p>
            <text:p text:style-name="P1579">(委員陳亭妃等16 人)</text:p>
            <text:p text:style-name="P1580"/>
            <text:p text:style-name="P1581">27.學校飲食法草案</text:p>
            <text:p text:style-name="P1582">(委員王美惠等19 人)</text:p>
            <text:p text:style-name="P1583"><text:tab/></text:p>
            <text:p text:style-name="P1584">28.學校營養午餐法草案</text:p>
            <text:p text:style-name="P1585">(委員陳菁徽等22 人)</text:p>
            <text:p text:style-name="P1586"><text:tab/></text:p>
            <text:p text:style-name="P1587">29.學校營養午餐法草案</text:p>
            <text:p text:style-name="P1588">(委員許宇甄等23 人)</text:p>
            <text:p text:style-name="P1589"><text:tab/></text:p>
            <text:p text:style-name="P1590">30.學校營養午餐法草案</text:p>
            <text:p text:style-name="P1591">(委員張嘉郡等19人)<text:tab/></text:p>
            <text:p text:style-name="P1592"/>
            <text:p text:style-name="P1593">31.學校營養午餐及飲食教育條例草案</text:p>
            <text:p text:style-name="P1594">(委員李彥秀等16人)</text:p>
            <text:p text:style-name="P1595"/>
            <text:p text:style-name="P1596">32.高級中等以下學校午餐及飲食教育條例草案</text:p>
            <text:p text:style-name="P1597">(委員鄭天財 Sra Kacaw 等 17 人)<text:tab/></text:p>
            <text:p text:style-name="P1598"/>
            <text:p text:style-name="P1599">33.學校供餐及飲食教育條例草案</text:p>
            <text:p text:style-name="P1600">(委員伍麗華Saidhai‧Tahovecahe等18人)<text:tab/></text:p>
            <text:p text:style-name="P1601"/>
            <text:p text:style-name="P1602"/>
            <text:p text:style-name="P1603">34.學校供餐及飲食教育法草案</text:p>
            <text:p text:style-name="P1604">(委員林月琴等29人)<text:tab/></text:p>
            <text:p text:style-name="P1605"/>
            <text:p text:style-name="P1606">35.學校營養午餐及食品安全衛生管理法草案</text:p>
            <text:p text:style-name="P1607">(委員游顥等17人)<text:tab/></text:p>
            <text:p text:style-name="P1608"/>
            <text:p text:style-name="P1609">36.校園飲食均衡及健康促進法草案</text:p>
            <text:p text:style-name="P1610">(委員顏寬恒等18人)</text:p>
            <text:p text:style-name="P1611"/>
            <text:p text:style-name="P1612">37.學校午餐及飲食教育條例草案</text:p>
            <text:p text:style-name="P1613">(委員吳思瑤等17人)<text:tab/></text:p>
            <text:p text:style-name="P1614"/>
            <text:p text:style-name="P1615">38.高級中等以下學校午餐及飲食教育條例草案</text:p>
            <text:p text:style-name="P1616">(委員張智倫等17人)</text:p>
            <text:p text:style-name="P1617"><text:tab/></text:p>
            <text:p text:style-name="P1618">39.學校飲食法草案</text:p>
            <text:p text:style-name="P1619">(委員蔡易餘等16人)</text:p>
            <text:p text:style-name="P1620"><text:tab/></text:p>
            <text:p text:style-name="P1621">40.學校營養飲食供餐法草案</text:p>
            <text:p text:style-name="P1622">(委員羅智強等20人)<text:tab/></text:p>
            <text:p text:style-name="P1623"/>
          </table:table-cell>
          <table:table-cell table:style-name="TableCell1624">
            <text:p text:style-name="P1625"/>
            <text:p text:style-name="P1626">11-1-3</text:p>
            <text:p text:style-name="P1627">(113.3.1)</text:p>
            <text:p text:style-name="P1628"/>
            <text:p text:style-name="P1629">11-1-5</text:p>
            <text:p text:style-name="P1630">(113.3.15)</text:p>
            <text:p text:style-name="P1631"/>
            <text:p text:style-name="P1632">11-1-5</text:p>
            <text:p text:style-name="P1633">(113.3.15)</text:p>
            <text:p text:style-name="P1634"/>
            <text:p text:style-name="P1635"/>
            <text:p text:style-name="P1636">11-1-13</text:p>
            <text:p text:style-name="P1637">(113.5.10)</text:p>
            <text:p text:style-name="P1638"/>
            <text:p text:style-name="P1639">11-1-14</text:p>
            <text:p text:style-name="P1640">(113.5.17)</text:p>
            <text:p text:style-name="P1641"/>
            <text:p text:style-name="P1642">11-2-2</text:p>
            <text:p text:style-name="P1643">(113.9.27)</text:p>
            <text:p text:style-name="P1644"/>
            <text:p text:style-name="P1645">11-1-3</text:p>
            <text:p text:style-name="P1646">(113.3.1)</text:p>
            <text:p text:style-name="P1647"/>
            <text:p text:style-name="P1648">11-1-4</text:p>
            <text:p text:style-name="P1649">(113.3.8)</text:p>
            <text:p text:style-name="P1650"/>
            <text:p text:style-name="P1651"/>
            <text:p text:style-name="P1652">11-1-6</text:p>
            <text:p text:style-name="P1653">(113.3.22)</text:p>
            <text:p text:style-name="P1654"/>
            <text:p text:style-name="P1655">11-1-10</text:p>
            <text:p text:style-name="P1656">(113.4.19)</text:p>
            <text:p text:style-name="P1657"/>
            <text:p text:style-name="P1658"/>
            <text:p text:style-name="P1659">11-1-22</text:p>
            <text:p text:style-name="P1660">(113.7.12)</text:p>
            <text:p text:style-name="P1661"/>
            <text:p text:style-name="P1662"/>
            <text:p text:style-name="P1663">11-1-14</text:p>
            <text:p text:style-name="P1664">(113.5.17)</text:p>
            <text:p text:style-name="P1665"><text:tab/></text:p>
            <text:p text:style-name="P1666"/>
            <text:p text:style-name="P1667">11-1-16</text:p>
            <text:p text:style-name="P1668">(113.5.31)</text:p>
            <text:p text:style-name="P1669"/>
            <text:p text:style-name="P1670"/>
            <text:p text:style-name="P1671"><text:tab/>11-1-6</text:p>
            <text:p text:style-name="P1672">(113.3.22)</text:p>
            <text:p text:style-name="P1673"/>
            <text:p text:style-name="P1674"/>
            <text:p text:style-name="P1675">11-1-8</text:p>
            <text:p text:style-name="P1676">(113.4.9)</text:p>
            <text:p text:style-name="P1677"/>
            <text:p text:style-name="P1678"/>
            <text:p text:style-name="P1679">11-2-12</text:p>
            <text:p text:style-name="P1680">(113.12.6)</text:p>
            <text:p text:style-name="P1681"/>
            <text:p text:style-name="P1682"/>
            <text:p text:style-name="P1683">11-1-9</text:p>
            <text:p text:style-name="P1684">(113.4.12)</text:p>
            <text:p text:style-name="P1685"/>
            <text:p text:style-name="P1686">11-1-10</text:p>
            <text:p text:style-name="P1687">(113.4.19)</text:p>
            <text:p text:style-name="P1688"><text:tab/></text:p>
            <text:p text:style-name="P1689">11-1-11</text:p>
            <text:p text:style-name="P1690">(113.4.26)</text:p>
            <text:p text:style-name="P1691"/>
            <text:p text:style-name="P1692"/>
            <text:p text:style-name="P1693">11-1-16</text:p>
            <text:p text:style-name="P1694">(113.5.31)</text:p>
            <text:p text:style-name="P1695"/>
            <text:p text:style-name="P1696"/>
            <text:p text:style-name="P1697">11-1-17</text:p>
            <text:p text:style-name="P1698">(113.6.7)</text:p>
            <text:p text:style-name="P1699"/>
            <text:p text:style-name="P1700"/>
            <text:p text:style-name="P1701"/>
            <text:p text:style-name="P1702">11-1-22</text:p>
            <text:p text:style-name="P1703">(113.7.12)</text:p>
            <text:p text:style-name="P1704"/>
            <text:p text:style-name="P1705"/>
            <text:p text:style-name="P1706"/>
            <text:p text:style-name="P1707">11-3-4</text:p>
            <text:p text:style-name="P1708">(114.3.7)<text:s/></text:p>
            <text:p text:style-name="P1709"/>
            <text:p text:style-name="P1710"/>
            <text:p text:style-name="P1711">11-3-9</text:p>
            <text:p text:style-name="P1712">(114.4.25)</text:p>
            <text:p text:style-name="P1713"/>
            <text:p text:style-name="P1714">11-3-6</text:p>
            <text:p text:style-name="P1715">(114.3.21)</text:p>
            <text:p text:style-name="P1716"><text:tab/></text:p>
            <text:p text:style-name="P1717"/>
            <text:p text:style-name="P1718">11-3-6</text:p>
            <text:p text:style-name="P1719">(114.3.21)</text:p>
            <text:p text:style-name="P1720"/>
            <text:p text:style-name="P1721">11-3-8</text:p>
            <text:p text:style-name="P1722">(114.4.18)</text:p>
            <text:p text:style-name="P1723"/>
            <text:p text:style-name="P1724">11-3-8</text:p>
            <text:p text:style-name="P1725">(114.4.18)</text:p>
            <text:p text:style-name="P1726"/>
            <text:p text:style-name="P1727"/>
            <text:p text:style-name="P1728">11-3-8</text:p>
            <text:p text:style-name="P1729">(114.4.18)</text:p>
            <text:p text:style-name="P1730"/>
            <text:p text:style-name="P1731"/>
            <text:p text:style-name="P1732">11-3-15</text:p>
            <text:p text:style-name="P1733">(114.6.6)</text:p>
            <text:p text:style-name="P1734"><text:tab/></text:p>
            <text:p text:style-name="P1735"/>
            <text:p text:style-name="P1736">11-3-9</text:p>
            <text:p text:style-name="P1737">(114.4.25)</text:p>
            <text:p text:style-name="P1738"/>
            <text:p text:style-name="P1739"/>
            <text:p text:style-name="P1740">11-3-8</text:p>
            <text:p text:style-name="P1741">(114.4.18)</text:p>
            <text:p text:style-name="P1742"/>
            <text:p text:style-name="P1743"/>
            <text:p text:style-name="P1744"/>
            <text:p text:style-name="P1745"/>
            <text:p text:style-name="P1746">11-3-9</text:p>
            <text:p text:style-name="P1747">(114.4.25)</text:p>
            <text:p text:style-name="P1748"/>
            <text:p text:style-name="P1749"/>
            <text:p text:style-name="P1750"/>
            <text:p text:style-name="P1751"/>
            <text:p text:style-name="P1752"/>
            <text:p text:style-name="P1753">11-3-10</text:p>
            <text:p text:style-name="P1754">(114.5.2)<text:s/></text:p>
            <text:p text:style-name="P1755"/>
            <text:p text:style-name="P1756"/>
            <text:p text:style-name="P1757">11-3-14</text:p>
            <text:p text:style-name="P1758">(114.6.3)</text:p>
            <text:p text:style-name="P1759"><text:tab/></text:p>
            <text:p text:style-name="P1760"/>
            <text:p text:style-name="P1761"/>
            <text:p text:style-name="P1762">11-4-9</text:p>
            <text:p text:style-name="P1763">(114.11.14)</text:p>
            <text:p text:style-name="P1764"/>
            <text:p text:style-name="P1765"/>
            <text:p text:style-name="P1766">11-4-12</text:p>
            <text:p text:style-name="P1767">(114.12.5)</text:p>
            <text:p text:style-name="P1768"/>
            <text:p text:style-name="P1769"/>
            <text:p text:style-name="P1770">11-4-16</text:p>
            <text:p text:style-name="P1771">(115.1.2)</text:p>
            <text:p text:style-name="P1772"/>
            <text:p text:style-name="P1773"/>
            <text:p text:style-name="P1774"/>
            <text:p text:style-name="P1775">11-5-12</text:p>
            <text:p text:style-name="P1776">(115.5.29)</text:p>
            <text:p text:style-name="P1777"/>
            <text:p text:style-name="P1778">11-5-15</text:p>
            <text:p text:style-name="P1779">(115.6.26)</text:p>
          </table:table-cell>
          <table:table-cell table:style-name="TableCell1780">
            <text:p text:style-name="P1781"/>
          </table:table-cell>
          <table:table-cell table:style-name="TableCell1782">
            <text:p text:style-name="P1783">1.第1會期舉辦「學校午餐法制化」公聽會(113.5.16）。</text:p>
            <text:p text:style-name="P1784"><text:span text:style-name="T1785">2.第</text:span><text:span text:style-name="T1786">3</text:span><text:span text:style-name="T1787">會期第</text:span><text:span text:style-name="T1788">3</text:span><text:span text:style-name="T1789">次全體委員會議</text:span><text:span text:style-name="T1790">（1</text:span><text:span text:style-name="T1791">1</text:span><text:span text:style-name="T1792">4.</text:span><text:span text:style-name="T1793">3</text:span><text:span text:style-name="T1794">.</text:span><text:span text:style-name="T1795">20</text:span><text:span text:style-name="T1796">）</text:span><text:span text:style-name="T1797">決議：</text:span><text:span text:style-name="T1798">報告及詢答完畢，</text:span><text:span text:style-name="T1799">另定期繼續審查。</text:span></text:p>
            <text:p text:style-name="P1800"><text:span text:style-name="T1801">3.第4會期第8次全體</text:span><text:span text:style-name="T1802">委員</text:span><text:span text:style-name="T1803">會議</text:span><text:span text:style-name="T1804">（1</text:span><text:span text:style-name="T1805">1</text:span><text:span text:style-name="T1806">4.11.</text:span><text:span text:style-name="T1807">2</text:span><text:span text:style-name="T1808">7）</text:span><text:span text:style-name="T1809">決議：另定期繼續審查。</text:span></text:p>
            <text:p text:style-name="P1810"><text:span text:style-name="T1811">4.第4會期第12次全體委員會議</text:span><text:span text:style-name="T1812">（114.12.24）</text:span><text:span text:style-name="T1813">決議：另定期繼續審查。</text:span></text:p>
            <text:p text:style-name="P1814">5.第5會期第15次全體委員議（115.6.11）決議：另定期繼續審查。</text:p>
            <text:p text:style-name="P1815"><text:span text:style-name="T1816">6.第5會期第19次全體委員會議（</text:span><text:span text:style-name="T1817">115</text:span><text:span text:style-name="T1818">.7.13）決議：另定期繼續審查。</text:span></text:p>
            <text:p text:style-name="P1819">7.第5會期第23次全體委員會議（115.7.27）決議：審查完竣，併案擬具審查報告，提請院會公決；須交由黨團協商。</text:p>
            <text:p text:style-name="P1820"/>
          </table:table-cell>
          <table:table-cell table:style-name="TableCell1821">
            <text:p text:style-name="P1822">羅廷瑋</text:p>
          </table:table-cell>
        </table:table-row>
      </table:table>
      <text:list text:style-name="LFO6" text:continue-numbering="true">
        <text:list-item>
          <text:p text:style-name="P1823"><text:bookmark-start text:name="文化部2"/><text:span text:style-name="T1824">文化部</text:span><text:bookmark-end text:name="文化部2"/><text:span text:style-name="T1825">(</text:span><text:span text:style-name="T1826">共</text:span><text:span text:style-name="T1827">0</text:span><text:span text:style-name="T1828">案</text:span><text:span text:style-name="T1829">）</text:span></text:p>
        </text:list-item>
      </text:list>
      <table:table table:style-name="Table1830">
        <table:table-columns>
          <table:table-column table:style-name="TableColumn1831"/>
          <table:table-column table:style-name="TableColumn1832"/>
          <table:table-column table:style-name="TableColumn1833"/>
          <table:table-column table:style-name="TableColumn1834"/>
          <table:table-column table:style-name="TableColumn1835"/>
          <table:table-column table:style-name="TableColumn1836"/>
        </table:table-columns>
        <table:table-row table:style-name="TableRow1837">
          <table:table-cell table:style-name="TableCell1838">
            <text:list text:style-name="LFO14" text:continue-numbering="true">
              <text:list-item>
                <text:p text:style-name="P1839"/>
              </text:list-item>
            </text:list>
          </table:table-cell>
          <table:table-cell table:style-name="TableCell1840">
            <text:p text:style-name="P1841"/>
          </table:table-cell>
          <table:table-cell table:style-name="TableCell1842">
            <text:p text:style-name="P1843"/>
          </table:table-cell>
          <table:table-cell table:style-name="TableCell1844">
            <text:p text:style-name="P1845"/>
          </table:table-cell>
          <table:table-cell table:style-name="TableCell1846">
            <text:p text:style-name="P1847"/>
          </table:table-cell>
          <table:table-cell table:style-name="TableCell1848">
            <text:p text:style-name="P1849"/>
          </table:table-cell>
        </table:table-row>
      </table:table>
      <text:list text:style-name="LFO6" text:continue-numbering="true">
        <text:list-item>
          <text:p text:style-name="P1850"><text:span text:style-name="T1851">國家科學及技術委員會</text:span><text:span text:style-name="T1852">(</text:span><text:span text:style-name="T1853">共</text:span><text:span text:style-name="T1854">0</text:span><text:span text:style-name="T1855">案</text:span><text:span text:style-name="T1856">）</text:span></text:p>
        </text:list-item>
      </text:list>
      <table:table table:style-name="Table1857">
        <table:table-columns>
          <table:table-column table:style-name="TableColumn1858"/>
          <table:table-column table:style-name="TableColumn1859"/>
          <table:table-column table:style-name="TableColumn1860"/>
          <table:table-column table:style-name="TableColumn1861"/>
          <table:table-column table:style-name="TableColumn1862"/>
          <table:table-column table:style-name="TableColumn1863"/>
        </table:table-columns>
        <table:table-row table:style-name="TableRow1864">
          <table:table-cell table:style-name="TableCell1865">
            <text:list text:style-name="LFO15" text:continue-numbering="true">
              <text:list-item>
                <text:p text:style-name="P1866"/>
              </text:list-item>
            </text:list>
          </table:table-cell>
          <table:table-cell table:style-name="TableCell1867">
            <text:p text:style-name="P1868"/>
          </table:table-cell>
          <table:table-cell table:style-name="TableCell1869">
            <text:p text:style-name="P1870"/>
          </table:table-cell>
          <table:table-cell table:style-name="TableCell1871">
            <text:p text:style-name="P1872"/>
          </table:table-cell>
          <table:table-cell table:style-name="TableCell1873">
            <text:p text:style-name="P1874"/>
          </table:table-cell>
          <table:table-cell table:style-name="TableCell1875">
            <text:p text:style-name="P1876"/>
          </table:table-cell>
        </table:table-row>
      </table:table>
      <text:p text:style-name="P1877"><text:bookmark-start text:name="原子能委員會2"/></text:p>
      <text:list text:style-name="LFO6" text:continue-numbering="true">
        <text:list-item>
          <text:p text:style-name="P1878"><text:span text:style-name="T1879">核能安全</text:span><text:span text:style-name="T1880">委員會</text:span><text:bookmark-end text:name="原子能委員會2"/><text:span text:style-name="T1881">(共</text:span><text:span text:style-name="T1882">0</text:span><text:span text:style-name="T1883">案）</text:span></text:p>
        </text:list-item>
      </text:list>
      <table:table table:style-name="Table1884">
        <table:table-columns>
          <table:table-column table:style-name="TableColumn1885"/>
          <table:table-column table:style-name="TableColumn1886"/>
          <table:table-column table:style-name="TableColumn1887"/>
          <table:table-column table:style-name="TableColumn1888"/>
          <table:table-column table:style-name="TableColumn1889"/>
          <table:table-column table:style-name="TableColumn1890"/>
        </table:table-columns>
        <table:table-row table:style-name="TableRow1891">
          <table:table-cell table:style-name="TableCell1892">
            <text:list text:style-name="LFO16" text:continue-numbering="true">
              <text:list-item>
                <text:p text:style-name="P1893"/>
              </text:list-item>
            </text:list>
          </table:table-cell>
          <table:table-cell table:style-name="TableCell1894">
            <text:p text:style-name="P1895"/>
          </table:table-cell>
          <table:table-cell table:style-name="TableCell1896">
            <text:p text:style-name="P1897"/>
          </table:table-cell>
          <table:table-cell table:style-name="TableCell1898">
            <text:p text:style-name="P1899"/>
          </table:table-cell>
          <table:table-cell table:style-name="TableCell1900">
            <text:p text:style-name="P1901"/>
          </table:table-cell>
          <table:table-cell table:style-name="TableCell1902">
            <text:p text:style-name="P1903"/>
          </table:table-cell>
        </table:table-row>
      </table:table>
      <text:list text:style-name="LFO6" text:continue-numbering="true">
        <text:list-item>
          <text:p text:style-name="P1904"><text:bookmark-start text:name="國立故宮博物院2"/><text:span text:style-name="T1905">國立故宮博物院</text:span><text:bookmark-end text:name="國立故宮博物院2"/><text:span text:style-name="T1906">(</text:span><text:span text:style-name="T1907">第</text:span><text:span text:style-name="T1908">0</text:span><text:span text:style-name="T1909">案）</text:span></text:p>
        </text:list-item>
      </text:list>
      <table:table table:style-name="Table1910">
        <table:table-columns>
          <table:table-column table:style-name="TableColumn1911"/>
          <table:table-column table:style-name="TableColumn1912"/>
          <table:table-column table:style-name="TableColumn1913"/>
          <table:table-column table:style-name="TableColumn1914"/>
          <table:table-column table:style-name="TableColumn1915"/>
          <table:table-column table:style-name="TableColumn1916"/>
        </table:table-columns>
        <table:table-row table:style-name="TableRow1917">
          <table:table-cell table:style-name="TableCell1918">
            <text:list text:style-name="LFO17" text:continue-numbering="true">
              <text:list-item>
                <text:p text:style-name="P1919"/>
              </text:list-item>
            </text:list>
          </table:table-cell>
          <table:table-cell table:style-name="TableCell1920">
            <text:p text:style-name="P1921"/>
          </table:table-cell>
          <table:table-cell table:style-name="TableCell1922">
            <text:p text:style-name="P1923"/>
          </table:table-cell>
          <table:table-cell table:style-name="TableCell1924">
            <text:p text:style-name="P1925"/>
          </table:table-cell>
          <table:table-cell table:style-name="TableCell1926">
            <text:p text:style-name="P1927"/>
          </table:table-cell>
          <table:table-cell table:style-name="TableCell1928">
            <text:p text:style-name="P1929"/>
          </table:table-cell>
        </table:table-row>
      </table:table>
      <text:list text:style-name="LFO6" text:continue-numbering="true">
        <text:list-item>
          <text:p text:style-name="P1930"><text:bookmark-start text:name="_Hlt40865898"/><text:bookmark-end text:name="_Hlt40865898"/><text:span text:style-name="T1931">中央研究院</text:span><text:span text:style-name="T1932">(</text:span><text:span text:style-name="T1933">第</text:span><text:span text:style-name="T1934">0</text:span><text:span text:style-name="T1935">案）</text:span><text:bookmark-start text:name="中央研究院2"/><text:bookmark-end text:name="中央研究院2"/></text:p>
        </text:list-item>
      </text:list>
      <table:table table:style-name="Table1936">
        <table:table-columns>
          <table:table-column table:style-name="TableColumn1937"/>
          <table:table-column table:style-name="TableColumn1938"/>
          <table:table-column table:style-name="TableColumn1939"/>
          <table:table-column table:style-name="TableColumn1940"/>
          <table:table-column table:style-name="TableColumn1941"/>
          <table:table-column table:style-name="TableColumn1942"/>
        </table:table-columns>
        <table:table-row table:style-name="TableRow1943">
          <table:table-cell table:style-name="TableCell1944">
            <text:list text:style-name="LFO18" text:continue-numbering="true">
              <text:list-item>
                <text:p text:style-name="P1945"/>
              </text:list-item>
            </text:list>
          </table:table-cell>
          <table:table-cell table:style-name="TableCell1946">
            <text:p text:style-name="P1947"/>
          </table:table-cell>
          <table:table-cell table:style-name="TableCell1948">
            <text:p text:style-name="P1949"/>
          </table:table-cell>
          <table:table-cell table:style-name="TableCell1950">
            <text:p text:style-name="P1951"/>
          </table:table-cell>
          <table:table-cell table:style-name="TableCell1952">
            <text:p text:style-name="P1953"/>
          </table:table-cell>
          <table:table-cell table:style-name="TableCell1954">
            <text:p text:style-name="P1955"/>
          </table:table-cell>
        </table:table-row>
      </table:table>
      <text:list text:style-name="LFO6" text:continue-numbering="true">
        <text:list-item>
          <text:p text:style-name="P1956"><text:span text:style-name="T1957">運動部</text:span><text:span text:style-name="T1958">(</text:span><text:span text:style-name="T1959">共</text:span><text:span text:style-name="T1960">8</text:span><text:span text:style-name="T1961">案）</text:span></text:p>
        </text:list-item>
      </text:list>
      <table:table table:style-name="Table1962">
        <table:table-columns>
          <table:table-column table:style-name="TableColumn1963"/>
          <table:table-column table:style-name="TableColumn1964"/>
          <table:table-column table:style-name="TableColumn1965"/>
          <table:table-column table:style-name="TableColumn1966"/>
          <table:table-column table:style-name="TableColumn1967"/>
          <table:table-column table:style-name="TableColumn1968"/>
        </table:table-columns>
        <table:table-row table:style-name="TableRow1969">
          <table:table-cell table:style-name="TableCell1970">
            <text:p text:style-name="P1971">1</text:p>
          </table:table-cell>
          <table:table-cell table:style-name="TableCell1972">
            <text:p text:style-name="P1973">併案審查</text:p>
            <text:p text:style-name="P1974">1.國民體育法第二十二條條文修正草案</text:p>
            <text:p text:style-name="P1975">(委員柯志恩等18人)</text:p>
            <text:p text:style-name="P1976"/>
            <text:p text:style-name="P1977">2.國民體育法第二十二條條文修正草案</text:p>
            <text:p text:style-name="P1978">(委員洪孟楷等18人)<text:tab/></text:p>
            <text:p text:style-name="P1979"/>
            <text:p text:style-name="P1980">3.國民體育法第二十二條條文修正草案</text:p>
            <text:p text:style-name="P1981">(委員葉元之等19人)<text:tab/></text:p>
            <text:p text:style-name="P1982"/>
            <text:p text:style-name="P1983">4.國民體育法第二十二條條文修正草案</text:p>
            <text:p text:style-name="P1984">(委員羅廷瑋等16人)<text:tab/></text:p>
            <text:p text:style-name="P1985"/>
            <text:p text:style-name="P1986">5.國民體育法第二十二條條文修正草案</text:p>
            <text:p text:style-name="P1987">(委員萬美玲等16人)</text:p>
            <text:p text:style-name="P1988"/>
            <text:p text:style-name="P1989">6.<text:tab/>國民體育法第二十二條條文修正草案</text:p>
            <text:p text:style-name="P1990">(委員廖偉翔等16人)<text:tab/></text:p>
            <text:p text:style-name="P1991"/>
            <text:p text:style-name="P1992">7.國民體育法第二十二條條文修正草案</text:p>
            <text:p text:style-name="P1993">(委員陳菁徽等16人)<text:tab/></text:p>
            <text:p text:style-name="P1994"/>
            <text:p text:style-name="P1995">8.國民體育法第二十二條條文修正草案</text:p>
            <text:p text:style-name="P1996">(台灣民眾黨黨團)<text:tab/></text:p>
            <text:p text:style-name="P1997"/>
          </table:table-cell>
          <table:table-cell table:style-name="TableCell1998">
            <text:p text:style-name="P1999"/>
            <text:p text:style-name="P2000">11-2-12</text:p>
            <text:p text:style-name="P2001">(113.12.6)</text:p>
            <text:p text:style-name="P2002"/>
            <text:p text:style-name="P2003"/>
            <text:p text:style-name="P2004">11-2-13</text:p>
            <text:p text:style-name="P2005">(113.12.13)<text:s/></text:p>
            <text:p text:style-name="P2006"/>
            <text:p text:style-name="P2007"/>
            <text:p text:style-name="P2008">11-2-16</text:p>
            <text:p text:style-name="P2009">(114.1.3)</text:p>
            <text:p text:style-name="P2010"/>
            <text:p text:style-name="P2011"/>
            <text:p text:style-name="P2012">11-3-3</text:p>
            <text:p text:style-name="P2013">(114.3.4)</text:p>
            <text:p text:style-name="P2014"/>
            <text:p text:style-name="P2015"/>
            <text:p text:style-name="P2016">11-3-6</text:p>
            <text:p text:style-name="P2017">(114.3.21)</text:p>
            <text:p text:style-name="P2018"/>
            <text:p text:style-name="P2019"/>
            <text:p text:style-name="P2020">11-3-13</text:p>
            <text:p text:style-name="P2021">(114.5.23)<text:s/></text:p>
            <text:p text:style-name="P2022"/>
            <text:p text:style-name="P2023"/>
            <text:p text:style-name="P2024">11-3-15</text:p>
            <text:p text:style-name="P2025">(114.6.6)</text:p>
            <text:p text:style-name="P2026"/>
            <text:p text:style-name="P2027"/>
            <text:p text:style-name="P2028">11-5-12</text:p>
            <text:p text:style-name="P2029">(115.5.29)</text:p>
          </table:table-cell>
          <table:table-cell table:style-name="TableCell2030">
            <text:p text:style-name="P2031"/>
          </table:table-cell>
          <table:table-cell table:style-name="TableCell2032">
            <text:p text:style-name="P2033">1.第5會期第13次全體委員會議（115.6.4）決議：審查完竣，併案擬具審查報告，提請院會公決；須交由黨團協商。</text:p>
          </table:table-cell>
          <table:table-cell table:style-name="TableCell2034">
            <text:p text:style-name="P2035">羅廷瑋</text:p>
          </table:table-cell>
        </table:table-row>
      </table:table>
      <text:p text:style-name="P2036"><text:span text:style-name="T2037">二</text:span><text:span text:style-name="T2038">、</text:span><text:bookmark-start text:name="非營業預算部分未審"/><text:bookmark-start text:name="預算104"/><text:bookmark-start text:name="預決算案"/><text:bookmark-end text:name="非營業預算部分未審"/><text:bookmark-end text:name="預算104"/><text:span text:style-name="T2039">預(決)算案</text:span><text:bookmark-end text:name="預決算案"/><text:span text:style-name="T2040">（</text:span><text:span text:style-name="T2041">5</text:span><text:span text:style-name="T2042">案</text:span><text:span text:style-name="T2043">）</text:span></text:p>
      <text:p text:style-name="P2044"><text:span text:style-name="T2045">(一)</text:span><text:span text:style-name="T2046">1</text:span><text:span text:style-name="T2047">1</text:span><text:span text:style-name="T2048">5</text:span><text:span text:style-name="T2049">年度中央政府總預算案(含附屬單位預算</text:span><text:span text:style-name="T2050">)</text:span><text:span text:style-name="T2051"><text:s/></text:span><text:span text:style-name="T2052">（</text:span><text:span text:style-name="T2053">2</text:span><text:span text:style-name="T2054">案）</text:span></text:p>
      <text:p text:style-name="P2055"><text:bookmark-start text:name="預算105"/><text:bookmark-end text:name="預算105"/><text:span text:style-name="T2056">1、公務預算部分</text:span><text:span text:style-name="T2057">（</text:span><text:span text:style-name="T2058">1</text:span><text:span text:style-name="T2059">案）</text:span></text:p>
      <text:p text:style-name="P2060"><text:span text:style-name="T2061">舉例</text:span><text:span text:style-name="T2062">說明：</text:span><text:span text:style-name="T2063">10</text:span><text:span text:style-name="T2064">-1-1第</text:span><text:span text:style-name="T2065">10</text:span><text:span text:style-name="T2066">屆第1會期第1次院會</text:span></text:p>
      <table:table table:style-name="Table2067">
        <table:table-columns>
          <table:table-column table:style-name="TableColumn2068"/>
          <table:table-column table:style-name="TableColumn2069"/>
          <table:table-column table:style-name="TableColumn2070"/>
          <table:table-column table:style-name="TableColumn2071"/>
        </table:table-columns>
        <table:table-row table:style-name="TableRow2072">
          <table:table-cell table:style-name="TableCell2073">
            <text:p text:style-name="P2074">序號</text:p>
          </table:table-cell>
          <table:table-cell table:style-name="TableCell2075">
            <text:p text:style-name="P2076">案由</text:p>
          </table:table-cell>
          <table:table-cell table:style-name="TableCell2077">
            <text:p text:style-name="P2078">院會交付</text:p>
            <text:p text:style-name="P2079">會次及日期</text:p>
          </table:table-cell>
          <table:table-cell table:style-name="TableCell2080">
            <text:p text:style-name="P2081">處理情形</text:p>
          </table:table-cell>
        </table:table-row>
        <table:table-row table:style-name="TableRow2082">
          <table:table-cell table:style-name="TableCell2083">
            <text:list text:style-name="LFO19" text:continue-numbering="true">
              <text:list-item>
                <text:p text:style-name="P2084"/>
              </text:list-item>
            </text:list>
          </table:table-cell>
          <table:table-cell table:style-name="TableCell2085">
            <text:p text:style-name="P2086">中央研究院、國立故宮博物院、教育部、國家科學及技術委員會、核能安全委員會、文化部、運動部及所屬單位</text:p>
            <text:p text:style-name="P2087"/>
            <text:p text:style-name="P2088"><text:span text:style-name="T2089">直轄市及縣市政府一般性補助款教育部、運動部、文化部主管部分</text:span></text:p>
          </table:table-cell>
          <table:table-cell table:style-name="TableCell2090">
            <text:p text:style-name="P2091">11-5-7</text:p>
            <text:p text:style-name="P2092"><text:span text:style-name="T2093">(11</text:span><text:span text:style-name="T2094">5</text:span><text:span text:style-name="T2095">.</text:span><text:span text:style-name="T2096">4</text:span><text:span text:style-name="T2097">.</text:span><text:span text:style-name="T2098">21</text:span><text:span text:style-name="T2099">)</text:span></text:p>
          </table:table-cell>
          <table:table-cell table:style-name="TableCell2100">
            <text:p text:style-name="P2101">教育部</text:p>
            <text:list text:style-name="LFO28" text:continue-numbering="true">
              <text:list-item>
                <text:p text:style-name="P2102">第5會期第8次全體委員會議（115.4.30）決議：報告及詢答完畢，另定期繼續審查。</text:p>
              </text:list-item>
              <text:list-item>
                <text:p text:style-name="P2103">第5會期第10次全體委員會議（115.5.18）決議：審查完竣。</text:p>
              </text:list-item>
            </text:list>
            <text:p text:style-name="P2104"/>
            <text:p text:style-name="P2105">國立故宮博物院</text:p>
            <text:list text:style-name="LFO27" text:continue-numbering="true">
              <text:list-item>
                <text:p text:style-name="P2106">第5會期第9次全體委員會議（115.5.6）決議：報告及詢答完畢，另定期繼續審查。</text:p>
              </text:list-item>
            </text:list>
            <text:p text:style-name="P2107">2.第5會期第16次全體委員會議（115.6.17下午）決議：審查完竣。</text:p>
            <text:p text:style-name="P2108"/>
            <text:p text:style-name="P2109">國家科學及技術委員會</text:p>
            <text:list text:style-name="LFO26" text:continue-numbering="true">
              <text:list-item>
                <text:p text:style-name="P2110">第5會期第9次全體委員會議（115.5.6）決議：報告及詢答完畢，另定期繼續審查。</text:p>
              </text:list-item>
              <text:list-item>
                <text:p text:style-name="P2111">第5會期第16次全體委員會議（115.6.17上午）決議：審查完竣。</text:p>
              </text:list-item>
            </text:list>
            <text:p text:style-name="P2112"/>
            <text:p text:style-name="P2113">文化部</text:p>
            <text:list text:style-name="LFO29" text:continue-numbering="true">
              <text:list-item>
                <text:p text:style-name="P2114">第5會期第9次全體委員會議（115.5.7）決議：報告及詢答完畢，另定期繼續審查。</text:p>
              </text:list-item>
              <text:list-item>
                <text:p text:style-name="P2115">第5會期第18次全體委員會議（115.7.2）決議：審查完竣。</text:p>
              </text:list-item>
            </text:list>
            <text:p text:style-name="P2116"/>
            <text:p text:style-name="P2117">中央研究院</text:p>
            <text:p text:style-name="P2118"><text:tab/>第5會期第10次全體委員會議（115.5.21）決議：審查完竣。</text:p>
            <text:p text:style-name="P2119"/>
            <text:p text:style-name="P2120">核能安全委員會</text:p>
            <text:p text:style-name="P2121">第5會期第11次全體委員會議（115.5.25）決議：審查完竣。</text:p>
            <text:p text:style-name="P2122"/>
            <text:p text:style-name="P2123">運動部</text:p>
            <text:list text:style-name="LFO30" text:continue-numbering="true">
              <text:list-item>
                <text:p text:style-name="P2124">第5會期第13次全體委員會議（115.6.4）決議：報告及詢答完畢，另定期繼續審查。</text:p>
              </text:list-item>
            </text:list>
            <text:p text:style-name="P2125"><text:span text:style-name="T2126">2.</text:span><text:span text:style-name="T2127">第5會期第18次全體委員會議（115.7.1）決議：審查完竣。</text:span></text:p>
          </table:table-cell>
        </table:table-row>
      </table:table>
      <text:p text:style-name="P2128"/>
      <text:p text:style-name="P2129"><text:span text:style-name="T2130">2、非營業預算部分</text:span><text:span text:style-name="T2131">（</text:span><text:span text:style-name="T2132">1</text:span><text:span text:style-name="T2133">案）</text:span></text:p>
      <text:p text:style-name="P2134">舉例說明：10-1-1第10屆第1會期第1次院會</text:p>
      <table:table table:style-name="Table2135">
        <table:table-columns>
          <table:table-column table:style-name="TableColumn2136"/>
          <table:table-column table:style-name="TableColumn2137"/>
          <table:table-column table:style-name="TableColumn2138"/>
        </table:table-columns>
        <table:table-row table:style-name="TableRow2139">
          <table:table-cell table:style-name="TableCell2140">
            <text:p text:style-name="P2141">案由</text:p>
          </table:table-cell>
          <table:table-cell table:style-name="TableCell2142">
            <text:p text:style-name="P2143">院會交付</text:p>
            <text:p text:style-name="P2144">會次及日期</text:p>
          </table:table-cell>
          <table:table-cell table:style-name="TableCell2145">
            <text:p text:style-name="P2146">處理情形</text:p>
          </table:table-cell>
        </table:table-row>
        <table:table-row table:style-name="TableRow2147">
          <table:table-cell table:style-name="TableCell2148">
            <text:p text:style-name="P2149">特別收入基金:</text:p>
            <text:p text:style-name="P2150">1.中央研究院科學研究基金</text:p>
          </table:table-cell>
          <table:table-cell table:style-name="TableCell2151" table:number-rows-spanned="6">
            <text:p text:style-name="P2152">11-5-7</text:p>
            <text:p text:style-name="P2153"><text:span text:style-name="T2154">(11</text:span><text:span text:style-name="T2155">5</text:span><text:span text:style-name="T2156">.</text:span><text:span text:style-name="T2157">4</text:span><text:span text:style-name="T2158">.</text:span><text:span text:style-name="T2159">21</text:span><text:span text:style-name="T2160">)</text:span></text:p>
          </table:table-cell>
          <table:table-cell table:style-name="TableCell2161">
            <text:p text:style-name="P2162">第5會期第10次全體委員會議（115.5.21）決議：審查完竣。</text:p>
          </table:table-cell>
        </table:table-row>
        <table:table-row table:style-name="TableRow2163">
          <table:table-cell table:style-name="TableCell2164">
            <text:p text:style-name="P2165">2.行政院國家科學技術發展基金</text:p>
          </table:table-cell>
          <table:covered-table-cell>
            <text:p text:style-name="P2166"/>
          </table:covered-table-cell>
          <table:table-cell table:style-name="TableCell2167">
            <text:list text:style-name="LFO32" text:continue-numbering="true">
              <text:list-item>
                <text:p text:style-name="P2168">第5會期第9次全體委員會議（115.5.6）決議：報告及詢答完畢，另定期繼續審查。</text:p>
              </text:list-item>
              <text:list-item>
                <text:p text:style-name="P2169">第5會期第16次全體委員會議（115.6.17上午）決議：審查完竣。</text:p>
              </text:list-item>
            </text:list>
          </table:table-cell>
        </table:table-row>
        <table:table-row table:style-name="TableRow2170">
          <table:table-cell table:style-name="TableCell2171">
            <text:p text:style-name="P2172">3.學產基金</text:p>
            <text:p text:style-name="P2173">4.私立高級中等以上學校退場基金</text:p>
          </table:table-cell>
          <table:covered-table-cell>
            <text:p text:style-name="P2174"/>
          </table:covered-table-cell>
          <table:table-cell table:style-name="TableCell2175">
            <text:list text:style-name="LFO31" text:continue-numbering="true">
              <text:list-item>
                <text:p text:style-name="P2176">第5會期第8次全體委員會議（115.4.30）決議：報告及詢答完畢，另定期繼續審查。</text:p>
              </text:list-item>
              <text:list-item>
                <text:p text:style-name="P2177">第5會期第10次全體委員會議（115.5.18）決議：審查完竣。</text:p>
              </text:list-item>
            </text:list>
          </table:table-cell>
        </table:table-row>
        <table:table-row table:style-name="TableRow2178">
          <table:table-cell table:style-name="TableCell2179">
            <text:p text:style-name="P2180">5.核子事故緊急應變基金</text:p>
          </table:table-cell>
          <table:covered-table-cell>
            <text:p text:style-name="P2181"/>
          </table:covered-table-cell>
          <table:table-cell table:style-name="TableCell2182">
            <text:p text:style-name="P2183">第5會期第11次全體委員會議（115.5.25）決議：審查完竣。</text:p>
          </table:table-cell>
        </table:table-row>
        <table:table-row table:style-name="TableRow2184">
          <table:table-cell table:style-name="TableCell2185">
            <text:p text:style-name="P2186">6.文化發展基金</text:p>
          </table:table-cell>
          <table:covered-table-cell>
            <text:p text:style-name="P2187"/>
          </table:covered-table-cell>
          <table:table-cell table:style-name="TableCell2188">
            <text:list text:style-name="LFO35" text:continue-numbering="true">
              <text:list-item>
                <text:p text:style-name="P2189"><text:span text:style-name="T2190">第5會期第9次全體委員會議（115.5.7）</text:span><text:span text:style-name="T2191">決議</text:span><text:span text:style-name="T2192">：報告及詢答完畢，另定期繼續審查。</text:span></text:p>
              </text:list-item>
              <text:list-item>
                <text:p text:style-name="P2193">第5會期第18次全體委員會議（115.7.2）決議：審查完竣。</text:p>
              </text:list-item>
            </text:list>
          </table:table-cell>
        </table:table-row>
        <table:table-row table:style-name="TableRow2194">
          <table:table-cell table:style-name="TableCell2195">
            <text:p text:style-name="P2196">7.運動發展基金</text:p>
          </table:table-cell>
          <table:covered-table-cell>
            <text:p text:style-name="P2197"/>
          </table:covered-table-cell>
          <table:table-cell table:style-name="TableCell2198">
            <text:list text:style-name="LFO38" text:continue-numbering="true">
              <text:list-item>
                <text:p text:style-name="P2199">第5會期第13次全體委員會議（115.6.4）決議：報告及詢答完畢，另定期繼續審查。</text:p>
              </text:list-item>
              <text:list-item>
                <text:p text:style-name="P2200">第5會期第18次全體委員會議（115.7.1）決議：審查完竣。</text:p>
              </text:list-item>
            </text:list>
          </table:table-cell>
        </table:table-row>
        <table:table-row table:style-name="TableRow2201">
          <table:table-cell table:style-name="TableCell2202">
            <text:p text:style-name="P2203">作業基金:</text:p>
            <text:p text:style-name="P2204">1.47所國立大學校院校務基金</text:p>
            <text:p text:style-name="P2205">2.國立臺灣大學附設醫院作業基金</text:p>
            <text:p text:style-name="P2206">3.國立成功大學附設醫院作業基金</text:p>
            <text:p text:style-name="P2207">4.國立陽明交通大學附設醫院作業基金</text:p>
            <text:p text:style-name="P2208">5.教育部所屬機構作業基金</text:p>
            <text:p text:style-name="P2209">6.國立高級中等學校校務基金</text:p>
          </table:table-cell>
          <table:table-cell table:style-name="TableCell2210" table:number-rows-spanned="4">
            <text:p text:style-name="P2211">11-5-7</text:p>
            <text:p text:style-name="P2212"><text:span text:style-name="T2213">(11</text:span><text:span text:style-name="T2214">5</text:span><text:span text:style-name="T2215">.</text:span><text:span text:style-name="T2216">4</text:span><text:span text:style-name="T2217">.</text:span><text:span text:style-name="T2218">21</text:span><text:span text:style-name="T2219">)</text:span></text:p>
          </table:table-cell>
          <table:table-cell table:style-name="TableCell2220">
            <text:p text:style-name="P2221">1.第5會期第8次全體委員會議（115.4.30）決議：報告及詢答完畢，另定期繼續審查。</text:p>
            <text:p text:style-name="P2222">2.第5會期第10次全體委員會議（115.5.18）決議：審查完竣。</text:p>
          </table:table-cell>
        </table:table-row>
        <table:table-row table:style-name="TableRow2223">
          <table:table-cell table:style-name="TableCell2224">
            <text:p text:style-name="P2225">7.科學園區管理局作業基金</text:p>
          </table:table-cell>
          <table:covered-table-cell>
            <text:p text:style-name="P2226"/>
          </table:covered-table-cell>
          <table:table-cell table:style-name="TableCell2227">
            <text:list text:style-name="LFO33" text:continue-numbering="true">
              <text:list-item>
                <text:p text:style-name="P2228">第5會期第9次全體委員會議（115.5.6）決議：報告及詢答完畢，另定期繼續審查。</text:p>
              </text:list-item>
              <text:list-item>
                <text:p text:style-name="P2229">第5會期第16次全體委員會議（115.6.17上午）決議：審查完竣。</text:p>
              </text:list-item>
            </text:list>
          </table:table-cell>
        </table:table-row>
        <table:table-row table:style-name="TableRow2230">
          <table:table-cell table:style-name="TableCell2231">
            <text:p text:style-name="P2232">8.國立文化機構作業基金</text:p>
          </table:table-cell>
          <table:covered-table-cell>
            <text:p text:style-name="P2233"/>
          </table:covered-table-cell>
          <table:table-cell table:style-name="TableCell2234">
            <text:list text:style-name="LFO36" text:continue-numbering="true">
              <text:list-item>
                <text:p text:style-name="P2235">第5會期第9次全體委員會議（115.5.7）決議：報告及詢答完畢，另定期繼續審查。</text:p>
              </text:list-item>
              <text:list-item>
                <text:p text:style-name="P2236">第5會期第18次全體委員會議（115.7.2）決議：審查完竣。</text:p>
              </text:list-item>
            </text:list>
          </table:table-cell>
        </table:table-row>
        <table:table-row table:style-name="TableRow2237">
          <table:table-cell table:style-name="TableCell2238">
            <text:p text:style-name="P2239">9.故宮文物藝術發展基金</text:p>
          </table:table-cell>
          <table:covered-table-cell>
            <text:p text:style-name="P2240"/>
          </table:covered-table-cell>
          <table:table-cell table:style-name="TableCell2241">
            <text:list text:style-name="LFO34" text:continue-numbering="true">
              <text:list-item>
                <text:p text:style-name="P2242">第5會期第9次全體委員會議（115.5.6）決議：報告及詢答完畢，另定期繼續審查。</text:p>
              </text:list-item>
              <text:list-item>
                <text:p text:style-name="P2243">第5會期第16次全體委員會議（115.6.17下午）決議：審查完竣。</text:p>
              </text:list-item>
            </text:list>
          </table:table-cell>
        </table:table-row>
      </table:table>
      <text:p text:style-name="P2244"><text:span text:style-name="T2245">(二)</text:span><text:bookmark-start text:name="行政法人預決算案"/><text:span text:style-name="T2246">行政</text:span><text:span text:style-name="T2247">法人預決算</text:span><text:span text:style-name="T2248">案</text:span><text:bookmark-end text:name="行政法人預決算案"/><text:span text:style-name="T2249">（</text:span><text:span text:style-name="T2250">3</text:span><text:span text:style-name="T2251">案）</text:span></text:p>
      <text:p text:style-name="P2252"><text:span text:style-name="T2253">舉例</text:span><text:span text:style-name="T2254">說明：</text:span><text:span text:style-name="T2255">10</text:span><text:span text:style-name="T2256">-1-1第</text:span><text:span text:style-name="T2257">10</text:span><text:span text:style-name="T2258">屆第1會期第1次院會</text:span></text:p>
      <text:p text:style-name="P2259"/>
      <table:table table:style-name="Table2260">
        <table:table-columns>
          <table:table-column table:style-name="TableColumn2261"/>
          <table:table-column table:style-name="TableColumn2262"/>
          <table:table-column table:style-name="TableColumn2263"/>
          <table:table-column table:style-name="TableColumn2264"/>
        </table:table-columns>
        <table:table-row table:style-name="TableRow2265">
          <table:table-cell table:style-name="TableCell2266">
            <text:p text:style-name="P2267">序號</text:p>
          </table:table-cell>
          <table:table-cell table:style-name="TableCell2268">
            <text:p text:style-name="P2269">案由</text:p>
          </table:table-cell>
          <table:table-cell table:style-name="TableCell2270">
            <text:p text:style-name="P2271">院會交付</text:p>
            <text:p text:style-name="P2272">會次及日期</text:p>
          </table:table-cell>
          <table:table-cell table:style-name="TableCell2273">
            <text:p text:style-name="P2274">處理情形</text:p>
          </table:table-cell>
        </table:table-row>
        <table:table-row table:style-name="TableRow2275">
          <table:table-cell table:style-name="TableCell2276">
            <text:list text:style-name="LFO4" text:continue-numbering="true">
              <text:list-item>
                <text:p text:style-name="P2277"/>
              </text:list-item>
            </text:list>
          </table:table-cell>
          <table:table-cell table:style-name="TableCell2278">
            <text:p text:style-name="P2279">教育部函送國家運動訓練中心及國家運動科學中心115年度預算書案。</text:p>
          </table:table-cell>
          <table:table-cell table:style-name="TableCell2280">
            <text:p text:style-name="P2281">11-4-3</text:p>
            <text:p text:style-name="P2282">(114.10.3)</text:p>
          </table:table-cell>
          <table:table-cell table:style-name="TableCell2283">
            <text:p text:style-name="P2284">1.第5會期第13次全體委員會議（115.6.4）決議：報告及詢答完畢，另定期繼續審查。</text:p>
            <text:list text:style-name="LFO25" text:continue-numbering="true">
              <text:list-item>
                <text:p text:style-name="P2285">第5會期第18次全體委員會議（115.7.1）決議：審查完竣。</text:p>
              </text:list-item>
            </text:list>
          </table:table-cell>
        </table:table-row>
        <table:table-row table:style-name="TableRow2286">
          <table:table-cell table:style-name="TableCell2287">
            <text:list text:style-name="LFO4" text:continue-numbering="true">
              <text:list-item>
                <text:p text:style-name="P2288"/>
              </text:list-item>
            </text:list>
          </table:table-cell>
          <table:table-cell table:style-name="TableCell2289">
            <text:p text:style-name="P2290">運動部函送國家運動產業發展中心114年度及115年度預算書案。</text:p>
          </table:table-cell>
          <table:table-cell table:style-name="TableCell2291">
            <text:p text:style-name="P2292">11-4-14</text:p>
            <text:p text:style-name="P2293">(114.12.19)</text:p>
          </table:table-cell>
          <table:table-cell table:style-name="TableCell2294">
            <text:p text:style-name="P2295">1.第5會期第13次全體委員會議（115.6.4）決議：報告及詢答完畢，另定期繼續審查。</text:p>
            <text:p text:style-name="P2296"><text:span text:style-name="T2297">2.</text:span><text:span text:style-name="T2298"><text:tab/>第5會期第18次全體委員會議（115.7.1）決議：審查完竣。</text:span></text:p>
          </table:table-cell>
        </table:table-row>
        <table:table-row table:style-name="TableRow2299">
          <table:table-cell table:style-name="TableCell2300">
            <text:list text:style-name="LFO4" text:continue-numbering="true">
              <text:list-item>
                <text:p text:style-name="P2301"/>
              </text:list-item>
            </text:list>
          </table:table-cell>
          <table:table-cell table:style-name="TableCell2302">
            <text:p text:style-name="P2303">文化部函送國家表演藝術中心、文化內容策進院、國家電影及視聽文化中心115年度預算書案。</text:p>
          </table:table-cell>
          <table:table-cell table:style-name="TableCell2304">
            <text:p text:style-name="P2305">11-4-2</text:p>
            <text:p text:style-name="P2306">(114.9.30)</text:p>
            <text:p text:style-name="P2307"><text:tab/><text:tab/></text:p>
          </table:table-cell>
          <table:table-cell table:style-name="TableCell2308">
            <text:list text:style-name="LFO37" text:continue-numbering="true">
              <text:list-item>
                <text:p text:style-name="P2309">第5會期第9次全體委員會議（115.5.7）決議：報告及詢答完畢，另定期繼續審查。</text:p>
              </text:list-item>
              <text:list-item>
                <text:p text:style-name="P2310">第5會期第18次全體委員會議（115.7.2）決議：審查完竣。</text:p>
              </text:list-item>
            </text:list>
          </table:table-cell>
        </table:table-row>
      </table:table>
      <text:p text:style-name="P2311"><text:span text:style-name="T2312">(三)</text:span><text:bookmark-start text:name="捐助之財團法人"/><text:bookmark-end text:name="捐助之財團法人"/><text:span text:style-name="T2313">財團法人</text:span><text:span text:style-name="T2314">預</text:span><text:span text:style-name="T2315">決</text:span><text:span text:style-name="T2316">算</text:span><text:span text:style-name="T2317">案</text:span><text:span text:style-name="T2318">（</text:span><text:span text:style-name="T2319">0</text:span><text:span text:style-name="T2320">案）</text:span></text:p>
      <text:p text:style-name="P2321"><text:span text:style-name="T2322">舉例</text:span><text:span text:style-name="T2323">說明：</text:span><text:span text:style-name="T2324">10</text:span><text:span text:style-name="T2325">-1-1第</text:span><text:span text:style-name="T2326">10</text:span><text:span text:style-name="T2327">屆第1會期第1次院會</text:span></text:p>
      <table:table table:style-name="Table2328">
        <table:table-columns>
          <table:table-column table:style-name="TableColumn2329"/>
          <table:table-column table:style-name="TableColumn2330"/>
          <table:table-column table:style-name="TableColumn2331"/>
          <table:table-column table:style-name="TableColumn2332"/>
          <table:table-column table:style-name="TableColumn2333"/>
        </table:table-columns>
        <table:table-row table:style-name="TableRow2334">
          <table:table-cell table:style-name="TableCell2335">
            <text:p text:style-name="P2336">序號</text:p>
          </table:table-cell>
          <table:table-cell table:style-name="TableCell2337">
            <text:p text:style-name="P2338">案由</text:p>
          </table:table-cell>
          <table:table-cell table:style-name="TableCell2339">
            <text:p text:style-name="P2340">院會交付</text:p>
            <text:p text:style-name="P2341">會次及日期</text:p>
          </table:table-cell>
          <table:table-cell table:style-name="TableCell2342">
            <text:p text:style-name="P2343">聯席</text:p>
            <text:p text:style-name="P2344">委員會</text:p>
          </table:table-cell>
          <table:table-cell table:style-name="TableCell2345">
            <text:p text:style-name="P2346">處理情形</text:p>
          </table:table-cell>
        </table:table-row>
        <table:table-row table:style-name="TableRow2347">
          <table:table-cell table:style-name="TableCell2348">
            <text:list text:style-name="LFO2" text:continue-numbering="true">
              <text:list-item>
                <text:p text:style-name="P2349"/>
              </text:list-item>
            </text:list>
          </table:table-cell>
          <table:table-cell table:style-name="TableCell2350">
            <text:p text:style-name="P2351"/>
          </table:table-cell>
          <table:table-cell table:style-name="TableCell2352">
            <text:p text:style-name="P2353"/>
          </table:table-cell>
          <table:table-cell table:style-name="TableCell2354">
            <text:p text:style-name="P2355"/>
          </table:table-cell>
          <table:table-cell table:style-name="TableCell2356">
            <text:p text:style-name="P2357"/>
          </table:table-cell>
        </table:table-row>
      </table:table>
      <text:p text:style-name="P2358"><text:span text:style-name="T2359">(四)</text:span><text:bookmark-start text:name="預算凍結案"/><text:span text:style-name="T2360">預算凍結案</text:span><text:bookmark-end text:name="預算凍結案"/><text:span text:style-name="T2361">(</text:span><text:span text:style-name="T2362">0</text:span><text:span text:style-name="T2363">案）</text:span><text:span text:style-name="T2364"><text:s/></text:span></text:p>
      <text:p text:style-name="P2365"><text:span text:style-name="T2366">舉例</text:span><text:span text:style-name="T2367">說明：</text:span><text:span text:style-name="T2368">10</text:span><text:span text:style-name="T2369">-1-1第</text:span><text:span text:style-name="T2370">10</text:span><text:span text:style-name="T2371">屆第1會期第1次院會</text:span></text:p>
      <text:p text:style-name="P2372"><text:span text:style-name="T2373">1</text:span><text:span text:style-name="T2374">、</text:span><text:bookmark-start text:name="教育部"/><text:bookmark-end text:name="教育部"/><text:span text:style-name="T2375">教育部</text:span><text:span text:style-name="T2376">(</text:span><text:span text:style-name="T2377">0</text:span><text:span text:style-name="T2378">案）</text:span></text:p>
      <table:table table:style-name="Table2379">
        <table:table-columns>
          <table:table-column table:style-name="TableColumn2380"/>
          <table:table-column table:style-name="TableColumn2381"/>
          <table:table-column table:style-name="TableColumn2382"/>
          <table:table-column table:style-name="TableColumn2383"/>
          <table:table-column table:style-name="TableColumn2384"/>
        </table:table-columns>
        <table:table-row table:style-name="TableRow2385">
          <table:table-cell table:style-name="TableCell2386">
            <text:p text:style-name="P2387">序號</text:p>
          </table:table-cell>
          <table:table-cell table:style-name="TableCell2388">
            <text:p text:style-name="P2389">案由</text:p>
          </table:table-cell>
          <table:table-cell table:style-name="TableCell2390">
            <text:p text:style-name="P2391">院會交付</text:p>
            <text:p text:style-name="P2392">會次及日期</text:p>
          </table:table-cell>
          <table:table-cell table:style-name="TableCell2393">
            <text:p text:style-name="P2394">聯席</text:p>
            <text:p text:style-name="P2395">委員會</text:p>
          </table:table-cell>
          <table:table-cell table:style-name="TableCell2396">
            <text:p text:style-name="P2397">處理情形</text:p>
          </table:table-cell>
        </table:table-row>
        <table:table-row table:style-name="TableRow2398">
          <table:table-cell table:style-name="TableCell2399">
            <text:list text:style-name="LFO21" text:continue-numbering="true">
              <text:list-item>
                <text:p text:style-name="P2400"/>
              </text:list-item>
            </text:list>
          </table:table-cell>
          <table:table-cell table:style-name="TableCell2401">
            <text:p text:style-name="P2402"/>
          </table:table-cell>
          <table:table-cell table:style-name="TableCell2403">
            <text:p text:style-name="P2404"/>
          </table:table-cell>
          <table:table-cell table:style-name="TableCell2405">
            <text:p text:style-name="P2406"/>
          </table:table-cell>
          <table:table-cell table:style-name="TableCell2407">
            <text:p text:style-name="P2408"/>
          </table:table-cell>
        </table:table-row>
      </table:table>
      <text:p text:style-name="P2409"><text:span text:style-name="T2410">2</text:span><text:span text:style-name="T2411">、</text:span><text:bookmark-start text:name="文化部"/><text:bookmark-end text:name="文化部"/><text:span text:style-name="T2412">文</text:span><text:span text:style-name="T2413">化部</text:span><text:span text:style-name="T2414">(</text:span><text:span text:style-name="T2415">0</text:span><text:span text:style-name="T2416">案）</text:span></text:p>
      <table:table table:style-name="Table2417">
        <table:table-columns>
          <table:table-column table:style-name="TableColumn2418"/>
          <table:table-column table:style-name="TableColumn2419"/>
          <table:table-column table:style-name="TableColumn2420"/>
          <table:table-column table:style-name="TableColumn2421"/>
          <table:table-column table:style-name="TableColumn2422"/>
        </table:table-columns>
        <table:table-row table:style-name="TableRow2423">
          <table:table-cell table:style-name="TableCell2424">
            <text:p text:style-name="P2425">序號</text:p>
          </table:table-cell>
          <table:table-cell table:style-name="TableCell2426">
            <text:p text:style-name="P2427">案由</text:p>
          </table:table-cell>
          <table:table-cell table:style-name="TableCell2428">
            <text:p text:style-name="P2429">院會交付</text:p>
            <text:p text:style-name="P2430">會次及日期</text:p>
          </table:table-cell>
          <table:table-cell table:style-name="TableCell2431">
            <text:p text:style-name="P2432">聯席</text:p>
            <text:p text:style-name="P2433">委員會</text:p>
          </table:table-cell>
          <table:table-cell table:style-name="TableCell2434">
            <text:p text:style-name="P2435">處理情形</text:p>
          </table:table-cell>
        </table:table-row>
        <table:table-row table:style-name="TableRow2436">
          <table:table-cell table:style-name="TableCell2437">
            <text:list text:style-name="LFO7" text:continue-numbering="true">
              <text:list-item>
                <text:p text:style-name="P2438"/>
              </text:list-item>
            </text:list>
          </table:table-cell>
          <table:table-cell table:style-name="TableCell2439">
            <text:p text:style-name="P2440"/>
          </table:table-cell>
          <table:table-cell table:style-name="TableCell2441">
            <text:p text:style-name="P2442"/>
          </table:table-cell>
          <table:table-cell table:style-name="TableCell2443">
            <text:p text:style-name="P2444"/>
          </table:table-cell>
          <table:table-cell table:style-name="TableCell2445">
            <text:p text:style-name="P2446"/>
          </table:table-cell>
        </table:table-row>
      </table:table>
      <text:p text:style-name="P2447"><text:span text:style-name="T2448">3、</text:span><text:bookmark-start text:name="科技部"/><text:bookmark-end text:name="科技部"/><text:span text:style-name="T2449">國家科學及技術委員會</text:span><text:span text:style-name="T2450">(</text:span><text:span text:style-name="T2451">0</text:span><text:span text:style-name="T2452">案）</text:span></text:p>
      <table:table table:style-name="Table2453">
        <table:table-columns>
          <table:table-column table:style-name="TableColumn2454"/>
          <table:table-column table:style-name="TableColumn2455"/>
          <table:table-column table:style-name="TableColumn2456"/>
          <table:table-column table:style-name="TableColumn2457"/>
          <table:table-column table:style-name="TableColumn2458"/>
        </table:table-columns>
        <table:table-row table:style-name="TableRow2459">
          <table:table-cell table:style-name="TableCell2460">
            <text:p text:style-name="P2461">序號</text:p>
          </table:table-cell>
          <table:table-cell table:style-name="TableCell2462">
            <text:p text:style-name="P2463">案由</text:p>
          </table:table-cell>
          <table:table-cell table:style-name="TableCell2464">
            <text:p text:style-name="P2465">院會交付</text:p>
            <text:p text:style-name="P2466">會次及日期</text:p>
          </table:table-cell>
          <table:table-cell table:style-name="TableCell2467">
            <text:p text:style-name="P2468">聯席</text:p>
            <text:p text:style-name="P2469">委員會</text:p>
          </table:table-cell>
          <table:table-cell table:style-name="TableCell2470">
            <text:p text:style-name="P2471">處理情形</text:p>
          </table:table-cell>
        </table:table-row>
        <table:table-row table:style-name="TableRow2472">
          <table:table-cell table:style-name="TableCell2473">
            <text:list text:style-name="LFO20" text:continue-numbering="true">
              <text:list-item>
                <text:p text:style-name="P2474"/>
              </text:list-item>
            </text:list>
          </table:table-cell>
          <table:table-cell table:style-name="TableCell2475">
            <text:p text:style-name="P2476"/>
          </table:table-cell>
          <table:table-cell table:style-name="TableCell2477">
            <text:p text:style-name="P2478"/>
          </table:table-cell>
          <table:table-cell table:style-name="TableCell2479">
            <text:p text:style-name="P2480"/>
          </table:table-cell>
          <table:table-cell table:style-name="TableCell2481">
            <text:p text:style-name="P2482"/>
          </table:table-cell>
        </table:table-row>
      </table:table>
      <text:p text:style-name="P2483"><text:bookmark-start text:name="原子能委員會"/><text:bookmark-end text:name="原子能委員會"/><text:span text:style-name="T2484">4</text:span><text:span text:style-name="T2485">、</text:span><text:span text:style-name="T2486">核能安全</text:span><text:span text:style-name="T2487">委員會</text:span><text:span text:style-name="T2488">(</text:span><text:span text:style-name="T2489">0</text:span><text:span text:style-name="T2490">案）</text:span></text:p>
      <table:table table:style-name="Table2491">
        <table:table-columns>
          <table:table-column table:style-name="TableColumn2492"/>
          <table:table-column table:style-name="TableColumn2493"/>
          <table:table-column table:style-name="TableColumn2494"/>
          <table:table-column table:style-name="TableColumn2495"/>
          <table:table-column table:style-name="TableColumn2496"/>
        </table:table-columns>
        <table:table-row table:style-name="TableRow2497">
          <table:table-cell table:style-name="TableCell2498">
            <text:p text:style-name="P2499">序號</text:p>
          </table:table-cell>
          <table:table-cell table:style-name="TableCell2500">
            <text:p text:style-name="P2501">案由</text:p>
          </table:table-cell>
          <table:table-cell table:style-name="TableCell2502">
            <text:p text:style-name="P2503">院會交付</text:p>
            <text:p text:style-name="P2504">會次及日期</text:p>
          </table:table-cell>
          <table:table-cell table:style-name="TableCell2505">
            <text:p text:style-name="P2506">聯席</text:p>
            <text:p text:style-name="P2507">委員會</text:p>
          </table:table-cell>
          <table:table-cell table:style-name="TableCell2508">
            <text:p text:style-name="P2509">處理情形</text:p>
          </table:table-cell>
        </table:table-row>
        <table:table-row table:style-name="TableRow2510">
          <table:table-cell table:style-name="TableCell2511">
            <text:list text:style-name="LFO8" text:continue-numbering="true">
              <text:list-item>
                <text:p text:style-name="P2512"/>
              </text:list-item>
            </text:list>
          </table:table-cell>
          <table:table-cell table:style-name="TableCell2513">
            <text:p text:style-name="P2514"/>
          </table:table-cell>
          <table:table-cell table:style-name="TableCell2515">
            <text:p text:style-name="P2516"/>
          </table:table-cell>
          <table:table-cell table:style-name="TableCell2517">
            <text:p text:style-name="P2518"/>
          </table:table-cell>
          <table:table-cell table:style-name="TableCell2519">
            <text:p text:style-name="P2520"/>
          </table:table-cell>
        </table:table-row>
      </table:table>
      <text:p text:style-name="P2521"><text:bookmark-start text:name="國立故宮博物院"/><text:span text:style-name="T2522">5</text:span><text:span text:style-name="T2523">、國立故宮博物院</text:span><text:bookmark-end text:name="國立故宮博物院"/><text:span text:style-name="T2524">(</text:span><text:span text:style-name="T2525">0</text:span><text:span text:style-name="T2526">案）</text:span></text:p>
      <table:table table:style-name="Table2527">
        <table:table-columns>
          <table:table-column table:style-name="TableColumn2528"/>
          <table:table-column table:style-name="TableColumn2529"/>
          <table:table-column table:style-name="TableColumn2530"/>
          <table:table-column table:style-name="TableColumn2531"/>
          <table:table-column table:style-name="TableColumn2532"/>
        </table:table-columns>
        <table:table-row table:style-name="TableRow2533">
          <table:table-cell table:style-name="TableCell2534">
            <text:p text:style-name="P2535">序號</text:p>
          </table:table-cell>
          <table:table-cell table:style-name="TableCell2536">
            <text:p text:style-name="P2537">案由</text:p>
          </table:table-cell>
          <table:table-cell table:style-name="TableCell2538">
            <text:p text:style-name="P2539">院會交付</text:p>
            <text:p text:style-name="P2540">會次及日期</text:p>
          </table:table-cell>
          <table:table-cell table:style-name="TableCell2541">
            <text:p text:style-name="P2542">聯席</text:p>
            <text:p text:style-name="P2543">委員會</text:p>
          </table:table-cell>
          <table:table-cell table:style-name="TableCell2544">
            <text:p text:style-name="P2545">處理情形</text:p>
          </table:table-cell>
        </table:table-row>
        <table:table-row table:style-name="TableRow2546">
          <table:table-cell table:style-name="TableCell2547">
            <text:list text:style-name="LFO9" text:continue-numbering="true">
              <text:list-item>
                <text:p text:style-name="P2548"/>
              </text:list-item>
            </text:list>
          </table:table-cell>
          <table:table-cell table:style-name="TableCell2549">
            <text:p text:style-name="P2550"/>
          </table:table-cell>
          <table:table-cell table:style-name="TableCell2551">
            <text:p text:style-name="P2552"/>
          </table:table-cell>
          <table:table-cell table:style-name="TableCell2553">
            <text:p text:style-name="P2554"/>
          </table:table-cell>
          <table:table-cell table:style-name="TableCell2555">
            <text:p text:style-name="P2556"/>
          </table:table-cell>
        </table:table-row>
      </table:table>
      <text:p text:style-name="P2557"><text:bookmark-start text:name="中央研究院"/><text:span text:style-name="T2558">6</text:span><text:span text:style-name="T2559">、中央研究院</text:span><text:bookmark-end text:name="中央研究院"/><text:span text:style-name="T2560">(</text:span><text:span text:style-name="T2561">0</text:span><text:span text:style-name="T2562">案）</text:span></text:p>
      <table:table table:style-name="Table2563">
        <table:table-columns>
          <table:table-column table:style-name="TableColumn2564"/>
          <table:table-column table:style-name="TableColumn2565"/>
          <table:table-column table:style-name="TableColumn2566"/>
          <table:table-column table:style-name="TableColumn2567"/>
          <table:table-column table:style-name="TableColumn2568"/>
        </table:table-columns>
        <table:table-row table:style-name="TableRow2569">
          <table:table-cell table:style-name="TableCell2570">
            <text:p text:style-name="P2571">序號</text:p>
          </table:table-cell>
          <table:table-cell table:style-name="TableCell2572">
            <text:p text:style-name="P2573">案由</text:p>
          </table:table-cell>
          <table:table-cell table:style-name="TableCell2574">
            <text:p text:style-name="P2575">院會交付</text:p>
            <text:p text:style-name="P2576">會次及日期</text:p>
          </table:table-cell>
          <table:table-cell table:style-name="TableCell2577">
            <text:p text:style-name="P2578">聯席</text:p>
            <text:p text:style-name="P2579">委員會</text:p>
          </table:table-cell>
          <table:table-cell table:style-name="TableCell2580">
            <text:p text:style-name="P2581">處理情形</text:p>
          </table:table-cell>
        </table:table-row>
        <table:table-row table:style-name="TableRow2582">
          <table:table-cell table:style-name="TableCell2583">
            <text:list text:style-name="LFO10" text:continue-numbering="true">
              <text:list-item>
                <text:p text:style-name="P2584"/>
              </text:list-item>
            </text:list>
          </table:table-cell>
          <table:table-cell table:style-name="TableCell2585">
            <text:p text:style-name="P2586"/>
          </table:table-cell>
          <table:table-cell table:style-name="TableCell2587">
            <text:p text:style-name="P2588"/>
          </table:table-cell>
          <table:table-cell table:style-name="TableCell2589">
            <text:p text:style-name="P2590"/>
          </table:table-cell>
          <table:table-cell table:style-name="TableCell2591">
            <text:p text:style-name="P2592"/>
          </table:table-cell>
        </table:table-row>
      </table:table>
      <text:p text:style-name="P2593"><text:span text:style-name="T2594">7</text:span><text:span text:style-name="T2595">、</text:span><text:span text:style-name="T2596">運動部</text:span><text:span text:style-name="T2597">(</text:span><text:span text:style-name="T2598">0</text:span><text:span text:style-name="T2599">案）</text:span></text:p>
      <table:table table:style-name="Table2600">
        <table:table-columns>
          <table:table-column table:style-name="TableColumn2601"/>
          <table:table-column table:style-name="TableColumn2602"/>
          <table:table-column table:style-name="TableColumn2603"/>
          <table:table-column table:style-name="TableColumn2604"/>
          <table:table-column table:style-name="TableColumn2605"/>
        </table:table-columns>
        <table:table-row table:style-name="TableRow2606">
          <table:table-cell table:style-name="TableCell2607">
            <text:p text:style-name="P2608">序號</text:p>
          </table:table-cell>
          <table:table-cell table:style-name="TableCell2609">
            <text:p text:style-name="P2610">案由</text:p>
          </table:table-cell>
          <table:table-cell table:style-name="TableCell2611">
            <text:p text:style-name="P2612">院會交付</text:p>
            <text:p text:style-name="P2613">會次及日期</text:p>
          </table:table-cell>
          <table:table-cell table:style-name="TableCell2614">
            <text:p text:style-name="P2615">聯席</text:p>
            <text:p text:style-name="P2616">委員會</text:p>
          </table:table-cell>
          <table:table-cell table:style-name="TableCell2617">
            <text:p text:style-name="P2618">處理情形</text:p>
          </table:table-cell>
        </table:table-row>
        <table:table-row table:style-name="TableRow2619">
          <table:table-cell table:style-name="TableCell2620">
            <text:p text:style-name="P2621">1</text:p>
          </table:table-cell>
          <table:table-cell table:style-name="TableCell2622">
            <text:p text:style-name="P2623"/>
          </table:table-cell>
          <table:table-cell table:style-name="TableCell2624">
            <text:p text:style-name="P2625"/>
          </table:table-cell>
          <table:table-cell table:style-name="TableCell2626">
            <text:p text:style-name="P2627"/>
          </table:table-cell>
          <table:table-cell table:style-name="TableCell2628">
            <text:p text:style-name="P2629"/>
          </table:table-cell>
        </table:table-row>
      </table:table>
      <text:p text:style-name="P2630"><text:span text:style-name="T2631">三</text:span><text:span text:style-name="T2632">、</text:span><text:bookmark-start text:name="行政命令"/><text:bookmark-end text:name="行政命令"/><text:span text:style-name="T2633">行政命令</text:span><text:span text:style-name="T2634">案</text:span><text:span text:style-name="T2635">（</text:span><text:span text:style-name="T2636">0</text:span><text:span text:style-name="T2637">案）</text:span></text:p>
      <text:p text:style-name="P2638">舉例說明：10-1-1第10屆第1會期第1次院會</text:p>
      <table:table table:style-name="Table2639">
        <table:table-columns>
          <table:table-column table:style-name="TableColumn2640"/>
          <table:table-column table:style-name="TableColumn2641"/>
          <table:table-column table:style-name="TableColumn2642"/>
          <table:table-column table:style-name="TableColumn2643"/>
          <table:table-column table:style-name="TableColumn2644"/>
        </table:table-columns>
        <table:table-row table:style-name="TableRow2645">
          <table:table-cell table:style-name="TableCell2646">
            <text:p text:style-name="P2647">序號</text:p>
          </table:table-cell>
          <table:table-cell table:style-name="TableCell2648">
            <text:p text:style-name="P2649">案 <text:s text:c="9"/>由</text:p>
          </table:table-cell>
          <table:table-cell table:style-name="TableCell2650">
            <text:p text:style-name="P2651">院會交付</text:p>
            <text:p text:style-name="P2652">會次及日期</text:p>
          </table:table-cell>
          <table:table-cell table:style-name="TableCell2653">
            <text:p text:style-name="P2654">聯席</text:p>
            <text:p text:style-name="P2655">委員會</text:p>
          </table:table-cell>
          <table:table-cell table:style-name="TableCell2656">
            <text:p text:style-name="P2657">處理情形</text:p>
          </table:table-cell>
        </table:table-row>
        <table:table-row table:style-name="TableRow2658">
          <table:table-cell table:style-name="TableCell2659">
            <text:list text:style-name="LFO11" text:continue-numbering="true">
              <text:list-item>
                <text:p text:style-name="P2660"/>
              </text:list-item>
            </text:list>
          </table:table-cell>
          <table:table-cell table:style-name="TableCell2661">
            <text:p text:style-name="P2662"/>
          </table:table-cell>
          <table:table-cell table:style-name="TableCell2663">
            <text:p text:style-name="P2664"/>
          </table:table-cell>
          <table:table-cell table:style-name="TableCell2665">
            <text:p text:style-name="P2666"/>
          </table:table-cell>
          <table:table-cell table:style-name="TableCell2667">
            <text:p text:style-name="P2668"/>
          </table:table-cell>
        </table:table-row>
      </table:table>
      <text:p text:style-name="P2669"><text:bookmark-start text:name="_Hlt193268072"/><text:bookmark-start text:name="_Hlt193255986"/><text:bookmark-start text:name="_Hlt195588186"/><text:bookmark-start text:name="_Hlt197489771"/><text:bookmark-start text:name="_Hlt198619751"/><text:bookmark-end text:name="_Hlt193268072"/><text:bookmark-end text:name="_Hlt193255986"/><text:bookmark-end text:name="_Hlt195588186"/><text:bookmark-end text:name="_Hlt197489771"/><text:bookmark-end text:name="_Hlt198619751"/><text:span text:style-name="T2670">四</text:span><text:span text:style-name="T2671">、</text:span><text:span text:style-name="T2672">其他議案（</text:span><text:span text:style-name="T2673">2</text:span><text:span text:style-name="T2674">案</text:span><text:span text:style-name="T2675">）</text:span></text:p>
      <text:p text:style-name="P2676">舉例說明：10-1-1第10屆第1會期第1次院會</text:p>
      <table:table table:style-name="Table2677">
        <table:table-columns>
          <table:table-column table:style-name="TableColumn2678"/>
          <table:table-column table:style-name="TableColumn2679"/>
          <table:table-column table:style-name="TableColumn2680"/>
          <table:table-column table:style-name="TableColumn2681"/>
          <table:table-column table:style-name="TableColumn2682"/>
        </table:table-columns>
        <table:table-row table:style-name="TableRow2683">
          <table:table-cell table:style-name="TableCell2684">
            <text:p text:style-name="P2685">序號</text:p>
          </table:table-cell>
          <table:table-cell table:style-name="TableCell2686">
            <text:p text:style-name="P2687">案 <text:s text:c="9"/>由</text:p>
          </table:table-cell>
          <table:table-cell table:style-name="TableCell2688">
            <text:p text:style-name="P2689">院會交付</text:p>
            <text:p text:style-name="P2690">會次及日期</text:p>
          </table:table-cell>
          <table:table-cell table:style-name="TableCell2691">
            <text:p text:style-name="P2692">聯席</text:p>
            <text:p text:style-name="P2693">委員會</text:p>
          </table:table-cell>
          <table:table-cell table:style-name="TableCell2694">
            <text:p text:style-name="P2695">處理情形</text:p>
          </table:table-cell>
        </table:table-row>
        <table:table-row table:style-name="TableRow2696">
          <table:table-cell table:style-name="TableCell2697">
            <text:list text:style-name="LFO3" text:continue-numbering="true">
              <text:list-item>
                <text:p text:style-name="P2698"/>
              </text:list-item>
            </text:list>
          </table:table-cell>
          <table:table-cell table:style-name="TableCell2699">
            <text:p text:style-name="P2700">國民黨黨團建請院會作成決議：「《要求農業部、教育部應儘速檢討『班班有鮮奶』執行情形並且提出精進改善方案，以確保學生飲用安全衛生之乳品，兼顧本土乳品產業之穩定發展。」是否有當?請公決案。經院會決議：交付黨團協商，並由國民黨黨團負責召集協商，協商會議請各黨團指派代表參加，請查照。</text:p>
          </table:table-cell>
          <table:table-cell table:style-name="TableCell2701">
            <text:p text:style-name="P2702">11-2-5</text:p>
            <text:p text:style-name="P2703">(113.10.18)</text:p>
            <text:p text:style-name="P2704">決議：逕付二讀，交付黨團協商。</text:p>
          </table:table-cell>
          <table:table-cell table:style-name="TableCell2705">
            <text:p text:style-name="P2706"/>
          </table:table-cell>
          <table:table-cell table:style-name="TableCell2707">
            <text:p text:style-name="P2708"><text:span text:style-name="T2709">尚未處理</text:span></text:p>
          </table:table-cell>
        </table:table-row>
        <table:table-row table:style-name="TableRow2710">
          <table:table-cell table:style-name="TableCell2711">
            <text:list text:style-name="LFO3" text:continue-numbering="true">
              <text:list-item>
                <text:p text:style-name="P2712"/>
              </text:list-item>
            </text:list>
          </table:table-cell>
          <table:table-cell table:style-name="TableCell2713">
            <text:p text:style-name="P2714">委員黃健豪、羅廷瑋、牛煦庭、萬美玲、柯志恩、王育敏、廖偉翔、陳菁徽、羅智強、游顥、張智倫等11人，建請院會作成決議：「中央政府應先統計全國超過50年以上老舊校舍數及所需拆除重建經費，並得以編列特別預算方式於八年內完成之。」是否有當？請公決案。經院會決議：交付黨團協</text:p>
            <text:p text:style-name="P2715">商，並由國民黨黨團負責召集協商，協商會議請各黨團指派代表參加，請查照。</text:p>
          </table:table-cell>
          <table:table-cell table:style-name="TableCell2716">
            <text:p text:style-name="P2717">11-2-6</text:p>
            <text:p text:style-name="P2718">(113.10.25)</text:p>
            <text:p text:style-name="P2719">決議：逕付二讀，交付黨團協商。</text:p>
          </table:table-cell>
          <table:table-cell table:style-name="TableCell2720">
            <text:p text:style-name="P2721"/>
          </table:table-cell>
          <table:table-cell table:style-name="TableCell2722">
            <text:p text:style-name="P2723"><text:span text:style-name="T2724">尚未處理</text:span></text:p>
          </table:table-cell>
        </table:table-row>
      </table:table>
      <text:p text:style-name="P2725"/>
      <text:p text:style-name="P2726"/>
      <text:p text:style-name="P2727"/>
      <text:p text:style-name="P2728"/>
      <text:p text:style-name="P2729"/>
      <text:p text:style-name="P2730"/>
      <text:p text:style-name="P2731"/>
      <text:p text:style-name="P2732"/>
      <text:p text:style-name="P2733"/>
      <text:p text:style-name="P2734"><text:span text:style-name="T2735">五</text:span><text:span text:style-name="T2736">、</text:span><text:span text:style-name="T2737">人民請願案</text:span><text:span text:style-name="T2738">（</text:span><text:span text:style-name="T2739">0</text:span><text:span text:style-name="T2740">案）</text:span></text:p>
      <text:p text:style-name="P2741">舉例說明：10-1-1第10屆第1會期第1次院會</text:p>
      <table:table table:style-name="Table2742">
        <table:table-columns>
          <table:table-column table:style-name="TableColumn2743"/>
          <table:table-column table:style-name="TableColumn2744"/>
          <table:table-column table:style-name="TableColumn2745"/>
          <table:table-column table:style-name="TableColumn2746"/>
          <table:table-column table:style-name="TableColumn2747"/>
        </table:table-columns>
        <table:table-row table:style-name="TableRow2748">
          <table:table-cell table:style-name="TableCell2749">
            <text:p text:style-name="P2750">序號</text:p>
          </table:table-cell>
          <table:table-cell table:style-name="TableCell2751">
            <text:p text:style-name="P2752">案 <text:s text:c="9"/>由</text:p>
          </table:table-cell>
          <table:table-cell table:style-name="TableCell2753">
            <text:p text:style-name="P2754">院會交付</text:p>
            <text:p text:style-name="P2755">會次及日期</text:p>
          </table:table-cell>
          <table:table-cell table:style-name="TableCell2756">
            <text:p text:style-name="P2757">聯席</text:p>
            <text:p text:style-name="P2758">委員會</text:p>
          </table:table-cell>
          <table:table-cell table:style-name="TableCell2759">
            <text:p text:style-name="P2760">處理情形</text:p>
          </table:table-cell>
        </table:table-row>
        <table:table-row table:style-name="TableRow2761">
          <table:table-cell table:style-name="TableCell2762">
            <text:list text:style-name="LFO12" text:continue-numbering="true">
              <text:list-item>
                <text:p text:style-name="P2763"/>
              </text:list-item>
            </text:list>
          </table:table-cell>
          <table:table-cell table:style-name="TableCell2764">
            <text:p text:style-name="P2765"/>
          </table:table-cell>
          <table:table-cell table:style-name="TableCell2766">
            <text:p text:style-name="P2767"/>
          </table:table-cell>
          <table:table-cell table:style-name="TableCell2768">
            <text:p text:style-name="P2769"/>
          </table:table-cell>
          <table:table-cell table:style-name="TableCell2770">
            <text:p text:style-name="P2771"/>
          </table:table-cell>
        </table:table-row>
      </table:table>
      <text:p text:style-name="P277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華康楷書體W5" svg:font-family="華康楷書體W5" style:font-family-generic="script" style:font-pitch="fixed"/>
    <style:font-face style:name="DFKaiShuW5-B5" svg:font-family="DFKaiShuW5-B5" style:font-family-generic="swiss" svg:panose-1="0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text-align="justify" fo:margin-left="0.2305in" fo:text-indent="-0.2305in">
        <style:tab-stops/>
      </style:paragraph-properties>
      <style:text-properties style:font-name-asian="標楷體" fo:font-size="16pt" style:font-size-asian="16pt" fo:hyphenate="false"/>
    </style:style>
    <style:style style:name="本文縮排2" style:display-name="本文縮排 2" style:family="paragraph" style:parent-style-name="內文">
      <style:paragraph-properties fo:text-align="justify" fo:margin-left="0.3333in" fo:text-indent="-0.3333in">
        <style:tab-stops/>
      </style:paragraph-properties>
      <style:text-properties style:font-name-asian="標楷體" fo:font-size="16pt" style:font-size-asian="16pt" fo:hyphenate="false"/>
    </style:style>
    <style:style style:name="本文" style:display-name="本文" style:family="paragraph" style:parent-style-name="內文">
      <style:paragraph-properties fo:text-align="justify"/>
      <style:text-properties style:font-name="標楷體" style:font-name-asian="標楷體" fo:font-size="16pt" style:font-size-asian="16pt" fo:hyphenate="false"/>
    </style:style>
    <style:style style:name="區塊文字" style:display-name="區塊文字" style:family="paragraph" style:parent-style-name="內文">
      <style:paragraph-properties fo:text-align="justify" fo:margin-left="0.0638in" fo:margin-right="0.0638in">
        <style:tab-stops/>
      </style:paragraph-properties>
      <style:text-properties style:font-name-asian="標楷體" fo:font-size="16pt" style:font-size-asian="16pt" fo:hyphenate="false"/>
    </style:style>
    <style:style style:name="本文縮排3" style:display-name="本文縮排 3" style:family="paragraph" style:parent-style-name="內文">
      <style:paragraph-properties fo:text-align="justify" fo:margin-left="0.5076in" fo:text-indent="-0.4444in">
        <style:tab-stops/>
      </style:paragraph-properties>
      <style:text-properties style:font-name-asian="標楷體" fo:font-size="16pt" style:font-size-asian="16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立法院公文機關全銜" style:display-name="立法院公文(機關全銜)" style:family="paragraph" style:parent-style-name="內文">
      <style:text-properties style:font-name="標楷體" style:font-name-asian="標楷體" fo:font-size="20pt" style:font-size-asian="20pt" style:font-size-complex="12pt" fo:hyphenate="false"/>
    </style:style>
    <style:style style:name="立法院公文機關地址" style:display-name="立法院公文(機關地址)" style:family="paragraph" style:parent-style-name="內文">
      <style:paragraph-properties fo:margin-left="0in">
        <style:tab-stops/>
      </style:paragraph-properties>
      <style:text-properties style:font-name="標楷體" style:font-name-asian="標楷體" fo:font-size="14pt" style:font-size-asian="14pt" style:font-size-complex="12pt" fo:hyphenate="false"/>
    </style:style>
    <style:style style:name="立法院公文傳真" style:display-name="立法院公文(傳真)" style:family="paragraph" style:parent-style-name="內文">
      <style:paragraph-properties fo:margin-left="0in">
        <style:tab-stops/>
      </style:paragraph-properties>
      <style:text-properties style:font-name="標楷體" style:font-name-asian="標楷體" fo:font-size="14pt" style:font-size-asian="14pt" style:font-size-complex="12pt" fo:hyphenate="false"/>
    </style:style>
    <style:style style:name="立法院公文受文者" style:display-name="立法院公文(受文者)" style:family="paragraph" style:parent-style-name="內文" style:next-style-name="內文">
      <style:paragraph-properties fo:margin-left="0.7875in" fo:text-indent="-0.7875in">
        <style:tab-stops/>
      </style:paragraph-properties>
      <style:text-properties style:font-name="標楷體" style:font-name-asian="標楷體" fo:font-size="16pt" style:font-size-asian="16pt" style:font-size-complex="12pt" fo:hyphenate="false"/>
    </style:style>
    <style:style style:name="立法院公文速別" style:display-name="立法院公文(速別)" style:family="paragraph" style:parent-style-name="內文">
      <style:paragraph-properties fo:margin-left="0.5076in" fo:text-indent="-0.5076in">
        <style:tab-stops/>
      </style:paragraph-properties>
      <style:text-properties style:font-name="標楷體" style:font-name-asian="標楷體" fo:font-size="14pt" style:font-size-asian="14pt" style:font-size-complex="12pt" fo:hyphenate="false"/>
    </style:style>
    <style:style style:name="立法院公文密等" style:display-name="立法院公文(密等)" style:family="paragraph" style:parent-style-name="內文">
      <style:paragraph-properties fo:margin-left="1.3506in" fo:text-indent="-1.3506in">
        <style:tab-stops/>
      </style:paragraph-properties>
      <style:text-properties style:font-name="標楷體" style:font-name-asian="標楷體" style:font-size-complex="12pt" fo:hyphenate="false"/>
    </style:style>
    <style:style style:name="立法院公文發文字號" style:display-name="立法院公文(發文字號)" style:family="paragraph" style:parent-style-name="內文">
      <style:paragraph-properties fo:margin-left="0.8423in" fo:text-indent="-0.8423in">
        <style:tab-stops/>
      </style:paragraph-properties>
      <style:text-properties style:font-name="標楷體" style:font-name-asian="標楷體" style:font-size-complex="12pt" fo:hyphenate="false"/>
    </style:style>
    <style:style style:name="立法院公文附件" style:display-name="立法院公文(附件)" style:family="paragraph" style:parent-style-name="內文" style:next-style-name="內文">
      <style:paragraph-properties fo:margin-left="0.5076in" fo:text-indent="-0.5076in">
        <style:tab-stops/>
      </style:paragraph-properties>
      <style:text-properties style:font-name="標楷體" style:font-name-asian="標楷體" style:font-size-complex="12pt" fo:hyphenate="false"/>
    </style:style>
    <style:style style:name="立法院公文接續段落_說明" style:display-name="立法院公文(接續段落_說明)" style:family="paragraph" style:parent-style-name="內文" style:list-style-name="LFO1">
      <style:paragraph-properties fo:line-height="0.3888in" fo:margin-left="0.6381in" fo:text-indent="-0.4409in">
        <style:tab-stops/>
      </style:paragraph-properties>
      <style:text-properties style:font-name="標楷體" style:font-name-asian="標楷體" fo:font-size="16pt" style:font-size-asian="16pt" style:font-size-complex="12pt" fo:hyphenate="false"/>
    </style:style>
    <style:style style:name="立法院公文說明" style:display-name="立法院公文(說明)" style:family="paragraph" style:parent-style-name="內文" style:next-style-name="立法院公文接續段落_說明">
      <style:paragraph-properties fo:line-height="0.3888in" fo:margin-left="0.6888in" fo:text-indent="-0.6888in">
        <style:tab-stops/>
      </style:paragraph-properties>
      <style:text-properties style:font-name="標楷體" style:font-name-asian="標楷體" fo:font-size="16pt" style:font-size-asian="16pt" style:font-size-complex="12pt" fo:hyphenate="false"/>
    </style:style>
    <style:style style:name="立法院公文正本" style:display-name="立法院公文(正本)" style:family="paragraph" style:parent-style-name="內文">
      <style:paragraph-properties fo:margin-left="0.5076in" fo:text-indent="-0.5076in">
        <style:tab-stops/>
      </style:paragraph-properties>
      <style:text-properties style:font-name="標楷體" style:font-name-asian="標楷體" style:font-size-complex="12pt" fo:hyphenate="false"/>
    </style:style>
    <style:style style:name="本文2" style:display-name="本文 2" style:family="paragraph" style:parent-style-name="內文">
      <style:paragraph-properties fo:text-align="justify" fo:line-height="0.2777in"/>
      <style:text-properties style:font-name="標楷體" style:font-name-asian="標楷體" fo:font-size="14pt" style:font-size-asian="14pt" fo:hyphenate="false"/>
    </style:style>
    <style:style style:name="立法院公文開會事由" style:display-name="立法院公文(開會事由)" style:family="paragraph" style:parent-style-name="內文">
      <style:paragraph-properties fo:line-height="0.3888in" fo:margin-left="1.1534in" fo:text-indent="-1.1534in">
        <style:tab-stops/>
      </style:paragraph-properties>
      <style:text-properties style:font-name="標楷體" style:font-name-asian="標楷體" fo:font-size="16pt" style:font-size-asian="16pt" style:font-size-complex="12pt" fo:hyphenate="false"/>
    </style:style>
    <style:style style:name="立法院公文開會地點" style:display-name="立法院公文(開會地點)" style:family="paragraph" style:parent-style-name="內文">
      <style:paragraph-properties fo:line-height="0.3888in" fo:margin-left="1.1534in" fo:text-indent="-1.1534in">
        <style:tab-stops/>
      </style:paragraph-properties>
      <style:text-properties style:font-name="標楷體" style:font-name-asian="標楷體" fo:font-size="16pt" style:font-size-asian="16pt" style:font-size-complex="12pt" fo:hyphenate="false"/>
    </style:style>
    <style:style style:name="立法院公文會議名稱" style:display-name="立法院公文(會議名稱)" style:family="paragraph" style:parent-style-name="內文">
      <style:paragraph-properties fo:line-height="0.4444in" fo:margin-left="1.1534in" fo:text-indent="-1.1534in">
        <style:tab-stops/>
      </style:paragraph-properties>
      <style:text-properties style:font-name="標楷體" style:font-name-asian="標楷體" fo:font-weight="bold" style:font-weight-asian="bold" style:font-weight-complex="bold" fo:font-size="16pt" style:font-size-asian="16pt" style:font-size-complex="12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3" style:display-name="本文 3" style:family="paragraph" style:parent-style-name="內文">
      <style:paragraph-properties fo:text-align="justify"/>
      <style:text-properties style:font-name="標楷體" style:font-name-asian="標楷體" style:font-weight-complex="bold" fo:color="#000000" fo:font-size="14pt" style:font-size-asian="14pt" style:font-size-complex="14pt" fo:hyphenate="false"/>
    </style:style>
    <style:style style:name="字元2字元字元字元字元字元字元字元字元" style:display-name=" 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 style:display-name="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字元字元" style:display-name=" 字元 字元2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 style:display-name=" 字元 字元2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 style:display-name=" 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頁尾字元" style:display-name="頁尾 字元" style:family="text">
      <style:text-properties style:letter-kerning="tru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style>
    <style:style style:name="表格第一列文字分散" style:display-name="表格第一列(文字分散)" style:family="paragraph" style:parent-style-name="內文" style:next-style-name="內文">
      <style:paragraph-properties style:punctuation-wrap="simple" style:text-autospace="none" fo:text-align="start" style:vertical-align="middle" fo:line-height="0.2187in" fo:margin-left="0.0347in" fo:margin-right="0.0347in">
        <style:tab-stops/>
      </style:paragraph-properties>
      <style:text-properties style:font-name="華康楷書體W5" style:font-name-asian="華康楷書體W5" fo:font-size="14pt" style:font-size-asian="14pt" style:font-size-complex="12pt" fo:hyphenate="false"/>
    </style:style>
    <style:style style:name="甲" style:display-name="甲" style:family="paragraph" style:parent-style-name="內文" style:default-outline-level="2">
      <style:paragraph-properties fo:keep-with-next="always" fo:text-align="center" fo:margin-top="0.125in" fo:margin-bottom="0.125in" fo:line-height="0.2777in"/>
      <style:text-properties style:font-name="標楷體" style:font-name-asian="標楷體" fo:font-weight="bold" style:font-weight-asian="bold" style:font-weight-complex="bold" fo:color="#FF0000" fo:font-size="14pt" style:font-size-asian="14pt" style:font-size-complex="14pt" fo:hyphenate="false"/>
    </style:style>
    <style:style style:name="報告事項次目錄內文" style:display-name="報告事項次目錄(內文)" style:family="paragraph" style:parent-style-name="內文" style:next-style-name="內文">
      <style:paragraph-properties style:line-break="normal" style:punctuation-wrap="simple" style:text-autospace="none" fo:text-align="justify" fo:margin-left="0.2777in" fo:margin-right="0.0694in">
        <style:tab-stops/>
      </style:paragraph-properties>
      <style:text-properties style:font-name="華康楷書體W5" style:font-name-asian="華康楷書體W5" style:letter-kerning="false" fo:font-size="14pt" style:font-size-asian="14pt" style:font-size-complex="12pt" fo:hyphenate="false"/>
    </style:style>
    <style:style style:name="Default" style:display-name="Default" style:family="paragraph">
      <style:paragraph-properties fo:widows="0" fo:orphans="0" style:text-autospace="none"/>
      <style:text-properties style:font-name="DFKaiShuW5-B5" style:font-name-asian="DFKaiShuW5-B5" style:font-name-complex="DFKaiShuW5-B5" fo:color="#000000" fo:font-size="12pt" style:font-size-asian="12pt" style:font-size-complex="12pt" fo:hyphenate="false"/>
    </style:style>
    <style:style style:name="報告事項次目錄項目符號" style:display-name="報告事項次目錄(項目符號)" style:family="paragraph" style:parent-style-name="內文" style:next-style-name="內文">
      <style:paragraph-properties style:line-break="normal" style:punctuation-wrap="simple" style:text-autospace="none" fo:text-align="justify" fo:margin-left="0.7777in" fo:margin-right="0.1944in" fo:text-indent="-0.3888in">
        <style:tab-stops/>
      </style:paragraph-properties>
      <style:text-properties style:font-name="華康楷書體W5" style:font-name-asian="華康楷書體W5" style:letter-kerning="false" fo:font-size="14pt" style:font-size-asian="14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fo:font-weight="bold" style:font-weight-asian="bold" fo:font-style="normal" style:font-style-asian="normal" fo:font-size="16pt" style:font-size-asian="16pt"/>
    </style:style>
    <text:list-style style:name="LFO1">
      <text:list-level-style-number text:level="1" text:style-name="WW_CharLFO1LVL1" style:num-suffix="、" style:num-list-format-name="NLF0" style:num-format="一, 十, 一百(繁), ...">
        <style:list-level-properties text:space-before="0.3944in" text:min-label-width="0.3937in" text:list-level-position-and-space-mode="label-alignment">
          <style:list-level-label-alignment text:label-followed-by="nothing" fo:margin-left="0.7881in" fo:text-indent="-0.3937in"/>
        </style:list-level-properties>
      </text:list-level-style-number>
      <text:list-level-style-number text:level="2" style:num-prefix="（" style:num-suffix="）" style:num-list-format-name="NLF0" style:num-format="一, 十, 一百(繁), ...">
        <style:list-level-properties text:space-before="0.5916in" text:min-label-width="0.5902in" text:list-level-position-and-space-mode="label-alignment">
          <style:list-level-label-alignment text:label-followed-by="nothing" fo:margin-left="1.1819in" fo:text-indent="-0.5902in"/>
        </style:list-level-properties>
      </text:list-level-style-number>
      <text:list-level-style-number text:level="3" style:num-suffix="、" style:num-list-format-name="NLF0" style:num-format="１, ２, ３, ...">
        <style:list-level-properties text:space-before="0.9854in" text:min-label-width="0.3937in" text:list-level-position-and-space-mode="label-alignment">
          <style:list-level-label-alignment text:label-followed-by="nothing" fo:margin-left="1.3791in" fo:text-indent="-0.3937in"/>
        </style:list-level-properties>
      </text:list-level-style-number>
      <text:list-level-style-number text:level="4" style:num-prefix="（" style:num-suffix="）" style:num-list-format-name="NLF0" style:num-format="１, ２, ３, ...">
        <style:list-level-properties text:space-before="1.1819in" text:min-label-width="0.5909in" text:list-level-position-and-space-mode="label-alignment">
          <style:list-level-label-alignment text:label-followed-by="nothing" fo:margin-left="1.7729in" fo:text-indent="-0.5909in"/>
        </style:list-level-properties>
      </text:list-level-style-number>
      <text:list-level-style-number text:level="5" style:num-suffix="、" style:num-list-format-name="NLF0" style:num-format="甲, 乙, 丙, ...">
        <style:list-level-properties text:space-before="1.5756in" text:min-label-width="0.3937in" text:list-level-position-and-space-mode="label-alignment">
          <style:list-level-label-alignment text:label-followed-by="nothing" fo:margin-left="1.9694in" fo:text-indent="-0.3937in"/>
        </style:list-level-properties>
      </text:list-level-style-number>
      <text:list-level-style-number text:level="6" style:num-prefix="（" style:num-suffix="）" style:num-list-format-name="NLF0" style:num-format="甲, 乙, 丙, ...">
        <style:list-level-properties text:space-before="1.7729in" text:min-label-width="0.5902in" text:list-level-position-and-space-mode="label-alignment">
          <style:list-level-label-alignment text:label-followed-by="nothing" fo:margin-left="2.3631in" fo:text-indent="-0.5902in"/>
        </style:list-level-properties>
      </text:list-level-style-number>
      <text:list-level-style-number text:level="7" style:num-suffix="、" style:num-list-format-name="NLF0" style:num-format="子, 丑, 寅, ...">
        <style:list-level-properties text:space-before="2.1666in" text:min-label-width="0.3937in" text:list-level-position-and-space-mode="label-alignment">
          <style:list-level-label-alignment text:label-followed-by="nothing" fo:margin-left="2.5604in" fo:text-indent="-0.3937in"/>
        </style:list-level-properties>
      </text:list-level-style-number>
      <text:list-level-style-number text:level="8" style:num-prefix="（" style:num-suffix="）" style:num-list-format-name="NLF0" style:num-format="子, 丑, 寅, ...">
        <style:list-level-properties text:space-before="2.3631in" text:min-label-width="0.5909in" text:list-level-position-and-space-mode="label-alignment">
          <style:list-level-label-alignment text:label-followed-by="nothing" fo:margin-left="2.9541in" fo:text-indent="-0.5909in"/>
        </style:list-level-properties>
      </text:list-level-style-number>
      <text:list-level-style-number text:level="9" style:num-suffix="）" style:num-list-format-name="NLF0" style:num-format="１, ２, ３, ...">
        <style:list-level-properties text:space-before="2.7569in" text:min-label-width="0.3937in" text:list-level-position-and-space-mode="label-alignment">
          <style:list-level-label-alignment text:label-followed-by="nothing" fo:margin-left="3.1506in" fo:text-indent="-0.3937in"/>
        </style:list-level-properties>
      </text:list-level-style-number>
    </text:list-style>
    <style:style style:name="WW_CharLFO2LVL1" style:family="text">
      <style:text-properties fo:font-size="14pt" style:font-size-asian="14pt" style:font-size-complex="14pt"/>
    </style:style>
    <style:style style:name="WW_CharLFO3LVL1" style:family="text">
      <style:text-properties fo:font-size="14pt" style:font-size-asian="14pt" style:font-size-complex="14pt"/>
    </style:style>
    <style:style style:name="WW_CharLFO4LVL1" style:family="text">
      <style:text-properties style:use-window-font-color="true" fo:font-size="14pt" style:font-size-asian="14pt" style:font-size-complex="14pt"/>
    </style:style>
    <style:style style:name="WW_CharLFO5LVL1" style:family="text">
      <style:text-properties fo:color="#000000" fo:language="en" fo:country="US"/>
    </style:style>
    <style:style style:name="WW_CharLFO6LVL1" style:family="text">
      <style:text-properties fo:color="#000000"/>
    </style:style>
    <style:style style:name="WW_CharLFO7LVL1" style:family="text">
      <style:text-properties fo:font-size="14pt" style:font-size-asian="14pt" style:font-size-complex="14pt"/>
    </style:style>
    <style:style style:name="WW_CharLFO8LVL1" style:family="text">
      <style:text-properties fo:font-size="14pt" style:font-size-asian="14pt" style:font-size-complex="14pt"/>
    </style:style>
    <style:style style:name="WW_CharLFO9LVL1" style:family="text">
      <style:text-properties fo:font-size="14pt" style:font-size-asian="14pt" style:font-size-complex="14pt"/>
    </style:style>
    <style:style style:name="WW_CharLFO10LVL1" style:family="text">
      <style:text-properties fo:font-size="14pt" style:font-size-asian="14pt" style:font-size-complex="14pt"/>
    </style:style>
    <style:style style:name="WW_CharLFO11LVL1" style:family="text">
      <style:text-properties fo:font-size="14pt" style:font-size-asian="14pt" style:font-size-complex="14pt"/>
    </style:style>
    <style:style style:name="WW_CharLFO12LVL1" style:family="text">
      <style:text-properties fo:font-size="14pt" style:font-size-asian="14pt" style:font-size-complex="14pt"/>
    </style:style>
    <style:style style:name="WW_CharLFO13LVL1" style:family="text">
      <style:text-properties style:use-window-font-color="true" fo:font-size="14pt" style:font-size-asian="14pt" style:font-size-complex="14pt"/>
    </style:style>
    <style:style style:name="WW_CharLFO14LVL1" style:family="text">
      <style:text-properties style:use-window-font-color="true" fo:font-size="14pt" style:font-size-asian="14pt" style:font-size-complex="14pt"/>
    </style:style>
    <style:style style:name="WW_CharLFO15LVL1" style:family="text">
      <style:text-properties style:use-window-font-color="true" fo:font-size="14pt" style:font-size-asian="14pt" style:font-size-complex="14pt"/>
    </style:style>
    <style:style style:name="WW_CharLFO16LVL1" style:family="text">
      <style:text-properties style:use-window-font-color="true" fo:font-size="14pt" style:font-size-asian="14pt" style:font-size-complex="14pt"/>
    </style:style>
    <style:style style:name="WW_CharLFO17LVL1" style:family="text">
      <style:text-properties style:use-window-font-color="true" fo:font-size="14pt" style:font-size-asian="14pt" style:font-size-complex="14pt"/>
    </style:style>
    <style:style style:name="WW_CharLFO18LVL1" style:family="text">
      <style:text-properties style:use-window-font-color="true" fo:font-size="14pt" style:font-size-asian="14pt" style:font-size-complex="14pt"/>
    </style:style>
    <style:style style:name="WW_CharLFO19LVL1" style:family="text">
      <style:text-properties style:use-window-font-color="true"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text:style-name="WW_CharLFO2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list-format-name="NLF1" style:num-format="1">
        <style:list-level-properties fo:text-align="center"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2" style:num-format="一, 十, 一百(繁), ...">
        <style:list-level-properties text:space-before="0.1944in" text:min-label-width="0.5833in" text:list-level-position-and-space-mode="label-alignment">
          <style:list-level-label-alignment text:label-followed-by="listtab" fo:margin-left="0.7777in" fo:text-indent="-0.5833in"/>
        </style:list-level-properties>
      </text:list-level-style-number>
      <text:list-level-style-number text:level="2" style:num-suffix="、" style:num-list-format-name="NLF2"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2"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2"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2"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2"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2"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2"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2"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text:space-before="0.2138in" text:min-label-width="0.5in" text:list-level-position-and-space-mode="label-alignment">
          <style:list-level-label-alignment text:label-followed-by="listtab" fo:margin-left="0.7138in" fo:text-indent="-0.5in"/>
        </style:list-level-properties>
      </text:list-level-style-number>
      <text:list-level-style-number text:level="2" style:num-suffix="、" style:num-list-format-name="NLF3" style:num-format="甲, 乙, 丙, ...">
        <style:list-level-properties text:space-before="0.5472in" text:min-label-width="0.3333in" text:list-level-position-and-space-mode="label-alignment">
          <style:list-level-label-alignment text:label-followed-by="listtab" fo:margin-left="0.8805in" fo:text-indent="-0.3333in"/>
        </style:list-level-properties>
      </text:list-level-style-number>
      <text:list-level-style-number text:level="3" style:num-suffix="." style:num-list-format-name="NLF3" style:num-format="i">
        <style:list-level-properties fo:text-align="end" text:space-before="0.8805in" text:min-label-width="0.3333in" text:list-level-position-and-space-mode="label-alignment">
          <style:list-level-label-alignment text:label-followed-by="listtab" fo:margin-left="1.2138in" fo:text-indent="-0.3333in"/>
        </style:list-level-properties>
      </text:list-level-style-number>
      <text:list-level-style-number text:level="4" style:num-suffix="." style:num-list-format-name="NLF3" style:num-format="1">
        <style:list-level-properties text:space-before="1.2138in" text:min-label-width="0.3333in" text:list-level-position-and-space-mode="label-alignment">
          <style:list-level-label-alignment text:label-followed-by="listtab" fo:margin-left="1.5472in" fo:text-indent="-0.3333in"/>
        </style:list-level-properties>
      </text:list-level-style-number>
      <text:list-level-style-number text:level="5" style:num-suffix="、" style:num-list-format-name="NLF3" style:num-format="甲, 乙, 丙, ...">
        <style:list-level-properties text:space-before="1.5472in" text:min-label-width="0.3333in" text:list-level-position-and-space-mode="label-alignment">
          <style:list-level-label-alignment text:label-followed-by="listtab" fo:margin-left="1.8805in" fo:text-indent="-0.3333in"/>
        </style:list-level-properties>
      </text:list-level-style-number>
      <text:list-level-style-number text:level="6" style:num-suffix="." style:num-list-format-name="NLF3" style:num-format="i">
        <style:list-level-properties fo:text-align="end" text:space-before="1.8805in" text:min-label-width="0.3333in" text:list-level-position-and-space-mode="label-alignment">
          <style:list-level-label-alignment text:label-followed-by="listtab" fo:margin-left="2.2138in" fo:text-indent="-0.3333in"/>
        </style:list-level-properties>
      </text:list-level-style-number>
      <text:list-level-style-number text:level="7" style:num-suffix="." style:num-list-format-name="NLF3" style:num-format="1">
        <style:list-level-properties text:space-before="2.2138in" text:min-label-width="0.3333in" text:list-level-position-and-space-mode="label-alignment">
          <style:list-level-label-alignment text:label-followed-by="listtab" fo:margin-left="2.5472in" fo:text-indent="-0.3333in"/>
        </style:list-level-properties>
      </text:list-level-style-number>
      <text:list-level-style-number text:level="8" style:num-suffix="、" style:num-list-format-name="NLF3" style:num-format="甲, 乙, 丙, ...">
        <style:list-level-properties text:space-before="2.5472in" text:min-label-width="0.3333in" text:list-level-position-and-space-mode="label-alignment">
          <style:list-level-label-alignment text:label-followed-by="listtab" fo:margin-left="2.8805in" fo:text-indent="-0.3333in"/>
        </style:list-level-properties>
      </text:list-level-style-number>
      <text:list-level-style-number text:level="9" style:num-suffix="." style:num-list-format-name="NLF3" style:num-format="i">
        <style:list-level-properties fo:text-align="end" text:space-before="2.8805in" text:min-label-width="0.3333in" text:list-level-position-and-space-mode="label-alignment">
          <style:list-level-label-alignment text:label-followed-by="listtab" fo:margin-left="3.2138in" fo:text-indent="-0.3333in"/>
        </style:list-level-properties>
      </text:list-level-style-number>
    </text:list-style>
    <text:list-style style:name="LFO7">
      <text:list-level-style-number text:level="1" text:style-name="WW_CharLFO7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list-format-name="NLF1" style:num-format="1">
        <style:list-level-properties fo:text-align="center" text:space-before="0.1972in" text:min-label-width="0.3861in" text:list-level-position-and-space-mode="label-alignment">
          <style:list-level-label-alignment text:label-followed-by="listtab" fo:margin-left="0.5833in" fo:text-indent="-0.386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list-format-name="NLF1" style:num-format="1">
        <style:list-level-properties fo:text-align="center"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4" style:num-format="1">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style:num-suffix="、" style:num-list-format-name="NLF4" style:num-format="甲, 乙, 丙, ...">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4"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4"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4"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4"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4"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4"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4"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22">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4" style:num-format="1">
        <style:list-level-properties text:space-before="0.0284in" text:min-label-width="0.25in" text:list-level-position-and-space-mode="label-alignment">
          <style:list-level-label-alignment text:label-followed-by="listtab" fo:margin-left="0.2784in" fo:text-indent="-0.25in"/>
        </style:list-level-properties>
      </text:list-level-style-number>
      <text:list-level-style-number text:level="2" style:num-suffix="、" style:num-list-format-name="NLF4"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list-format-name="NLF4"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list-format-name="NLF4"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list-format-name="NLF4"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list-format-name="NLF4"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list-format-name="NLF4"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list-format-name="NLF4"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list-format-name="NLF4"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28">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4923in" fo:margin-bottom="0.5513in" fo:margin-right="0.4923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margin-right="0.25in" fo:text-indent="0.25in"/>
    </style:style>
  </office:automatic-styles>
  <office:master-styles>
    <style:master-page style:name="MPF0" style:page-layout-name="PL0">
      <style:footer>
        <text:p text:style-name="P2"><text:span text:style-name="T3"><text:page-number text:fixed="false">14</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第6屆待審議案概況表</dc:title>
    <dc:description/>
    <dc:subject/>
    <meta:initial-creator>立法院江凱寧</meta:initial-creator>
    <dc:creator>NewWeb</dc:creator>
    <meta:creation-date>2026-08-11T08:29:00Z</meta:creation-date>
    <dc:date>2026-08-11T08:29:00Z</dc:date>
    <meta:print-date>2026-08-07T03:46:00Z</meta:print-date>
    <meta:template xlink:href="Normal.dotm" xlink:type="simple"/>
    <meta:editing-cycles>2</meta:editing-cycles>
    <meta:editing-duration>PT60S</meta:editing-duration>
    <meta:document-statistic meta:page-count="1" meta:paragraph-count="33" meta:word-count="2492" meta:character-count="16665" meta:row-count="118" meta:non-whitespace-character-count="14206"/>
  </office:meta>
</office:document-meta>
</file>