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fo:color="#000000"/>
    </style:style>
    <style:style style:name="P5" style:parent-style-name="本文" style:family="paragraph">
      <style:paragraph-properties fo:line-height="0.3611in"/>
    </style:style>
    <style:style style:name="T6" style:parent-style-name="預設段落字型" style:family="text">
      <style:text-properties fo:color="#000000" style:letter-kerning="false" fo:font-size="18pt" style:font-size-asian="18pt" style:font-size-complex="18pt"/>
    </style:style>
    <style:style style:name="T7" style:parent-style-name="預設段落字型" style:family="text">
      <style:text-properties fo:color="#000000" style:letter-kerning="false" fo:font-size="18pt" style:font-size-asian="18pt" style:font-size-complex="18pt"/>
    </style:style>
    <style:style style:name="T8" style:parent-style-name="預設段落字型" style:family="text">
      <style:text-properties fo:color="#000000" style:letter-kerning="false" fo:font-size="18pt" style:font-size-asian="18pt" style:font-size-complex="18pt"/>
    </style:style>
    <style:style style:name="T9" style:parent-style-name="預設段落字型" style:family="text">
      <style:text-properties fo:color="#000000" style:letter-kerning="false" fo:font-size="18pt" style:font-size-asian="18pt" style:font-size-complex="18pt"/>
    </style:style>
    <style:style style:name="T10" style:parent-style-name="預設段落字型" style:family="text">
      <style:text-properties fo:color="#000000" style:letter-kerning="false" fo:font-size="18pt" style:font-size-asian="18pt" style:font-size-complex="18pt"/>
    </style:style>
    <style:style style:name="T11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2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3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4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5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6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7" style:parent-style-name="預設段落字型" style:family="text">
      <style:text-properties fo:color="#000000" fo:letter-spacing="-0.0104in" style:letter-kerning="false" fo:font-size="18pt" style:font-size-asian="18pt" style:font-size-complex="18pt"/>
    </style:style>
    <style:style style:name="T18" style:parent-style-name="預設段落字型" style:family="text">
      <style:text-properties fo:color="#000000"/>
    </style:style>
    <style:style style:name="P19" style:parent-style-name="內文" style:family="paragraph">
      <style:text-properties fo:color="#000000"/>
    </style:style>
    <style:style style:name="TableColumn21" style:family="table-column">
      <style:table-column-properties style:column-width="0.5847in" style:use-optimal-column-width="false"/>
    </style:style>
    <style:style style:name="TableColumn22" style:family="table-column">
      <style:table-column-properties style:column-width="0.3562in" style:use-optimal-column-width="false"/>
    </style:style>
    <style:style style:name="TableColumn23" style:family="table-column">
      <style:table-column-properties style:column-width="0.3562in" style:use-optimal-column-width="false"/>
    </style:style>
    <style:style style:name="TableColumn24" style:family="table-column">
      <style:table-column-properties style:column-width="0.8277in" style:use-optimal-column-width="false"/>
    </style:style>
    <style:style style:name="TableColumn25" style:family="table-column">
      <style:table-column-properties style:column-width="0.875in" style:use-optimal-column-width="false"/>
    </style:style>
    <style:style style:name="TableColumn26" style:family="table-column">
      <style:table-column-properties style:column-width="5.7194in" style:use-optimal-column-width="false"/>
    </style:style>
    <style:style style:name="TableColumn27" style:family="table-column">
      <style:table-column-properties style:column-width="1.2736in" style:use-optimal-column-width="false"/>
    </style:style>
    <style:style style:name="TableColumn28" style:family="table-column">
      <style:table-column-properties style:column-width="0.8361in" style:use-optimal-column-width="false"/>
    </style:style>
    <style:style style:name="Table20" style:family="table">
      <style:table-properties style:width="10.8291in" fo:margin-left="0in" table:align="center"/>
    </style:style>
    <style:style style:name="TableRow29" style:family="table-row">
      <style:table-row-properties style:min-row-height="0.234in" style:use-optimal-row-height="false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527in"/>
    </style:style>
    <style:style style:name="T32" style:parent-style-name="預設段落字型" style:family="text">
      <style:text-properties style:font-name-asian="標楷體" fo:color="#000000" fo:font-size="11pt" style:font-size-asian="11pt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527in"/>
    </style:style>
    <style:style style:name="T39" style:parent-style-name="預設段落字型" style:family="text">
      <style:text-properties style:font-name-asian="標楷體" fo:color="#000000" fo:letter-spacing="0.127in" fo:font-size="11pt" style:font-size-asian="11pt"/>
    </style:style>
    <style:style style:name="T40" style:parent-style-name="預設段落字型" style:family="text">
      <style:text-properties style:font-name-asian="標楷體" fo:color="#000000" fo:letter-spacing="0.127in" fo:font-size="11pt" style:font-size-asian="11pt"/>
    </style:style>
    <style:style style:name="T41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527in"/>
    </style:style>
    <style:style style:name="T44" style:parent-style-name="預設段落字型" style:family="text">
      <style:text-properties style:font-name-asian="標楷體" fo:color="#000000" fo:letter-spacing="0.018in" fo:font-size="11pt" style:font-size-asian="11pt"/>
    </style:style>
    <style:style style:name="T45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1527in"/>
    </style:style>
    <style:style style:name="T48" style:parent-style-name="預設段落字型" style:family="text">
      <style:text-properties style:font-name-asian="標楷體" fo:color="#000000" fo:letter-spacing="1.5784in" fo:font-size="11pt" style:font-size-asian="11pt"/>
    </style:style>
    <style:style style:name="T49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Row54" style:family="table-row">
      <style:table-row-properties style:min-row-height="0.09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6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break="normal" fo:text-align="justify" fo:line-height="0.1666in"/>
    </style:style>
    <style:style style:name="T6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7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527in"/>
    </style:style>
    <style:style style:name="T7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7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78" style:family="table-row">
      <style:table-row-properties style:min-row-height="0.093in" style:use-optimal-row-height="false"/>
    </style:style>
    <style:style style:name="P7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8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8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start" fo:line-height="0.1527in"/>
    </style:style>
    <style:style style:name="T85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8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9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94" style:family="table-row">
      <style:table-row-properties style:min-row-height="0.093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start" fo:line-height="0.1527in"/>
    </style:style>
    <style:style style:name="T10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P10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14" style:family="table-row">
      <style:table-row-properties style:min-row-height="0.093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6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Row132" style:family="table-row">
      <style:table-row-properties style:min-row-height="0.0562in" style:use-optimal-row-height="false"/>
    </style:style>
    <style:style style:name="P13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3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5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P137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P13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P14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Row144" style:family="table-row">
      <style:table-row-properties style:min-row-height="0.0562in" style:use-optimal-row-height="false"/>
    </style:style>
    <style:style style:name="P14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4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4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5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59" style:family="table-row">
      <style:table-row-properties style:min-row-height="0.0562in" style:use-optimal-row-height="false"/>
    </style:style>
    <style:style style:name="P16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6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6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7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75" style:family="table-row">
      <style:table-row-properties style:min-row-height="0.0562in" style:use-optimal-row-height="false"/>
    </style:style>
    <style:style style:name="P17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7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8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8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91" style:family="table-row">
      <style:table-row-properties style:min-row-height="0.0562in" style:use-optimal-row-height="false"/>
    </style:style>
    <style:style style:name="P19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9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19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9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start" fo:line-height="0.1527in"/>
    </style:style>
    <style:style style:name="T199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0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0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line-break="normal" fo:text-align="justify" fo:line-height="0.1666in"/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0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08" style:family="table-row">
      <style:table-row-properties style:min-row-height="0.0562in" style:use-optimal-row-height="false"/>
    </style:style>
    <style:style style:name="P20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1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1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1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1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1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2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2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24" style:family="table-row">
      <style:table-row-properties style:min-row-height="0.0562in" style:use-optimal-row-height="false"/>
    </style:style>
    <style:style style:name="P22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2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2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P229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P23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3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3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3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37" style:family="table-row">
      <style:table-row-properties style:min-row-height="0.0562in" style:use-optimal-row-height="false"/>
    </style:style>
    <style:style style:name="P23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3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4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4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5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53" style:family="table-row">
      <style:table-row-properties style:min-row-height="0.0562in" style:use-optimal-row-height="false"/>
    </style:style>
    <style:style style:name="P25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5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5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</style:style>
    <style:style style:name="T258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5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 fo:line-height="0.1527in"/>
    </style:style>
    <style:style style:name="T261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6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64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6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68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70" style:family="table-row">
      <style:table-row-properties style:min-row-height="0.0854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7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</style:style>
    <style:style style:name="T277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7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line-break="normal" fo:text-align="justify" fo:line-height="0.1666in"/>
    </style:style>
    <style:style style:name="T28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286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8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91" style:family="table-row">
      <style:table-row-properties style:min-row-height="0.0854in" style:use-optimal-row-height="false"/>
    </style:style>
    <style:style style:name="P29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29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9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9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9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0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0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0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06" style:family="table-row">
      <style:table-row-properties style:min-row-height="0.0854in" style:use-optimal-row-height="false"/>
    </style:style>
    <style:style style:name="P30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30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0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11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5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17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21" style:family="table-row">
      <style:table-row-properties style:min-row-height="0.052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38" style:parent-style-name="內文" style:family="paragraph">
      <style:paragraph-properties style:snap-to-layout-grid="false" fo:text-indent="0.1527in"/>
      <style:text-properties style:font-name="標楷體" style:font-name-asian="標楷體" fo:color="#000000" fo:font-size="11pt" style:font-size-asian="11pt" style:font-size-complex="11pt"/>
    </style:style>
    <style:style style:name="P339" style:parent-style-name="內文" style:family="paragraph">
      <style:paragraph-properties style:snap-to-layout-grid="false" fo:margin-left="1.0715in" fo:text-indent="-0.4583in">
        <style:tab-stops/>
      </style:paragraph-properties>
    </style:style>
    <style:style style:name="T34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4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352" style:parent-style-name="內文" style:family="paragraph">
      <style:paragraph-properties style:snap-to-layout-grid="false" fo:margin-left="7.9465in" fo:text-indent="-7.3333in">
        <style:tab-stops/>
      </style:paragraph-properties>
    </style:style>
    <style:style style:name="T3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family="graphic" style:name="a0" style:parent-style-name="Graphics">
      <style:graphic-properties fo:min-width="0.5in" fo:min-height="7.5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4"><draw:frame draw:z-index="251657728" draw:id="id0" draw:style-name="a0" draw:name="Text Box 10" text:anchor-type="paragraph" svg:x="1.73125in" svg:y="0.54861in" svg:width="7.5in" svg:height="0.5in" style:rel-width="scale" style:rel-height="scale"><draw:text-box draw:chain-next-name="Text Box 10"><text:p text:style-name="P5"><text:span text:style-name="T6">(</text:span><text:span text:style-name="T7">11</text:span><text:span text:style-name="T8">5</text:span><text:span text:style-name="T9">年</text:span><text:span text:style-name="T10">)</text:span><text:span text:style-name="T11">立法院第</text:span><text:span text:style-name="T12">1</text:span><text:span text:style-name="T13">1</text:span><text:span text:style-name="T14">屆第</text:span><text:span text:style-name="T15">5</text:span><text:span text:style-name="T16">會期會議情形分週預報</text:span><text:span text:style-name="T17">表</text:span></text:p><text:p text:style-name="內文"/></draw:text-box><svg:title/><svg:desc/></draw:frame></text:span><text:span text:style-name="T18"><text:s/>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header-rows>
          <table:table-row table:style-name="TableRow29">
            <table:table-cell table:style-name="TableCell30">
              <text:p text:style-name="P31"><text:span text:style-name="T32">月／日</text:span></text:p>
            </table:table-cell>
            <table:table-cell table:style-name="TableCell33">
              <text:p text:style-name="P34">星期</text:p>
            </table:table-cell>
            <table:table-cell table:style-name="TableCell35">
              <text:p text:style-name="P36">時間</text:p>
            </table:table-cell>
            <table:table-cell table:style-name="TableCell37">
              <text:p text:style-name="P38"><text:span text:style-name="T39">單</text:span><text:span text:style-name="T40"><text:s text:c="2"/></text:span><text:span text:style-name="T41">位</text:span></text:p>
            </table:table-cell>
            <table:table-cell table:style-name="TableCell42">
              <text:p text:style-name="P43"><text:span text:style-name="T44">輪值召</text:span><text:span text:style-name="T45">委</text:span></text:p>
            </table:table-cell>
            <table:table-cell table:style-name="TableCell46">
              <text:p text:style-name="P47"><text:span text:style-name="T48">開會事</text:span><text:span text:style-name="T49">由</text:span></text:p>
            </table:table-cell>
            <table:table-cell table:style-name="TableCell50">
              <text:p text:style-name="P51">地點</text:p>
            </table:table-cell>
            <table:table-cell table:style-name="TableCell52">
              <text:p text:style-name="P53">聯席委員會</text:p>
            </table:table-cell>
          </table:table-row>
        </table:table-header-rows>
        <table:table-row table:style-name="TableRow54">
          <table:table-cell table:style-name="TableCell55" table:number-rows-spanned="2">
            <text:p text:style-name="P56">8/17</text:p>
          </table:table-cell>
          <table:table-cell table:style-name="TableCell57" table:number-rows-spanned="2">
            <text:p text:style-name="P58">一</text:p>
          </table:table-cell>
          <table:table-cell table:style-name="TableCell59">
            <text:p text:style-name="P60">全天</text:p>
          </table:table-cell>
          <table:table-cell table:style-name="TableCell61">
            <text:p text:style-name="P62">財政</text:p>
          </table:table-cell>
          <table:table-cell table:style-name="TableCell63">
            <text:p text:style-name="P64">吳委員秉叡</text:p>
          </table:table-cell>
          <table:table-cell table:style-name="TableCell65">
            <text:p text:style-name="P66"><text:span text:style-name="T67">一、繼續審查「遺產及贈與稅法」12案： (一) 本院委員吳秉叡等19人、委員郭昱晴等16人、委員林楚茵等16人、委員王美惠等17人、委員李坤城等19人、委員郭國文等21人分別擬具「遺產及贈與稅法部分條文修正草案」等6案。 (二) 本院委員賴惠員等16人擬具「遺產及贈與稅法第六條、第十五條及第十七條之一條文修正草案」案。 (三) 本院委員王鴻薇等18人、委員林思銘等18人分別擬具「遺產及贈與稅法第十五條條文修正草案」等2案。 (四) 本院委員張智倫等17人擬具「遺產及贈與稅法第十五條及第十七條之一條文修正草案」案。 (五) 本院委員李彥秀等16人擬具「遺產及贈與稅法第十五條、第十七條之一及第二十九條條文修正草案」案。 (六) 本院委員賴士葆等26人擬具「遺產及贈與稅法第三十條及第四十一條條文修正草案」案。 二、審查行政院函請審議、本院台灣民眾黨黨團、委員邱鎮軍等19人分別擬具「遺產及贈與稅法部分條文修正草案」等3案。【後2案須經各黨團簽署不復議同意書】 三、審查本院委員羅智強等17人擬具「遺產及贈與稅法第十五條條文修正草案」案。</text:span><text:span text:style-name="T68">【</text:span><text:span text:style-name="T69"><text:s/></text:span><text:span text:style-name="T70">若8月17日(星期一)加開院會，則順延至8月19日(星期三)開會。</text:span><text:span text:style-name="T71">】</text:span><text:span text:style-name="T72">【8月17日及19日兩天一次會】</text:span></text:p>
          </table:table-cell>
          <table:table-cell table:style-name="TableCell73">
            <text:p text:style-name="P74"><text:span text:style-name="T75">群賢樓9樓大禮堂</text:span></text:p>
          </table:table-cell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>
            <text:p text:style-name="P82">全天</text:p>
          </table:table-cell>
          <table:table-cell table:style-name="TableCell83">
            <text:p text:style-name="P84"><text:span text:style-name="T85">經濟</text:span></text:p>
          </table:table-cell>
          <table:table-cell table:style-name="TableCell86">
            <text:p text:style-name="P87">邱委員志偉</text:p>
          </table:table-cell>
          <table:table-cell table:style-name="TableCell88">
            <text:p text:style-name="P89">考察「循環飼料廠」。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8/18</text:p>
          </table:table-cell>
          <table:table-cell table:style-name="TableCell97">
            <text:p text:style-name="P98">二</text:p>
          </table:table-cell>
          <table:table-cell table:style-name="TableCell99">
            <text:p text:style-name="P100"><text:span text:style-name="T101">全天</text:span></text:p>
          </table:table-cell>
          <table:table-cell table:style-name="TableCell102">
            <text:p text:style-name="P103"><text:span text:style-name="T104">全院委員會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第11屆第5會期第2次全院委員會：</text:p>
            <text:p text:style-name="P109">總統咨，為監察院第六屆監察委員任期於115年7月31日屆滿。茲依據憲法增修條文第7條第2項、監察院組織法第3條之1及監察院國家人權委員會組織法第3條規定，提名陳永興、王榮璋、高天惠Eleng Tjaljimaraw、張菊芳、張烽益、林惠芳、孫一信、李麗芬、陳景峻、彭紹瑾、廖婉汝、葉宜津、林麗瑩、侯廷昌、李光章、林文程、賴鼎銘、邱駿彥、徐光蓉、邱泰源、賴振昌、莊勝榮、吳梓生、王志誠、Iban Nokan、謝政達、林佳範、許有為、趙卿惠29位為監察院第七屆監察委員，並以陳永興為院長兼任監察院國家人權委員會主任委員、王榮璋為副院長；王榮璋、高天惠Eleng Tjaljimaraw、張菊芳、張烽益、林惠芳、孫一信、李麗芬7位適用監察院組織法第3條之1第1項第7款資格，咨請同意案（本案經本院第11屆第5會期第15次會議決定，有關總統提名廖婉汝、謝政達為第七屆監察委員部分，毋庸處理，其餘交全院委員會審查）</text:p>
          </table:table-cell>
          <table:table-cell table:style-name="TableCell110">
            <text:p text:style-name="P111">議場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rows-spanned="10">
            <text:p text:style-name="P116">8/19</text:p>
          </table:table-cell>
          <table:table-cell table:style-name="TableCell117" table:number-rows-spanned="10">
            <text:p text:style-name="P118">三</text:p>
          </table:table-cell>
          <table:table-cell table:style-name="TableCell119">
            <text:p text:style-name="P120"><text:span text:style-name="T121">上午</text:span></text:p>
          </table:table-cell>
          <table:table-cell table:style-name="TableCell122" table:number-rows-spanned="2">
            <text:p text:style-name="P123">教育及文化</text:p>
          </table:table-cell>
          <table:table-cell table:style-name="TableCell124" table:number-rows-spanned="2">
            <text:p text:style-name="P125">伍委員麗華Saidhai‧Tahovecahe</text:p>
          </table:table-cell>
          <table:table-cell table:style-name="TableCell126">
            <text:p text:style-name="P127">審查(一)委員黃仁等17人擬具「原住民族學校法草案」案。(二)委員高金素梅等24人擬具「原住民族學校法草案」案。(三)委員伍麗華Saidhai‧Tahovecahe等17人擬具「原住民族學校法草案」案。(四)委員林倩綺等16人擬具「原住民族學校法草案」案。(五)委員鄭天財Sra Kacaw等17人擬具「原住民族學校法草案」案。(六)委員伍麗華Saidhai‧Tahovecahe等16人擬具「原住民族學校法草案」案。【僅進行詢答】</text:p>
          </table:table-cell>
          <table:table-cell table:style-name="TableCell128" table:number-rows-spanned="2">
            <text:p text:style-name="P129">群賢樓101會議室</text:p>
          </table:table-cell>
          <table:table-cell table:style-name="TableCell130">
            <text:p text:style-name="P131">內政</text:p>
          </table: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table-cell table:style-name="TableCell135">
            <text:p text:style-name="P136">下午</text:p>
          </table:table-cell>
          <table:covered-table-cell>
            <text:p text:style-name="P137"/>
          </table:covered-table-cell>
          <table:covered-table-cell>
            <text:p text:style-name="P138"/>
          </table:covered-table-cell>
          <table:table-cell table:style-name="TableCell139">
            <text:p text:style-name="P140">一、繼續審查(一)委員柯志恩等18人擬具「偏遠地區學校教育發展條例第八條條文<text:soft-page-break/>修正草案」案。(二)委員魯明哲等24人擬具「偏遠地區學校教育發展條例第十六條條文修正草案」案。(三)委員馬文君等17人擬具「偏遠地區學校教育發展條例第十六條及第十九條條文修正草案」案。(四)委員盧縣一等20人擬具「偏遠地區學校教育發展條例第八條、第十二條及第二十一條條文修正草案」案。(五)委員伍麗華Saidhai‧Tahovecahe等16人擬具「偏遠地區學校教育發展條例部分條文修正草案」案。(六)委員陳雪生等20人擬具「偏遠地區學校教育發展條例第八條條文修正草案」案。(七)委員陳雪生等20人擬具「偏遠地區學校教育發展條例第十八條條文修正草案」案。(八)台灣民眾黨黨團擬具「偏遠地區學校教育發展條例第七條及第八條條文修正草案」案。(九)委員翁曉玲等17人擬具「偏遠地區學校教育發展條例第五條條文修正草案」案。(十)委員洪孟楷等16人擬具「偏遠地區學校教育發展條例第八條條文修正草案」案。(十一)委員許宇甄等18人擬具「偏遠地區學校教育發展條例第八條條文修正草案」案。(十二)委員萬美玲等16人擬具「偏遠地區學校教育發展條例第八條條文修正草案」案。(十三)委員黃建賓等16人擬具「偏遠地區學校教育發展條例第八條條文修正草案」案。(十四)委員廖偉翔等17人擬具「偏遠地區學校教育發展條例第八條條文修正草案」案。(十五)委員高金素梅等17人擬具「偏遠地區學校教育發展條例第十二條條文修正草案」案。(十六)委員郭昱晴等18人擬具「偏遠地區學校教育發展條例部分條文修正草案」案。(十七)委員羅廷瑋等16人擬具「偏遠地區學校教育發展條例第八條條文修正草案」案。二、審查(一)委員范雲等16人擬具「偏遠地區學校教育發展條例部分條文修正草案」案。(二)委員林倩綺等23人擬具「偏遠地區學校教育發展條例第八條條文修正草案」案。(三)委員徐欣瑩等16人擬具「偏遠地區學校教育發展條例部分條文修正草案」案。(四)台灣民眾黨黨團擬具「偏遠地區學校教育發展條例第二十一條條文修正草案」案。(五)委員徐巧芯等20人擬具「偏遠地區學校教育發展條例第七條及第八條條文修正草案」案。(六)委員蔡春綢等19人擬具「偏遠地區學校教育發展條例第二十一條條文修正草案」案。(七)委員翁曉玲等16人擬具「偏遠地區學校教育發展條例第七條條文修正草案」案。(八)國民黨黨團擬具「偏遠地區學校教育發展條例第七條及第八條條文修正草案」案。(九)委員邱鎮軍等17人擬具「偏遠地區學校教育發展條例第七條及第八條條文修正草案」案。(十)委員葛如鈞等19人擬具「偏遠地區學校教育發展條例部分條文修正草案」案。(十一)委員洪孟楷等18人擬具「偏遠地區學校教育發展條例第七條條文修正草案」案。(十二)委員吳沛憶等17人擬具「偏遠地區學校教育發展條例第十五條條文修正草案」案。(十三)委員林月琴等21人擬具「偏遠地區學校教育發展條例第二十條、第二十一條及第二十二條條文修正草案」案。(十四)委員謝龍介等16人擬具「偏遠地區學校教育發展條例第七條及第八條條文修正草案」案。(十五)委員羅廷瑋等19人擬具「偏遠地區學校教育發展條例第十五條及第十七條條文修正草案」案。(十六)委員廖偉翔等22人擬具「偏遠地區學校教育發展條例第二十一條條文修正草案」案。(十七)委員羅智強等19人擬具「偏遠地區學校教育發展條例第七條及第八條條文修正草案」案。(十八)委員林宜瑾等22人擬具「偏遠地區</text:p>
          </table:table-cell>
          <table:covered-table-cell>
            <text:p text:style-name="P141"/>
          </table:covered-table-cell>
          <table:table-cell table:style-name="TableCell142"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covered-table-cell>
            <text:p text:style-name="P146"/>
          </table:covered-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>學校教育發展條例部分條文修正草案」案。(十九)委員張雅琳等18人擬具「偏遠地區學校教育發展條例部分條文修正草案」案。(二十)委員陳培瑜等16人擬具「偏遠地區學校教育發展條例部分條文修正草案」案。(二十一)委員徐富癸等17人擬具「偏遠地區學校教育發展條例第十五條條文修正草案」案。(二十二)委員伍麗華Saidhai‧Tahovecahe等20人擬具「偏遠地區學校教育發展條例第十二條、十五條及第十七條條文修正草案」案。【第二(二十二)案，如未經各黨團簽署不復議同意書，則不予審查】【逐條審查】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table-cell table:style-name="TableCell162">
            <text:p text:style-name="P163"><text:span text:style-name="T164">全天</text:span></text:p>
          </table:table-cell>
          <table:table-cell table:style-name="TableCell165">
            <text:p text:style-name="P166">社福及衛環</text:p>
          </table:table-cell>
          <table:table-cell table:style-name="TableCell167">
            <text:p text:style-name="P168">盧委員縣一</text:p>
          </table:table-cell>
          <table:table-cell table:style-name="TableCell169">
            <text:p text:style-name="P170">繼續審查及審查「食品安全衛生管理法部分條文修正草案」等58案。【逐條討論，不詢答】【第三十八至五十一案，如經復議則不予審查；第五十二至五十八案，如未經院會交付本會審查或未經各黨團簽署不復議同意書，則不予審查；詳見議事日程】</text:p>
          </table:table-cell>
          <table:table-cell table:style-name="TableCell171">
            <text:p text:style-name="P172">群賢樓801會議室</text:p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>
            <text:p text:style-name="P177"/>
          </table:covered-table-cell>
          <table:table-cell table:style-name="TableCell178">
            <text:p text:style-name="P179"><text:span text:style-name="T180">全天</text:span></text:p>
          </table:table-cell>
          <table:table-cell table:style-name="TableCell181">
            <text:p text:style-name="P182">財政</text:p>
          </table:table-cell>
          <table:table-cell table:style-name="TableCell183">
            <text:p text:style-name="P184">吳委員秉叡</text:p>
          </table:table-cell>
          <table:table-cell table:style-name="TableCell185">
            <text:p text:style-name="P186">一、繼續審查「遺產及贈與稅法」12案： (一) 本院委員吳秉叡等19人、委員郭昱晴等16人、委員林楚茵等16人、委員王美惠等17人、委員李坤城等19人、委員郭國文等21人分別擬具「遺產及贈與稅法部分條文修正草案」等6案。 (二) 本院委員賴惠員等16人擬具「遺產及贈與稅法第六條、第十五條及第十七條之一條文修正草案」案。 (三) 本院委員王鴻薇等18人、委員林思銘等18人分別擬具「遺產及贈與稅法第十五條條文修正草案」等2案。 (四) 本院委員張智倫等17人擬具「遺產及贈與稅法第十五條及第十七條之一條文修正草案」案。 (五) 本院委員李彥秀等16人擬具「遺產及贈與稅法第十五條、第十七條之一及第二十九條條文修正草案」案。 (六) 本院委員賴士葆等26人擬具「遺產及贈與稅法第三十條及第四十一條條文修正草案」案。 二、審查行政院函請審議、本院台灣民眾黨黨團、委員邱鎮軍等19人分別擬具「遺產及贈與稅法部分條文修正草案」等3案。【後2案須經各黨團簽署不復議同意書】 三、審查本院委員羅智強等17人擬具「遺產及贈與稅法第十五條條文修正草案」案。 【8月17日及19日兩天一次會】</text:p>
          </table:table-cell>
          <table:table-cell table:style-name="TableCell187">
            <text:p text:style-name="P188">群賢樓9樓大禮堂</text:p>
          </table:table-cell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table-cell table:style-name="TableCell194">
            <text:p text:style-name="P195"><text:span text:style-name="T196">全天</text:span></text:p>
          </table:table-cell>
          <table:table-cell table:style-name="TableCell197">
            <text:p text:style-name="P198"><text:span text:style-name="T199">經濟</text:span></text:p>
          </table:table-cell>
          <table:table-cell table:style-name="TableCell200">
            <text:p text:style-name="P201">邱委員志偉</text:p>
          </table:table-cell>
          <table:table-cell table:style-name="TableCell202">
            <text:p text:style-name="P203">邀請經濟部部長、國家發展委員會主任委員、運動部首長、行政院公共工程委員會首長、財政部首長、教育部首長、交通部首長及文化部首長就「參考國際經驗加速推動我國大型多功能智慧運動館建設：完善北中南區域佈局、健全開發營運機制、改善職業運動環境、促進運動產業發展、擴大展演及觀光經濟之綜合評估」進行報告，並備質詢。</text:p>
          </table:table-cell>
          <table:table-cell table:style-name="TableCell204">
            <text:p text:style-name="P205">紅樓101會議室</text:p>
          </table:table-cell>
          <table:table-cell table:style-name="TableCell206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>
            <text:p text:style-name="P210"/>
          </table:covered-table-cell>
          <table:table-cell table:style-name="TableCell211">
            <text:p text:style-name="P212"><text:span text:style-name="T213">上午</text:span></text:p>
          </table:table-cell>
          <table:table-cell table:style-name="TableCell214" table:number-rows-spanned="2">
            <text:p text:style-name="P215">交通</text:p>
          </table:table-cell>
          <table:table-cell table:style-name="TableCell216" table:number-rows-spanned="2">
            <text:p text:style-name="P217">林委員俊憲</text:p>
          </table:table-cell>
          <table:table-cell table:style-name="TableCell218">
            <text:p text:style-name="P219">「行政院函送國家通訊傳播委員會委員提名名單，袁秀慧為委員並為主任委員，蕭蘋為委員並為副主任委員，王怡惠、游家牧、張春炎、張克豪及陳春木均為委員，請同意案。」公聽會</text:p>
          </table:table-cell>
          <table:table-cell table:style-name="TableCell220">
            <text:p text:style-name="P221">紅樓201會議室</text:p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>
            <text:p text:style-name="P228">下午</text:p>
          </table:table-cell>
          <table:covered-table-cell>
            <text:p text:style-name="P229"/>
          </table:covered-table-cell>
          <table:covered-table-cell>
            <text:p text:style-name="P230"/>
          </table:covered-table-cell>
          <table:table-cell table:style-name="TableCell231">
            <text:p text:style-name="P232">考察臺南地區交通建設。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>
            <text:p text:style-name="P239"/>
          </table:covered-table-cell>
          <table:table-cell table:style-name="TableCell240">
            <text:p text:style-name="P241"><text:span text:style-name="T242">全天</text:span></text:p>
          </table:table-cell>
          <table:table-cell table:style-name="TableCell243">
            <text:p text:style-name="P244">外交及國防</text:p>
          </table:table-cell>
          <table:table-cell table:style-name="TableCell245">
            <text:p text:style-name="P246">馬委員文君</text:p>
          </table:table-cell>
          <table:table-cell table:style-name="TableCell247">
            <text:p text:style-name="P248">邀請外交部部長林佳龍、僑務委員會委員長徐佳青報告「外交與僑務協同培育青年國際視野之執行成效與多語布局」，並備質詢。</text:p>
          </table:table-cell>
          <table:table-cell table:style-name="TableCell249">
            <text:p text:style-name="P250">紅樓301會議室</text:p>
          </table:table-cell>
          <table:table-cell table:style-name="TableCell251"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covered-table-cell>
            <text:p text:style-name="P255"/>
          </table:covered-table-cell>
          <table:table-cell table:style-name="TableCell256">
            <text:p text:style-name="P257"><text:span text:style-name="T258">全天</text:span></text:p>
          </table:table-cell>
          <table:table-cell table:style-name="TableCell259">
            <text:p text:style-name="P260"><text:span text:style-name="T261">司法及法制</text:span></text:p>
          </table:table-cell>
          <table:table-cell table:style-name="TableCell262">
            <text:p text:style-name="P263">翁委員曉玲</text:p>
          </table:table-cell>
          <table:table-cell table:style-name="TableCell264">
            <text:p text:style-name="P265">一、審查委員賴惠員等17人擬具「刑事訴訟法部分條文修正草案」案。 二、審查委員洪孟楷等26人擬具「刑事訴訟法部分條文修正草案」案。 三、審查委員王世堅等16人擬具「刑事訴訟法增訂部分條文草案」案。 四、審查委員翁曉玲等21人擬具「刑事訴訟法第四百五十五條之四十六條文修正草案」案。 五、審查委員吳宗憲等18人擬具「刑事訴訟法部分條文修正草案」案。 六、審查委員翁曉玲等18人擬具「刑事訴訟法部分條文修正草案」案。 七、審查委員翁曉玲等18人擬具「刑事訴訟法第三百十條條文修正草案」案。 【第六案如經院會復議，則不予審查】 【本次會議僅進行詢答】</text:p>
          </table:table-cell>
          <table:table-cell table:style-name="TableCell266">
            <text:p text:style-name="P267">紅樓302會議室</text:p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 table:number-rows-spanned="3">
            <text:p text:style-name="P272">8/20</text:p>
          </table:table-cell>
          <table:table-cell table:style-name="TableCell273" table:number-rows-spanned="3">
            <text:p text:style-name="P274">四</text:p>
          </table:table-cell>
          <table:table-cell table:style-name="TableCell275">
            <text:p text:style-name="P276"><text:span text:style-name="T277">全天</text:span></text:p>
          </table:table-cell>
          <table:table-cell table:style-name="TableCell278">
            <text:p text:style-name="P279">全院委員會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<text:span text:style-name="T284">第11屆第5會期第2次全院委員會</text:span><text:span text:style-name="T285">：</text:span></text:p>
            <text:p text:style-name="P286">總統咨，為監察院第六屆監察委員任期於115年7月31日屆滿。茲依據憲法增修條文第7條第2項、監察院組織法第3條之1及監察院國家人權委員會組織法第3條規定，提名陳永興、王榮璋、高天惠Eleng Tjaljimaraw、張菊芳、張烽益、林惠芳、孫一信、李麗芬、陳景峻、彭紹瑾、廖婉汝、葉宜津、林麗瑩、侯廷昌、李光章、林文程、賴鼎銘、邱駿彥、徐光蓉、邱泰源、賴振昌、莊勝榮、吳梓生、王志誠、Iban Nokan、謝政達、林佳範、許有為、趙卿惠29位為監察院第七屆監察委員，並以陳永興為院長兼任監察院國家人權委員會主任委員、王榮璋為副院長；王榮璋、高天惠Eleng Tjaljimaraw、張菊芳、張烽益、林惠芳、孫一信、李麗芬7位適用監察院組織法第3條之1第1項第7款資格，咨請同意案（本案經本院第11屆第5會期第15次會議決定，有關總統提名廖婉汝、謝政達為第七屆監察委員部分，毋庸處理，其餘交全院委員會審查）。</text:p>
          </table:table-cell>
          <table:table-cell table:style-name="TableCell287">
            <text:p text:style-name="P288">議場</text:p>
          </table:table-cell>
          <table:table-cell table:style-name="TableCell289">
            <text:p text:style-name="P290"/>
          </table:table-cell>
        </table:table-row>
        <table:table-row table:style-name="TableRow291">
          <table:covered-table-cell>
            <text:p text:style-name="P292"/>
          </table:covered-table-cell>
          <table:covered-table-cell>
            <text:p text:style-name="P293"/>
          </table:covered-table-cell>
          <table:table-cell table:style-name="TableCell294">
            <text:p text:style-name="P295">全天</text:p>
          </table:table-cell>
          <table:table-cell table:style-name="TableCell296">
            <text:p text:style-name="P297">經濟委員會</text:p>
          </table:table-cell>
          <table:table-cell table:style-name="TableCell298">
            <text:p text:style-name="P299">邱委員志偉</text:p>
          </table:table-cell>
          <table:table-cell table:style-name="TableCell300">
            <text:p text:style-name="P301">考察「無人機反制實境操練兵棋推演」。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>
            <text:p text:style-name="P308"/>
          </table:covered-table-cell>
          <table:table-cell table:style-name="TableCell309">
            <text:p text:style-name="P310">全天</text:p>
          </table:table-cell>
          <table:table-cell table:style-name="TableCell311">
            <text:p text:style-name="P312">交通委員會</text:p>
          </table:table-cell>
          <table:table-cell table:style-name="TableCell313">
            <text:p text:style-name="P314">林委員俊憲</text:p>
          </table:table-cell>
          <table:table-cell table:style-name="TableCell315">
            <text:p text:style-name="P316">考察高雄地區交通建設。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8/21</text:p>
          </table:table-cell>
          <table:table-cell table:style-name="TableCell324">
            <text:p text:style-name="P325">五</text:p>
          </table:table-cell>
          <table:table-cell table:style-name="TableCell326">
            <text:p text:style-name="P327">全天</text:p>
          </table:table-cell>
          <table:table-cell table:style-name="TableCell328">
            <text:p text:style-name="P329">院　　　會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詳見議事日程。</text:p>
          </table:table-cell>
          <table:table-cell table:style-name="TableCell334">
            <text:p text:style-name="P335">議場</text:p>
          </table:table-cell>
          <table:table-cell table:style-name="TableCell336">
            <text:p text:style-name="P337"/>
          </table:table-cell>
        </table:table-row>
      </table:table>
      <text:p text:style-name="P338">附註：（一）本表僅供參考，如有變動，另以議事處及各委員會正式開會通知為準。（必要時中午及晚間繼續開會）</text:p>
      <text:p text:style-name="P339"><text:span text:style-name="T340">（二）</text:span><text:span text:style-name="T341">製表截止時間為</text:span><text:span text:style-name="T342">11</text:span><text:span text:style-name="T343">5</text:span><text:span text:style-name="T344">年</text:span><text:span text:style-name="T345">8</text:span><text:span text:style-name="T346">月</text:span><text:span text:style-name="T347">14</text:span><text:span text:style-name="T348">日下午2時30分</text:span><text:span text:style-name="T349">；本表會議內容如有變動，而未能於上開截止時間前將最新會議資料通知管理科時，</text:span><text:span text:style-name="T350">議事處及</text:span><text:span text:style-name="T351">各委員會應將會議變動情形通知相關單位及全體委員，並請在會議預報系統內更新資料。</text:span></text:p>
      <text:p text:style-name="P352"><text:span text:style-name="T353">（三）開會事由依</text:span><text:span text:style-name="T354">議事處及</text:span><text:span text:style-name="T355">各委員會所提供議程為準</text:span><text:span text:style-name="T35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0" fo:orphans="0" fo:text-align="center" fo:line-height="0.3888in"/>
      <style:text-properties style:font-name-asian="標楷體" style:letter-kerning="true" fo:font-size="20pt" style:font-size-asian="2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本文字元" style:display-name="本文 字元" style:family="text">
      <style:text-properties style:font-name-asian="標楷體" style:letter-kerning="true" fo:font-size="20pt" style:font-size-asian="2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4923in" fo:margin-left="0.393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月／日</dc:title>
    <dc:subject/>
    <meta:initial-creator>amilylee</meta:initial-creator>
    <dc:creator>NewWeb</dc:creator>
    <meta:creation-date>2026-08-14T07:55:00Z</meta:creation-date>
    <dc:date>2026-08-14T07:55:00Z</dc:date>
    <meta:print-date>2026-08-14T02:50:00Z</meta:print-date>
    <meta:template xlink:href="Normal.dotm" xlink:type="simple"/>
    <meta:editing-cycles>2</meta:editing-cycles>
    <meta:editing-duration>PT0S</meta:editing-duration>
    <meta:document-statistic meta:page-count="1" meta:paragraph-count="10" meta:word-count="764" meta:character-count="5110" meta:row-count="36" meta:non-whitespace-character-count="4356"/>
  </office:meta>
</office:document-meta>
</file>