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4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46" style:family="table-row">
      <style:table-row-properties style:min-row-height="0.2166in" style:use-optimal-row-height="false"/>
    </style:style>
    <style:style style:name="TableCell1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4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5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51" style:parent-style-name="預設段落字型" style:family="text">
      <style:text-properties style:letter-kerning="false"/>
    </style:style>
    <style:style style:name="T152" style:parent-style-name="預設段落字型" style:family="text">
      <style:text-properties fo:font-weight="bold" style:font-weight-asian="bold" style:letter-kerning="false"/>
    </style:style>
    <style:style style:name="TableCell1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6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8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8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8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8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8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28" style:family="table-row">
      <style:table-row-properties style:min-row-height="0.2166in" style:use-optimal-row-height="false"/>
    </style:style>
    <style:style style:name="TableCell2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3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3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33" style:parent-style-name="預設段落字型" style:family="text">
      <style:text-properties style:letter-kerning="false"/>
    </style:style>
    <style:style style:name="T234" style:parent-style-name="預設段落字型" style:family="text">
      <style:text-properties fo:font-weight="bold" style:font-weight-asian="bold" style:letter-kerning="false"/>
    </style:style>
    <style:style style:name="TableCell2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20" style:family="table-row">
      <style:table-row-properties style:min-row-height="0.2166in" style:use-optimal-row-height="false"/>
    </style:style>
    <style:style style:name="TableCell3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2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23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2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25" style:parent-style-name="預設段落字型" style:family="text">
      <style:text-properties style:letter-kerning="false"/>
    </style:style>
    <style:style style:name="T326" style:parent-style-name="預設段落字型" style:family="text">
      <style:text-properties fo:letter-spacing="-0.0027in" style:letter-kerning="false"/>
    </style:style>
    <style:style style:name="T327" style:parent-style-name="預設段落字型" style:family="text">
      <style:text-properties style:letter-kerning="false"/>
    </style:style>
    <style:style style:name="T328" style:parent-style-name="預設段落字型" style:family="text">
      <style:text-properties fo:letter-spacing="-0.0027in" style:letter-kerning="false"/>
    </style:style>
    <style:style style:name="T329" style:parent-style-name="預設段落字型" style:family="text">
      <style:text-properties style:letter-kerning="false"/>
    </style:style>
    <style:style style:name="T330" style:parent-style-name="預設段落字型" style:family="text">
      <style:text-properties fo:font-weight="bold" style:font-weight-asian="bold" style:letter-kerning="false"/>
    </style:style>
    <style:style style:name="T331" style:parent-style-name="預設段落字型" style:family="text">
      <style:text-properties fo:font-weight="bold" style:font-weight-asian="bold" style:letter-kerning="false"/>
    </style:style>
    <style:style style:name="T332" style:parent-style-name="預設段落字型" style:family="text">
      <style:text-properties fo:font-weight="bold" style:font-weight-asian="bold" style:letter-kerning="false"/>
    </style:style>
    <style:style style:name="TableCell3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6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7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8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78" style:family="table-row">
      <style:table-row-properties style:min-row-height="0.2166in" style:use-optimal-row-height="false"/>
    </style:style>
    <style:style style:name="TableCell5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0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581" style:family="table-row">
      <style:table-row-properties style:min-row-height="0.2166in" style:use-optimal-row-height="false"/>
    </style:style>
    <style:style style:name="TableCell5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8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85" style:parent-style-name="預設段落字型" style:family="text">
      <style:text-properties style:letter-kerning="false"/>
    </style:style>
    <style:style style:name="T586" style:parent-style-name="預設段落字型" style:family="text">
      <style:text-properties fo:font-weight="bold" style:font-weight-asian="bold" style:letter-kerning="false"/>
    </style:style>
    <style:style style:name="TableCell5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9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9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0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0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60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612" style:family="table-row">
      <style:table-row-properties style:min-row-height="0.2166in" style:use-optimal-row-height="false"/>
    </style:style>
    <style:style style:name="TableCell6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4" style:parent-style-name="公報封面會議紀錄" style:family="paragraph">
      <style:paragraph-properties style:punctuation-wrap="simple" style:snap-to-layout-grid="false" fo:text-align="start" style:vertical-align="middle" fo:margin-top="0.0437in" fo:margin-bottom="0.0437in" fo:line-height="0.2638in"/>
      <style:text-properties style:font-name="微軟正黑體" style:font-name-asian="微軟正黑體" fo:font-weight="bold" style:font-weight-asian="bold" style:letter-kerning="false" fo:font-size="18pt" style:font-size-asian="18pt"/>
    </style:style>
    <style:style style:name="TableCell6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6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625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1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17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5日（星期三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經濟、財政兩委員會第</text:span><text:span text:style-name="T118">4次聯席會議</text:span><text:span text:style-name="T119">　一、繼續審查：(一)本院台灣民眾黨黨團擬具「產業創新條例第三十條條文修正草案」案、(二)本院台灣民眾黨黨團擬具「產業創新條例部分條文修正草案」案；二、審查：(三)本院委員陳素月等17人擬具「產業創新條例增訂第十條之三條文草案」案（處理）</text:span><text:span text:style-name="T120">…………………………</text:span></text:p>
          </table:table-cell>
          <table:table-cell table:style-name="TableCell121">
            <text:p text:style-name="P122"/>
            <text:p text:style-name="P123"/>
            <text:p text:style-name="P124"/>
            <text:p text:style-name="P125">（</text:p>
          </table:table-cell>
          <table:table-cell table:style-name="TableCell126">
            <text:p text:style-name="P127"/>
            <text:p text:style-name="P128"/>
            <text:p text:style-name="P129"/>
            <text:p text:style-name="P130">1</text:p>
          </table:table-cell>
          <table:table-cell table:style-name="TableCell131">
            <text:p text:style-name="P132"/>
            <text:p text:style-name="P133"/>
            <text:p text:style-name="P134"/>
            <text:p text:style-name="P135">～</text:p>
          </table:table-cell>
          <table:table-cell table:style-name="TableCell136">
            <text:p text:style-name="P137"/>
            <text:p text:style-name="P138"/>
            <text:p text:style-name="P139"/>
            <text:p text:style-name="P140">24</text:p>
          </table:table-cell>
          <table:table-cell table:style-name="TableCell141">
            <text:p text:style-name="P142"/>
            <text:p text:style-name="P143"/>
            <text:p text:style-name="P144"/>
            <text:p text:style-name="P145">）</text:p>
          </table:table-cell>
        </table:table-row>
        <table:table-row table:style-name="TableRow146">
          <table:table-cell table:style-name="TableCell147">
            <text:p text:style-name="P148"><text:span text:style-name="T149">經濟委員會第</text:span><text:span text:style-name="T150">24次會議</text:span><text:span text:style-name="T151">　繼續審查：一、行政院函請審議「能源管理法部分條文修正草案」案；二、本院委員賴瑞隆等17人擬具「能源管理法部分條文修正草案」案；三、本院委員楊瓊瓔等21人擬具「能源管理法第七條條文修正草案」案；四、本院委員蔡其昌等19人擬具「能源管理法部分條文修正草案」案；五、本院委員鍾佳濱等20人擬具「能源管理法部分條文修正草案」案；六、本院委員邱議瑩等17人擬具「能源管理法增訂第十九條之二及第二十七條之一條文草案」案；七、本院委員鄭天財Sra Kacaw等17人擬具「能源管理法部分條文修正草案」案；八、本院委員郭國文等16人擬具「能源管理法增訂第十九條之二及第二十七條之一條文草案」案；九、本院委員徐欣瑩等16人擬具「能源管理法部分條文修正草案」案；十、本院委員鄭天財Sra Kacaw等16人擬具「能源管理法第二條條文修正草案」案；十一、本院委員楊瓊瓔等23人擬具「能源管理法部分條文修正草案」案；十二、本院委員陳亭妃等20人擬具「能源管理法部分條文修正草案」案；十三、本院委員邱志偉等16人擬具「能源管理法部分條文修正草案」案（處理）</text:span><text:span text:style-name="T152">……………………………………………………………………………………………</text:span></text:p>
          </table:table-cell>
          <table:table-cell table:style-name="TableCell153"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>（</text:p>
          </table:table-cell>
          <table:table-cell table:style-name="TableCell168"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>25</text:p>
          </table:table-cell>
          <table:table-cell table:style-name="TableCell183"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>～</text:p>
          </table:table-cell>
          <table:table-cell table:style-name="TableCell198"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>64</text:p>
          </table:table-cell>
          <table:table-cell table:style-name="TableCell213"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>）</text:p>
          </table:table-cell>
        </table:table-row>
        <table:table-row table:style-name="TableRow228">
          <table:table-cell table:style-name="TableCell229">
            <text:p text:style-name="P230"><text:span text:style-name="T231">司法及法制委員會第</text:span><text:span text:style-name="T232">28次會議</text:span><text:span text:style-name="T233">　一、併案審查(一)委員翁曉玲等18人擬具「法院組織法部分條文修正草案」案、(二)委員王育敏等16人擬具「法院組織法部分條文修正草案」案、(三)委員羅智強等18人擬具「法院組織法部分條文修正草案」案、(四)委員吳宗憲等17人擬具「法院組織法部分條文修正草案」案；二、併案審查(一)委員翁曉玲等18人擬具「行政法院組織法第二十一條、第二十二條及第二十四條條文修正草案」案、(二)委員王育敏等19人擬具「行政法院組織法部分條文修正草案」案；三、併案審查(一)委員翁曉玲等18人擬具「智慧財產及商業法院組織法第十八條及第二十一條條文修正草案」案、(二)委員王育敏等20人擬具「智慧財產及商業法院組織法第十八條、第二十一條及第三十七條條文修正草案」案、(三)委員羅智強等18人擬具「智慧財產及商業法院組織法第十八條、第二十一條及第三十七條條文修正草案」案；四、併案審查(一)委員翁曉玲等18人擬具「少年及家事法院組織法第十四條及第十五條條文修正草案」案、(二)委員王育敏等20人擬具「少年及家事法院組織法部分條文修正草案」案；五、併案審查(一)委員翁曉玲等18人擬具「懲戒法院組織法第六條及第七條條文修正草案」案、(二)委員王育敏等20人擬具「懲戒法院組織法部分條文修正草案」案【本次會議僅進行詢答】</text:span><text:span text:style-name="T234">…………………………………………………………………………</text:span></text:p>
          </table:table-cell>
          <table:table-cell table:style-name="TableCell235"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>（</text:p>
          </table:table-cell>
          <table:table-cell table:style-name="TableCell252"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>65</text:p>
          </table:table-cell>
          <table:table-cell table:style-name="TableCell269"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>～</text:p>
          </table:table-cell>
          <table:table-cell table:style-name="TableCell286"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>164</text:p>
          </table:table-cell>
          <table:table-cell table:style-name="TableCell303"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>）</text:p>
          </table:table-cell>
        </table:table-row>
        <table:table-row table:style-name="TableRow320">
          <table:table-cell table:style-name="TableCell321">
            <text:p text:style-name="P322"><text:span text:style-name="T323">社會福利及衛生環境委員會第</text:span><text:span text:style-name="T324">22次會議</text:span><text:span text:style-name="T325">　一、邀請衛生福利部部長、行政院食品安全辦公室、教育部、國防部、經濟部、台灣糖業股份有限公司及行政院消費者保護處就「從致癌油事件發展迄今，中央一味『蓋牌、吃案、當門神』有關行政究責之重做完整調查報告（含台糖失職、食安警訊斷鏈責任、團體訴訟求償進度）及未來如何確保安全無虞的國軍團膳、學生營養午餐」進行專題報告，並備質詢；二、(一)審查行政院函請審議「食品安全衛生管理法部分條文修正草案」案、(二)繼續審查委員廖偉翔等18人擬具「食品安全衛生管理法第二十四條及第二十五條條文修正草案」案、(三)繼續審查委員蘇清泉等23人擬具「食品安全衛生管理法第二十二條條文修正草案」案、(四)繼續審查委員蘇清泉等20人擬具「食品安全衛生管理法第四條條文修正草案」案、(五)繼續審查委員葛如鈞等22人擬具「食品安全衛生管理法第十五條條文修正草案」案、(六)繼續審查委員翁曉玲等17人擬具「食品安全衛生管理法第二十二條條文修正草案」案、(七)繼續審查委員黃健豪等19人擬具「食品安全衛生管理法第五十六條之一條文修正草案」案、(八)繼續審查委員羅智強等29人擬具「食品安全衛生管理法部分條文修正草案」案、(九)繼續審查委員黃健豪等16人擬具「食品安全衛生管理法部分條文修正草案」案、(十)繼續審查委員羅廷瑋等17人擬具「食品安全衛生管理法第十五條條文修正草案」案、(十一)繼續審查台灣民眾黨黨團擬具「食品安全衛生管理法第四十五條條文修正草案」案、(十二)繼續審查委員魯明哲等16人擬具「食品安全衛生管理法第二十二條條文修正草案」案、(十三)繼續審查委員王育敏等17人擬具「食品安全衛生管理法部分條文修正草案」案、(十四)繼續審查委員林倩綺等19人擬具「食品安全衛生管理法第二十二條條文修正草案」案、(十五)繼續審查委員陳超明等16人擬具「食品安全衛生管理法第五十六條之一條文修正草案」案、(十六)繼續審查委員黃健豪等23人擬具「食品安全衛生管理法第二十二條、第二十八條及第三十一條之一條文修正草案」案、(十七)繼續審查委員張嘉郡等28人擬具「食品安全衛生管理法第二十二條條文修正草案」案、(十八)繼續審查委員</text:span><text:span text:style-name="T326">王育敏等19人擬具「食品安全衛生管理法第二十八條條文修正草案」案、(十九)</text:span><text:span text:style-name="T327">審查委員劉建國等19人擬具「食品安全衛生管理法第二十二條條文修正草案」案、(二十)審查委員許宇甄等16人擬具「食品安全衛生管理法第二十二條條文修正草案」案、(二十一)審查委員郭國文等18人擬具「食品安全衛生管理法第七條及第四十八條之一條文修正草案」案、(二十二)審查國民黨黨團擬具「食品安全衛生管理法部分條文修正草案」案、(二十三)審查委員黃健豪等16人擬具「食品安全衛生管理法部分條文修正草案」案、(二十四)審查委員廖偉翔等19人擬具「食品安全衛生管理法第七條及第四十七條條文修正草案」案、(二十五)審查委員李彥秀等23人擬具「食品安全衛生管理法部分條文修正草案」案、(二十六)審查委員羅智強等17人擬具「食品安全衛生管理法部分條文修正草案」案、(二十七)審查</text:span><text:span text:style-name="T328">委員盧縣一等16人擬具「食品安全衛生管理法部分條文修正草案」案、(二十八)</text:span><text:span text:style-name="T329">審查委員伍麗華Saidhai Tahovecahe等16人擬具「食品安全衛生管理法部分條文修正草案」案、(二十九)審查委員許宇甄等20人擬具「食品安全衛生管理法部分條文修正草案」案、(三十)審查委員王育敏等25人擬具「食品安全衛生管理法部分條文修正草案」案、(三十一)審查委員徐巧芯等17人擬具「食品安全衛生管理法部分條文修正草案」案、(三十二)審查委員林月琴等24人擬具「食品安全衛生管理法部分條文修正草案」案、(三十三)審查委員林淑芬等21人擬具「食品安全衛生管理法部分條文修正草案」案、(三十四)審查委員鄭天財Sra Kacaw等16人擬具「食品安全衛生管理法部分條文修正草案」案、(三十五)審查委員李坤城等18人擬具「食品安全衛生管理法部分條文修正草案」案、(三十六)審查委員黃秀芳等21人擬具「食品安全衛生管理法部分條文修正草案」案、(三十七)審查委員劉建國等19人擬具「食品安全衛生管理法部分條文修正草案」案【逐條討論，不詢答】</text:span><text:span text:style-name="T330">………………………</text:span><text:span text:style-name="T331">…………………</text:span><text:span text:style-name="T332">…………………………………………</text:span></text:p>
          </table:table-cell>
          <table:table-cell table:style-name="TableCell333"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>（</text:p>
          </table:table-cell>
          <table:table-cell table:style-name="TableCell382"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>165</text:p>
          </table:table-cell>
          <table:table-cell table:style-name="TableCell431"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>～</text:p>
          </table:table-cell>
          <table:table-cell table:style-name="TableCell480"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/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  <text:p text:style-name="P528">456</text:p>
          </table:table-cell>
          <table:table-cell table:style-name="TableCell529">
            <text:p text:style-name="P530"/>
            <text:p text:style-name="P531"/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p text:style-name="P577">）</text:p>
          </table:table-cell>
        </table:table-row>
        <table:table-row table:style-name="TableRow578">
          <table:table-cell table:style-name="TableCell579" table:number-columns-spanned="6">
            <text:p text:style-name="P580">115年8月10日（星期一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>
            <text:p text:style-name="P583"><text:span text:style-name="T584">修憲委員會公聽會（第2場）</text:span><text:span text:style-name="T585">　憲法增修條文第四條第一項第二款修正案；一、山地原住民、平地原住民分類是否仍具有憲法上的正當性？二、取消山地、平地分類，原住民六席在憲法中的代表原則？三、山地、平地原住民分類退出憲法後，整體法制應如何銜接？四、修憲條文之文字應如何表述？</text:span><text:span text:style-name="T586">…………………………</text:span></text:p>
          </table:table-cell>
          <table:table-cell table:style-name="TableCell587">
            <text:p text:style-name="P588"/>
            <text:p text:style-name="P589"/>
            <text:p text:style-name="P590"/>
            <text:p text:style-name="P591">（</text:p>
          </table:table-cell>
          <table:table-cell table:style-name="TableCell592">
            <text:p text:style-name="P593"/>
            <text:p text:style-name="P594"/>
            <text:p text:style-name="P595"/>
            <text:p text:style-name="P596">457</text:p>
          </table:table-cell>
          <table:table-cell table:style-name="TableCell597">
            <text:p text:style-name="P598"/>
            <text:p text:style-name="P599"/>
            <text:p text:style-name="P600"/>
            <text:p text:style-name="P601">～</text:p>
          </table:table-cell>
          <table:table-cell table:style-name="TableCell602">
            <text:p text:style-name="P603"/>
            <text:p text:style-name="P604"/>
            <text:p text:style-name="P605"/>
            <text:p text:style-name="P606">482</text:p>
          </table:table-cell>
          <table:table-cell table:style-name="TableCell607">
            <text:p text:style-name="P608"/>
            <text:p text:style-name="P609"/>
            <text:p text:style-name="P610"/>
            <text:p text:style-name="P611">）</text:p>
          </table:table-cell>
        </table:table-row>
        <table:table-row table:style-name="TableRow612"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</table:table-row>
      </table:table>
      <text:section text:name="Sect1" text:style-name="S1">
        <text:p text:style-name="P62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1號</meta:initial-creator>
    <dc:creator>NewWeb</dc:creator>
    <meta:creation-date>2026-08-18T06:27:00Z</meta:creation-date>
    <dc:date>2026-08-18T06:27:00Z</dc:date>
    <meta:print-date>2004-07-14T08:37:00Z</meta:print-date>
    <meta:template xlink:href="LCEWB00" xlink:type="simple"/>
    <meta:editing-cycles>2</meta:editing-cycles>
    <meta:editing-duration>PT0S</meta:editing-duration>
    <meta:document-statistic meta:page-count="1" meta:paragraph-count="7" meta:word-count="597" meta:character-count="3997" meta:row-count="28" meta:non-whitespace-character-count="3407"/>
  </office:meta>
</office:document-meta>
</file>