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6" style:family="table-row">
      <style:table-row-properties style:min-row-height="0.2166in" style:use-optimal-row-height="false"/>
    </style:style>
    <style:style style:name="TableCell17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8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179" style:family="table-row">
      <style:table-row-properties style:min-row-height="0.2166in" style:use-optimal-row-height="false"/>
    </style:style>
    <style:style style:name="TableCell1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8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3" style:parent-style-name="預設段落字型" style:family="text">
      <style:text-properties style:letter-kerning="false"/>
    </style:style>
    <style:style style:name="T184" style:parent-style-name="預設段落字型" style:family="text">
      <style:text-properties style:letter-kerning="false"/>
    </style:style>
    <style:style style:name="T185" style:parent-style-name="預設段落字型" style:family="text">
      <style:text-properties style:letter-kerning="false"/>
    </style:style>
    <style:style style:name="T186" style:parent-style-name="預設段落字型" style:family="text">
      <style:text-properties fo:letter-spacing="0.002in" style:letter-kerning="false"/>
    </style:style>
    <style:style style:name="T187" style:parent-style-name="預設段落字型" style:family="text">
      <style:text-properties style:letter-kerning="false"/>
    </style:style>
    <style:style style:name="T188" style:parent-style-name="預設段落字型" style:family="text">
      <style:text-properties style:letter-kerning="false"/>
    </style:style>
    <style:style style:name="T189" style:parent-style-name="預設段落字型" style:family="text">
      <style:text-properties style:letter-kerning="false"/>
    </style:style>
    <style:style style:name="T190" style:parent-style-name="預設段落字型" style:family="text">
      <style:text-properties fo:letter-spacing="0.002in" style:letter-kerning="false"/>
    </style:style>
    <style:style style:name="T191" style:parent-style-name="預設段落字型" style:family="text">
      <style:text-properties style:letter-kerning="false"/>
    </style:style>
    <style:style style:name="T192" style:parent-style-name="預設段落字型" style:family="text">
      <style:text-properties fo:letter-spacing="0.002in" style:letter-kerning="false"/>
    </style:style>
    <style:style style:name="T193" style:parent-style-name="預設段落字型" style:family="text">
      <style:text-properties style:letter-kerning="false"/>
    </style:style>
    <style:style style:name="T194" style:parent-style-name="預設段落字型" style:family="text">
      <style:text-properties fo:letter-spacing="0.002in" style:letter-kerning="false"/>
    </style:style>
    <style:style style:name="T195" style:parent-style-name="預設段落字型" style:family="text">
      <style:text-properties style:letter-kerning="false"/>
    </style:style>
    <style:style style:name="T196" style:parent-style-name="預設段落字型" style:family="text">
      <style:text-properties fo:font-weight="bold" style:font-weight-asian="bold" style:letter-kerning="false"/>
    </style:style>
    <style:style style:name="TableCell19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377" style:family="table-row">
      <style:table-row-properties style:min-row-height="0.2166in" style:use-optimal-row-height="false"/>
    </style:style>
    <style:style style:name="TableCell3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fo:text-align="start" fo:margin-top="0.2215in" fo:margin-bottom="0.1104in" fo:line-height="0.2638in"/>
    </style:style>
    <style:style style:name="T380" style:parent-style-name="預設段落字型" style:family="text">
      <style:text-properties style:font-name-asian="微軟正黑體" fo:font-weight="bold" style:font-weight-asian="bold" fo:letter-spacing="0.0027in" style:text-scale="94%" style:letter-kerning="false" fo:font-size="18pt" style:font-size-asian="18pt"/>
    </style:style>
    <style:style style:name="T381" style:parent-style-name="預設段落字型" style:family="text">
      <style:text-properties style:font-name-asian="微軟正黑體" fo:font-weight="bold" style:font-weight-asian="bold" fo:letter-spacing="-0.0055in" style:text-scale="94%" style:letter-kerning="false" fo:font-size="18pt" style:font-size-asian="18pt"/>
    </style:style>
    <style:style style:name="TableRow382" style:family="table-row">
      <style:table-row-properties style:min-row-height="0.2166in" style:use-optimal-row-height="false"/>
    </style:style>
    <style:style style:name="TableCell38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4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385" style:family="table-row">
      <style:table-row-properties style:min-row-height="0.2166in" style:use-optimal-row-height="false"/>
    </style:style>
    <style:style style:name="TableCell3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87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388" style:family="table-row">
      <style:table-row-properties style:min-row-height="0.2166in" style:use-optimal-row-height="false"/>
    </style:style>
    <style:style style:name="TableCell3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91" style:parent-style-name="預設段落字型" style:family="text">
      <style:text-properties style:letter-kerning="false"/>
    </style:style>
    <style:style style:name="T392" style:parent-style-name="預設段落字型" style:family="text">
      <style:text-properties style:letter-kerning="false"/>
    </style:style>
    <style:style style:name="T393" style:parent-style-name="預設段落字型" style:family="text">
      <style:text-properties style:letter-kerning="false"/>
    </style:style>
    <style:style style:name="T394" style:parent-style-name="預設段落字型" style:family="text">
      <style:text-properties style:letter-kerning="false"/>
    </style:style>
    <style:style style:name="T395" style:parent-style-name="預設段落字型" style:family="text">
      <style:text-properties style:letter-kerning="false"/>
    </style:style>
    <style:style style:name="T396" style:parent-style-name="預設段落字型" style:family="text">
      <style:text-properties fo:letter-spacing="-0.0013in" style:letter-kerning="false"/>
    </style:style>
    <style:style style:name="T397" style:parent-style-name="預設段落字型" style:family="text">
      <style:text-properties style:letter-kerning="false"/>
    </style:style>
    <style:style style:name="T398" style:parent-style-name="預設段落字型" style:family="text">
      <style:text-properties style:letter-kerning="false"/>
    </style:style>
    <style:style style:name="T399" style:parent-style-name="預設段落字型" style:family="text">
      <style:text-properties style:letter-kerning="false"/>
    </style:style>
    <style:style style:name="T400" style:parent-style-name="預設段落字型" style:family="text">
      <style:text-properties style:letter-kerning="false"/>
    </style:style>
    <style:style style:name="T401" style:parent-style-name="預設段落字型" style:family="text">
      <style:text-properties style:letter-kerning="false"/>
    </style:style>
    <style:style style:name="T402" style:parent-style-name="預設段落字型" style:family="text">
      <style:text-properties style:letter-kerning="false"/>
    </style:style>
    <style:style style:name="T403" style:parent-style-name="預設段落字型" style:family="text">
      <style:text-properties style:letter-kerning="false"/>
    </style:style>
    <style:style style:name="T404" style:parent-style-name="預設段落字型" style:family="text">
      <style:text-properties style:letter-kerning="false"/>
    </style:style>
    <style:style style:name="T405" style:parent-style-name="預設段落字型" style:family="text">
      <style:text-properties style:letter-kerning="false"/>
    </style:style>
    <style:style style:name="T406" style:parent-style-name="預設段落字型" style:family="text">
      <style:text-properties style:letter-kerning="false"/>
    </style:style>
    <style:style style:name="T407" style:parent-style-name="預設段落字型" style:family="text">
      <style:text-properties style:letter-kerning="false"/>
    </style:style>
    <style:style style:name="T408" style:parent-style-name="預設段落字型" style:family="text">
      <style:text-properties style:letter-kerning="false"/>
    </style:style>
    <style:style style:name="T409" style:parent-style-name="預設段落字型" style:family="text">
      <style:text-properties style:letter-kerning="false"/>
    </style:style>
    <style:style style:name="T410" style:parent-style-name="預設段落字型" style:family="text">
      <style:text-properties fo:font-weight="bold" style:font-weight-asian="bold" style:letter-kerning="false"/>
    </style:style>
    <style:style style:name="TableCell4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5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6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7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8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8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8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8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58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5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5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6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6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6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7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701" style:family="table-row">
      <style:table-row-properties style:min-row-height="0.2166in" style:use-optimal-row-height="false"/>
    </style:style>
    <style:style style:name="TableCell70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03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70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ableCell7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70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0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7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1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7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1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7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715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4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0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20日（星期四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全院委員會第</text:span><text:span text:style-name="T118">2次會議</text:span><text:span text:style-name="T119">　總統咨，為監察院第六屆監察委員任期於115年7月31日屆滿。茲依據憲法增修條文第7條第2項、監察院組織法第3條之1及監察院國家人權委員會組織法第3條規定，提名陳永興、王榮璋、高天惠Eleng Tjaljimaraw、張菊芳、張烽益、林惠芳、孫一信、李麗芬、陳景峻、彭紹瑾、廖婉汝、葉宜津、林麗瑩、侯廷昌、李光章、林文程、賴鼎銘、邱駿彥、徐光蓉、邱泰源、賴振昌、莊勝榮、吳梓生、王志誠、Iban Nokan、謝政達、林佳範、許有為、趙卿惠29位為監察院第七屆監察委員，並以陳永興為院長兼任監察院國家人權委員會主任委員、王榮璋為副院長；王榮璋、高天惠Eleng Tjaljimaraw、張菊芳、張烽益、林惠芳、孫一信、李麗芬7位適用監察院組織法第3條之1第1項第7款資格，咨請同意案</text:span><text:span text:style-name="T120">…………………………………………………………………………………</text:span></text:p>
          </table:table-cell>
          <table:table-cell table:style-name="TableCell121"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>（</text:p>
          </table:table-cell>
          <table:table-cell table:style-name="TableCell132"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>1</text:p>
          </table:table-cell>
          <table:table-cell table:style-name="TableCell143"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>～</text:p>
          </table:table-cell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>76</text:p>
          </table:table-cell>
          <table:table-cell table:style-name="TableCell16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>）</text:p>
          </table:table-cell>
        </table:table-row>
        <table:table-row table:style-name="TableRow176">
          <table:table-cell table:style-name="TableCell177" table:number-columns-spanned="6">
            <text:p text:style-name="P178">115年8月12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<text:span text:style-name="T182">司法及法制、外交及國防委員會第1次聯席會議</text:span><text:span text:style-name="T183">　一、繼續併案審查(一)行政院函請審議「陸海空軍刑法第二十四條條文修正草案」案、(二)委員林宜瑾等18人擬具「陸海空軍刑法第二十四條條文修正草案」案、(三)委員王定宇等16人擬具「陸海空軍刑法第二十四條條文修正草案」案、(四)委員張雅琳等18人擬具「陸海空軍刑法第二十四條條文修正草案」案、(五)委員李坤城等19人擬具「陸海空軍刑法第二十四條條文修正草案」案、(六)委員陳素月等16人擬具「陸海空軍刑法第二十四條條文修正草案」案、(七)委員郭昱晴等16人擬具「陸海空軍刑法第二十四條條文修正草案」案、(八)委員沈發惠等19人擬具「陸海空軍刑法第二十四條條文修正草案」案、(九)委員何欣純等19人擬具「陸海空軍刑法第二十四條條文修正草案」案、(十)委員陳冠廷等17人擬具「陸海空軍刑法第二十四條條文修正草案」案；二、併案審查(一)行政院函請審議「陸海空軍刑法第五十四條條文修正草案」案</text:span><text:span text:style-name="T184">、</text:span><text:span text:style-name="T185">(二)委員黃秀芳等20人擬具「陸海空軍刑法第五十四條條文修正草案」案、(三)委員王義川等17人擬具「陸海空軍刑法第五十四條條文修正草案」案、(四)委員林淑芬等26人擬具「陸海空軍刑法第五十四條條文修正草案」案、</text:span><text:span text:style-name="T186">(五)委員羅智強等20人擬具「陸海空軍刑法第五十四條條文修正草案」案、</text:span><text:span text:style-name="T187">(六)委員郭昱晴等16人擬具「陸海空軍刑法第五十四條條文修正草案」案、(七)委員林倩綺等17人擬具「陸海空軍刑法第五十四條條文修正草案」案、(八)委員李彥秀等18人擬具「陸海空軍刑法第五十四條條文修正草案」案、(九)委員許宇甄等22人擬具「陸海空軍刑法第五十四條條文修正草案」案、(十)委員萬美玲等17人擬具「陸海空軍刑法第五十四條條文修正草案」案</text:span><text:span text:style-name="T188">、</text:span><text:span text:style-name="T189">(十一)委員張宏陸等20人擬具「陸海空軍刑法第五十四條及第五十四條之一條文修正草案」案、(十二)委員林楚茵等17人擬具「陸海空軍刑法第五十四條條文修正草案」案、(十三)委員羅美玲等16人擬具「陸海空軍刑法第五十四條條文修正草案」案、(十四)委員陳培瑜等18人擬具「陸海空軍刑法第五十四條條文修正草案」案、(十五)委員伍麗華Saidhai Tahovecahe等18人擬具「陸海空軍刑法第五十四條條文修正草案」案、(十六)委員徐富癸等17人擬具「陸海空軍刑法第五十四條條文修正草案」案、(十七)委員何欣純等19人擬具「陸海空軍刑法第五十四條條文修正草案」案、(十八)</text:span><text:span text:style-name="T190">委員林宜瑾等25人擬具「陸海空軍刑法第五十四條條文修正草案」案、</text:span><text:span text:style-name="T191">(十九</text:span><text:span text:style-name="T192">)委員羅廷瑋等17人擬具「陸海空軍刑法第五十四條條文修正草案」案、</text:span><text:span text:style-name="T193">(二十)</text:span><text:span text:style-name="T194">委員廖偉翔等19人擬具「陸海空軍刑法第五十四條條文修正草案」案、</text:span><text:span text:style-name="T195">(二十一)委員吳沛憶等19人擬具「陸海空軍刑法第五十四條條文修正草案」案、(二十二)委員賴惠員等17人擬具「陸海空軍刑法第五十四條條文修正草案」案、(二十三)委員徐巧芯等17人擬具「陸海空軍刑法第五十四條條文修正草案」案、(二十四)委員葉元之等18人擬具「陸海空軍刑法第五十四條條文修正草案」案、(二十五)委員范雲等17人擬具「陸海空軍刑法第五十四條條文修正草案」案</text:span><text:span text:style-name="T196">……</text:span></text:p>
          </table:table-cell>
          <table:table-cell table:style-name="TableCell197"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>（</text:p>
          </table:table-cell>
          <table:table-cell table:style-name="TableCell233"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>77</text:p>
          </table:table-cell>
          <table:table-cell table:style-name="TableCell269"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>～</text:p>
          </table:table-cell>
          <table:table-cell table:style-name="TableCell305"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>302</text:p>
          </table:table-cell>
          <table:table-cell table:style-name="TableCell341"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>）</text:p>
          </table:table-cell>
        </table:table-row>
        <table:table-row table:style-name="TableRow377">
          <table:table-cell table:style-name="TableCell378" table:number-columns-spanned="6">
            <text:p text:style-name="P379"><text:span text:style-name="T380">黨團協商紀</text:span><text:span text:style-name="T381">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6">
            <text:p text:style-name="P384">115年8月12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6">
            <text:p text:style-name="P387">國民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><text:span text:style-name="T391">一、協商：(一)本院教育及文化委員會報告併案審查委員柯志恩等16人、委員徐欣瑩等19人、委員羅廷瑋等16人、委員王鴻薇等25人、台灣民眾黨黨團、委員葉元之等18人、委員邱鎮軍等17人、委員許宇甄等19人、委員陳菁徽等16人、國民黨黨團、委員翁曉玲等17人、委員羅明才等18人、委員葛如鈞等17人、委員羅智強等16人、委員賴士葆等19人及委員葉元之等19人分別擬具「大學法第三十五條條文修正草案」案、(二)委員林倩綺等17人及委員萬美玲等17人分別擬具「大學法第三十五條條文修正草案」等2案、(三)委員郭昱晴等16人、</text:span><text:span text:style-name="T392">委員</text:span><text:span text:style-name="T393">伍麗華等25人、委員吳沛憶等21人、委員張雅琳等18人、委員陳培瑜等16人及委員吳思瑤等16人分別擬具「大學法第三十五條條文修正草案」等6案、(四)委員廖偉翔等16人擬具「大學法第三十五條條文修正草案」、(五)委員郭國文等18人、委員陳秀</text:span><text:span text:style-name="T394">寳等</text:span><text:span text:style-name="T395">16人</text:span><text:span text:style-name="T396">及委員林宜瑾等23人分別擬具「大學法第三十五條條文修正草案」等3案、</text:span><text:span text:style-name="T397">(六)委員徐巧芯等19人、委員李坤城等18人及委員許智傑等27人分別擬具「大學法第三十五條條文修正草案」等3案；二、協商：(一)本院教育及文化委員會報告併案審查委員王鴻薇等24人、委員許宇甄等19人、國民黨黨團、委員翁曉玲等17人、委員羅明才等18人、委員葛如鈞等17人、委員羅廷瑋等17人、委員羅智強等17人、委員賴士葆等19人、委員林倩綺等23人及委員葉元之等19人分別擬具「高級中等教育法第五十八條條文修正草案」案、(二)委員萬美玲等17人擬具「高級中等教育法第五十八條條文修正草案」、(三)委員郭昱晴等16人、委員伍麗華等21人、委員吳沛憶等21人、委員張雅琳等18人、委員陳培瑜等16人、委員吳思瑤等16人分別擬具「高級中等教育法第五十八條條文修正草案」及台灣民眾黨黨團擬具「高級中等教育法第二條及第五十八條條文修正草案」等7案、(四)委員郭國文等18人、委員陳秀</text:span><text:span text:style-name="T398">寳等</text:span><text:span text:style-name="T399">16人及委員林宜瑾等22人分別擬具「高級中等教育法第五十八條條文修正草案」等3案</text:span><text:span text:style-name="T400">、</text:span><text:span text:style-name="T401">(五)委員徐巧芯等18人、委員李坤城等18人及委員廖偉翔等17人分別擬具「高級中等教育法第五十八條條文修正草案」等3案；三、協商：(一)本院教育及文化委員會報告併案審查委員柯志恩等16人、委員徐欣瑩等18人、委員羅廷瑋等16人、委員王鴻薇等25人、台灣民眾黨黨團、委員陳菁徽等16人、委員許宇甄等19人、國民黨黨團、委員邱鎮軍等18人、委員翁曉玲等17人、委員葛如鈞等17人、委員羅明才等19人、委員賴士葆等19人、委員林倩綺等23人、委員羅智強等16人及委員葉元之等19人分別擬具「專科學校法第四十四條條文修正草案」案</text:span><text:span text:style-name="T402">、</text:span><text:span text:style-name="T403">(二)委員萬美玲等17人擬具「專科學校法第四十四條條文修正草案」案、(三)委員郭昱晴等16人、委員伍麗華等21人、委員吳沛憶等21人、委員張雅琳等18人、委員陳培瑜等16人及委員吳思瑤等16人分別擬具「專科學校法第四十四條及第四十九條條文修正草案」等6案、(四)委員郭國文等18人、委員陳秀</text:span><text:span text:style-name="T404">寳等</text:span><text:span text:style-name="T405">16人及委員林宜瑾等23人分別擬具「專科學校法第四十四條及第四十九條條文修正草案」等3案、(五)委員徐巧芯等19人、委員李坤城等18人及委員廖偉翔等16人分別擬具「專科學校法第四十四條條文修正草案」等3案；四、協商：本院教育及文化委員會報告併案審查委員柯志恩等18人、委員柯志恩等19人、委員吳沛憶等18人及委員羅廷瑋等17人分別擬具「高級中等教育法第二十條條文修正草案」案；五、協商：(一)本院教育及文化、社會福利及衛生環境兩委員會報告併案審查委員徐欣瑩等20人、委員徐巧芯等21人、委員葉元之等17人、委員黃仁等19人、委員張嘉郡等19人、委員羅廷瑋等22人、台灣民眾黨黨團、委員羅智強等17人、委員鄭正鈐等17人、委員林倩綺等23人、委員廖先翔等16人、委員王育敏等23人、委員廖偉翔等23人、委員葛如鈞等18人及委員李彥秀等19人分別擬具「幼兒教育及照顧法第七條條文修正草案」案、(二)委員傅</text:span><text:span text:style-name="T406">崐萁等</text:span><text:span text:style-name="T407">19人擬具「幼兒教育及照顧法第七條條文修正草案」、(三)委員陳菁徽等23人擬具「幼兒教育及照顧法第七條條文修正草案」、(四)委員游顥等18人擬具「幼兒教育及照顧法第七條條文修正草案」；六、協商：本院教育及文化、社會福利及衛生環境兩委員會報告審查委員王育敏等21人擬具「幼兒教育及照顧法第四十三條及第五十二條條文修正草案」案；七、協商：本院教育及文化、社會福利及衛生環境兩委員會報告審查委員王育敏等21人擬具「幼兒教育及照顧法部分條文修正草案」案；八、協商：(一)本院教育及文化、社會福利及衛生環境兩委員會報告審查委員蘇清泉等20人擬具「幼兒教育及照顧法第三十七條條文修正草案」案、(二)委員傅</text:span><text:span text:style-name="T408">崐萁等</text:span><text:span text:style-name="T409">20人擬具「幼兒教育及照顧法第三十七條條文修正草案」；九、協商：本院教育及文化、社會福利及衛生環境兩委員會報告審查委員陳培瑜等18人擬具「幼兒教育及照顧法第十一條、第十二條及第三十二條之一條文修正草案」案；十、協商：本院教育及文化、社會福利及衛生環境兩委員會報告審查委員林月琴等16人擬具「幼兒教育及照顧法第三十條條文修正草案」案</text:span><text:span text:style-name="T410">……</text:span></text:p>
          </table:table-cell>
          <table:table-cell table:style-name="TableCell411"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>（</text:p>
          </table:table-cell>
          <table:table-cell table:style-name="TableCell469"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  <text:p text:style-name="P525"/>
            <text:p text:style-name="P526">1</text:p>
          </table:table-cell>
          <table:table-cell table:style-name="TableCell527">
            <text:p text:style-name="P528"/>
            <text:p text:style-name="P529"/>
            <text:p text:style-name="P530"/>
            <text:p text:style-name="P531"/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/>
            <text:p text:style-name="P580"/>
            <text:p text:style-name="P581"/>
            <text:p text:style-name="P582"/>
            <text:p text:style-name="P583"/>
            <text:p text:style-name="P584">～</text:p>
          </table:table-cell>
          <table:table-cell table:style-name="TableCell585">
            <text:p text:style-name="P586"/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  <text:p text:style-name="P597"/>
            <text:p text:style-name="P598"/>
            <text:p text:style-name="P599"/>
            <text:p text:style-name="P600"/>
            <text:p text:style-name="P601"/>
            <text:p text:style-name="P602"/>
            <text:p text:style-name="P603"/>
            <text:p text:style-name="P604"/>
            <text:p text:style-name="P605"/>
            <text:p text:style-name="P606"/>
            <text:p text:style-name="P607"/>
            <text:p text:style-name="P608"/>
            <text:p text:style-name="P609"/>
            <text:p text:style-name="P610"/>
            <text:p text:style-name="P611"/>
            <text:p text:style-name="P612"/>
            <text:p text:style-name="P613"/>
            <text:p text:style-name="P614"/>
            <text:p text:style-name="P615"/>
            <text:p text:style-name="P616"/>
            <text:p text:style-name="P617"/>
            <text:p text:style-name="P618"/>
            <text:p text:style-name="P619"/>
            <text:p text:style-name="P620"/>
            <text:p text:style-name="P621"/>
            <text:p text:style-name="P622"/>
            <text:p text:style-name="P623"/>
            <text:p text:style-name="P624"/>
            <text:p text:style-name="P625"/>
            <text:p text:style-name="P626"/>
            <text:p text:style-name="P627"/>
            <text:p text:style-name="P628"/>
            <text:p text:style-name="P629"/>
            <text:p text:style-name="P630"/>
            <text:p text:style-name="P631"/>
            <text:p text:style-name="P632"/>
            <text:p text:style-name="P633"/>
            <text:p text:style-name="P634"/>
            <text:p text:style-name="P635"/>
            <text:p text:style-name="P636"/>
            <text:p text:style-name="P637"/>
            <text:p text:style-name="P638"/>
            <text:p text:style-name="P639"/>
            <text:p text:style-name="P640"/>
            <text:p text:style-name="P641"/>
            <text:p text:style-name="P642">26</text:p>
          </table:table-cell>
          <table:table-cell table:style-name="TableCell643">
            <text:p text:style-name="P644"/>
            <text:p text:style-name="P645"/>
            <text:p text:style-name="P646"/>
            <text:p text:style-name="P647"/>
            <text:p text:style-name="P648"/>
            <text:p text:style-name="P649"/>
            <text:p text:style-name="P650"/>
            <text:p text:style-name="P651"/>
            <text:p text:style-name="P652"/>
            <text:p text:style-name="P653"/>
            <text:p text:style-name="P654"/>
            <text:p text:style-name="P655"/>
            <text:p text:style-name="P656"/>
            <text:p text:style-name="P657"/>
            <text:p text:style-name="P658"/>
            <text:p text:style-name="P659"/>
            <text:p text:style-name="P660"/>
            <text:p text:style-name="P661"/>
            <text:p text:style-name="P662"/>
            <text:p text:style-name="P663"/>
            <text:p text:style-name="P664"/>
            <text:p text:style-name="P665"/>
            <text:p text:style-name="P666"/>
            <text:p text:style-name="P667"/>
            <text:p text:style-name="P668"/>
            <text:p text:style-name="P669"/>
            <text:p text:style-name="P670"/>
            <text:p text:style-name="P671"/>
            <text:p text:style-name="P672"/>
            <text:p text:style-name="P673"/>
            <text:p text:style-name="P674"/>
            <text:p text:style-name="P675"/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/>
            <text:p text:style-name="P684"/>
            <text:p text:style-name="P685"/>
            <text:p text:style-name="P686"/>
            <text:p text:style-name="P687"/>
            <text:p text:style-name="P688"/>
            <text:p text:style-name="P689"/>
            <text:p text:style-name="P690"/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>）</text:p>
          </table:table-cell>
        </table:table-row>
        <table:table-row table:style-name="TableRow701">
          <table:table-cell table:style-name="TableCell702">
            <text:p text:style-name="P703"><text:span text:style-name="T704">註：8月12日召開之內政委員會會議、教育及文化委員會會議等兩委員會會議紀錄不及於本期出版，容後補刊，敬請諒察。</text:span></text:p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</table:table>
      <text:section text:name="Sect1" text:style-name="S1">
        <text:p text:style-name="P71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0號</meta:initial-creator>
    <dc:creator>NewWeb</dc:creator>
    <meta:creation-date>2026-08-21T06:26:00Z</meta:creation-date>
    <dc:date>2026-08-21T06:26:00Z</dc:date>
    <meta:print-date>2026-08-20T13:57:00Z</meta:print-date>
    <meta:template xlink:href="LCEWB00" xlink:type="simple"/>
    <meta:editing-cycles>2</meta:editing-cycles>
    <meta:editing-duration>PT0S</meta:editing-duration>
    <meta:document-statistic meta:page-count="1" meta:paragraph-count="9" meta:word-count="716" meta:character-count="4793" meta:row-count="34" meta:non-whitespace-character-count="4086"/>
  </office:meta>
</office:document-meta>
</file>