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4.6333in"/>
    </style:style>
    <style:style style:name="Table12" style:family="table">
      <style:table-properties style:width="4.6333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121" style:parent-style-name="預設段落字型" style:family="text">
      <style:text-properties fo:font-weight="bold" style:font-weight-asian="bold" style:letter-kerning="false"/>
    </style:style>
    <style:style style:name="TableCell1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4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62" style:family="table-row">
      <style:table-row-properties style:min-row-height="0.2166in" style:use-optimal-row-height="false"/>
    </style:style>
    <style:style style:name="TableCell1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6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6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67" style:parent-style-name="預設段落字型" style:family="text">
      <style:text-properties style:letter-kerning="false"/>
    </style:style>
    <style:style style:name="T168" style:parent-style-name="預設段落字型" style:family="text">
      <style:text-properties fo:letter-spacing="-0.002in" style:letter-kerning="false"/>
    </style:style>
    <style:style style:name="T169" style:parent-style-name="預設段落字型" style:family="text">
      <style:text-properties style:letter-kerning="false"/>
    </style:style>
    <style:style style:name="T170" style:parent-style-name="預設段落字型" style:family="text">
      <style:text-properties fo:letter-spacing="-0.0041in" style:letter-kerning="false"/>
    </style:style>
    <style:style style:name="T171" style:parent-style-name="預設段落字型" style:family="text">
      <style:text-properties style:letter-kerning="false"/>
    </style:style>
    <style:style style:name="T172" style:parent-style-name="預設段落字型" style:family="text">
      <style:text-properties fo:letter-spacing="0.002in" style:letter-kerning="false"/>
    </style:style>
    <style:style style:name="T173" style:parent-style-name="預設段落字型" style:family="text">
      <style:text-properties style:letter-kerning="false"/>
    </style:style>
    <style:style style:name="T174" style:parent-style-name="預設段落字型" style:family="text">
      <style:text-properties fo:letter-spacing="-0.002in" style:letter-kerning="false"/>
    </style:style>
    <style:style style:name="T175" style:parent-style-name="預設段落字型" style:family="text">
      <style:text-properties style:letter-kerning="false"/>
    </style:style>
    <style:style style:name="T176" style:parent-style-name="預設段落字型" style:family="text">
      <style:text-properties fo:letter-spacing="0.002in" style:letter-kerning="false"/>
    </style:style>
    <style:style style:name="T177" style:parent-style-name="預設段落字型" style:family="text">
      <style:text-properties style:letter-kerning="false"/>
    </style:style>
    <style:style style:name="T178" style:parent-style-name="預設段落字型" style:family="text">
      <style:text-properties fo:letter-spacing="-0.002in" style:letter-kerning="false"/>
    </style:style>
    <style:style style:name="T179" style:parent-style-name="預設段落字型" style:family="text">
      <style:text-properties style:letter-kerning="false"/>
    </style:style>
    <style:style style:name="T180" style:parent-style-name="預設段落字型" style:family="text">
      <style:text-properties style:letter-kerning="false"/>
    </style:style>
    <style:style style:name="T181" style:parent-style-name="預設段落字型" style:family="text">
      <style:text-properties style:letter-kerning="false"/>
    </style:style>
    <style:style style:name="T182" style:parent-style-name="預設段落字型" style:family="text">
      <style:text-properties fo:font-weight="bold" style:font-weight-asian="bold" style:letter-kerning="false"/>
    </style:style>
    <style:style style:name="T183" style:parent-style-name="預設段落字型" style:family="text">
      <style:text-properties fo:font-weight="bold" style:font-weight-asian="bold" style:letter-kerning="false"/>
    </style:style>
    <style:style style:name="T184" style:parent-style-name="預設段落字型" style:family="text">
      <style:text-properties fo:font-weight="bold" style:font-weight-asian="bold" style:letter-kerning="false"/>
    </style:style>
    <style:style style:name="T185" style:parent-style-name="預設段落字型" style:family="text">
      <style:text-properties fo:font-weight="bold" style:font-weight-asian="bold" style:letter-kerning="false"/>
    </style:style>
    <style:style style:name="T186" style:parent-style-name="預設段落字型" style:family="text">
      <style:text-properties fo:font-weight="bold" style:font-weight-asian="bold" style:letter-kerning="false"/>
    </style:style>
    <style:style style:name="TableCell1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442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7期（第2冊）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25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12日（星期三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內政委員會第</text:span><text:span text:style-name="T118">23次會議</text:span><text:span text:style-name="T119">　一、邀請內政部部長、國土管理署署長、財政部、金融監督管理委員會、中央銀行就「高房價環境下青年安心成家購屋優惠貸款3.0政策檢討：青年購屋門檻、首購資格認定、年齡限制、申貸年齡與核貸年限總合限制及政策上路對於落實居住正義、健全房市政策與配套措施」進行專題報告並備質詢；二、邀請內政部部長、國土管理署署長就「落實居住正義之困境與對策：十三萬戶社宅興辦檢討、都更社宅容獎制度失靈，暨行政院租賃市場修法三大方向(保障租期、限制漲幅、強化權益)之執行進度」進行專題報告並備質詢</text:span><text:span text:style-name="T120">……</text:span><text:span text:style-name="T121">……</text:span></text:p>
          </table:table-cell>
          <table:table-cell table:style-name="TableCell122"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>（</text:p>
          </table:table-cell>
          <table:table-cell table:style-name="TableCell130"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>1</text:p>
          </table:table-cell>
          <table:table-cell table:style-name="TableCell138"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>～</text:p>
          </table:table-cell>
          <table:table-cell table:style-name="TableCell146"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>88</text:p>
          </table:table-cell>
          <table:table-cell table:style-name="TableCell154"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>）</text:p>
          </table:table-cell>
        </table:table-row>
        <table:table-row table:style-name="TableRow162">
          <table:table-cell table:style-name="TableCell163">
            <text:p text:style-name="P164"><text:span text:style-name="T165">教育及文化委員會第</text:span><text:span text:style-name="T166">26次會議</text:span><text:span text:style-name="T167">　一、繼續審查(一)委員廖偉翔等18人擬具「學校衛生法第二十二條及第二十三條之三條文修正草案」案、(二)委員廖偉翔等18人擬具「學校衛生法第二十三條條文修正草案」案、(三)委員蘇清泉等23人擬具「學校衛生法第二十三條及第二十三條之三條文修正草案」案、(四)委員蔡其昌等2人擬具「學校衛生法第七條條文修正草案」案、(五)委員徐富癸等18人擬具「學校衛生法第二十五條條文修正草案」案、(六)委員萬美玲等28人擬具「學校衛生法第二十三條條文修正草案」案、(七)委員洪孟楷等27人擬具「學校衛生法第二十三條條文修正草案」案、(八)委員黃捷等17人擬具「學校衛生法第六條條文修正草案」案、(九)委員莊瑞雄等21人擬具「學校衛生法第六條條文修正草案」案、(十)委員洪孟楷等16人擬具「學校衛生法第六條條文修正草案」案、(十一)委員郭昱晴等28人擬具「學校衛生法第六條條文修正草案」案、(十二)委員鄭正鈐等</text:span><text:span text:style-name="T168">16人擬具「學校衛生法第二十三條及第二十三條之三條文修正草案」案、(十三)</text:span><text:span text:style-name="T169">委員張宏陸等23人擬具「學校衛生法第六條條文修正草案」案、(十四)委員羅廷瑋等17人擬具「學校衛生法第二十三條條文修正草案」案、(十五)委員葉元之等20人擬具「學校衛生法第二十四條條文修正草案」案、(十六)委員邱鎮軍等19人擬具「學校衛生法第二十三條條文修正草案」案、(十七)委員徐富癸等17人擬具「學校衛生法第二十一條條文修正草案」案、(十八)委員羅廷瑋等16人擬具「學校衛生法第六條條文修正草案」案、(十九)委員林俊憲等18人擬具「學校衛生法第六條條文修正草案」案、(二十)委員王鴻薇等18人擬具「學校衛生法第二十三條條文修正草案」案、(二十一)委員萬美玲等16人擬具「學校衛生法第五條條文修正草案」案、(二十二)委員翁曉玲等18人擬具「學校衛生法第十九條條文修正草案」案、(二十三)委員徐富癸等16人擬具「學校衛生法第十九條條文修正草案」案、(二十四)委員林淑芬等22人擬具「學校衛生法第六條條文修正草案」案、(</text:span><text:span text:style-name="T170">二十五)委員羅智強等17人擬具「學校衛生法第十一條條文修正草案」案、</text:span><text:span text:style-name="T171">(二十六)委員魯明哲等18人擬具「學校衛生法第十六條條文修正草案」案、(二十七)委員魯明哲等18人擬具「學校衛生法第十七條條文修正草案」案、(二十八)委員林宜瑾</text:span><text:span text:style-name="T172">等23人擬具「學校衛生法第六條、第十六條及第十七條條文修正草案」案、</text:span><text:span text:style-name="T173">(二</text:span><text:span text:style-name="T174">十九)委員張宏陸等20人擬具「學校衛生法第十六條條文修正草案」案、(三十)</text:span><text:span text:style-name="T175">委</text:span><text:span text:style-name="T176">員柯志恩等18人擬具「學校衛生法第十六條及第十七條條文修正草案」案、</text:span><text:span text:style-name="T177">(三十一)委員徐欣瑩等18人擬具「學校衛生法第十六條及第二十三條條文修正草案」案、(三十二)委員陳菁徽等16人擬具「學校衛生法第十六條及第十七條條文修正草案」案、(三十三)委員張嘉郡等18人擬具「學校衛生法第五條、第十六條及第二十四條條文修正草案」案、(三十四)委員伍麗華Saidhai‧Tahovecahe等21</text:span><text:span text:style-name="T178">人擬具「學校衛生法第六條、第十六條及第十七條條文修正草案」案、(三十五)</text:span><text:span text:style-name="T179">委員林倩綺等30人擬具「學校衛生法第六條、第八條及第十條條文修正草案」案、(三十六)委員柯志恩等16人擬具「學校衛生法第二十一條條文修正草案」案、(三十七)委員羅智強等17人擬具「學校衛生法第十六條及第十七條條文修正草案」案；二、審查(一)委員葛如鈞等16人擬具「學校衛生法第六條條文修正草案」案、(二)委員羅廷瑋等18人擬具「學校衛生法第十六條及第十七條條文修正草案」案、(三)台灣民眾黨黨團擬具「學校衛生法第十一條條文修正草案」案、(四)台灣民眾黨黨團擬具「學校衛生法第十六條及第十七條條文修正草案」案、(五)台灣民眾黨黨團擬具「學校衛生法第六條條文修正草案」案、(六)台灣民眾黨黨團擬具「學校衛生法第十九條條文修正草案」案、(七)委員何欣純等19人擬具「學校衛生法第六條及第十六條條文修正草案」案、(八)委員吳沛憶等16人擬具「學校衛生法第六條條文修正草案」案、(九)委員林月琴等23人擬具「學校衛生法第六條條文修正草案」案、(十)委員張雅琳等17人擬具「學校衛生法第二十一條條文修正草案」案、(十一)委員徐巧芯等16人擬具「學校衛生法第六條條文修正草案」案、(十二)委員徐巧芯等16人擬具「學校衛生法第二十三條條文修正草案」案、(十三)委員傅</text:span><text:span text:style-name="T180">崐萁等</text:span><text:span text:style-name="T181">20人擬具「學校衛生法第二十三條條文修正草案」案【逐條審查】</text:span><text:span text:style-name="T182">……</text:span><text:span text:style-name="T183">……………</text:span><text:span text:style-name="T184">……………………………………</text:span><text:span text:style-name="T185">……</text:span><text:span text:style-name="T186">………………</text:span></text:p>
          </table:table-cell>
          <table:table-cell table:style-name="TableCell187"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>（</text:p>
          </table:table-cell>
          <table:table-cell table:style-name="TableCell238"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>89</text:p>
          </table:table-cell>
          <table:table-cell table:style-name="TableCell289"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>～</text:p>
          </table:table-cell>
          <table:table-cell table:style-name="TableCell340"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>258</text:p>
          </table:table-cell>
          <table:table-cell table:style-name="TableCell391"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>）</text:p>
          </table:table-cell>
        </table:table-row>
      </table:table>
      <text:section text:name="Sect1" text:style-name="S1">
        <text:p text:style-name="P44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4號</meta:initial-creator>
    <dc:creator>NewWeb</dc:creator>
    <meta:creation-date>2026-08-27T06:18:00Z</meta:creation-date>
    <dc:date>2026-08-27T06:18:00Z</dc:date>
    <meta:print-date>2026-08-25T14:07:00Z</meta:print-date>
    <meta:template xlink:href="LCEWB00" xlink:type="simple"/>
    <meta:editing-cycles>2</meta:editing-cycles>
    <meta:editing-duration>PT0S</meta:editing-duration>
    <meta:document-statistic meta:page-count="1" meta:paragraph-count="5" meta:word-count="412" meta:character-count="2758" meta:row-count="19" meta:non-whitespace-character-count="2351"/>
  </office:meta>
</office:document-meta>
</file>