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0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0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0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0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0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一、" style:num-list-format-name="NLF2" style:num-format="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(一)" style:num-list-format-name="NLF2" style:num-format="1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suffix="(一)" style:num-list-format-name="NLF2" style:num-format="1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2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2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2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2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2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2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T6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T7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8pt"/>
    </style:style>
    <style:style style:name="P8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0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1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2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3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4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5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6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7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8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9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1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2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3" style:parent-style-name="清單段落" style:family="paragraph">
      <style:paragraph-properties fo:text-align="justify" fo:line-height="0.2777in" fo:margin-left="0.9166in" fo:text-indent="-0.5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4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5" style:parent-style-name="內文" style:family="paragraph">
      <style:paragraph-properties fo:text-align="justify" fo:line-height="0.2777in" fo:margin-left="0.3888in" fo:text-indent="-0.3888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6" style:parent-style-name="內文" style:family="paragraph">
      <style:paragraph-properties fo:text-align="justify" fo:line-height="0.2777in" fo:margin-left="0.3888in" fo:text-indent="-0.3888in">
        <style:tab-stops/>
      </style:paragraph-properties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</office:automatic-styles>
  <office:body>
    <office:text text:use-soft-page-breaks="true">
      <text:p text:style-name="P1"><text:span text:style-name="T2">全國</text:span><text:span text:style-name="T3">古蹟日</text:span><text:span text:style-name="T4">-</text:span><text:span text:style-name="T5">立法院開放參觀</text:span><text:span text:style-name="T6"><text:s/></text:span><text:span text:style-name="T7">公告事項</text:span></text:p>
      <text:p text:style-name="P8">一、民眾出示附有相片之個人身分證明文件辦理登記手續後，請配合本院人員引導參觀，勿滯留或跨越導引線進入非開放區域。</text:p>
      <text:p text:style-name="P9">二、各式軟硬包裝飲料或飲用水，攜入時須接受安檢及攜帶人當場試用(飲)後，方可攜入(酒精類飲料一律不得攜入)。</text:p>
      <text:p text:style-name="P10">三、請勿攜帶影響安全秩序之物品、涉及政治活動色彩之條幅、旗幟、標語、傳單及用於種族歧視、宗教等宣傳之物，以維本院開放參觀之莊嚴隆重。</text:p>
      <text:p text:style-name="P11">四、禁止攜帶影響安全秩序之物品如下：</text:p>
      <text:p text:style-name="P12">（一）槍(含模擬槍及玩具槍)、砲、彈藥、刀械及爆裂物。</text:p>
      <text:p text:style-name="P13">（二）劇毒物、腐蝕性及放射性等化學危險物品。</text:p>
      <text:p text:style-name="P14">（三）各類毒品、有害生物製劑、傳染病原體等危險物質。</text:p>
      <text:p text:style-name="P15">（四）燃油、瓦斯、酒精、鞭炮、壓力噴罐等易燃、易爆之危險物品。</text:p>
      <text:p text:style-name="P16">（五）不明用途之粉末或液態物。</text:p>
      <text:p text:style-name="P17">（六）玻璃瓶等易碎物及箭、飛鏢、剪刀等尖銳物品。</text:p>
      <text:p text:style-name="P18">（七）哨子、氣笛(含氣瓶加油喇叭)、擴音設備、無線遙控玩具等影響或妨害他人參觀之物品。</text:p>
      <text:p text:style-name="P19">（八）空拍機、氣球、遙控飛機等之攜帶、升降、接近及滯空停留。</text:p>
      <text:p text:style-name="P20">（九）除嬰兒車和輪椅、拐杖等無障礙設備外，電動機車、腳踏車、滑板、直排輪等代步工具不得攜入。</text:p>
      <text:p text:style-name="P21">（十）所有動物不得帶入，但服務性動物、工作犬除外，如導盲犬。</text:p>
      <text:p text:style-name="P22">（十一）各種材質之棍棒、鑿子等可造成人身傷害之物品。</text:p>
      <text:p text:style-name="P23">（十二）其他違反法令之物品，得隨時公告禁止於參觀時攜入。</text:p>
      <text:p text:style-name="P24">五、民眾若有未依本公告禁制事項而攜帶影響安全秩序之物品，請自行置放於入口檢查處指定位置，本院不負保管責任；另如有攜帶違禁物品將依法查辦。</text:p>
      <text:p text:style-name="P25">六、為確保本院開放參觀之安全，開放期間將嚴格執行人員、物品之檢查與相關管制作為，請參觀民眾主動配合警察人員檢查，所有管制作為不因身分不同而有所差別待遇，若造成不便，尚祈諒解並充分配合。</text:p>
      <text:p text:style-name="P26"><text:span text:style-name="T27">七、</text:span><text:span text:style-name="T28">本院</text:span><text:span text:style-name="T29">未</text:span><text:span text:style-name="T30">提供汽、機車停車位，請儘量搭乘大眾運輸系統前來參觀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list-format-name="NLF0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list-format-name="NLF0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list-format-name="NLF0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0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0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0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一、" style:num-list-format-name="NLF2" style:num-format="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suffix="(一)" style:num-list-format-name="NLF2" style:num-format="1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suffix="(一)" style:num-list-format-name="NLF2" style:num-format="1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list-format-name="NLF2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list-format-name="NLF2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2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2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2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2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in" text:min-label-width="0.2666in" text:list-level-position-and-space-mode="label-alignment">
          <style:list-level-label-alignment text:label-followed-by="listtab" fo:margin-left="0.2666in" fo:text-indent="-0.2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一、</number:text>
      <number:num-list-label text:level="2"/>
      <number:text>%1%(一)</number:text>
      <number:num-list-label text:level="3"/>
      <number:text>%1%(一)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7875in" fo:margin-left="1.2993in" fo:margin-bottom="0.7875in" fo:margin-right="1.29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HP8200_64</meta:initial-creator>
    <dc:creator>NewWeb</dc:creator>
    <meta:creation-date>2026-09-10T09:06:00Z</meta:creation-date>
    <dc:date>2026-09-10T09:06:00Z</dc:date>
    <meta:print-date>2023-09-07T23:1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5" meta:character-count="770" meta:row-count="5" meta:non-whitespace-character-count="656"/>
  </office:meta>
</office:document-meta>
</file>