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 fo:margin-right="-0.218in">
        <style:tab-stops>
          <style:tab-stop style:type="left" style:position="6.75in"/>
        </style:tab-stops>
      </style:paragraph-properties>
      <style:text-properties style:font-name="標楷體" style:font-name-asian="標楷體" fo:font-weight="bold" style:font-weight-asian="bold" fo:letter-spacing="-0.0055in" fo:font-size="18pt" style:font-size-asian="18pt" style:font-size-complex="18pt"/>
    </style:style>
    <style:style style:name="P2" style:parent-style-name="內文" style:family="paragraph">
      <style:paragraph-properties fo:line-height="0.3472in" fo:margin-left="0.6666in" fo:margin-right="-0.0909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5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立法院會議名稱" style:family="paragraph">
      <style:paragraph-properties fo:margin-left="0.4444in" fo:text-indent="-0.4444in">
        <style:tab-stops/>
      </style:paragraph-properties>
    </style:style>
    <style:style style:name="P7" style:parent-style-name="立法院會議名稱" style:family="paragraph">
      <style:paragraph-properties fo:margin-left="0.4444in" fo:text-indent="-0.4444in">
        <style:tab-stops/>
      </style:paragraph-properties>
    </style:style>
    <style:style style:name="P8" style:parent-style-name="立法院會議名稱" style:family="paragraph">
      <style:paragraph-properties fo:margin-left="0.4444in" fo:text-indent="-0.4444in">
        <style:tab-stops/>
      </style:paragraph-properties>
    </style:style>
  </office:automatic-styles>
  <office:body>
    <office:text text:use-soft-page-breaks="true">
      <text:p text:style-name="P1">立法院第8屆第6會期內政、教育及文化委員會第1次聯席會議<text:line-break/>議事日程</text:p>
      <text:p text:style-name="P2">時間：103年9月24日（星期三）上午9時至12時</text:p>
      <text:p text:style-name="P3">地點：紅樓202會議室</text:p>
      <text:p text:style-name="P4"/>
      <text:p text:style-name="P5">討論事項</text:p>
      <text:p text:style-name="P6">一、審查行政院函請審議「臺灣地區與大陸地區人民關係條例第二十二條條文修正草案」案。</text:p>
      <text:p text:style-name="P7">二、審查委員吳育昇等33人擬具「臺灣地區與大陸地區人民關係條例第二十二條條文修正草案」案。</text:p>
      <text:p text:style-name="P8">說明：以上2案係101年12月28日本院第8屆第2會期第15次會議決定：「交內政、教育及文化兩委員會審查」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fo:font-size="16pt" style:font-size-asian="16pt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font-name="Times New Roman" style:font-name-asian="新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875in" fo:margin-bottom="1in" fo:margin-right="0.4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8屆第3會期內政委員會第3次全體委員會議議事日程</dc:title>
    <dc:subject/>
    <meta:initial-creator>立法院</meta:initial-creator>
    <dc:creator>Windows 使用者</dc:creator>
    <meta:creation-date>2017-08-23T16:50:00Z</meta:creation-date>
    <dc:date>2017-08-23T16:50:00Z</dc:date>
    <meta:print-date>2012-09-27T08:0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2" meta:character-count="220" meta:row-count="1" meta:non-whitespace-character-count="189"/>
  </office:meta>
</office:document-meta>
</file>