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font-weight="bold" style:font-weight-asian="bold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立法院會議名稱" style:family="paragraph">
      <style:paragraph-properties fo:margin-left="0.4444in" fo:text-indent="-0.4444in">
        <style:tab-stops/>
      </style:paragraph-properties>
    </style:style>
    <style:style style:name="P7" style:parent-style-name="立法院會議名稱" style:family="paragraph">
      <style:paragraph-properties fo:margin-left="0in" fo:text-indent="0in">
        <style:tab-stops/>
      </style:paragraph-properties>
      <style:text-properties fo:font-weight="bold" style:font-weight-asian="bold"/>
    </style:style>
    <style:style style:name="P8" style:parent-style-name="立法院會議名稱" style:family="paragraph">
      <style:paragraph-properties fo:margin-left="0in" fo:text-indent="0in">
        <style:tab-stops/>
      </style:paragraph-properties>
    </style:style>
    <style:style style:name="T9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立法院第8屆第6會期內政委員會第15次全體委員會議議事日程</text:p>
      <text:p text:style-name="P2">時間：103年10月27日（星期一）上午9時至下午5時30分</text:p>
      <text:p text:style-name="P3">地點：紅樓202會議室</text:p>
      <text:p text:style-name="P4"/>
      <text:p text:style-name="P5">報告事項</text:p>
      <text:p text:style-name="P6">宣讀上次會議議事錄。</text:p>
      <text:p text:style-name="P7"/>
      <text:p text:style-name="P8"><text:span text:style-name="T9">邀請中央選舉委員會代理主任委員劉義周、內政部部長陳威仁率警政署署長王卓鈞、法務部政務次長率所屬就「103年地方公職人員選舉選務工作、選舉治安維護及賄選查察辦理情形」進行專題報告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6:56:00Z</meta:creation-date>
    <dc:date>2017-08-23T16:56:00Z</dc:date>
    <meta:print-date>2012-09-27T08:0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4" meta:row-count="1" meta:non-whitespace-character-count="158"/>
  </office:meta>
</office:document-meta>
</file>