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 fo:margin-left="-0.25in" fo:margin-right="-0.1069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font-size="17pt" style:font-size-asian="17pt" style:font-size-complex="17pt"/>
    </style:style>
    <style:style style:name="P2" style:parent-style-name="內文" style:family="paragraph">
      <style:paragraph-properties fo:line-height="0.3194in" fo:margin-left="-0.2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3" style:parent-style-name="內文" style:family="paragraph">
      <style:paragraph-properties fo:line-height="0.3194in" fo:margin-left="-0.2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olumn5" style:family="table-column">
      <style:table-column-properties style:column-width="1.1916in"/>
    </style:style>
    <style:style style:name="TableColumn6" style:family="table-column">
      <style:table-column-properties style:column-width="1.809in"/>
    </style:style>
    <style:style style:name="TableColumn7" style:family="table-column">
      <style:table-column-properties style:column-width="0.9409in"/>
    </style:style>
    <style:style style:name="TableColumn8" style:family="table-column">
      <style:table-column-properties style:column-width="1.625in"/>
    </style:style>
    <style:style style:name="TableColumn9" style:family="table-column">
      <style:table-column-properties style:column-width="1.5916in"/>
    </style:style>
    <style:style style:name="Table4" style:family="table">
      <style:table-properties style:width="7.1583in" fo:margin-left="0in" table:align="center"/>
    </style:style>
    <style:style style:name="TableRow10" style:family="table-row">
      <style:table-row-properties style:min-row-height="0.2951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Row21" style:family="table-row">
      <style:table-row-properties style:min-row-height="0.6854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32" style:family="table-row">
      <style:table-row-properties style:min-row-height="0.6854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3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3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style:snap-to-layout-grid="false" fo:text-align="center" fo:line-height="0.1666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48" style:family="table-row">
      <style:table-row-properties style:min-row-height="0.65in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5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5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64" style:family="table-row">
      <style:table-row-properties style:min-row-height="0.8333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6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6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center" fo:line-height="0.1666in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style:font-name-complex="Arial" fo:color="#FF0000"/>
    </style:style>
    <style:style style:name="TableRow79" style:family="table-row">
      <style:table-row-properties style:min-row-height="0.7875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8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8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90" style:parent-style-name="內文" style:family="paragraph">
      <style:paragraph-properties fo:text-align="justify" fo:line-height="0.1666in" fo:margin-left="0.4027in" fo:text-indent="-0.4027in">
        <style:tab-stops/>
      </style:paragraph-properties>
      <style:text-properties style:font-name="標楷體" style:font-name-asian="標楷體" style:font-name-complex="Arial" fo:font-size="14pt" style:font-size-asian="14pt"/>
    </style:style>
    <style:style style:name="P91" style:parent-style-name="內文" style:family="paragraph">
      <style:paragraph-properties fo:text-align="justify" fo:line-height="0.1666in" fo:margin-left="0.4222in" fo:text-indent="-0.4222in">
        <style:tab-stops/>
      </style:paragraph-properties>
      <style:text-properties style:font-name="標楷體" style:font-name-asian="標楷體" style:font-name-complex="Arial" fo:font-size="14pt" style:font-size-asian="14pt"/>
    </style:style>
    <style:style style:name="P92" style:parent-style-name="內文" style:family="paragraph">
      <style:paragraph-properties fo:text-align="justify" fo:line-height="0.1666in"/>
      <style:text-properties style:font-name="標楷體" style:font-name-asian="標楷體" style:font-name-complex="Arial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95" style:family="table-row">
      <style:table-row-properties style:min-row-height="0.6152in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 style:font-name-complex="Arial" fo:color="#FF0000"/>
    </style:style>
    <style:style style:name="P108" style:parent-style-name="內文" style:family="paragraph">
      <style:paragraph-properties fo:text-align="justify" fo:line-height="0.2777in" fo:margin-left="0.0625in" fo:text-indent="-0.4375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內政委員會考察基層警察教育訓練現況行程表</text:p>
      <text:p text:style-name="P2">日期：103年12月4日（星期四）</text:p>
      <text:p text:style-name="P3">地點：臺灣警察專科學校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時間</text:p>
          </table:table-cell>
          <table:table-cell table:style-name="TableCell13">
            <text:p text:style-name="P14">項<text:s/>目</text:p>
          </table:table-cell>
          <table:table-cell table:style-name="TableCell15">
            <text:p text:style-name="P16">所需時間</text:p>
          </table:table-cell>
          <table:table-cell table:style-name="TableCell17">
            <text:p text:style-name="P18">地 點</text:p>
          </table:table-cell>
          <table:table-cell table:style-name="TableCell19">
            <text:p text:style-name="P20">備註</text:p>
          </table:table-cell>
        </table:table-row>
        <table:table-row table:style-name="TableRow21">
          <table:table-cell table:style-name="TableCell22">
            <text:p text:style-name="P23">09：15</text:p>
          </table:table-cell>
          <table:table-cell table:style-name="TableCell24">
            <text:p text:style-name="P25">集合</text:p>
          </table:table-cell>
          <table:table-cell table:style-name="TableCell26">
            <text:p text:style-name="P27"/>
          </table:table-cell>
          <table:table-cell table:style-name="TableCell28">
            <text:p text:style-name="P29">群賢樓門口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09：15</text:p>
            <text:p text:style-name="P35">︱</text:p>
            <text:p text:style-name="P36">10：00</text:p>
          </table:table-cell>
          <table:table-cell table:style-name="TableCell37">
            <text:p text:style-name="P38">車程</text:p>
          </table:table-cell>
          <table:table-cell table:style-name="TableCell39">
            <text:p text:style-name="P40">45分鐘</text:p>
          </table:table-cell>
          <table:table-cell table:style-name="TableCell41">
            <text:p text:style-name="P42">­­­群賢樓〜</text:p>
            <text:p text:style-name="P43"><text:span text:style-name="T44">警察專科學校</text:span></text:p>
          </table:table-cell>
          <table:table-cell table:style-name="TableCell45"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10：10</text:p>
            <text:p text:style-name="P51">︱</text:p>
            <text:p text:style-name="P52">10：15</text:p>
          </table:table-cell>
          <table:table-cell table:style-name="TableCell53">
            <text:p text:style-name="P54">委員及警察專科</text:p>
            <text:p text:style-name="P55">學校校長致詞</text:p>
          </table:table-cell>
          <table:table-cell table:style-name="TableCell56">
            <text:p text:style-name="P57">5分鐘</text:p>
          </table:table-cell>
          <table:table-cell table:style-name="TableCell58">
            <text:p text:style-name="P59">樹人10樓</text:p>
            <text:p text:style-name="P60"><text:span text:style-name="T61">國際會議廳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10：15</text:p>
            <text:p text:style-name="P67">︱</text:p>
            <text:p text:style-name="P68">10：40</text:p>
          </table:table-cell>
          <table:table-cell table:style-name="TableCell69">
            <text:p text:style-name="P70">校況簡介</text:p>
          </table:table-cell>
          <table:table-cell table:style-name="TableCell71">
            <text:p text:style-name="P72">25分鐘</text:p>
          </table:table-cell>
          <table:table-cell table:style-name="TableCell73">
            <text:p text:style-name="P74">樹人10樓</text:p>
            <text:p text:style-name="P75"><text:span text:style-name="T76">國際會議廳</text:span>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10：40</text:p>
            <text:p text:style-name="P82">︱</text:p>
            <text:p text:style-name="P83">12：00</text:p>
          </table:table-cell>
          <table:table-cell table:style-name="TableCell84">
            <text:p text:style-name="P85">教育訓練設施考察</text:p>
          </table:table-cell>
          <table:table-cell table:style-name="TableCell86">
            <text:p text:style-name="P87">80分鐘</text:p>
          </table:table-cell>
          <table:table-cell table:style-name="TableCell88">
            <text:p text:style-name="P89">一、情境教學中心</text:p>
            <text:p text:style-name="P90">二、參觀靶場射擊教學</text:p>
            <text:p text:style-name="P91">三、參觀中正堂地下室體技教學</text:p>
            <text:p text:style-name="P92">四、參觀游泳教學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12：00</text:p>
            <text:p text:style-name="P98">︱</text:p>
            <text:p text:style-name="P99">12：40</text:p>
          </table:table-cell>
          <table:table-cell table:style-name="TableCell100">
            <text:p text:style-name="P101">回程</text:p>
          </table:table-cell>
          <table:table-cell table:style-name="TableCell102">
            <text:p text:style-name="P103">40分鐘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</table:table>
      <text:p text:style-name="P108"><text:span text:style-name="T109">內政部警政署</text:span><text:span text:style-name="T110">聯絡窗口</text:span><text:span text:style-name="T111"><text:s text:c="2"/></text:span><text:span text:style-name="T112">陳風傑警務正</text:span><text:span text:style-name="T113"><text:s text:c="9"/>電話：09</text:span><text:span text:style-name="T114">18</text:span><text:span text:style-name="T115">-</text:span><text:span text:style-name="T116">728</text:span><text:span text:style-name="T117">-</text:span><text:span text:style-name="T118">18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weight="bold" style:font-weight-asian="bold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.2479in" fo:margin-bottom="0.5in" fo:margin-right="1.141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內政部入出國及移民署99年度提升服務品質輔導會議議程表</dc:title>
    <dc:subject/>
    <meta:initial-creator>警政署入出境管理局</meta:initial-creator>
    <dc:creator>Windows 使用者</dc:creator>
    <meta:creation-date>2017-08-23T17:00:00Z</meta:creation-date>
    <dc:date>2017-08-23T17:00:00Z</dc:date>
    <meta:print-date>2014-12-01T08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3" meta:character-count="358" meta:row-count="2" meta:non-whitespace-character-count="306"/>
  </office:meta>
</office:document-meta>
</file>