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0006in"/>
      <style:text-properties style:font-name="標楷體" style:font-name-asian="標楷體" fo:font-weight="bold" style:font-weight-asian="bold" fo:letter-spacing="-0.0069in" fo:font-size="18pt" style:font-size-asian="18pt" style:font-size-complex="18pt"/>
    </style:style>
    <style:style style:name="P3" style:parent-style-name="內文" style:family="paragraph">
      <style:paragraph-properties fo:line-height="0.3472in" fo:margin-left="0.6666in" fo:margin-right="-0.0909in" fo:text-indent="-0.6666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3472in" fo:margin-right="-0.0909in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19" style:parent-style-name="內文" style:family="paragraph">
      <style:paragraph-properties fo:margin-top="0.125in" fo:line-height="0.3472in" fo:margin-right="-0.090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0" style:parent-style-name="內文" style:family="paragraph">
      <style:paragraph-properties fo:line-height="0.3194in" fo:margin-right="-0.0909in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fo:margin-top="0.125in" fo:line-height="0.3472in" fo:margin-right="-0.090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4" style:parent-style-name="立法院會議名稱" style:family="paragraph">
      <style:paragraph-properties fo:line-height="0.3194in" fo:margin-left="0.4444in" fo:text-indent="-0.4444in">
        <style:tab-stops/>
      </style:paragraph-properties>
    </style:style>
    <style:style style:name="P25" style:parent-style-name="立法院會議名稱" style:family="paragraph">
      <style:paragraph-properties fo:line-height="0.3194in" fo:margin-left="0.4166in" fo:text-indent="-0.4166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26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27" style:parent-style-name="立法院會議名稱" style:family="paragraph">
      <style:paragraph-properties fo:line-height="0.3194in" fo:margin-left="0.4166in" fo:text-indent="-0.4166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28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29" style:parent-style-name="立法院會議名稱" style:family="paragraph">
      <style:paragraph-properties fo:line-height="0.3194in" fo:margin-left="0.4166in" fo:text-indent="-0.4166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30" style:parent-style-name="立法院會議名稱" style:family="paragraph">
      <style:paragraph-properties fo:line-height="0.3194in" fo:margin-left="0.4444in" fo:text-indent="-0.4444in">
        <style:tab-stops/>
      </style:paragraph-properties>
    </style:style>
    <style:style style:name="P31" style:parent-style-name="立法院會議名稱" style:family="paragraph">
      <style:paragraph-properties fo:line-height="0.3194in" fo:margin-left="0.4166in" fo:text-indent="-0.4166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32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33" style:parent-style-name="立法院會議名稱" style:family="paragraph">
      <style:paragraph-properties fo:line-height="0.3194in" fo:margin-left="0.4166in" fo:text-indent="-0.4166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34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35" style:parent-style-name="立法院會議名稱" style:family="paragraph">
      <style:paragraph-properties fo:line-height="0.3194in" fo:margin-left="0.4166in" fo:text-indent="-0.4166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36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37" style:parent-style-name="立法院會議名稱" style:family="paragraph">
      <style:paragraph-properties fo:line-height="0.3194in" fo:margin-left="0.4166in" fo:text-indent="-0.4166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38" style:parent-style-name="立法院會議名稱" style:family="paragraph">
      <style:paragraph-properties fo:line-height="0.3194in" fo:margin-left="0.3888in" fo:text-indent="-0.3888in">
        <style:tab-stops/>
      </style:paragraph-properties>
    </style:style>
    <style:style style:name="P39" style:parent-style-name="立法院會議名稱" style:family="paragraph">
      <style:paragraph-properties fo:line-height="0.3194in" fo:margin-left="0.4166in" fo:text-indent="-0.4166in">
        <style:tab-stops/>
      </style:paragraph-properties>
    </style:style>
    <style:style style:name="T40" style:parent-style-name="預設段落字型" style:family="text">
      <style:text-properties style:font-name="微軟正黑體" style:font-name-asian="微軟正黑體" fo:font-size="12pt" style:font-size-asian="12pt" style:font-size-complex="12pt"/>
    </style:style>
  </office:automatic-styles>
  <office:body>
    <office:text text:use-soft-page-breaks="true">
      <text:p text:style-name="P1">立法院第8屆第6會期內政委員會第26次全體委員會議議事日程</text:p>
      <text:p text:style-name="P3"><text:span text:style-name="T4">時間</text:span><text:span text:style-name="T5">：</text:span><text:span text:style-name="T6">10</text:span><text:span text:style-name="T7">3</text:span><text:span text:style-name="T8">年</text:span><text:span text:style-name="T9">1</text:span><text:span text:style-name="T10">2</text:span><text:span text:style-name="T11">月</text:span><text:span text:style-name="T12">1</text:span><text:span text:style-name="T13">0</text:span><text:span text:style-name="T14">日（星期</text:span><text:span text:style-name="T15">三</text:span><text:span text:style-name="T16">）上午9時至下午5時30分</text:span></text:p>
      <text:p text:style-name="P17"><text:span text:style-name="T18">地點：紅樓202會議室</text:span></text:p>
      <text:p text:style-name="P19">報告事項</text:p>
      <text:p text:style-name="P20"><text:span text:style-name="T21">宣讀上次會議議事錄</text:span><text:bookmark-start text:name="議案名稱"/><text:span text:style-name="T22">。</text:span></text:p>
      <text:p text:style-name="P23">討論事項</text:p>
      <text:p text:style-name="P24">一、審查行政院函請審議「政治獻金法部分條文修正草案」案。</text:p>
      <text:p text:style-name="P25">說明：本案係103年9月26日本院第8屆第6會期第3次會議決定：「交內政委員會審查」。</text:p>
      <text:p text:style-name="P26">二、審查本院委員廖正井等19人擬具「政治獻金法第七條條文修正草案」案。</text:p>
      <text:p text:style-name="P27">說明：本案係102年12月6日本院第8屆第4會期第13次會議決定：「交內政委員會審查」。</text:p>
      <text:p text:style-name="P28">三、審查本院委員許添財等17人擬具「政治獻金法第十五條條文修正草案」案。</text:p>
      <text:p text:style-name="P29">說明：本案係102年3月29日本院第8屆第3會期第6次會議決定：「交內政委員會審查」。</text:p>
      <text:p text:style-name="P30"><text:bookmark-end text:name="議案名稱"/>四、審查本院委員姚文智等16人擬具「政治獻金法第十九條條文修正草案」案。</text:p>
      <text:p text:style-name="P31">說明：本案係102年5月31日本院第8屆第3會期第15次會議決定：「交內政委員會審查」。</text:p>
      <text:p text:style-name="P32">五、審查本院委員陳其邁等20人擬具「政治獻金法第二十一條條文修正草案」案。</text:p>
      <text:p text:style-name="P33">說明：本案係101年12月14日本院第8屆第2會期第13次會議決定：「交內政委員會審查」。</text:p>
      <text:p text:style-name="P34">六、審查本院委員李應元等16人擬具「政治獻金法第二十一條條文修正草案」案。</text:p>
      <text:p text:style-name="P35">說明：本案係103年5月30日本院第8屆第5會期第12次會議決定：「交內政委員會審查」。</text:p>
      <text:p text:style-name="P36">七、審查本院委員李昆澤等17人擬具「政治獻金法第二十一條條文修正草案」案。</text:p>
      <text:p text:style-name="P37">說明：本案係103年10月3日本院第8屆第6會期第4次會議決定：「交內政委員會審查」。</text:p>
      <text:p text:style-name="P38">八、審查本院委員陳歐珀等16人擬具「政治獻金法第三十條條文修正草案」案。</text:p>
      <text:p text:style-name="P39"><text:span text:style-name="T40">說明：本案係103年5月30日本院第8屆第5會期第12次會議決定：「交內政委員會審查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2" style:display-name="本文 2" style:family="paragraph" style:parent-style-name="內文">
      <style:paragraph-properties fo:text-align="justify" fo:line-height="0.4305in">
        <style:tab-stops>
          <style:tab-stop style:type="left" style:position="1.625in"/>
        </style:tab-stops>
      </style:paragraph-properties>
      <style:text-properties style:font-name="標楷體" style:font-name-asian="標楷體" fo:font-size="18pt" style:font-size-asian="18pt" style:font-size-complex="16pt" fo:hyphenate="false"/>
    </style:style>
    <style:style style:name="本文2字元" style:display-name="本文 2 字元" style:family="text">
      <style:text-properties style:font-name="標楷體" style:font-name-asian="標楷體" style:font-name-complex="Times New Roman" fo:font-size="18pt" style:font-size-asian="18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頁碼" style:display-name="頁碼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333in" fo:margin-left="0.7875in" fo:margin-bottom="0.1972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688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00:00Z</meta:creation-date>
    <dc:date>2017-08-23T17:00:00Z</dc:date>
    <meta:print-date>2014-12-05T07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0" meta:character-count="741" meta:row-count="5" meta:non-whitespace-character-count="632"/>
  </office:meta>
</office:document-meta>
</file>