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21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line-height="0.3472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3" style:family="table-column">
      <style:table-column-properties style:column-width="2.1125in"/>
    </style:style>
    <style:style style:name="TableColumn44" style:family="table-column">
      <style:table-column-properties style:column-width="2.1131in"/>
    </style:style>
    <style:style style:name="TableColumn45" style:family="table-column">
      <style:table-column-properties style:column-width="2.1131in"/>
    </style:style>
    <style:style style:name="Table42" style:family="table">
      <style:table-properties style:width="6.3388in" style:rel-width="100%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none" style:writing-mode="lr-tb" fo:padding-top="0.0194in" fo:padding-left="0.0194in" fo:padding-bottom="0.0194in" fo:padding-right="0.0194in"/>
    </style:style>
    <style:style style:name="P48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9" style:family="table-row">
      <style:table-row-properties/>
    </style:style>
    <style:style style:name="TableCell50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4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5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2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9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7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10月1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04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7023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李昆澤、鄭麗君等17人，鑒於對政治獻金的監督管理是民主政治發展中相當重要的一環，目前雖然已有政治獻金法及監察院負責處理政治獻金申報等事宜，但關於政治獻金的收支報告，目前僅在網路上提供一紙總目，若想查詢細目必須親自到監察院，不但造成民眾不便，亦與政府資訊應公開透明的意旨相違背，更使本應受公眾監督的政治獻金難以為外界所知悉，對於健全民主政治的發展極為不利。爰此，擬具「政治獻金法第二十一條條文修正草案」，規定監察院應將政治獻金完整的會計報告書全數公開上網，並提供便利於民眾複製及下載的格式為之，促進政治獻金的公開透明，是否有當？敬請公決。</text:p>
      <text:p text:style-name="P30"/>
      <text:p text:style-name="P31">說明：</text:p>
      <text:p text:style-name="P32">一、政治獻金法乃為規範及管理政治獻金，促進國民政治參與，確保政治活動公平及公正，健全民主政治發展所訂。收取政治獻金依本法規定應向監察院申報，國家本於保障人民知的權利，增進人民對公共事務的參與及監督，且促進政治獻金的透明度，理應將政治獻金申報的相關資訊公告周知。</text:p>
      <text:p text:style-name="P33">二、本法第二十一條第四項雖規定，受理申報機關應於受理申報截止後三個月內，將相關申報資料彙整列冊供人查閱，並將會計報告書之收支結算表公開於網路上。然而，所謂的收支結算表本身並不包含各項政治獻金收支的細目，更遑論能從中知悉政治獻金的來源與去向，民眾如須查閱相關細目，必須親自到監察院查詢，不但造成民眾不便，亦與政府資訊應公開透明的意旨相違背，更使本應受公眾監督的政治獻金難以為外界所知悉，對於健全民主政治的發展殊為不利。</text:p>
      <text:p text:style-name="P34">三、爰此，本次修法規定受理申報機關應於應於受理申報截止後三個月內，將會計報告書之完<text:soft-page-break/>整內容，全數公開上網供民眾自行查閱，且為便利相關資訊的流通，復規定相關資訊應以便利民眾複製及下載的格式為之。</text:p>
      <text:p text:style-name="內文"/>
      <text:p text:style-name="P35">提案人：李昆澤　　鄭麗君　　</text:p>
      <text:p text:style-name="P36">連署人：黃偉哲　　李俊俋　　趙天麟　　薛　凌　　姚文智　　陳亭妃　　陳歐珀　　許智傑　　蔡煌瑯　　許添財　　陳節如　　陳唐山　　段宜康　　蔡其昌　　邱志偉　　</text:p>
      <text:p text:style-name="P37"/>
      <text:section text:name="Sect2" text:style-name="S2">
        <table:table table:style-name="Table42">
          <table:table-columns>
            <table:table-column table:style-name="TableColumn43"/>
            <table:table-column table:style-name="TableColumn44"/>
            <table:table-column table:style-name="TableColumn45"/>
          </table:table-columns>
          <table:table-row table:style-name="TableRow46">
            <table:table-cell table:style-name="TableCell47" table:number-columns-spanned="3">
              <text:p text:style-name="P48">政治獻金法第二十一條條文修正草案對照表<text:bookmark-start text:name="TA7930414"/><text:bookmark-end text:name="TA7930414"/></text:p>
            </table:table-cell>
            <table:covered-table-cell/>
            <table:covered-table-cell/>
          </table:table-row>
          <table:table-row table:style-name="TableRow49">
            <table:table-cell table:style-name="TableCell50">
              <text:p text:style-name="P51"><draw:custom-shape svg:x="-0.02778in" svg:y="-0.00972in" svg:width="6.35833in" svg:height="0in" draw:z-index="251658240" draw:id="id0" draw:style-name="a0" draw:name="DW923711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52">
              <text:p text:style-name="P53">現行條文</text:p>
            </table:table-cell>
            <table:table-cell table:style-name="TableCell54">
              <text:p text:style-name="P55">說明</text:p>
            </table:table-cell>
          </table:table-row>
          <table:table-row table:style-name="TableRow56">
            <table:table-cell table:style-name="TableCell57">
              <text:p text:style-name="P58">第二十一條　前條會計報告書，政黨及政治團體由負責人或代表人簽名或蓋章，並應委託會計師查核簽證；擬參選人由其本人簽名或蓋章，收受金額達新臺幣一千萬元者，並應於投票日後七十日內委託會計師查核簽證；其申報依下列規定辦理：</text:p>
              <text:p text:style-name="P59">一、政黨、政治團體應於每年度結束後五個月內，向受理申報機關申報。</text:p>
              <text:p text:style-name="P60">二、擬參選人應於選舉投票日後三個月內，向受理申報機關申報。</text:p>
              <text:p text:style-name="P61">擬參選人收受政治獻金後死亡者，其法定繼承人應自確定繼承人之日起三個月內申報會計報告書；賸餘之政治獻金，應於申報時繳交受理申報機關辦理繳庫。</text:p>
              <text:p text:style-name="P62">擬參選人收受政治獻金後，如有未依法登記為候選人或登記後其候選人資格經撤銷之情事者，應即停止收受政治獻金，並自事實發生之日起三個月內申報會計報告書；賸餘之政治獻金，應於申報時繳交受理申報機關辦理繳庫。</text:p>
              <text:p text:style-name="P63">受理申報機關應於受理申報截止後三個月內<text:span text:style-name="T64">，將會計報告書之完整內容彙整列冊，並公開於電腦網路，供人查閱。</text:span></text:p>
              <text:p text:style-name="P65"><text:span text:style-name="T66">前項上網公開之資訊應以便利民眾複製及下載之檔案格式為之。</text:span></text:p>
              <text:p text:style-name="P67"><text:span text:style-name="T68">前兩項</text:span>之查閱辦法，由受理申報機關定之。</text:p>
            </table:table-cell>
            <table:table-cell table:style-name="TableCell69">
              <text:p text:style-name="P70">第二十一條　前條會計報告書，政黨及政治團體由負責人或代表人簽名或蓋章，並應委託會計師查核簽證；擬參選人由其本人簽名或蓋章，收受金額達新臺幣一千萬元者，並應於投票日後七十日內委託會計師查核簽證；其申報依下列規定辦理：</text:p>
              <text:p text:style-name="P71">一、政黨、政治團體應於每年度結束後五個月內，向受理申報機關申報。</text:p>
              <text:p text:style-name="P72">二、擬參選人應於選舉投票日後三個月內，向受理申報機關申報。</text:p>
              <text:p text:style-name="P73">擬參選人收受政治獻金後死亡者，其法定繼承人應自確定繼承人之日起三個月內申報會計報告書；賸餘之政治獻金，應於申報時繳交受理申報機關辦理繳庫。</text:p>
              <text:p text:style-name="P74">擬參選人收受政治獻金後，如有未依法登記為候選人或登記後其候選人資格經撤銷之情事者，應即停止收受政治獻金，並自事實發生之日起三個月內申報會計報告書；賸餘之政治獻金，應於申報時繳交受理申報機關辦理繳庫。</text:p>
              <text:p text:style-name="P75">受理申報機關應於受理申報截止後三個月內彙整列冊，供人查閱；會計報告書之收支結算表應刊登政府公報或新聞紙，並公開於電腦網路。</text:p>
              <text:p text:style-name="P76">前項查閱辦法，由受理申報機關定之。</text:p>
            </table:table-cell>
            <table:table-cell table:style-name="TableCell77">
              <text:p text:style-name="P78">本條第四項關於政治獻金會計報告書上網公開之規定，僅規範到會計報告書之結算表，導致民眾若想查閱相關細目必須親自到監察院辦理，相當不便，亦與政府資訊應公開透明的意旨相違背，更使本應受公眾監督的政治獻金難以為外界所知悉，對於健全民主政治的發展殊為不利。爰此，修正第四項規定，規定受理申報機關應於申報截止後三個月內，將會計報告書之完整內容，如本法第二十條所例示之收支項目、餘絀部分、超過新台幣三萬元收支對象之詳細資料等，供外界查閱並公開於電腦網路，又為方便公眾監督與資訊流傳，復規定相關公開資訊應以便利於民眾複製及下載之檔案格式為之。</text:p>
            </table:table-cell>
          </table:table-row>
        </table:table>
        <text:p text:style-name="內文"><draw:custom-shape svg:x="-0.03264in" svg:y="-0.00139in" svg:width="6.35833in" svg:height="0in" draw:z-index="251657216" draw:id="id1" draw:style-name="a1" draw:name="DW816077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8" style:parent-style-name="頁首" style:family="paragraph">
      <style:paragraph-properties fo:text-align="center" fo:line-height="0.1458in"/>
    </style:style>
    <style:style style:name="P39" style:parent-style-name="頁首" style:family="paragraph">
      <style:paragraph-properties fo:text-align="center"/>
    </style:style>
    <style:style style:name="P40" style:parent-style-name="頁尾" style:family="paragraph">
      <style:paragraph-properties fo:text-align="center"/>
    </style:style>
    <style:style style:name="P41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6會期第4次會議議案關係文書</text:p>
      </style:header>
      <style:header-left>
        <text:p text:style-name="P3">立法院第8屆第6會期第4次會議議案關係文書</text:p>
      </style:header-left>
      <style:footer>
        <text:p text:style-name="P4">委<text:s/><text:page-number text:fixed="false">21</text:page-number></text:p>
      </style:footer>
      <style:footer-left>
        <text:p text:style-name="P5">委<text:s/><text:page-number text:fixed="false">22</text:page-number></text:p>
      </style:footer-left>
    </style:master-page>
    <style:master-page style:name="MP1" style:page-layout-name="PL1">
      <style:header>
        <text:p text:style-name="P38">立法院第8屆第6會期第4次會議議案關係文書</text:p>
      </style:header>
      <style:header-left>
        <text:p text:style-name="P39">立法院第8屆第6會期第4次會議議案關係文書</text:p>
      </style:header-left>
      <style:footer>
        <text:p text:style-name="P40">委<text:s/><text:page-number text:fixed="false">21</text:page-number></text:p>
      </style:footer>
      <style:footer-left>
        <text:p text:style-name="P41">委<text:s/><text:page-number text:fixed="false">2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21;委24;4;;</dc:description>
    <dc:subject/>
    <meta:keyword>8;6;4</meta:keyword>
    <meta:initial-creator>23號</meta:initial-creator>
    <dc:creator>Windows 使用者</dc:creator>
    <meta:creation-date>2017-08-23T17:00:00Z</meta:creation-date>
    <dc:date>2017-08-23T17:00:00Z</dc:date>
    <meta:print-date>2004-10-07T02:24:00Z</meta:print-date>
    <meta:template xlink:href="LCEWA01.DOT" xlink:type="simple"/>
    <meta:editing-cycles>2</meta:editing-cycles>
    <meta:editing-duration>PT0S</meta:editing-duration>
    <meta:document-statistic meta:page-count="3" meta:paragraph-count="4" meta:word-count="310" meta:character-count="2075" meta:row-count="14" meta:non-whitespace-character-count="1769"/>
  </office:meta>
</office:document-meta>
</file>