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555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內文" style:family="paragraph">
      <style:paragraph-properties fo:margin-left="0.4395in" fo:text-indent="0.2784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內文" style:family="paragraph">
      <style:paragraph-properties fo:margin-left="0.4395in" fo:text-indent="0.2784in">
        <style:tab-stops/>
      </style:paragraph-properties>
    </style:style>
    <style:style style:name="P36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7" style:parent-style-name="說明內文" style:family="paragraph">
      <style:paragraph-properties fo:margin-left="0.4395in" fo:text-indent="0.2784in">
        <style:tab-stops/>
      </style:paragraph-properties>
    </style:style>
    <style:style style:name="P38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9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0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6" style:family="table-column">
      <style:table-column-properties style:column-width="2.1125in"/>
    </style:style>
    <style:style style:name="TableColumn47" style:family="table-column">
      <style:table-column-properties style:column-width="2.1131in"/>
    </style:style>
    <style:style style:name="TableColumn48" style:family="table-column">
      <style:table-column-properties style:column-width="2.1131in"/>
    </style:style>
    <style:style style:name="Table45" style:family="table">
      <style:table-properties style:width="6.3388in" fo:margin-left="0in" table:align="left"/>
    </style:style>
    <style:style style:name="TableRow49" style:family="table-row">
      <style:table-row-properties fo:keep-together="always"/>
    </style:style>
    <style:style style:name="TableCell50" style:family="table-cell">
      <style:table-cell-properties fo:border="none" style:writing-mode="lr-tb" fo:padding-top="0.0194in" fo:padding-left="0.0194in" fo:padding-bottom="0.0194in" fo:padding-right="0.0194in"/>
    </style:style>
    <style:style style:name="P51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2" style:family="table-row">
      <style:table-row-properties/>
    </style:style>
    <style:style style:name="TableCell53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5" style:parent-style-name="預設段落字型" style:family="text">
      <style:text-properties fo:font-size="10pt" style:font-size-asian="10pt"/>
    </style:style>
    <style:style style:name="TableCell56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8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9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0" style:family="table-row">
      <style:table-row-properties/>
    </style:style>
    <style:style style:name="TableCell61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7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71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8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81" style:parent-style-name="預設段落字型" style:family="text">
      <style:text-properties style:letter-kerning="false"/>
    </style:style>
    <style:style style:name="P8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83" style:parent-style-name="預設段落字型" style:family="text">
      <style:text-properties style:letter-kerning="false"/>
    </style:style>
    <style:style style:name="P8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85" style:parent-style-name="預設段落字型" style:family="text">
      <style:text-properties style:letter-kerning="false"/>
    </style:style>
    <style:style style:name="T86" style:parent-style-name="預設段落字型" style:family="text">
      <style:text-properties style:letter-kerning="false"/>
    </style:style>
    <style:style style:name="P87" style:parent-style-name="內文" style:family="paragraph">
      <style:paragraph-properties fo:line-height="0.0097in"/>
    </style:style>
    <style:style style:name="T88" style:parent-style-name="預設段落字型" style:family="text">
      <style:text-properties fo:font-size="10pt" style:font-size-asian="10pt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5月28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04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6919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李應元等16人，為落實陽光政治，方便民眾進行監督，擬大幅公開政治獻金資訊，特擬具「政治獻金法第二十一條條文修正草案」。是否有當，請公決。</text:p>
      <text:p text:style-name="P30"/>
      <text:p text:style-name="P31">說明：</text:p>
      <text:p text:style-name="P32">一、提高政治獻金之公開化、透明化：</text:p>
      <text:p text:style-name="P33">按政治獻金法第一條明文，為規範及管理政治獻金，促進國民政治參與，確保政治活動公平及公正，健全民主政治發展，特制定本法；考量政黨、政治團體及擬參選人從事競選活動或其他相關政治活動，收受政治獻金，乃民主社會普遍之現象，故應使政治獻金之收支能以公開化、透明化的方式展現。</text:p>
      <text:p text:style-name="P34">二、現行規定不利監督</text:p>
      <text:p text:style-name="P35">本法雖規定政治獻金會計報告應公開，然而本法二十一條第五項所授權之查閱辦法，卻限定我國國民年滿20歲才能申請查閱政治獻金明細，還要求申請人務必親自到場查閱，不得委託他人；而查閱除每戶20元外，若要影印或列印資料，還要另行計費。上開規範將降低民眾查閱、監督政治獻金之意願，無法妥善達到政治獻金法之立法目的，且對於限制年滿20歲方能查閱之必要性令人存疑。</text:p>
      <text:p text:style-name="P36">三、免費揭露更多資訊</text:p>
      <text:p text:style-name="P37">本次修正放寬資訊公開的範圍，使不限於會計報告之收支結算書，而及於會計報告書全本，且進一步規範受理申報機關應提供得複製貼上之文字檔案，使有心監督之民眾，得順利建檔、數位化，有效降低現行法下監督之時間、金錢成本。</text:p>
      <text:p text:style-name="內文"/>
      <text:p text:style-name="P38">提案人：李應元　　</text:p>
      <text:p text:style-name="P39">連署人：楊　曜　　邱議瑩　　林岱樺　　李俊俋　　陳節如　　林淑芬　　蘇震清　　劉建國　　段宜康　　葉津鈴　　黃偉哲　　田秋堇　　周倪安　　賴振昌　　潘孟安　　</text:p>
      <text:p text:style-name="P40"/>
      <text:section text:name="Sect2" text:style-name="S2">
        <table:table table:style-name="Table45">
          <table:table-columns>
            <table:table-column table:style-name="TableColumn46"/>
            <table:table-column table:style-name="TableColumn47"/>
            <table:table-column table:style-name="TableColumn48"/>
          </table:table-columns>
          <table:table-row table:style-name="TableRow49">
            <table:table-cell table:style-name="TableCell50" table:number-columns-spanned="3">
              <text:soft-page-break/>
              <text:p text:style-name="P51">政治獻金法第二十一條條文修正草案對照表<text:bookmark-start text:name="TA2264337"/><text:bookmark-end text:name="TA2264337"/></text:p>
            </table:table-cell>
            <table:covered-table-cell/>
            <table:covered-table-cell/>
          </table:table-row>
          <table:table-row table:style-name="TableRow52">
            <table:table-cell table:style-name="TableCell53">
              <text:p text:style-name="P54"><text:span text:style-name="T55"><draw:custom-shape svg:x="-0.02778in" svg:y="-0.00972in" svg:width="6.35833in" svg:height="0in" draw:z-index="251658240" draw:id="id0" draw:style-name="a0" draw:name="DW738518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6">
              <text:p text:style-name="P57">現行條文</text:p>
            </table:table-cell>
            <table:table-cell table:style-name="TableCell58">
              <text:p text:style-name="P59">說明</text:p>
            </table:table-cell>
          </table:table-row>
          <table:table-row table:style-name="TableRow60">
            <table:table-cell table:style-name="TableCell61">
              <text:p text:style-name="P62">第二十一條　前條會計報告書，政黨及政治團體由負責人或代表人簽名或蓋章，並應委託會計師查核簽證；擬參選人由其本人簽名或蓋章，收受金額達新臺幣一千萬元者，並應於投票日後七十日內委託會計師查核簽證；其申報依下列規定辦理：</text:p>
              <text:p text:style-name="P63">一、政黨、政治團體應於每年度結束後五個月內，向受理申報機關申報。</text:p>
              <text:p text:style-name="P64">二、擬參選人應於選舉投票日後三個月內，向受理申報機關申報。</text:p>
              <text:p text:style-name="P65">擬參選人收受政治獻金後死亡者，其法定繼承人應自確定繼承人之日起三個月內申報會計報告書；賸餘之政治獻金，應於申報時繳交受理申報機關辦理繳庫。</text:p>
              <text:p text:style-name="P66">擬參選人收受政治獻金後，如有未依法登記為候選人或登記後其候選人資格經撤銷之情事者，應即停止收受政治獻金，並自事實發生之日起三個月內申報會計報告書；賸餘之政治獻金，應於申報時繳交受理申報機關辦理繳庫。</text:p>
              <text:p text:style-name="P67">受理申報機關應於受理申報截止後三個月內彙整列冊<text:span text:style-name="T68">與會計報告書之收支結算表，一同刊登政府公報或新聞紙，且公開於電腦網路。</text:span></text:p>
              <text:p text:style-name="P69"><text:span text:style-name="T70">前項公開於電腦網路之檔案類型須為得複製貼上之文字檔案。</text:span></text:p>
            </table:table-cell>
            <table:table-cell table:style-name="TableCell71">
              <text:p text:style-name="P72">第二十一條　前條會計報告書，政黨及政治團體由負責人或代表人簽名或蓋章，並應委託會計師查核簽證；擬參選人由其本人簽名或蓋章，收受金額達新臺幣一千萬元者，並應於投票日後七十日內委託會計師查核簽證；其申報依下列規定辦理：</text:p>
              <text:p text:style-name="P73">一、政黨、政治團體應於每年度結束後五個月內，向受理申報機關申報。</text:p>
              <text:p text:style-name="P74">二、擬參選人應於選舉投票日後三個月內，向受理申報機關申報。</text:p>
              <text:p text:style-name="P75">擬參選人收受政治獻金後死亡者，其法定繼承人應自確定繼承人之日起三個月內申報會計報告書；賸餘之政治獻金，應於申報時繳交受理申報機關辦理繳庫。</text:p>
              <text:p text:style-name="P76">擬參選人收受政治獻金後，如有未依法登記為候選人或登記後其候選人資格經撤銷之情事者，應即停止收受政治獻金，並自事實發生之日起三個月內申報會計報告書；賸餘之政治獻金，應於申報時繳交受理申報機關辦理繳庫。</text:p>
              <text:p text:style-name="P77">受理申報機關應於受理申報截止後三個月內彙整列冊，供人查閱；會計報告書之收支結算表應刊登政府公報或新聞紙，並公開於電腦網路。</text:p>
              <text:p text:style-name="P78">前項查閱辦法，由受理申報機關定之。</text:p>
            </table:table-cell>
            <table:table-cell table:style-name="TableCell79">
              <text:p text:style-name="P80"><text:span text:style-name="T81">一、</text:span>本次修正放寬資訊公開的範圍，使不限於會計報告之收支結算書，而及於會計報告書全本。</text:p>
              <text:p text:style-name="P82"><text:span text:style-name="T83">二、</text:span>本次修正規範受理申報機關應提供得複製貼上之文字檔案，使有心監督之民眾，得順利建檔、數位化。</text:p>
              <text:p text:style-name="P84"><text:span text:style-name="T85">三、</text:span>刪除原有之第五項，蓋所<text:span text:style-name="T86">申報</text:span>之全部資料既已公開在電腦網路上，自毋庸規範查閱辦法，故刪除之。</text:p>
            </table:table-cell>
          </table:table-row>
        </table:table>
        <text:p text:style-name="P87"><text:span text:style-name="T88"><draw:custom-shape svg:x="-0.03264in" svg:y="-0.00139in" svg:width="6.35833in" svg:height="0in" draw:z-index="251657216" draw:id="id1" draw:style-name="a1" draw:name="DW7609416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1" style:parent-style-name="頁首" style:family="paragraph">
      <style:paragraph-properties fo:text-align="center" fo:line-height="0.1458in"/>
    </style:style>
    <style:style style:name="P42" style:parent-style-name="頁首" style:family="paragraph">
      <style:paragraph-properties fo:text-align="center"/>
    </style:style>
    <style:style style:name="P43" style:parent-style-name="頁尾" style:family="paragraph">
      <style:paragraph-properties fo:text-align="center"/>
    </style:style>
    <style:style style:name="P44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5會期第12次會議議案關係文書</text:p>
      </style:header>
      <style:header-left>
        <text:p text:style-name="P3">立法院第8屆第5會期第12次會議議案關係文書</text:p>
      </style:header-left>
      <style:footer>
        <text:p text:style-name="P4">委<text:s/><text:page-number text:fixed="false">555</text:page-number></text:p>
      </style:footer>
      <style:footer-left>
        <text:p text:style-name="P5">委<text:s/><text:page-number text:fixed="false">556</text:page-number></text:p>
      </style:footer-left>
    </style:master-page>
    <style:master-page style:name="MP1" style:page-layout-name="PL1">
      <style:header>
        <text:p text:style-name="P41">立法院第8屆第5會期第12次會議議案關係文書</text:p>
      </style:header>
      <style:header-left>
        <text:p text:style-name="P42">立法院第8屆第5會期第12次會議議案關係文書</text:p>
      </style:header-left>
      <style:footer>
        <text:p text:style-name="P43">委<text:s/><text:page-number text:fixed="false">555</text:page-number></text:p>
      </style:footer>
      <style:footer-left>
        <text:p text:style-name="P44">委<text:s/><text:page-number text:fixed="false">556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3年5月28日印發</dc:title>
    <dc:description>委555;委556;2;;</dc:description>
    <dc:subject/>
    <meta:keyword>8;5;12</meta:keyword>
    <meta:initial-creator>13</meta:initial-creator>
    <dc:creator>Windows 使用者</dc:creator>
    <meta:creation-date>2017-08-23T17:01:00Z</meta:creation-date>
    <dc:date>2017-08-23T17:01:00Z</dc:date>
    <meta:print-date>2014-05-26T07:20:00Z</meta:print-date>
    <meta:template xlink:href="LCEWA01.DOT" xlink:type="simple"/>
    <meta:editing-cycles>2</meta:editing-cycles>
    <meta:editing-duration>PT0S</meta:editing-duration>
    <meta:document-statistic meta:page-count="2" meta:paragraph-count="3" meta:word-count="261" meta:character-count="1749" meta:row-count="12" meta:non-whitespace-character-count="1491"/>
  </office:meta>
</office:document-meta>
</file>