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151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9006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4506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3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4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5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6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2" style:family="table-column">
      <style:table-column-properties style:column-width="2.1125in"/>
    </style:style>
    <style:style style:name="TableColumn43" style:family="table-column">
      <style:table-column-properties style:column-width="2.1131in"/>
    </style:style>
    <style:style style:name="TableColumn44" style:family="table-column">
      <style:table-column-properties style:column-width="2.1131in"/>
    </style:style>
    <style:style style:name="Table41" style:family="table">
      <style:table-properties style:width="6.3388in" fo:margin-left="0in" table:align="left"/>
    </style:style>
    <style:style style:name="TableRow45" style:family="table-row">
      <style:table-row-properties fo:keep-together="always"/>
    </style:style>
    <style:style style:name="TableCell46" style:family="table-cell">
      <style:table-cell-properties fo:border="none" style:writing-mode="lr-tb" fo:padding-top="0.0194in" fo:padding-left="0.0194in" fo:padding-bottom="0.0194in" fo:padding-right="0.0194in"/>
    </style:style>
    <style:style style:name="P47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48" style:family="table-row">
      <style:table-row-properties/>
    </style:style>
    <style:style style:name="TableCell49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0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1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2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3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4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5" style:family="table-row">
      <style:table-row-properties/>
    </style:style>
    <style:style style:name="TableCell56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57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5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9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70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7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7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7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3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84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85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3年5月28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1044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6549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委員陳歐珀等16人，有鑑於小額捐贈筆數眾多，政黨、政治團體或擬參選人對於違反政治獻金法第七條不得捐贈者，時常不及查核抑或不及於期限內返還捐贈者或繳庫。惟因最低裁罰金額為新臺幣20萬元，遠高出捐贈金額之數倍或10餘倍，有失衡平。依現行法監察院無法就個案做出合理裁量，爰提出「政治獻金法第三十條條文修正草案」。是否有當，敬請公決。</text:p>
      <text:p text:style-name="P30"/>
      <text:p text:style-name="P31">說明：</text:p>
      <text:p text:style-name="P32">一、政黨、政治團體或擬參選人對於違反政治獻金法第七條不得捐贈者，時常不及查核抑或不及於期限內返還捐贈者或繳庫，而遭監察院依政治獻金法第三十條裁罰。</text:p>
      <text:p text:style-name="P33">二、政黨、政治團體及擬參選人所收受者多為小額捐贈，惟依政治獻金法第三十條，最低裁罰金額為新臺幣20萬元，遠高出捐贈金額之數倍或10餘倍，有失衡平。依現行法監察院無法就個案做出合理裁量，爰調降有第一項所列各款情形之一者之罰鍰裁罰額度至6萬元，予監察院就個案有較大裁量空間，以符合平等原則。</text:p>
      <text:p text:style-name="內文"/>
      <text:p text:style-name="P34">提案人：陳歐珀　　</text:p>
      <text:p text:style-name="P35">連署人：潘孟安　　葉津鈴　　劉建國　　高志鵬　　尤美女　　葉宜津　　李俊俋　　鄭麗君　　陳節如　　劉櫂豪　　林佳龍　　陳明文　　趙天麟　　黃偉哲　　楊　曜　　</text:p>
      <text:p text:style-name="P36"/>
      <text:section text:name="Sect2" text:style-name="S2">
        <table:table table:style-name="Table41">
          <table:table-columns>
            <table:table-column table:style-name="TableColumn42"/>
            <table:table-column table:style-name="TableColumn43"/>
            <table:table-column table:style-name="TableColumn44"/>
          </table:table-columns>
          <table:table-row table:style-name="TableRow45">
            <table:table-cell table:style-name="TableCell46" table:number-columns-spanned="3">
              <text:soft-page-break/>
              <text:p text:style-name="P47">政治獻金法第三十條條文修正草案對照表<text:bookmark-start text:name="TA37326"/><text:bookmark-end text:name="TA37326"/></text:p>
            </table:table-cell>
            <table:covered-table-cell/>
            <table:covered-table-cell/>
          </table:table-row>
          <table:table-row table:style-name="TableRow48">
            <table:table-cell table:style-name="TableCell49">
              <text:p text:style-name="P50"><draw:custom-shape svg:x="-0.02778in" svg:y="-0.00972in" svg:width="6.35833in" svg:height="0in" draw:z-index="251658240" draw:id="id0" draw:style-name="a0" draw:name="DW4453350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修正條文</text:p>
            </table:table-cell>
            <table:table-cell table:style-name="TableCell51">
              <text:p text:style-name="P52">現行條文</text:p>
            </table:table-cell>
            <table:table-cell table:style-name="TableCell53">
              <text:p text:style-name="P54">說明</text:p>
            </table:table-cell>
          </table:table-row>
          <table:table-row table:style-name="TableRow55">
            <table:table-cell table:style-name="TableCell56">
              <text:p text:style-name="P57">第三十條　政黨、政治團體及擬參選人有下列情形之一者，處新臺幣<text:span text:style-name="T58">六</text:span>萬元以上一百萬元以下罰鍰，並得限期命其申報、存入專戶、繳交或補正；屆期不申報、存入專戶、繳交或補正者，得按次連續處罰：</text:p>
              <text:p text:style-name="P59">一、違反第十條第二項規定，未將收受之政治獻金存入專戶。</text:p>
              <text:p text:style-name="P60">二、違反第十一條第一項前段規定，未開立收據。</text:p>
              <text:p text:style-name="P61">三、違反第二十一條第一項、第二項前段、第三項前段或第二十三條第一項後段規定，不為申報、不依法定方式申報或故意為不實之申報。</text:p>
              <text:p text:style-name="P62">四、除依第二十五條規定應處刑罰之情形外，餘違反第十五條第一項規定，未將政治獻金依限繳交受理申報機關辦理繳庫。但已依第七條第四項規定盡查詢義務者，不在此限。</text:p>
              <text:p text:style-name="P63">五、違反第十五條第二項第一款或第二款規定，未依法定方式返還政治獻金。</text:p>
              <text:p text:style-name="P64">六、未依第二十條規定，設置收支帳簿或製作會計報告書。</text:p>
              <text:p text:style-name="P65">七、違反第二十一條第二項後段、第三項後段、第二十三條第二項規定，未將賸餘政治獻金繳交受理申報機關辦理繳庫。</text:p>
              <text:p text:style-name="P66">八、未依第二十二條第一項<text:soft-page-break/>規定，檢送收支憑證、證明文件、規避、妨礙或拒絕查核。</text:p>
              <text:p text:style-name="P67">九、未依第二十二條第二項規定，保管收支憑證、證明文件。</text:p>
              <text:p text:style-name="P68">十、違反第二十三條第一項規定，支用政治獻金。</text:p>
              <text:p text:style-name="P69">有前項第一款、第四款、第七款或第十款所定之情事者，其違反之政治獻金得沒入之；如全部或一部不能沒入時，追徵其價額。</text:p>
            </table:table-cell>
            <table:table-cell table:style-name="TableCell70">
              <text:p text:style-name="P71">第三十條　政黨、政治團體及擬參選人有下列情形之一者，處新臺幣<text:span text:style-name="T72">二十</text:span>萬元以上一百萬元以下罰鍰，並得限期命其申報、存入專戶、繳交或補正；屆期不申報、存入專戶、繳交或補正者，得按次連續處罰：</text:p>
              <text:p text:style-name="P73">一、違反第十條第二項規定，未將收受之政治獻金存入專戶。</text:p>
              <text:p text:style-name="P74">二、違反第十一條第一項前段規定，未開立收據。</text:p>
              <text:p text:style-name="P75">三、違反第二十一條第一項、第二項前段、第三項前段或第二十三條第一項後段規定，不為申報、不依法定方式申報或故意為不實之申報。</text:p>
              <text:p text:style-name="P76">四、除依第二十五條規定應處刑罰之情形外，餘違反第十五條第一項規定，未將政治獻金依限繳交受理申報機關辦理繳庫。但已依第七條第四項規定盡查詢義務者，不在此限。</text:p>
              <text:p text:style-name="P77">五、違反第十五條第二項第一款或第二款規定，未依法定方式返還政治獻金。</text:p>
              <text:p text:style-name="P78">六、未依第二十條規定，設置收支帳簿或製作會計報告書。</text:p>
              <text:p text:style-name="P79">七、違反第二十一條第二項後段、第三項後段、第二十三條第二項規定，未將賸餘政治獻金繳交受理申報機關辦理繳庫。</text:p>
              <text:p text:style-name="P80">八、未依第二十二條第一項<text:soft-page-break/>規定，檢送收支憑證、證明文件、規避、妨礙或拒絕查核。</text:p>
              <text:p text:style-name="P81">九、未依第二十二條第二項規定，保管收支憑證、證明文件。</text:p>
              <text:p text:style-name="P82">十、違反第二十三條第一項規定，支用政治獻金。</text:p>
              <text:p text:style-name="P83">有前項第一款、第四款、第七款或第十款所定之情事者，其違反之政治獻金得沒入之；如全部或一部不能沒入時，追徵其價額。</text:p>
            </table:table-cell>
            <table:table-cell table:style-name="TableCell84">
              <text:p text:style-name="P85">政黨、政治團體及擬參選人所收受者多為小額捐贈，惟依政治獻金法第三十條，最低裁罰金額為新臺幣20萬元，遠高出捐贈金額之數倍或10餘倍，有失衡平。依現行法監察院無法就個案做出合理裁量，爰調降有第一項所列各款情形之一者之罰鍰裁罰額度至6萬元，予監察院就個案有較大裁量空間，以符合平等原則。</text:p>
            </table:table-cell>
          </table:table-row>
        </table:table>
        <text:soft-page-break/>
        <text:p text:style-name="內文"><draw:custom-shape svg:x="-0.03264in" svg:y="-0.00139in" svg:width="6.35833in" svg:height="0in" draw:z-index="251657216" draw:id="id1" draw:style-name="a1" draw:name="DW8857843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7" style:parent-style-name="頁首" style:family="paragraph">
      <style:paragraph-properties fo:text-align="center" fo:line-height="0.1458in"/>
    </style:style>
    <style:style style:name="P38" style:parent-style-name="頁首" style:family="paragraph">
      <style:paragraph-properties fo:text-align="center"/>
    </style:style>
    <style:style style:name="P39" style:parent-style-name="頁尾" style:family="paragraph">
      <style:paragraph-properties fo:text-align="center"/>
    </style:style>
    <style:style style:name="P40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5會期第12次會議議案關係文書</text:p>
      </style:header>
      <style:header-left>
        <text:p text:style-name="P3">立法院第8屆第5會期第12次會議議案關係文書</text:p>
      </style:header-left>
      <style:footer>
        <text:p text:style-name="P4">委<text:s/><text:page-number text:fixed="false">151</text:page-number></text:p>
      </style:footer>
      <style:footer-left>
        <text:p text:style-name="P5">委<text:s/><text:page-number text:fixed="false">152</text:page-number></text:p>
      </style:footer-left>
    </style:master-page>
    <style:master-page style:name="MP1" style:page-layout-name="PL1">
      <style:header>
        <text:p text:style-name="P37">立法院第8屆第5會期第12次會議議案關係文書</text:p>
      </style:header>
      <style:header-left>
        <text:p text:style-name="P38">立法院第8屆第5會期第12次會議議案關係文書</text:p>
      </style:header-left>
      <style:footer>
        <text:p text:style-name="P39">委<text:s/><text:page-number text:fixed="false">151</text:page-number></text:p>
      </style:footer>
      <style:footer-left>
        <text:p text:style-name="P40">委<text:s/><text:page-number text:fixed="false">152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議案關係文書　（中華民國41年9月起編號）中華民國103年5月28日印發</dc:title>
    <dc:description>委151;委154;4;;</dc:description>
    <dc:subject/>
    <meta:keyword>8;5;12</meta:keyword>
    <meta:initial-creator>20號</meta:initial-creator>
    <dc:creator>Windows 使用者</dc:creator>
    <meta:creation-date>2017-08-23T17:01:00Z</meta:creation-date>
    <dc:date>2017-08-23T17:01:00Z</dc:date>
    <meta:print-date>2014-05-22T07:05:00Z</meta:print-date>
    <meta:template xlink:href="LCEWA01.DOT" xlink:type="simple"/>
    <meta:editing-cycles>2</meta:editing-cycles>
    <meta:editing-duration>PT0S</meta:editing-duration>
    <meta:document-statistic meta:page-count="3" meta:paragraph-count="3" meta:word-count="277" meta:character-count="1853" meta:row-count="13" meta:non-whitespace-character-count="1579"/>
  </office:meta>
</office:document-meta>
</file>