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style:line-height-at-least="0.25in" fo:margin-left="1in" fo:margin-right="-0.1986in" fo:text-indent="-1in">
        <style:tab-stops/>
      </style:paragraph-properties>
    </style:style>
    <style:style style:name="P23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4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5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6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7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8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29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30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31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32" style:parent-style-name="立法院會議名稱" style:family="paragraph">
      <style:paragraph-properties style:line-height-at-least="0.25in" fo:margin-left="1.4291in" fo:margin-right="-0.1986in" fo:text-indent="-0.4444in">
        <style:tab-stops/>
      </style:paragraph-properties>
    </style:style>
    <style:style style:name="P33" style:parent-style-name="立法院會議名稱" style:family="paragraph">
      <style:paragraph-properties style:line-height-at-least="0.25in"/>
    </style:style>
    <style:style style:name="P34" style:parent-style-name="立法院會議名稱" style:family="paragraph">
      <style:paragraph-properties style:line-height-at-least="0.25in"/>
    </style:style>
    <style:style style:name="P35" style:parent-style-name="立法院聯絡人及電話" style:family="paragraph">
      <style:paragraph-properties style:line-height-at-least="0.25in"/>
    </style:style>
    <style:style style:name="P36" style:parent-style-name="立法院聯絡人及電話" style:family="paragraph">
      <style:paragraph-properties style:line-height-at-least="0.25in"/>
    </style:style>
    <style:style style:name="P37" style:parent-style-name="立法院出席委員" style:family="paragraph">
      <style:paragraph-properties style:line-height-at-least="0.25in" fo:margin-left="0.7777in" fo:text-indent="-0.7777in">
        <style:tab-stops/>
      </style:paragraph-properties>
    </style:style>
    <style:style style:name="P38" style:parent-style-name="立法院列席委員" style:family="paragraph">
      <style:paragraph-properties fo:margin-top="0in" style:line-height-at-least="0.25in" fo:margin-left="0.7777in" fo:text-indent="-0.7777in">
        <style:tab-stops/>
      </style:paragraph-properties>
    </style:style>
    <style:style style:name="P39" style:parent-style-name="立法院副本" style:family="paragraph">
      <style:paragraph-properties style:line-height-at-least="0.1666in"/>
    </style:style>
    <style:style style:name="P40" style:parent-style-name="立法院副本" style:family="paragraph">
      <style:paragraph-properties style:line-height-at-least="0.1666in"/>
    </style:style>
    <style:style style:name="P41" style:parent-style-name="立法院副本" style:list-style-name="LFO1" style:family="paragraph">
      <style:paragraph-properties style:line-height-at-least="0.1666in"/>
    </style:style>
    <style:style style:name="P42" style:parent-style-name="立法院副本" style:list-style-name="LFO1" style:family="paragraph">
      <style:paragraph-properties style:line-height-at-least="0.1666in" fo:text-indent="-0.3305in"/>
    </style:style>
    <style:style style:name="P43" style:parent-style-name="立法院備註space" style:list-style-name="LFO1" style:family="paragraph">
      <style:paragraph-properties style:line-height-at-least="0.1666in"/>
    </style:style>
    <style:style style:name="P44" style:parent-style-name="立法院備註space" style:family="paragraph">
      <style:paragraph-properties style:line-height-at-least="0.1666in"/>
    </style:style>
    <style:style style:name="P45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12月12日</text:p>
      <text:p text:style-name="P17">發文字號：<text:bookmark-start text:name="發文字號"/><text:bookmark-end text:name="發文字號"/>台立內字第1034001268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1份、議案關係文書10份</text:p>
      <text:p text:style-name="P21"/>
      <text:p text:style-name="P22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7次全體委員會議<text:bookmark-start text:name="議案名稱"/><text:line-break/>繼續併案審查</text:p>
      <text:p text:style-name="P23">一、行政院函請審議「國籍法部分條文修正草案」案。</text:p>
      <text:p text:style-name="P24">二、本院親民黨黨團擬具「國籍法部分條文修正草案」案。</text:p>
      <text:p text:style-name="P25">三、本院委員尤美女等23人擬具「國籍法部分條文修正草案」案。</text:p>
      <text:p text:style-name="P26">四、本院委員林淑芬等21人擬具「國籍法部分條文修正草案」案。</text:p>
      <text:p text:style-name="P27">五、本院委員田秋堇等19人擬具「國籍法部分條文修正草案」案。</text:p>
      <text:p text:style-name="P28">六、本院委員楊麗環等21人擬具「國籍法第三條條文修正草案」案。</text:p>
      <text:p text:style-name="P29">七、本院委員江啟臣等18人擬具「國籍法第三條及第九條條文修正草案」案。</text:p>
      <text:p text:style-name="P30">八、本院委員馬文君等21人擬具「國籍法第四條條文修正草案」案。</text:p>
      <text:p text:style-name="P31">九、本院委員蕭美琴等19人擬具「國籍法刪除第九條及第十條條文草案」案。</text:p>
      <text:p text:style-name="P32">十、本院委員李俊俋等20人擬具「國籍法第十條條文修正草案」案<text:bookmark-end text:name="議案名稱"/>。</text:p>
      <text:p text:style-name="P33">開會時間：<text:bookmark-start text:name="開會時間"/>103年12月17日（星期三）上午9時至12時<text:bookmark-end text:name="開會時間"/></text:p>
      <text:p text:style-name="P34">開會地點：<text:bookmark-start text:name="開會地點"/><text:bookmark-end text:name="開會地點"/>紅樓202會議室</text:p>
      <text:p text:style-name="P35">主持人：<text:bookmark-start text:name="主席"/><text:bookmark-end text:name="主席"/>吳召集委員育昇</text:p>
      <text:p text:style-name="P36">聯絡人及電話：<text:bookmark-start text:name="聯絡人及電話"/><text:bookmark-end text:name="聯絡人及電話"/>賴映潔<text:s text:c="2"/>02-2358-5508 <text:s/>傳真：02-2358-5502</text:p>
      <text:p text:style-name="P37">出席者：<text:bookmark-start text:name="出席者"/><text:bookmark-end text:name="出席者"/>本會委員</text:p>
      <text:p text:style-name="P38">列席者：<text:bookmark-start text:name="列席者"/><text:bookmark-end text:name="列席者"/>本院親民黨黨團、尤委員美女、林委員淑芬、田委員秋堇、楊委員麗環、江委員啟臣、馬委員文君、蕭委員美琴<text:soft-page-break/>、李委員俊俋、本院其他委員會委員<text:line-break/>內政部部長陳威仁、行政院大陸委員會、行政院人事行政總處、中央選舉委員會、外交部、銓敘部、法務部、國防部、教育部</text:p>
      <text:p text:style-name="P39">副本：<text:bookmark-start text:name="副本"/><text:bookmark-end text:name="副本"/>本院各相關單位</text:p>
      <text:p text:style-name="P40">備註：<text:bookmark-start text:name="備註"/><text:bookmark-end text:name="備註"/></text:p>
      <text:list text:style-name="LFO1" text:continue-numbering="true">
        <text:list-item>
          <text:p text:style-name="P41"><text:bookmark-start text:name="備註1"/>第一案至第八案及第十案，經提本會102年3月25日第8屆第3會期第8次全體委員會議，說明及詢答結束並併案審查在案；第一案至第十案，經提本會102年4月11日第8屆第3會期第14次全體委員會議，決議：併案審查，另有委員陳怡潔、徐欣瑩、邱文彥等3人及陳其邁、李俊俋、黃文玲、尤美女、蕭美琴、陳學聖等6人針對第四條；委員陳其邁、李俊俋、黃文玲、尤美女、蕭美琴等5人針對第十九條，所提修正動議一併討論。</text:p>
        </text:list-item>
        <text:list-item>
          <text:p text:style-name="P42">相關單位請將列席官員名單傳給本會林小姐ly20763@ly.gov.tw或電話02-23585501。<text:bookmark-end text:name="備註1"/></text:p>
        </text:list-item>
        <text:list-item>
          <text:p text:style-name="P43"><text:bookmark-start text:name="備註2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P44"/>
      <text:p text:style-name="P45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7:02:00Z</meta:creation-date>
    <dc:date>2017-08-23T17:02:00Z</dc:date>
    <meta:print-date>2014-12-12T05:40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10328070100200;1011224070200100;1011206070200900;1011213070200700;1011222070200300;1010326070200900;1011119070200300;1010405070201200;1020304070200700;1011019070200300</meta:user-defined>
    <meta:user-defined meta:name="billNoCount">1</meta:user-defined>
    <meta:user-defined meta:name="開會時間1">103年12月17日（星期三）上午09時00分至中午12時00分</meta:user-defined>
    <meta:user-defined meta:name="meetingTimeCount">1</meta:user-defined>
    <meta:user-defined meta:name="meetingTimeNum0">20141217</meta:user-defined>
    <meta:user-defined meta:name="201412170">1010328070100200;1011224070200100;1011206070200900;1011213070200700;1011222070200300;1010326070200900;1011119070200300;1010405070201200;1020304070200700;1011019070200300</meta:user-defined>
    <meta:user-defined meta:name="meetingTimeNum20">09:00-12:00</meta:user-defined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268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268</meta:user-defined>
    <meta:user-defined meta:name="發文支號">0</meta:user-defined>
    <meta:user-defined meta:name="TotFileSize">592</meta:user-defined>
    <meta:document-statistic meta:page-count="2" meta:paragraph-count="2" meta:word-count="175" meta:character-count="1175" meta:row-count="8" meta:non-whitespace-character-count="1002"/>
  </office:meta>
</office:document-meta>
</file>