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justify" fo:line-height="0.3472in" fo:margin-right="-0.0986in"/>
    </style:style>
    <style:style style:name="T4" style:parent-style-name="預設段落字型" style:family="text">
      <style:text-properties style:font-name="標楷體" style:font-name-asian="標楷體" fo:font-weight="bold" style:font-weight-asian="bold" fo:letter-spacing="0.0097in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letter-spacing="0.0097in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0.0097in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0.0097in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letter-spacing="0.0097in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letter-spacing="0.0097in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letter-spacing="0.0097in" fo:font-size="16pt" style:font-size-asian="16pt" style:font-size-complex="16pt"/>
    </style:style>
    <style:style style:name="P11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style:snap-to-layout-grid="false" fo:line-height="0.3472in"/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style:snap-to-layout-grid="false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4" style:parent-style-name="內文" style:family="paragraph">
      <style:paragraph-properties style:snap-to-layout-grid="false" fo:line-height="0.3472in"/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style:snap-to-layout-grid="false" fo:text-align="justify" fo:line-height="0.3472in" fo:margin-left="0.4361in" fo:text-indent="-0.4361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7" style:parent-style-name="立法院會議名稱" style:family="paragraph">
      <style:paragraph-properties style:line-height-at-least="0.3611in" fo:margin-left="1in" fo:text-indent="-1in">
        <style:tab-stops/>
      </style:paragraph-properties>
    </style:style>
    <style:style style:name="P18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21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23" style:parent-style-name="內文" style:family="paragraph">
      <style:paragraph-properties style:snap-to-layout-grid="false" style:line-height-at-least="0.3611in" fo:margin-left="0.393in" fo:margin-right="-0.1986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4" style:parent-style-name="內文" style:family="paragraph">
      <style:paragraph-properties style:snap-to-layout-grid="false" style:line-height-at-least="0.3611in" fo:margin-left="0.393in" fo:margin-right="-0.0006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style:snap-to-layout-grid="false" style:line-height-at-least="0.3611in" fo:margin-left="0.393in" fo:margin-right="-0.0006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style:snap-to-layout-grid="false" style:line-height-at-least="0.3611in" fo:margin-left="0.393in" fo:margin-right="-0.0006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style:snap-to-layout-grid="false" style:line-height-at-least="0.3611in" fo:margin-left="0.393in" fo:margin-right="-0.0006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8" style:parent-style-name="立法院會議名稱" style:family="paragraph">
      <style:paragraph-properties style:line-height-at-least="0.3611in" fo:margin-left="0.5416in" fo:text-indent="-0.5416in">
        <style:tab-stops/>
      </style:paragraph-properties>
    </style:style>
    <style:style style:name="T29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0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1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2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3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4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5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6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7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8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9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40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41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42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43" style:parent-style-name="預設段落字型" style:family="text">
      <style:text-properties style:font-name="微軟正黑體" style:font-name-asian="微軟正黑體" fo:font-size="13pt" style:font-size-asian="13pt" style:font-size-complex="13pt"/>
    </style:style>
  </office:automatic-styles>
  <office:body>
    <office:text text:use-soft-page-breaks="true">
      <text:p text:style-name="P1"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27</text:span><text:span text:style-name="T10">次全體委員會議議事日程</text:span></text:p>
      <text:p text:style-name="P11">時 <text:s/>間：<text:bookmark-start text:name="開會時間"/>103年12月17日（星期三）上午9時至12時<text:bookmark-end text:name="開會時間"/></text:p>
      <text:p text:style-name="P12">地 <text:s/>點：紅樓202會議室</text:p>
      <text:p text:style-name="P13">報告事項</text:p>
      <text:p text:style-name="P14">宣讀上次會議議事錄。</text:p>
      <text:p text:style-name="P15"><text:span text:style-name="T16">討論事項</text:span><text:bookmark-start text:name="議案名稱"/></text:p>
      <text:p text:style-name="P17">繼續併案審查</text:p>
      <text:p text:style-name="P18">一、行政院函請審議「國籍法部分條文修正草案」案。</text:p>
      <text:p text:style-name="P19">二、本院親民黨黨團擬具「國籍法部分條文修正草案」案。</text:p>
      <text:p text:style-name="P20">三、本院委員尤美女等23人擬具「國籍法部分條文修正草案」案。</text:p>
      <text:p text:style-name="P21">四、本院委員林淑芬等21人擬具「國籍法部分條文修正草案」案。</text:p>
      <text:p text:style-name="P22">五、本院委員田秋堇等19人擬具「國籍法部分條文修正草案」案。</text:p>
      <text:p text:style-name="P23">六、本院委員楊麗環等21人擬具「國籍法第三條條文修正草案」案。</text:p>
      <text:p text:style-name="P24">七、本院委員江啟臣等18人擬具「國籍法第三條及第九條條文修正草案」案。</text:p>
      <text:p text:style-name="P25">八、本院委員馬文君等21人擬具「國籍法第四條條文修正草案」案。</text:p>
      <text:p text:style-name="P26">九、本院委員蕭美琴等19人擬具「國籍法刪除第九條及第十條條文草案」案。</text:p>
      <text:p text:style-name="P27">十、本院委員李俊俋等20人擬具「國籍法第十條條文修正草案」案。</text:p>
      <text:p text:style-name="P28"><text:span text:style-name="T29">說明：</text:span><text:span text:style-name="T30">第一案至第八案及第十案，</text:span><text:span text:style-name="T31">經提本會102年3月25日第8屆第3會期第8次全體委員會議，說明及詢答結束並併案審查在案</text:span><text:span text:style-name="T32">；</text:span><text:span text:style-name="T33">第一案至第十案</text:span><text:span text:style-name="T34">，經提本會</text:span><text:span text:style-name="T35">102年</text:span><text:span text:style-name="T36">4</text:span><text:span text:style-name="T37">月</text:span><text:span text:style-name="T38">11</text:span><text:span text:style-name="T39">日第8屆第3會期第</text:span><text:span text:style-name="T40">14</text:span><text:span text:style-name="T41">次全體委員會議，</text:span><text:span text:style-name="T42">決議：</text:span><text:span text:style-name="T43">併案審查，另有委員陳怡潔、徐欣瑩、邱文彥等3人及陳其邁、李俊俋、黃文玲、尤美女、蕭美琴、陳學聖等6人針對第四條；委員陳其邁、李俊俋、黃文玲、尤美女、蕭美琴等5人針對第十九條，所提修正動議一併討論。</text:span><text:bookmark-end text:name="議案名稱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8" style:display-name="標題 8" style:family="paragraph" style:parent-style-name="內文" style:default-outline-level="8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916in" fo:margin-left="0.125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碼" style:display-name="頁碼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標題8字元" style:display-name="標題 8 字元" style:family="text">
      <style:text-properties style:font-name="Cambria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8" style:num-format=""/>
    </text:outline-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indent="5.2777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四屆第四會期內政及民族委員會第  次全體委員會議議事日程</dc:title>
    <dc:subject/>
    <meta:initial-creator>立法院</meta:initial-creator>
    <dc:creator>Windows 使用者</dc:creator>
    <meta:creation-date>2017-08-23T17:02:00Z</meta:creation-date>
    <dc:date>2017-08-23T17:02:00Z</dc:date>
    <meta:print-date>2013-04-03T04:1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1" meta:character-count="614" meta:row-count="4" meta:non-whitespace-character-count="524"/>
  </office:meta>
</office:document-meta>
</file>