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3472in" fo:margin-right="-0.15in"/>
    </style:style>
    <style:style style:name="T4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11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12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P13" style:parent-style-name="內文" style:family="paragraph">
      <style:paragraph-properties fo:line-height="0.3472in" fo:margin-left="0.8888in" fo:text-indent="-0.8888in">
        <style:tab-stops/>
      </style:paragraph-properties>
      <style:text-properties style:font-name-asian="標楷體" fo:font-size="16pt" style:font-size-asian="16pt" style:font-size-complex="16pt"/>
    </style:style>
    <style:style style:name="P14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5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472in"/>
      <style:text-properties style:font-name-asian="標楷體" fo:font-weight="bold" style:font-weight-asian="bold" fo:font-size="18pt" style:font-size-asian="18pt" style:font-size-complex="18pt"/>
    </style:style>
    <style:style style:name="P17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8" style:parent-style-name="內文" style:family="paragraph">
      <style:paragraph-properties fo:line-height="0.3472in" fo:margin-left="0.0013in">
        <style:tab-stops/>
      </style:paragraph-properties>
      <style:text-properties style:font-name-asian="標楷體" fo:font-size="16pt" style:font-size-asian="16pt" style:font-size-complex="16pt"/>
    </style:style>
    <style:style style:name="P19" style:parent-style-name="內文" style:family="paragraph">
      <style:paragraph-properties fo:line-height="0.3472in"/>
      <style:text-properties style:font-name-asian="標楷體" fo:font-weight="bold" style:font-weight-asian="bold" fo:font-size="18pt" style:font-size-asian="18pt" style:font-size-complex="18pt"/>
    </style:style>
    <style:style style:name="P20" style:parent-style-name="立法院會議名稱" style:family="paragraph">
      <style:paragraph-properties fo:text-align="justify" fo:margin-left="0.4451in" fo:margin-right="-0.025in" fo:text-indent="-0.4451in">
        <style:tab-stops/>
      </style:paragraph-properties>
      <style:text-properties fo:font-weight="bold" style:font-weight-asian="bold"/>
    </style:style>
    <style:style style:name="P21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22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23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24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25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26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27" style:parent-style-name="立法院會議名稱" style:family="paragraph">
      <style:paragraph-properties fo:text-align="justify" fo:margin-left="0.4451in" fo:margin-right="-0.025in" fo:text-indent="-0.4451in">
        <style:tab-stops/>
      </style:paragraph-properties>
      <style:text-properties fo:font-weight="bold" style:font-weight-asian="bold"/>
    </style:style>
    <style:style style:name="P28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29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30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31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32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33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34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35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</office:automatic-styles>
  <office:body>
    <office:text text:use-soft-page-breaks="true">
      <text:p text:style-name="P1"><text:span text:style-name="T4">立法院第</text:span><text:span text:style-name="T5">8</text:span><text:span text:style-name="T6">屆第</text:span><text:span text:style-name="T7">6</text:span><text:span text:style-name="T8">會期內政委員會第</text:span><text:span text:style-name="T9">2</text:span><text:span text:style-name="T10">8</text:span><text:span text:style-name="T11">次全體委員會議</text:span><text:span text:style-name="T12">議事日程</text:span></text:p>
      <text:p text:style-name="P13">時<text:s text:c="2"/>間：103年12月18日（星期四）上午9時至下午5時30分</text:p>
      <text:p text:style-name="P14">地<text:s text:c="2"/>點：紅樓202會議室</text:p>
      <text:p text:style-name="P15"/>
      <text:p text:style-name="P16">報告事項</text:p>
      <text:p text:style-name="P17">宣讀上次會議議事錄。</text:p>
      <text:p text:style-name="P18"/>
      <text:p text:style-name="P19">討論事項</text:p>
      <text:p text:style-name="P20">一、「戶籍法」部分：</text:p>
      <text:p text:style-name="P21">（一）審查行政院函請審議「戶籍法部分條文修正草案」案。</text:p>
      <text:p text:style-name="P22">說明：本案係102年12月13日第8屆第4會期第14次會議決定：「交內政委員會審查」。</text:p>
      <text:p text:style-name="P23">（二）審查本院委員江啟臣等25人擬具「戶籍法第26條條文修正草案」案。</text:p>
      <text:p text:style-name="P24">說明：本案係102年11月29日第8屆第4會期第12次會議決定：「交內政委員會審查」。</text:p>
      <text:p text:style-name="P25">（三）審查本院委員李貴敏等25人擬具「戶籍法第26條及第83條條文修正草案」案。</text:p>
      <text:p text:style-name="P26">說明：本案係102年12月13日第8屆第4會期第14次會議決定：「交內政委員會審查」。</text:p>
      <text:p text:style-name="P27">二、「姓名條例」部分：</text:p>
      <text:p text:style-name="P28">（一）審查行政院函請審議「姓名條例修正草案」案。</text:p>
      <text:p text:style-name="P29">說明：本案係102年11月1日第8屆第4會期第8次會議決定：「交內政委員會審查」。</text:p>
      <text:p text:style-name="P30">（二）審查本院委員李俊俋等17人擬具「姓名條例第1條條文修正草案」案。</text:p>
      <text:p text:style-name="P31">說明：本案係102年12月20日第8屆第4會期第15次會議決定：「交內政委員會審查」。</text:p>
      <text:p text:style-name="P32">（三）審查本院委員蔡煌瑯等19人擬具「姓名條例第七條條文修正<text:soft-page-break/>草案」案。</text:p>
      <text:p text:style-name="P33">說明：本案係103年4月18日第8屆第5會期第6次會議決定：「交內政委員會審查」。</text:p>
      <text:p text:style-name="P34">（四）審查本院委員許添財等16人擬具「姓名條例第七條條文修正草案」案。</text:p>
      <text:p text:style-name="P35">說明：本案係103年4月18日第8屆第5會期第6次會議決定：「交內政委員會審查」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2916in" fo:margin-left="0.125in">
        <style:tab-stops/>
      </style:paragraph-properties>
      <style:text-properties style:font-name-asian="標楷體" fo:font-size="18pt" style:font-size-asian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碼" style:display-name="頁碼" style:family="text" style:parent-style-name="預設段落字型"/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四屆第四會期內政及民族委員會第  次全體委員會議議事日程</dc:title>
    <dc:subject/>
    <meta:initial-creator>立法院</meta:initial-creator>
    <dc:creator>Windows 使用者</dc:creator>
    <meta:creation-date>2017-08-23T17:03:00Z</meta:creation-date>
    <dc:date>2017-08-23T17:03:00Z</dc:date>
    <meta:print-date>2014-05-23T09:15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98" meta:character-count="662" meta:row-count="4" meta:non-whitespace-character-count="565"/>
  </office:meta>
</office:document-meta>
</file>