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139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6083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1583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4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5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6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7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8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4" style:family="table-column">
      <style:table-column-properties style:column-width="2.1125in"/>
    </style:style>
    <style:style style:name="TableColumn45" style:family="table-column">
      <style:table-column-properties style:column-width="2.1131in"/>
    </style:style>
    <style:style style:name="TableColumn46" style:family="table-column">
      <style:table-column-properties style:column-width="2.1131in"/>
    </style:style>
    <style:style style:name="Table43" style:family="table">
      <style:table-properties style:width="6.3388in" fo:margin-left="0in" table:align="left"/>
    </style:style>
    <style:style style:name="TableRow47" style:family="table-row">
      <style:table-row-properties fo:keep-together="always"/>
    </style:style>
    <style:style style:name="TableCell48" style:family="table-cell">
      <style:table-cell-properties fo:border="none" style:writing-mode="lr-tb" fo:padding-top="0.0194in" fo:padding-left="0.0194in" fo:padding-bottom="0.0194in" fo:padding-right="0.0194in"/>
    </style:style>
    <style:style style:name="P49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50" style:family="table-row">
      <style:table-row-properties/>
    </style:style>
    <style:style style:name="TableCell51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3" style:parent-style-name="預設段落字型" style:family="text">
      <style:text-properties fo:font-size="10pt" style:font-size-asian="10pt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5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6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7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8" style:family="table-row">
      <style:table-row-properties/>
    </style:style>
    <style:style style:name="TableCell59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60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61" style:parent-style-name="預設段落字型" style:family="text">
      <style:text-properties fo:font-size="10pt" style:font-size-asian="10pt"/>
    </style:style>
    <style:style style:name="T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63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4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65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66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7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8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69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70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2年12月18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67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5902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李俊俋、劉櫂豪等17人，鑒於大法官會議釋字第399號解釋文明白揭示：「姓名權為人格權之一種，人之姓名為其人格之表現，故如何命名為人民之自由，應為憲法第二十二條所保障。」為避免現行規定易使人民誤會法律限制人民取用其他姓名，而過度侵犯人民之人格權，爰提案「姓名條例第一條」條文修正草案。是否有當，敬請公決。</text:p>
      <text:p text:style-name="P30"/>
      <text:p text:style-name="P31">說明：</text:p>
      <text:p text:style-name="P32">一、按政府管理國民之戶籍確實需要一套固定且統一之姓名標準，故於姓名條例第一條第一項規定：「中華民國國民之本名，以一個為限，並以戶籍登記之姓名為本名。」</text:p>
      <text:p text:style-name="P33">二、惟姓名條例本就同意人民合於一定條件下得改名，故現行所謂「……本名，以一個為限」之規定，並非指人民於一生一世僅能存在一個本名，而是在戶籍法上不能同時存在兩個以上之本名。</text:p>
      <text:p text:style-name="P34">三、以原住民為例，臺灣原住民之姓名登記，可依其文化慣俗維持其傳統姓名，亦可回復原有漢人姓名。易言之，國民可擁有多個姓名，惟僅以戶籍登記之姓名為本名。</text:p>
      <text:p text:style-name="P35">四、是以，修正第一條第一項規定如下：「中華民國國民，應以戶籍登記之姓名為本名，並以一個為限。」，以避免過度侵犯人民之人格權。</text:p>
      <text:p text:style-name="內文"/>
      <text:p text:style-name="P36">提案人：李俊俋　　劉櫂豪　　</text:p>
      <text:p text:style-name="P37">連署人：葉宜津　　陳其邁　　尤美女　　邱志偉　　陳唐山　　段宜康　　姚文智　　蕭美琴　　鄭麗君　　何欣純　　吳宜臻　　魏明谷　　林淑芬　　蔡煌瑯　　黃文玲　　</text:p>
      <text:p text:style-name="P38"/>
      <text:section text:name="Sect2" text:style-name="S2">
        <table:table table:style-name="Table43">
          <table:table-columns>
            <table:table-column table:style-name="TableColumn44"/>
            <table:table-column table:style-name="TableColumn45"/>
            <table:table-column table:style-name="TableColumn46"/>
          </table:table-columns>
          <table:table-row table:style-name="TableRow47">
            <table:table-cell table:style-name="TableCell48" table:number-columns-spanned="3">
              <text:soft-page-break/>
              <text:p text:style-name="P49">姓名條例第一條條文修正草案對照表<text:bookmark-start text:name="TA1261255"/><text:bookmark-end text:name="TA1261255"/></text:p>
            </table:table-cell>
            <table:covered-table-cell/>
            <table:covered-table-cell/>
          </table:table-row>
          <table:table-row table:style-name="TableRow50">
            <table:table-cell table:style-name="TableCell51">
              <text:p text:style-name="P52"><text:span text:style-name="T53"><draw:custom-shape svg:x="-0.02778in" svg:y="-0.00972in" svg:width="6.35833in" svg:height="0in" draw:z-index="251658240" draw:id="id0" draw:style-name="a0" draw:name="DW8883412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4">
              <text:p text:style-name="P55">現行條文</text:p>
            </table:table-cell>
            <table:table-cell table:style-name="TableCell56">
              <text:p text:style-name="P57">說明</text:p>
            </table:table-cell>
          </table:table-row>
          <table:table-row table:style-name="TableRow58">
            <table:table-cell table:style-name="TableCell59">
              <text:p text:style-name="P60"><text:span text:style-name="T61"><draw:custom-shape svg:x="-0.03056in" svg:y="3.51944in" svg:width="6.35833in" svg:height="0in" draw:z-index="251657216" draw:id="id1" draw:style-name="a1" draw:name="DW7317730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一條　中華民國國民<text:span text:style-name="T62">，應以戶籍登記之姓名為本名，並以一個為限。</text:span></text:p>
              <text:p text:style-name="P63">臺灣原住民之姓名登記，依其文化慣俗為之；其已依漢人姓名登記者，得申請回復其傳統姓名；回復傳統姓名者，得申請回復原有漢人姓名。但以一次為限。</text:p>
              <text:p text:style-name="P64">中華民國國民與外國人、無國籍人結婚，其配偶及所生子女之中文姓氏，應符合我國國民使用姓名之習慣；外國人、無國籍人申請歸化我國國籍者，其中文姓氏，亦同。</text:p>
            </table:table-cell>
            <table:table-cell table:style-name="TableCell65">
              <text:p text:style-name="P66">第一條　中華民國國民之本名，以一個為限，並以戶籍登記之姓名為本名。</text:p>
              <text:p text:style-name="P67">臺灣原住民之姓名登記，依其文化慣俗為之；其已依漢人姓名登記者，得申請回復其傳統姓名；回復傳統姓名者，得申請回復原有漢人姓名。但以一次為限。</text:p>
              <text:p text:style-name="P68">中華民國國民與外國人、無國籍人結婚，其配偶及所生子女之中文姓氏，應符合我國國民使用姓名之習慣；外國人、無國籍人申請歸化我國國籍者，其中文姓氏，亦同。</text:p>
            </table:table-cell>
            <table:table-cell table:style-name="TableCell69">
              <text:p text:style-name="P70">大法官會議釋字第399號解釋文明白揭示：「姓名權為人格權之一種，人之姓名為其人格之表現，故如何命名為人民之自由，應為憲法第二十二條所保障。」考量現行規定易於令人民誤會法律限制人民取用其他姓名，而侵犯人民之人格權，故修正應以戶籍登記之姓名為本名，並以一個為限。</text:p>
            </table:table-cell>
          </table:table-row>
        </table:table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9" style:parent-style-name="頁首" style:family="paragraph">
      <style:paragraph-properties fo:text-align="center" fo:line-height="0.1458in"/>
    </style:style>
    <style:style style:name="P40" style:parent-style-name="頁首" style:family="paragraph">
      <style:paragraph-properties fo:text-align="center"/>
    </style:style>
    <style:style style:name="P41" style:parent-style-name="頁尾" style:family="paragraph">
      <style:paragraph-properties fo:text-align="center"/>
    </style:style>
    <style:style style:name="P42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4會期第15次會議議案關係文書</text:p>
      </style:header>
      <style:header-left>
        <text:p text:style-name="P3">立法院第8屆第4會期第15次會議議案關係文書</text:p>
      </style:header-left>
      <style:footer>
        <text:p text:style-name="P4">委<text:s/><text:page-number text:fixed="false">139</text:page-number></text:p>
      </style:footer>
      <style:footer-left>
        <text:p text:style-name="P5">委<text:s/><text:page-number text:fixed="false">140</text:page-number></text:p>
      </style:footer-left>
    </style:master-page>
    <style:master-page style:name="MP1" style:page-layout-name="PL1">
      <style:header>
        <text:p text:style-name="P39">立法院第8屆第4會期第15次會議議案關係文書</text:p>
      </style:header>
      <style:header-left>
        <text:p text:style-name="P40">立法院第8屆第4會期第15次會議議案關係文書</text:p>
      </style:header-left>
      <style:footer>
        <text:p text:style-name="P41">委<text:s/><text:page-number text:fixed="false">139</text:page-number></text:p>
      </style:footer>
      <style:footer-left>
        <text:p text:style-name="P42">委<text:s/><text:page-number text:fixed="false">140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2年12月18日印發</dc:title>
    <dc:description>委139;委140;2;;</dc:description>
    <dc:subject/>
    <meta:keyword>8;4;15</meta:keyword>
    <meta:initial-creator>23</meta:initial-creator>
    <dc:creator>Windows 使用者</dc:creator>
    <meta:creation-date>2017-08-23T17:04:00Z</meta:creation-date>
    <dc:date>2017-08-23T17:04:00Z</dc:date>
    <meta:print-date>2013-12-12T10:46:00Z</meta:print-date>
    <meta:template xlink:href="LCEWA01.DOT" xlink:type="simple"/>
    <meta:editing-cycles>2</meta:editing-cycles>
    <meta:editing-duration>PT0S</meta:editing-duration>
    <meta:document-statistic meta:page-count="2" meta:paragraph-count="2" meta:word-count="176" meta:character-count="1180" meta:row-count="8" meta:non-whitespace-character-count="1006"/>
  </office:meta>
</office:document-meta>
</file>