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甲" style:master-page-name="MP0" style:family="paragraph">
      <style:paragraph-properties fo:break-before="page" style:snap-to-layout-grid="false" style:line-height-at-least="0.3333in" fo:margin-left="0.4701in" fo:margin-right="-0.4909in" fo:text-indent="-0.4701in">
        <style:tab-stops/>
      </style:paragraph-properties>
      <style:text-properties style:text-scale="95%"/>
    </style:style>
    <style:style style:name="P4" style:parent-style-name="內文" style:family="paragraph">
      <style:paragraph-properties fo:text-align="justify" style:line-height-at-least="0.3333in" fo:margin-left="3.8375in" fo:margin-right="-0.5465in" fo:text-indent="-3.8375in">
        <style:tab-stops/>
      </style:paragraph-properties>
      <style:text-properties style:font-name="標楷體" style:font-weight-complex="bold" style:font-size-complex="16pt"/>
    </style:style>
    <style:style style:name="P5" style:parent-style-name="內文" style:family="paragraph">
      <style:paragraph-properties fo:text-align="justify" style:line-height-at-least="0.3333in"/>
      <style:text-properties style:font-name="標楷體" style:font-weight-complex="bold" style:font-size-complex="16pt"/>
    </style:style>
    <style:style style:name="P6" style:parent-style-name="內文" style:family="paragraph">
      <style:paragraph-properties style:snap-to-layout-grid="false" style:line-height-at-least="0.3333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7" style:parent-style-name="內文" style:family="paragraph">
      <style:paragraph-properties style:snap-to-layout-grid="false" fo:text-align="justify" style:line-height-at-least="0.3333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8" style:parent-style-name="內文" style:family="paragraph">
      <style:paragraph-properties style:snap-to-layout-grid="false" style:line-height-at-least="0.3333in" fo:margin-left="1.1222in" fo:margin-right="-0.0013in" fo:text-indent="-1.1222in">
        <style:tab-stops/>
      </style:paragraph-properties>
      <style:text-properties style:font-name="標楷體" style:font-weight-complex="bold" style:font-size-complex="16pt"/>
    </style:style>
    <style:style style:name="P9" style:parent-style-name="內文" style:family="paragraph">
      <style:paragraph-properties style:line-height-at-least="0.3333in" fo:margin-left="1.1243in" fo:margin-right="-0.9958in" fo:text-indent="-1.1243in">
        <style:tab-stops>
          <style:tab-stop style:type="right" style:position="5.3729in"/>
        </style:tab-stops>
      </style:paragraph-properties>
    </style:style>
    <style:style style:name="T10" style:parent-style-name="預設段落字型" style:family="text">
      <style:text-properties style:font-name="標楷體" style:font-weight-complex="bold" style:font-size-complex="16pt"/>
    </style:style>
    <style:style style:name="T11" style:parent-style-name="預設段落字型" style:family="text">
      <style:text-properties style:font-name="標楷體" style:font-weight-complex="bold" style:font-size-complex="16pt"/>
    </style:style>
    <style:style style:name="T12" style:parent-style-name="預設段落字型" style:family="text">
      <style:text-properties style:font-name="標楷體" style:font-size-complex="16pt"/>
    </style:style>
    <style:style style:name="T13" style:parent-style-name="預設段落字型" style:family="text">
      <style:text-properties style:font-name="標楷體" style:font-size-complex="16pt"/>
    </style:style>
    <style:style style:name="P14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15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16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17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18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19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0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1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2" style:parent-style-name="內文" style:family="paragraph">
      <style:paragraph-properties style:line-height-at-least="0.3333in" fo:margin-left="1.1222in" fo:margin-right="-0.9958in" fo:text-indent="-0.0402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3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4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5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6" style:parent-style-name="內文" style:family="paragraph">
      <style:paragraph-properties style:line-height-at-least="0.3333in" fo:margin-left="1.1222in" fo:margin-right="-0.9958in" fo:text-indent="3.1111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7" style:parent-style-name="內文" style:family="paragraph">
      <style:paragraph-properties style:line-height-at-least="0.3333in" fo:margin-left="1.1222in" fo:margin-right="-0.9958in" fo:text-indent="-0.0402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28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29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0" style:parent-style-name="內文" style:family="paragraph">
      <style:paragraph-properties style:line-height-at-least="0.3333in" fo:margin-left="1.1222in" fo:margin-right="-0.9958in" fo:text-indent="1.7777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31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2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3" style:parent-style-name="內文" style:family="paragraph">
      <style:paragraph-properties style:line-height-at-least="0.3333in" fo:margin-left="1.1222in" fo:margin-right="-0.9958in" fo:text-indent="-0.0402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34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5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6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7" style:parent-style-name="內文" style:family="paragraph">
      <style:paragraph-properties style:line-height-at-least="0.3333in" fo:margin-left="1.1222in" fo:margin-right="-0.9958in" fo:text-indent="-0.0402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38" style:parent-style-name="內文" style:family="paragraph">
      <style:paragraph-properties style:line-height-at-least="0.3333in" fo:margin-left="1.1111in" fo:margin-right="-0.9958in" fo:text-indent="0.6666in">
        <style:tab-stops>
          <style:tab-stop style:type="right" style:position="5.3861in"/>
        </style:tab-stops>
      </style:paragraph-properties>
      <style:text-properties style:font-name="標楷體" style:font-size-complex="16pt"/>
    </style:style>
    <style:style style:name="P39" style:parent-style-name="內文" style:family="paragraph">
      <style:paragraph-properties style:line-height-at-least="0.3333in" fo:margin-left="1.1222in" fo:margin-right="-0.9958in" fo:text-indent="-0.0402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0" style:parent-style-name="內文" style:family="paragraph">
      <style:paragraph-properties style:line-height-at-least="0.3333in" fo:margin-left="1.1222in" fo:margin-right="-0.9958in" fo:text-indent="1.1111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1" style:parent-style-name="內文" style:family="paragraph">
      <style:paragraph-properties style:line-height-at-least="0.3333in" fo:margin-left="1.1222in" fo:margin-right="-0.9958in" fo:text-indent="1.1111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2" style:parent-style-name="內文" style:family="paragraph">
      <style:paragraph-properties style:line-height-at-least="0.3333in" fo:margin-left="1.1222in" fo:margin-right="-0.9958in" fo:text-indent="1.1111in">
        <style:tab-stops>
          <style:tab-stop style:type="right" style:position="5.375in"/>
        </style:tab-stops>
      </style:paragraph-properties>
      <style:text-properties style:font-name="標楷體" style:font-size-complex="16pt"/>
    </style:style>
    <style:style style:name="P43" style:parent-style-name="內文" style:family="paragraph">
      <style:paragraph-properties style:line-height-at-least="0.3333in" fo:margin-left="-0.002in" fo:margin-right="0.5in">
        <style:tab-stops>
          <style:tab-stop style:type="right" style:position="6.6958in"/>
        </style:tab-stops>
      </style:paragraph-properties>
      <style:text-properties style:font-name="標楷體" style:font-weight-complex="bold" style:font-size-complex="16pt"/>
    </style:style>
    <style:style style:name="P44" style:parent-style-name="內文" style:family="paragraph">
      <style:paragraph-properties fo:text-align="justify" style:line-height-at-least="0.3333in" fo:margin-right="-0.9958in"/>
      <style:text-properties style:font-name="標楷體" style:font-weight-complex="bold" style:font-size-complex="16pt"/>
    </style:style>
    <style:style style:name="P45" style:parent-style-name="內文" style:family="paragraph">
      <style:paragraph-properties fo:text-align="justify" style:line-height-at-least="0.3333in" fo:margin-right="-0.9958in"/>
      <style:text-properties style:font-name="標楷體" style:font-weight-complex="bold" style:font-size-complex="16pt"/>
    </style:style>
    <style:style style:name="P46" style:parent-style-name="內文" style:family="paragraph">
      <style:paragraph-properties style:line-height-at-least="0.3333in" fo:margin-right="-0.9958in"/>
      <style:text-properties style:font-name="標楷體" style:font-weight-complex="bold" style:font-size-complex="16pt"/>
    </style:style>
    <style:style style:name="P47" style:parent-style-name="內文" style:family="paragraph">
      <style:paragraph-properties style:line-height-at-least="0.3333in" fo:margin-right="-0.9958in"/>
      <style:text-properties style:font-name="標楷體" style:font-weight-complex="bold" style:font-size-complex="16pt"/>
    </style:style>
    <style:style style:name="P48" style:parent-style-name="內文" style:family="paragraph">
      <style:paragraph-properties fo:text-align="justify" style:line-height-at-least="0.3333in"/>
      <style:text-properties style:font-name="標楷體" style:font-weight-complex="bold" style:font-size-complex="16pt"/>
    </style:style>
    <style:style style:name="P49" style:parent-style-name="內文" style:family="paragraph">
      <style:paragraph-properties fo:text-align="justify" style:line-height-at-least="0.3333in"/>
      <style:text-properties style:font-name="標楷體" style:font-weight-complex="bold" style:font-size-complex="16pt"/>
    </style:style>
    <style:style style:name="P50" style:parent-style-name="內文" style:family="paragraph">
      <style:paragraph-properties fo:keep-with-next="always" style:snap-to-layout-grid="false" style:line-height-at-least="0.3333in"/>
      <style:text-properties fo:font-weight="bold" style:font-weight-asian="bold"/>
    </style:style>
    <style:style style:name="P51" style:parent-style-name="內文" style:family="paragraph">
      <style:paragraph-properties fo:keep-with-next="always" style:snap-to-layout-grid="false" style:line-height-at-least="0.3333in"/>
    </style:style>
    <style:style style:name="P52" style:parent-style-name="內文" style:family="paragraph">
      <style:paragraph-properties fo:keep-with-next="always" style:snap-to-layout-grid="false" style:line-height-at-least="0.3333in"/>
    </style:style>
    <style:style style:name="P53" style:parent-style-name="內文" style:family="paragraph">
      <style:paragraph-properties fo:keep-together="always" style:snap-to-layout-grid="false" style:line-height-at-least="0.3333in"/>
    </style:style>
    <style:style style:name="P54" style:parent-style-name="一討論事項" style:family="paragraph">
      <style:paragraph-properties fo:keep-together="always" fo:margin-top="0.302in" fo:margin-left="0in" fo:text-indent="0in">
        <style:tab-stops/>
      </style:paragraph-properties>
      <style:text-properties fo:font-weight="bold" style:font-weight-asian="bold"/>
    </style:style>
    <style:style style:name="P55" style:parent-style-name="立法院會議名稱" style:family="paragraph">
      <style:paragraph-properties fo:text-align="justify" style:line-height-at-least="0.3333in" fo:margin-left="0in" fo:margin-right="-0.0333in" fo:text-indent="0in">
        <style:tab-stops/>
      </style:paragraph-properties>
    </style:style>
    <style:style style:name="P56" style:parent-style-name="立法院會議名稱" style:family="paragraph">
      <style:paragraph-properties fo:text-align="justify" style:line-height-at-least="0.3333in" fo:margin-left="0in" fo:margin-right="-0.0333in" fo:text-indent="0in">
        <style:tab-stops/>
      </style:paragraph-properties>
    </style:style>
    <style:style style:name="P57" style:parent-style-name="內文" style:family="paragraph">
      <style:paragraph-properties fo:text-align="justify" style:line-height-at-least="0.3333in" fo:margin-left="0.8909in" fo:margin-right="0.1041in" fo:text-indent="-0.8888in">
        <style:tab-stops>
          <style:tab-stop style:type="left" style:position="-0.6409in"/>
        </style:tab-stops>
      </style:paragraph-properties>
      <style:text-properties style:font-name="標楷體" style:font-size-complex="16pt"/>
    </style:style>
    <style:style style:name="P58" style:parent-style-name="內文" style:family="paragraph">
      <style:paragraph-properties fo:text-align="justify" style:line-height-at-least="0.3333in" fo:margin-left="0.4444in" fo:margin-right="0.0756in" fo:text-indent="-0.4444in">
        <style:tab-stops/>
      </style:paragraph-properties>
      <style:text-properties style:font-size-complex="16pt"/>
    </style:style>
    <style:style style:name="P59" style:parent-style-name="內文" style:family="paragraph">
      <style:paragraph-properties fo:text-align="justify" style:line-height-at-least="0.3333in" fo:margin-left="0.4444in" fo:margin-right="0.0756in" fo:text-indent="-0.4444in">
        <style:tab-stops/>
      </style:paragraph-properties>
      <style:text-properties style:font-size-complex="16pt"/>
    </style:style>
    <style:style style:name="P60" style:parent-style-name="內文" style:family="paragraph">
      <style:paragraph-properties fo:text-align="justify" style:line-height-at-least="0.3333in"/>
      <style:text-properties style:font-name="Times New Roman" style:font-size-complex="12pt"/>
    </style:style>
    <style:style style:name="P61" style:parent-style-name="內文" style:family="paragraph">
      <style:paragraph-properties fo:text-align="justify" style:line-height-at-least="0.3333in"/>
      <style:text-properties style:font-name="Times New Roman" style:font-size-complex="12pt"/>
    </style:style>
    <style:style style:name="P62" style:parent-style-name="內文" style:family="paragraph">
      <style:paragraph-properties fo:text-align="justify" style:line-height-at-least="0.3333in"/>
      <style:text-properties style:font-name="Times New Roman" fo:font-weight="bold" style:font-weight-asian="bold" style:font-size-complex="12pt"/>
    </style:style>
    <style:style style:name="P63" style:parent-style-name="內文" style:family="paragraph">
      <style:paragraph-properties style:line-height-at-least="0.3333in"/>
    </style:style>
  </office:automatic-styles>
  <office:body>
    <office:text text:use-soft-page-breaks="true">
      <text:p text:style-name="P1"><text:bookmark-start text:name="_Toc362970384"/><text:bookmark-start text:name="_Toc366077337"/>立法院第8屆第7會期內政委員會第2次全體委員會議議事錄<text:bookmark-end text:name="_Toc362970384"/><text:bookmark-end text:name="_Toc366077337"/></text:p>
      <text:p text:style-name="P4">時　　間：104年3月9日（星期一）上午10時30分至下午2時4分</text:p>
      <text:p text:style-name="P5">地　　點：紅樓202會議室</text:p>
      <text:p text:style-name="P6">出席委員：段宜康 <text:s/>鄭天財 <text:s/>周倪安 <text:s/>盧嘉辰 <text:s/>邱文彥 <text:s/>張慶忠 <text:s/>陳其邁 <text:s/>吳育昇 <text:s/>陳怡潔<text:s text:c="2"/>莊瑞雄<text:s text:c="2"/>李俊俋 <text:s/>徐志榮<text:s text:c="2"/>陳超明 <text:s/>姚文智 <text:s/></text:p>
      <text:p text:style-name="P7">委員出席14人</text:p>
      <text:p text:style-name="P8">列席委員：陳亭妃<text:s text:c="2"/>廖正井 <text:s/>李昆澤 <text:s/>林滄敏 <text:s/>江啟臣 <text:s/>陳明文 <text:s/>管碧玲<text:s text:c="2"/>羅淑蕾 <text:s/>黃偉哲 <text:s/>李桐豪 <text:s/>孔文吉 <text:s/>蕭美琴 <text:s/>陳根德 <text:s/>林德福 <text:s/>賴士葆 <text:s/>楊麗環 <text:s/>許添財 <text:s/>吳育仁 <text:s/>馬文君 <text:s/>賴振昌 <text:s/>葉宜津 <text:s/>江惠貞 <text:s/>呂學樟 <text:s/>蔣乃辛 <text:s/>簡東明 <text:s/>陳碧涵 <text:s/>邱志偉 <text:s/>潘維剛 <text:s/>黃昭順 <text:s/>蘇清泉 <text:s/>薛 <text:s/>凌 <text:s/>葉津鈴 <text:s/>何欣純 <text:s/>陳淑慧 <text:s/>呂玉玲 <text:s/>鄭汝芬 <text:s/>王進士 <text:s/>羅明才 <text:s/>徐欣瑩 <text:s/>劉櫂豪 <text:s/>陳歐珀 <text:s/>高金素梅 <text:s/>王惠美 <text:s/>李貴敏 <text:s/>蔡煌瑯<text:line-break/>委員列席45人</text:p>
      <text:p text:style-name="P9"><text:span text:style-name="T10">列席官員</text:span><text:span text:style-name="T11">：</text:span><text:span text:style-name="T12">行政院大陸委員會主任委員</text:span><text:span text:style-name="T13"><text:tab/>夏立言</text:span></text:p>
      <text:p text:style-name="P14">副主任委員<text:tab/>吳美紅</text:p>
      <text:p text:style-name="P15">主任秘書<text:tab/>楊家駿</text:p>
      <text:p text:style-name="P16">企劃處處長<text:tab/>胡愛玲</text:p>
      <text:p text:style-name="P17">文教處處長<text:tab/>華士傑</text:p>
      <text:p text:style-name="P18">經濟處處長<text:tab/>李麗珍</text:p>
      <text:p text:style-name="P19">法政處副處長<text:tab/>蔡志儒</text:p>
      <text:p text:style-name="P20">港澳處處長<text:tab/>葉凱萍</text:p>
      <text:p text:style-name="P21">聯絡處代理處長<text:tab/>陳明仁</text:p>
      <text:p text:style-name="P22">行政院海岸巡防署署長<text:tab/>王崇儀</text:p>
      <text:p text:style-name="P23">巡防處處長<text:tab/>張忠龍</text:p>
      <text:p text:style-name="P24">情報處處長<text:tab/>林欽隆</text:p>
      <text:p text:style-name="P25">海洋巡防總局總局長<text:tab/>龔光宇</text:p>
      <text:p text:style-name="P26">海務組副組長<text:tab/>廖雲宏</text:p>
      <text:soft-page-break/>
      <text:p text:style-name="P27">交通部常務次長<text:tab/>吳盟分</text:p>
      <text:p text:style-name="P28">航政司副司長<text:tab/>葉協隆</text:p>
      <text:p text:style-name="P29">民用航空局副局長<text:tab/>方志文</text:p>
      <text:p text:style-name="P30">代理副組長<text:tab/>薛少怡</text:p>
      <text:p text:style-name="P31">航港局副局長<text:tab/>林昌輝</text:p>
      <text:p text:style-name="P32">臺灣港務股份有限公司執行副總<text:tab/>劉詩宗</text:p>
      <text:p text:style-name="P33">外交部政務次長<text:tab/>高振群</text:p>
      <text:p text:style-name="P34">北美司副司長<text:tab/>梁毅鵬</text:p>
      <text:p text:style-name="P35">國際組織司司長<text:tab/>周台竹</text:p>
      <text:p text:style-name="P36">公眾外交協調會執行長<text:tab/>高<text:s text:c="2"/>安</text:p>
      <text:p text:style-name="P37">國防部軍政副部長<text:tab/>陳永康</text:p>
      <text:p text:style-name="P38">作戰及計畫參謀次長室處長<text:tab/>鍾樹明</text:p>
      <text:p text:style-name="P39">國家安全局副局長<text:tab/>王德麟</text:p>
      <text:p text:style-name="P40">第三處副處長<text:tab/>賴蘊誠</text:p>
      <text:p text:style-name="P41">第四處副處長<text:tab/>劉正軍</text:p>
      <text:p text:style-name="P42">公關室主任<text:tab/>臧明士</text:p>
      <text:p text:style-name="P43">主 <text:s text:c="3"/>席：姚召集委員文智</text:p>
      <text:p text:style-name="P44">專門委員：張禮棟</text:p>
      <text:p text:style-name="P45">主任秘書：鄭光三</text:p>
      <text:p text:style-name="P46">紀 <text:s text:c="3"/>錄：簡任秘書 <text:s text:c="3"/>賈北松</text:p>
      <text:p text:style-name="P47"><text:s text:c="10"/>簡任編審 <text:s text:c="3"/>周志聖</text:p>
      <text:p text:style-name="P48"><text:s text:c="10"/>科 <text:s text:c="3"/>長 <text:s text:c="3"/>吳人寬</text:p>
      <text:p text:style-name="P49"><text:s text:c="10"/>薦任科員 <text:s text:c="3"/>賴映潔</text:p>
      <text:p text:style-name="P50">報告事項</text:p>
      <text:p text:style-name="P51">宣讀上次會議議事錄。</text:p>
      <text:p text:style-name="P52"/>
      <text:p text:style-name="P53">決定：確定。</text:p>
      <text:soft-page-break/>
      <text:p text:style-name="P54">邀請行政院大陸委員會主任委員夏立言、行政院海岸巡防署署長王崇儀、交通部次長率同民用航空局局長、外交部次長、國防部副部長、國家安全局局長就「一、中國片面劃設M503等新航線事件溝通處理情形；二、中國船舶進入我國境禁限制水域規定修正事宜」提出專題報告，並備質詢。</text:p>
      <text:p text:style-name="P55">（本次會議經行政院大陸委員會主任委員夏立言報告，委員段宜康、周倪安、莊瑞雄、李俊俋、鄭天財、陳其邁、吳育昇、陳怡潔、徐志榮、盧嘉辰、陳超明、賴振昌、邱志偉、葉津鈴、姚文智等15人提出質詢，行政院大陸委員會主任委員夏立言、行政院海岸巡防署署長王崇儀、交通部常務次長吳盟分、民用航空局副局長方志文、航港局副局長林昌輝、外交部政務次長高振群、國防部軍政副部長陳永康、國家安全局副局長王德麟即席答復說明；另有委員鄭汝芬、張慶忠、黃昭順提出書面質詢列入紀錄，刊登公報，請相關機關另以書面答復。）</text:p>
      <text:p text:style-name="P56"/>
      <text:p text:style-name="P57">決議：</text:p>
      <text:p text:style-name="P58">一、報告及詢答結束。</text:p>
      <text:p text:style-name="P59">二、委員質詢未及答復部分或要求提供之說明資料，請相關機關儘速以書面答復。</text:p>
      <text:p text:style-name="P60"/>
      <text:p text:style-name="P61"/>
      <text:p text:style-name="P62">散會</text:p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1pt" fo:hyphenate="false"/>
    </style:style>
    <style:style style:name="預設段落字型" style:display-name="預設段落字型" style:family="text"/>
    <style:style style:name="甲" style:display-name="甲" style:family="paragraph" style:parent-style-name="內文">
      <style:paragraph-properties fo:text-align="justify"/>
      <style:text-properties style:font-name="標楷體" fo:font-weight="bold" style:font-weight-asian="bold" fo:font-size="17pt" style:font-size-asian="17pt" style:font-size-complex="17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立法院決行" style:display-name="立法院(決行)" style:family="paragraph" style:parent-style-name="內文">
      <style:text-properties style:font-name="標楷體" fo:font-size="12pt" style:font-size-asian="12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font-size="12pt" style:font-size-asian="12pt" style:font-size-complex="12pt" fo:hyphenate="false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YMarkUser</meta:initial-creator>
    <dc:creator>Windows 使用者</dc:creator>
    <meta:creation-date>2017-08-23T17:16:00Z</meta:creation-date>
    <dc:date>2017-08-23T17:16:00Z</dc:date>
    <meta:print-date>2015-01-21T07:11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00" meta:character-count="1339" meta:row-count="9" meta:non-whitespace-character-count="1141"/>
  </office:meta>
</office:document-meta>
</file>