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hdphoto1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222in" fo:margin-left="1in" fo:margin-right="-0.1in" fo:text-indent="-1in">
        <style:tab-stops/>
      </style:paragraph-properties>
    </style:style>
    <style:style style:name="P23" style:parent-style-name="立法院會議名稱" style:family="paragraph">
      <style:paragraph-properties fo:line-height="0.2222in" fo:margin-left="1.0013in" fo:text-indent="0in">
        <style:tab-stops/>
      </style:paragraph-properties>
      <style:text-properties fo:font-weight="bold" style:font-weight-asian="bold"/>
    </style:style>
    <style:style style:name="P24" style:parent-style-name="立法院會議名稱" style:family="paragraph">
      <style:paragraph-properties fo:line-height="0.2222in" fo:margin-left="1.0013in" fo:text-indent="0in">
        <style:tab-stops/>
      </style:paragraph-properties>
    </style:style>
    <style:style style:name="P25" style:parent-style-name="立法院會議名稱" style:family="paragraph">
      <style:paragraph-properties fo:line-height="0.2222in" fo:margin-left="1.9673in" fo:text-indent="-0.6888in">
        <style:tab-stops/>
      </style:paragraph-properties>
    </style:style>
    <style:style style:name="P26" style:parent-style-name="立法院會議名稱" style:family="paragraph">
      <style:paragraph-properties fo:line-height="0.2222in" fo:margin-left="1.9673in" fo:text-indent="-0.6888in">
        <style:tab-stops/>
      </style:paragraph-properties>
    </style:style>
    <style:style style:name="P27" style:parent-style-name="立法院會議名稱" style:family="paragraph">
      <style:paragraph-properties fo:line-height="0.2222in" fo:margin-left="1.9673in" fo:text-indent="-0.6888in">
        <style:tab-stops/>
      </style:paragraph-properties>
    </style:style>
    <style:style style:name="P28" style:parent-style-name="立法院會議名稱" style:family="paragraph">
      <style:paragraph-properties fo:line-height="0.2222in" fo:margin-left="1.9673in" fo:text-indent="-0.6888in">
        <style:tab-stops/>
      </style:paragraph-properties>
    </style:style>
    <style:style style:name="P29" style:parent-style-name="立法院會議名稱" style:family="paragraph">
      <style:paragraph-properties fo:line-height="0.2222in" fo:margin-left="1.9673in" fo:text-indent="-0.6888in">
        <style:tab-stops/>
      </style:paragraph-properties>
    </style:style>
    <style:style style:name="P30" style:parent-style-name="立法院會議名稱" style:family="paragraph">
      <style:paragraph-properties fo:line-height="0.2222in" fo:margin-left="1.9673in" fo:text-indent="-0.6888in">
        <style:tab-stops/>
      </style:paragraph-properties>
    </style:style>
    <style:style style:name="P31" style:parent-style-name="立法院會議名稱" style:family="paragraph">
      <style:paragraph-properties fo:line-height="0.2222in" fo:margin-left="1.4444in" fo:text-indent="-0.4444in">
        <style:tab-stops/>
      </style:paragraph-properties>
    </style:style>
    <style:style style:name="P32" style:parent-style-name="立法院會議名稱" style:family="paragraph">
      <style:paragraph-properties fo:line-height="0.2222in" fo:margin-left="1.4444in" fo:text-indent="-0.4444in">
        <style:tab-stops/>
      </style:paragraph-properties>
    </style:style>
    <style:style style:name="P33" style:parent-style-name="立法院會議名稱" style:family="paragraph">
      <style:paragraph-properties fo:line-height="0.2222in" fo:margin-left="1.4444in" fo:text-indent="-0.4444in">
        <style:tab-stops/>
      </style:paragraph-properties>
    </style:style>
    <style:style style:name="P34" style:parent-style-name="立法院會議名稱" style:family="paragraph">
      <style:paragraph-properties fo:line-height="0.2222in" fo:margin-left="1.4451in" fo:text-indent="-0.4451in">
        <style:tab-stops/>
      </style:paragraph-properties>
      <style:text-properties fo:font-weight="bold" style:font-weight-asian="bold"/>
    </style:style>
    <style:style style:name="P35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P36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37" style:parent-style-name="預設段落字型" style:family="text">
      <style:text-properties style:language-asian="zh" style:country-asian="TW"/>
    </style:style>
    <style:style style:name="P38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39" style:parent-style-name="預設段落字型" style:family="text">
      <style:text-properties style:language-asian="zh" style:country-asian="TW"/>
    </style:style>
    <style:style style:name="T40" style:parent-style-name="預設段落字型" style:family="text">
      <style:text-properties style:language-asian="zh" style:country-asian="TW"/>
    </style:style>
    <style:style style:name="T41" style:parent-style-name="預設段落字型" style:family="text">
      <style:text-properties style:language-asian="zh" style:country-asian="TW"/>
    </style:style>
    <style:style style:name="P42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43" style:parent-style-name="預設段落字型" style:family="text">
      <style:text-properties style:language-asian="zh" style:country-asian="TW"/>
    </style:style>
    <style:style style:name="T44" style:parent-style-name="預設段落字型" style:family="text">
      <style:text-properties style:language-asian="zh" style:country-asian="TW"/>
    </style:style>
    <style:style style:name="P45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46" style:parent-style-name="預設段落字型" style:family="text">
      <style:text-properties style:language-asian="zh" style:country-asian="TW"/>
    </style:style>
    <style:style style:name="T47" style:parent-style-name="預設段落字型" style:family="text">
      <style:text-properties style:language-asian="zh" style:country-asian="TW"/>
    </style:style>
    <style:style style:name="T48" style:parent-style-name="預設段落字型" style:family="text">
      <style:text-properties style:language-asian="zh" style:country-asian="TW"/>
    </style:style>
    <style:style style:name="T49" style:parent-style-name="預設段落字型" style:family="text">
      <style:text-properties style:language-asian="zh" style:country-asian="TW"/>
    </style:style>
    <style:style style:name="P50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51" style:parent-style-name="預設段落字型" style:family="text">
      <style:text-properties style:language-asian="zh" style:country-asian="TW"/>
    </style:style>
    <style:style style:name="P52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53" style:parent-style-name="預設段落字型" style:family="text">
      <style:text-properties style:language-asian="zh" style:country-asian="TW"/>
    </style:style>
    <style:style style:name="T54" style:parent-style-name="預設段落字型" style:family="text">
      <style:text-properties style:language-asian="zh" style:country-asian="TW"/>
    </style:style>
    <style:style style:name="P55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56" style:parent-style-name="預設段落字型" style:family="text">
      <style:text-properties style:language-asian="zh" style:country-asian="TW"/>
    </style:style>
    <style:style style:name="T57" style:parent-style-name="預設段落字型" style:family="text">
      <style:text-properties style:language-asian="zh" style:country-asian="TW"/>
    </style:style>
    <style:style style:name="T58" style:parent-style-name="預設段落字型" style:family="text">
      <style:text-properties style:language-asian="zh" style:country-asian="TW"/>
    </style:style>
    <style:style style:name="P59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60" style:parent-style-name="預設段落字型" style:family="text">
      <style:text-properties style:language-asian="zh" style:country-asian="TW"/>
    </style:style>
    <style:style style:name="P61" style:parent-style-name="立法院會議名稱" style:family="paragraph">
      <style:paragraph-properties fo:line-height="0.2222in" fo:margin-left="1.4333in" fo:text-indent="-0.4333in">
        <style:tab-stops/>
      </style:paragraph-properties>
    </style:style>
    <style:style style:name="T62" style:parent-style-name="預設段落字型" style:family="text">
      <style:text-properties style:language-asian="zh" style:country-asian="TW"/>
    </style:style>
    <style:style style:name="T63" style:parent-style-name="預設段落字型" style:family="text">
      <style:text-properties style:language-asian="zh" style:country-asian="TW"/>
    </style:style>
    <style:style style:name="P64" style:parent-style-name="立法院會議名稱" style:family="paragraph">
      <style:paragraph-properties fo:line-height="0.2222in" fo:margin-left="1.6666in" fo:text-indent="-0.6666in">
        <style:tab-stops/>
      </style:paragraph-properties>
    </style:style>
    <style:style style:name="T65" style:parent-style-name="預設段落字型" style:family="text">
      <style:text-properties style:language-asian="zh" style:country-asian="TW"/>
    </style:style>
    <style:style style:name="P66" style:parent-style-name="立法院會議名稱" style:family="paragraph">
      <style:paragraph-properties fo:line-height="0.2222in" fo:margin-left="1.6666in" fo:text-indent="-0.6666in">
        <style:tab-stops/>
      </style:paragraph-properties>
    </style:style>
    <style:style style:name="T67" style:parent-style-name="預設段落字型" style:family="text">
      <style:text-properties style:language-asian="zh" style:country-asian="TW"/>
    </style:style>
    <style:style style:name="P68" style:parent-style-name="立法院會議名稱" style:family="paragraph">
      <style:paragraph-properties fo:line-height="0.2222in" fo:margin-left="1.4444in" fo:text-indent="-0.4444in">
        <style:tab-stops/>
      </style:paragraph-properties>
    </style:style>
    <style:style style:name="T69" style:parent-style-name="預設段落字型" style:family="text">
      <style:text-properties style:language-asian="zh" style:country-asian="TW"/>
    </style:style>
    <style:style style:name="P70" style:parent-style-name="立法院會議名稱" style:family="paragraph">
      <style:paragraph-properties fo:line-height="0.2222in"/>
    </style:style>
    <style:style style:name="P71" style:parent-style-name="立法院會議名稱" style:family="paragraph">
      <style:paragraph-properties fo:line-height="0.2222in"/>
    </style:style>
    <style:style style:name="P72" style:parent-style-name="立法院聯絡人及電話" style:family="paragraph">
      <style:paragraph-properties fo:line-height="0.2222in"/>
    </style:style>
    <style:style style:name="P73" style:parent-style-name="立法院聯絡人及電話" style:family="paragraph">
      <style:paragraph-properties fo:line-height="0.2222in"/>
    </style:style>
    <style:style style:name="P74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75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76" style:parent-style-name="立法院副本" style:family="paragraph">
      <style:paragraph-properties fo:line-height="0.1666in"/>
    </style:style>
    <style:style style:name="P77" style:parent-style-name="立法院副本" style:family="paragraph">
      <style:paragraph-properties fo:line-height="0.1666in"/>
    </style:style>
    <style:style style:name="P78" style:parent-style-name="立法院副本" style:list-style-name="LFO1" style:family="paragraph">
      <style:paragraph-properties style:snap-to-layout-grid="false" fo:line-height="0.1666in"/>
    </style:style>
    <style:style style:name="P79" style:parent-style-name="立法院副本" style:list-style-name="LFO1" style:family="paragraph">
      <style:paragraph-properties style:snap-to-layout-grid="false" fo:text-indent="-0.3305in"/>
      <style:text-properties fo:font-weight="bold" style:font-weight-asian="bold" fo:font-size="14pt" style:font-size-asian="14pt" style:font-size-complex="14pt"/>
    </style:style>
    <style:style style:name="P80" style:parent-style-name="立法院副本" style:list-style-name="LFO1" style:family="paragraph">
      <style:paragraph-properties style:snap-to-layout-grid="false" fo:line-height="0.1666in"/>
    </style:style>
    <style:style style:name="P81" style:parent-style-name="立法院副本" style:list-style-name="LFO1" style:family="paragraph">
      <style:paragraph-properties style:snap-to-layout-grid="false" fo:line-height="0.1666in"/>
    </style:style>
    <style:style style:name="P82" style:parent-style-name="立法院副本" style:list-style-name="LFO1" style:family="paragraph">
      <style:paragraph-properties style:snap-to-layout-grid="false" fo:line-height="0.1666in"/>
    </style:style>
    <style:style style:name="P83" style:parent-style-name="立法院副本" style:list-style-name="LFO1" style:family="paragraph">
      <style:paragraph-properties style:snap-to-layout-grid="false" fo:line-height="0.1666in"/>
    </style:style>
    <style:style style:name="P84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3360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4年4月2日</text:p>
      <text:p text:style-name="P17">發文字號：<text:bookmark-start text:name="發文字號"/><text:bookmark-end text:name="發文字號"/>台立內字第1044000466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及議案關係文書</text:p>
      <text:p text:style-name="P21"/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7<text:bookmark-end text:name="會期"/>會期<text:bookmark-start text:name="委員會"/>內政委員會<text:bookmark-end text:name="委員會"/>第9次全體委員會議<text:bookmark-start text:name="議案名稱"/></text:p>
      <text:p text:style-name="P23">（4月8日）</text:p>
      <text:p text:style-name="P24">一、繼續併案審查</text:p>
      <text:p text:style-name="P25">（一）本院委員陳唐山等16人擬具「公民投票法修正草案」案。</text:p>
      <text:p text:style-name="P26">（二）本院委員陳歐珀等19人擬具「公民投票法部分條文修正草案」案。</text:p>
      <text:p text:style-name="P27">（三）本院委員潘孟安等19人擬具「公民投票法部分條文修正草案」案。</text:p>
      <text:p text:style-name="P28">（四）本院委員李應元等19人擬具「公民投票法部分條文修正草案」案。</text:p>
      <text:p text:style-name="P29">（五）本院親民黨黨團擬具「公民投票法第七條條文修正草案」案。</text:p>
      <text:p text:style-name="P30">（六）本院委員吳秉叡等21人擬具「公民投票法第三十條條文修正草案」案。</text:p>
      <text:p text:style-name="P31">二、審查本院台灣團結聯盟黨團擬具「公民投票法第七條條文修正草案」案。</text:p>
      <text:p text:style-name="P32">三、<text:bookmark-end text:name="議案名稱"/>審查行政院函請審議「公民投票法部分條文修正草案」案。</text:p>
      <text:p text:style-name="P33">四、審查請願文書3案。</text:p>
      <text:p text:style-name="P34">（4月9日）</text:p>
      <text:p text:style-name="P35">一、審查本院委員李應元等17人擬具「住宅法部分條文修正草案」案。</text:p>
      <text:p text:style-name="P36">二、審查<text:span text:style-name="T37">本院</text:span>委員王育敏等23人擬具「住宅法第三條、第四條及第十二條條文修正草案」案。</text:p>
      <text:p text:style-name="P38">三、審查本院委員林國正等16人擬具「住宅法第<text:span text:style-name="T39">三</text:span>條及第<text:span text:style-name="T40">十四</text:span>條之<text:span text:style-name="T41">一</text:span>條文修正草案」案。</text:p>
      <text:p text:style-name="P42">四、審查本院委員林國正等18人擬具「住宅法第<text:span text:style-name="T43">三</text:span>條及第<text:span text:style-name="T44">二十七</text:span>條條文修正草案」案。</text:p>
      <text:p text:style-name="P45">五、審查本院委員顏寬恒等19人擬具「住宅法第<text:span text:style-name="T46">六</text:span>條、第<text:span text:style-name="T47">十二</text:span>條之<text:span text:style-name="T48">一</text:span>及第<text:span text:style-name="T49">五十四</text:span>條條文修正草案」案。</text:p>
      <text:p text:style-name="P50">六、審查本院委員何欣純等18人擬具「住宅法第<text:span text:style-name="T51">九</text:span>條條文修正草案」。</text:p>
      <text:p text:style-name="P52">七、審查本院委員李昆澤等21人擬具「住宅法第<text:span text:style-name="T53">十二</text:span>條及第<text:span text:style-name="T54">四十六</text:span>條條文修正草案」。</text:p>
      <text:soft-page-break/>
      <text:p text:style-name="P55">八、審查行政院函請審議「住宅法第<text:span text:style-name="T56">十二</text:span>條之<text:span text:style-name="T57">一</text:span>及第<text:span text:style-name="T58">五十四</text:span>條條文修正草案」案。</text:p>
      <text:p text:style-name="P59">九、審查本院委員李昆澤等19人擬具「住宅法第<text:span text:style-name="T60">四十六</text:span>條條文修正草案」案。</text:p>
      <text:p text:style-name="P61">十、審查台灣團結聯盟黨團擬具「住宅法第<text:span text:style-name="T62">四十六</text:span>條及第<text:span text:style-name="T63">五十四</text:span>條條文修正草案」案。</text:p>
      <text:p text:style-name="P64">十一、審查行政院函請審議「不動產估價師法第<text:span text:style-name="T65">八</text:span>條條文修正草案」案。</text:p>
      <text:p text:style-name="P66">十二、審查委員林佳龍等16人擬具「不動產估價師法第<text:span text:style-name="T67">八</text:span>條條文修正草案」案。</text:p>
      <text:p text:style-name="P68">十三、審查請願文書<text:span text:style-name="T69">1</text:span>案。</text:p>
      <text:p text:style-name="P70">開會時間：<text:bookmark-start text:name="開會時間"/>104年4月8日（星期三）、4月9日（星期四）上午9時至下午5時30分<text:bookmark-end text:name="開會時間"/></text:p>
      <text:p text:style-name="P71">開會地點：<text:bookmark-start text:name="開會地點"/><text:bookmark-end text:name="開會地點"/>紅樓202會議室</text:p>
      <text:p text:style-name="P72">主持人：<text:bookmark-start text:name="主席"/><text:bookmark-end text:name="主席"/>姚召集委員文智</text:p>
      <text:p text:style-name="P73">聯絡人及電話：<text:bookmark-start text:name="聯絡人及電話"/><text:bookmark-end text:name="聯絡人及電話"/>賴映潔<text:s text:c="2"/>02-2358-5508 <text:s/>傳真：02-2358-5502</text:p>
      <text:p text:style-name="P74">出席者：<text:bookmark-start text:name="出席者"/><text:bookmark-end text:name="出席者"/>本會委員</text:p>
      <text:p text:style-name="P75">列席者：<text:bookmark-start text:name="列席者"/><text:bookmark-end text:name="列席者"/>（4月8日） 陳委員唐山、陳委員歐珀、李委員應元、本院親民黨黨團（請指派代表）、吳委員秉叡、本院台灣團結聯盟黨團（請指派代表）、本院其他委員會委員<text:line-break/>行政院秘書長簡太郎、內政部部長陳威仁、中央選舉委員會主任委員劉義周、司法院、行政院人事行政總處、經濟部、法務部<text:line-break/>（4月9日） 李委員應元、王委員育敏、林委員國正、顏委員寬恒、何委員欣純、李委員昆澤、本院台灣團結聯盟黨團（請指派代表）、黃委員偉哲、本院其他委員會委員<text:line-break/>內政部部長陳威仁、法務部、衛生福利部、財政部、國家發展委員會、行政院主計總處</text:p>
      <text:p text:style-name="P76">副本：<text:bookmark-start text:name="副本"/><text:bookmark-end text:name="副本"/>本院各相關單位</text:p>
      <text:p text:style-name="P77">備註：<text:bookmark-start text:name="備註"/><text:bookmark-end text:name="備註"/></text:p>
      <text:list text:style-name="LFO1" text:continue-numbering="true">
        <text:list-item>
          <text:p text:style-name="P78"><text:bookmark-start text:name="備註1"/><text:bookmark-start text:name="備註2"/>4月8日開會事由繼續併案審查部分，業經102年4月29日本院第8屆第3會期內政委員會第21次全體委員會議，決議：併案審查，另定期舉行會議繼續審查。</text:p>
        </text:list-item>
        <text:list-item>
          <text:p text:style-name="P79">4月8日及9日分別辦理發言登記，委員登記發言時間及方式：</text:p>
          <text:list text:continue-numbering="true">
            <text:list-item>
              <text:p text:style-name="P80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81">上午9時以後，不分出、列席委員，均親自依序於其後繼續登記。</text:p>
            </text:list-item>
          </text:list>
        </text:list-item>
        <text:list-item>
          <text:p text:style-name="P82">請相關單位將口頭報告之書面資料200份儘速送至本會，並將電子檔傳至dtp@ly.gov.tw及ly20090@ly.gov.tw；另4月8日列席官員名單請回傳本會林小姐ly20763@ly.gov.tw或電洽02-23585501、4月9日列席官員名單請回傳本會賴小姐ly20688@ly.gov.tw或電洽02-23585508。<text:bookmark-end text:name="備註1"/></text:p>
        </text:list-item>
        <text:list-item>
          <text:p text:style-name="P83"><draw:frame draw:z-index="251664384" draw:style-name="a6" draw:name="圖片 1" text:anchor-type="paragraph" svg:x="0.98403in" svg:y="0.45833in" svg:width="4.72917in" svg:height="0.94792in" style:rel-width="scale" style:rel-height="scale"><draw:image xlink:href="media/image1.png" xlink:type="simple" xlink:show="embed" xlink:actuate="onLoad"/><svg:title/><svg:desc>D:\My Documents\Dropbox\0 LY\內政委員會會戳.jpg</svg:desc></draw:frame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</text:list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1312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60288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9264" draw:id="id2" draw:style-name="a3" draw:name="Line 1" text:anchor-type="paragraph"><svg:title/><svg:desc/></draw:connector></text:p>
      </style:header>
      <style:footer>
        <text:p text:style-name="P5"><draw:frame draw:z-index="251662336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p7400</meta:initial-creator>
    <dc:creator>Windows 使用者</dc:creator>
    <meta:creation-date>2017-08-23T17:20:00Z</meta:creation-date>
    <dc:date>2017-08-23T17:20:00Z</dc:date>
    <meta:print-date>2015-04-02T08:16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7</meta:user-defined>
    <meta:user-defined meta:name="billNo0">1010521070200800;1010528070200400;1010604070200300;1010611070200700;1010926070200400;1020304070200400;1020319070200600;1020401070200500;1020411070200200;1020422070200300;1020426070100500;1040323070200300</meta:user-defined>
    <meta:user-defined meta:name="billNoCount">1</meta:user-defined>
    <meta:user-defined meta:name="開會時間1">104年4月8日（星期三）上午09時00分至下午5時30分</meta:user-defined>
    <meta:user-defined meta:name="meetingTimeCount">1</meta:user-defined>
    <meta:user-defined meta:name="meetingTimeNum0">20150408</meta:user-defined>
    <meta:user-defined meta:name="201504080">1010521070200800;1010528070200400;1010604070200300;1010611070200700;1010926070200400;1020304070200400;1020319070200600;1020401070200500;1020411070200200;1020422070200300;1020426070100500;1040323070200300</meta:user-defined>
    <meta:user-defined meta:name="meetingTimeNum20">09:00-17:30</meta:user-defined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466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466</meta:user-defined>
    <meta:user-defined meta:name="發文支號">0</meta:user-defined>
    <meta:document-statistic meta:page-count="2" meta:paragraph-count="3" meta:word-count="282" meta:character-count="1892" meta:row-count="13" meta:non-whitespace-character-count="1613"/>
  </office:meta>
</office:document-meta>
</file>