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楷書體W5" svg:font-family="華康楷書體W5" style:font-family-generic="script" style:font-pitch="fixed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3">
      <text:list-level-style-number text:level="1" text:style-name="WW_CharLFO3LVL1" style:num-prefix="第" style:num-suffix="項" style:num-format="1">
        <style:list-level-properties text:space-before="0.1951in" text:min-label-width="0.75in" text:list-level-position-and-space-mode="label-alignment">
          <style:list-level-label-alignment text:label-followed-by="listtab" fo:margin-left="0.9451in" fo:text-indent="-0.7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text:style-name="WW_CharLFO6LVL1" style:num-prefix="《" style:num-format="一, 十, 一百(繁), ...">
        <style:list-level-properties text:space-before="0.1666in" text:min-label-width="0.4791in" text:list-level-position-and-space-mode="label-alignment">
          <style:list-level-label-alignment text:label-followed-by="listtab" fo:margin-left="0.6458in" fo:text-indent="-0.4791in"/>
        </style:list-level-properties>
      </text:list-level-style-number>
      <text:list-level-style-bullet text:level="2" text:style-name="WW_CharLFO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乙" style:master-page-name="MP0" style:family="paragraph">
      <style:paragraph-properties fo:break-before="page" style:snap-to-layout-grid="false" fo:line-height="0.3472in"/>
    </style:style>
    <style:style style:name="P4" style:parent-style-name="內文" style:family="paragraph">
      <style:paragraph-properties style:snap-to-layout-grid="false" fo:text-align="justify" fo:line-height="0.3472in" fo:margin-left="0.6243in" fo:text-indent="-0.624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19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style:snap-to-layout-grid="false" fo:text-align="justify" fo:line-height="0.3472in" fo:margin-left="1.1055in" fo:margin-right="-0.175in" fo:text-indent="-1.1041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472in" fo:margin-left="1.1187in" fo:margin-right="-0.175in" fo:text-indent="-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472in" fo:margin-left="1.1055in" fo:margin-right="-0.175in" fo:text-indent="-1.104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style:snap-to-layout-grid="false" fo:text-align="justify" fo:line-height="0.3472in" fo:margin-left="1.1166in" fo:margin-right="-0.1in" fo:text-indent="-0.0069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style:snap-to-layout-grid="false" fo:text-align="justify" fo:line-height="0.3472in" fo:margin-left="1.1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fo:line-height="0.3333in" fo:margin-left="1.1798in" fo:margin-right="0.5083in" fo:text-indent="-1.1798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2pt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paragraph-properties style:snap-to-layout-grid="false" fo:text-align="justify" fo:line-height="0.3472in" fo:margin-left="1.1013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T64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T65" style:parent-style-name="預設段落字型" style:family="text">
      <style:text-properties style:font-name="標楷體" style:font-name-asian="標楷體" fo:color="#000000" fo:font-size="16pt" style:font-size-asian="16pt" style:font-size-complex="12pt"/>
    </style:style>
    <style:style style:name="P66" style:parent-style-name="內文" style:family="paragraph">
      <style:paragraph-properties style:snap-to-layout-grid="false" fo:text-align="justify" fo:line-height="0.3472in">
        <style:tab-stops>
          <style:tab-stop style:type="left" style:position="1.125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6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</style:style>
    <style:style style:name="T7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85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</style:style>
    <style:style style:name="T8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94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5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6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7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8" style:parent-style-name="內文" style:family="paragraph">
      <style:paragraph-properties style:snap-to-layout-grid="false" fo:text-align="justify" fo:line-height="0.3472in" fo:margin-left="3.4097in" fo:margin-right="-0.675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9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0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1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2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3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4" style:parent-style-name="內文" style:family="paragraph">
      <style:paragraph-properties style:snap-to-layout-grid="false" fo:text-align="justify" fo:line-height="0.3472in" fo:margin-left="3.4097in" fo:margin-right="-0.3416in" fo:text-indent="-0.7513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14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15" style:parent-style-name="內文" style:family="paragraph">
      <style:paragraph-properties style:snap-to-layout-grid="false" fo:text-align="justify" fo:line-height="0.3472in" fo:margin-left="3.3013in" fo:text-indent="-1.431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16" style:parent-style-name="內文" style:family="paragraph">
      <style:paragraph-properties style:snap-to-layout-grid="false" fo:text-align="justify" fo:line-height="0.3472in" fo:margin-left="3.3013in" fo:text-indent="-1.431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17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18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19" style:parent-style-name="內文" style:family="paragraph">
      <style:paragraph-properties style:snap-to-layout-grid="false" fo:text-align="justify" fo:line-height="0.3472in" fo:margin-left="3.3013in" fo:text-indent="-1.431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20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21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</style:style>
    <style:style style:name="T12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2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3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3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32" style:parent-style-name="預設段落字型" style:family="text">
      <style:text-properties style:font-name="華康楷書體W5" style:font-name-asian="華康楷書體W5" fo:font-size="16pt" style:font-size-asian="16pt" style:font-size-complex="16pt"/>
    </style:style>
    <style:style style:name="P133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4" style:parent-style-name="內文" style:family="paragraph">
      <style:paragraph-properties style:snap-to-layout-grid="false" fo:text-align="justify" fo:line-height="0.3472in" fo:margin-left="3.3013in" fo:text-indent="-1.431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5" style:parent-style-name="內文" style:family="paragraph">
      <style:paragraph-properties style:snap-to-layout-grid="false" fo:text-align="justify" fo:line-height="0.3472in" fo:margin-left="3.3013in" fo:text-indent="-1.431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6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7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8" style:parent-style-name="內文" style:family="paragraph">
      <style:paragraph-properties style:snap-to-layout-grid="false" fo:text-align="justify" fo:line-height="0.3472in" fo:margin-left="3.3013in" fo:text-indent="-1.431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39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0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1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2" style:parent-style-name="內文" style:family="paragraph">
      <style:paragraph-properties style:snap-to-layout-grid="false" fo:text-align="justify" fo:line-height="0.3472in" fo:margin-left="3.3in" fo:text-indent="-0.1513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3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4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145" style:parent-style-name="內文" style:family="paragraph">
      <style:paragraph-properties style:snap-to-layout-grid="false" fo:text-align="justify" fo:line-height="0.3472in" fo:margin-left="3.3034in" fo:text-indent="-2.1465in">
        <style:tab-stops/>
      </style:paragraph-properties>
    </style:style>
    <style:style style:name="T14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4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4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49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1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15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153" style:parent-style-name="內文" style:family="paragraph">
      <style:paragraph-properties style:snap-to-layout-grid="false" fo:text-align="justify" fo:line-height="0.3472in" fo:margin-left="1.1243in" fo:margin-right="-0.7465in" fo:text-indent="-1.1243in">
        <style:tab-stops>
          <style:tab-stop style:type="left" style:position="7.5951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158" style:parent-style-name="內文" style:family="paragraph">
      <style:paragraph-properties style:snap-to-layout-grid="false" fo:text-align="justify" fo:line-height="0.3472in" fo:margin-right="-0.7465in"/>
      <style:text-properties style:font-name="標楷體" style:font-name-asian="標楷體" fo:font-size="16pt" style:font-size-asian="16pt" style:font-size-complex="16pt"/>
    </style:style>
    <style:style style:name="P159" style:parent-style-name="內文" style:family="paragraph">
      <style:paragraph-properties style:snap-to-layout-grid="false" fo:text-align="justify" fo:line-height="0.3472in" fo:margin-right="-0.7465in"/>
      <style:text-properties style:font-name="標楷體" style:font-name-asian="標楷體" fo:font-size="16pt" style:font-size-asian="16pt" style:font-size-complex="16pt"/>
    </style:style>
    <style:style style:name="P160" style:parent-style-name="內文" style:family="paragraph">
      <style:paragraph-properties style:snap-to-layout-grid="false" fo:text-align="justify" fo:line-height="0.3472in" fo:margin-right="-0.7465in"/>
      <style:text-properties style:font-name="標楷體" style:font-name-asian="標楷體" fo:font-size="16pt" style:font-size-asian="16pt" style:font-size-complex="16pt"/>
    </style:style>
    <style:style style:name="P161" style:parent-style-name="內文" style:family="paragraph">
      <style:paragraph-properties style:snap-to-layout-grid="false" fo:text-align="justify" fo:line-height="0.3472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162" style:parent-style-name="內文" style:family="paragraph">
      <style:paragraph-properties style:snap-to-layout-grid="false" fo:text-align="justify" fo:line-height="0.3472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163" style:parent-style-name="內文" style:family="paragraph">
      <style:paragraph-properties style:snap-to-layout-grid="false" fo:text-align="justify" fo:line-height="0.3472in" fo:margin-right="-0.7465in" fo:text-indent="1.1111in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6" style:parent-style-name="內文" style:family="paragraph">
      <style:paragraph-properties fo:line-height="0.3333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67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68" style:parent-style-name="本文縮排" style:family="paragraph">
      <style:paragraph-properties style:snap-to-layout-grid="false" fo:text-align="justify" fo:line-height="0.3472in" fo:margin-left="0.4444in" fo:margin-right="-0.0347in" fo:text-indent="-0.4444in">
        <style:tab-stops/>
      </style:paragraph-properties>
    </style:style>
    <style:style style:name="T169" style:parent-style-name="預設段落字型" style:family="text">
      <style:text-properties style:font-name="標楷體"/>
    </style:style>
    <style:style style:name="T170" style:parent-style-name="預設段落字型" style:family="text">
      <style:text-properties style:font-name="標楷體" style:font-size-complex="20pt"/>
    </style:style>
    <style:style style:name="P171" style:parent-style-name="內文" style:family="paragraph">
      <style:paragraph-properties style:snap-to-layout-grid="false" fo:line-height="0.3472in" fo:margin-left="0.1972in" fo:margin-right="-0.0006in" fo:text-indent="-0.1972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72" style:parent-style-name="內文" style:family="paragraph">
      <style:paragraph-properties style:snap-to-layout-grid="false" fo:line-height="0.3472in" fo:margin-left="0.1972in" fo:margin-right="-0.0006in" fo:text-indent="-0.1972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74" style:parent-style-name="內文" style:family="paragraph">
      <style:paragraph-properties fo:line-height="0.3333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75" style:parent-style-name="內文" style:family="paragraph">
      <style:paragraph-properties style:snap-to-layout-grid="false" fo:line-height="0.3472in" fo:margin-left="0.1972in" fo:margin-right="-0.0006in" fo:text-indent="-0.197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8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9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0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0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8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21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220" style:parent-style-name="內文" style:family="paragraph">
      <style:paragraph-properties style:snap-to-layout-grid="false" fo:text-align="justify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1" style:parent-style-name="內文" style:family="paragraph">
      <style:paragraph-properties style:snap-to-layout-grid="false" fo:text-align="justify" fo:line-height="0.3472in" fo:margin-left="0.0451in">
        <style:tab-stops/>
      </style:paragraph-properties>
      <style:text-properties style:font-name="標楷體" style:font-name-asian="標楷體" style:letter-kerning="false" fo:font-size="16pt" style:font-size-asian="16pt" style:font-size-complex="16pt"/>
    </style:style>
    <style:style style:name="P222" style:parent-style-name="本文縮排" style:family="paragraph">
      <style:paragraph-properties style:snap-to-layout-grid="false" fo:text-align="justify" fo:line-height="0.3472in" fo:margin-left="0.4444in" fo:margin-right="-0.0347in" fo:text-indent="-0.4444in">
        <style:tab-stops/>
      </style:paragraph-properties>
    </style:style>
    <style:style style:name="T223" style:parent-style-name="預設段落字型" style:family="text">
      <style:text-properties style:font-name="標楷體" style:letter-kerning="false" style:font-size-complex="16pt"/>
    </style:style>
    <style:style style:name="T224" style:parent-style-name="預設段落字型" style:family="text">
      <style:text-properties style:font-name="標楷體" style:font-weight-complex="bold" style:font-size-complex="16pt"/>
    </style:style>
    <style:style style:name="T225" style:parent-style-name="預設段落字型" style:family="text">
      <style:text-properties style:font-name="標楷體" style:letter-kerning="false" style:font-size-complex="16pt"/>
    </style:style>
    <style:style style:name="P226" style:parent-style-name="立法院會議名稱" style:family="paragraph">
      <style:paragraph-properties fo:margin-top="0.125in" fo:margin-left="0.4444in" fo:margin-right="-0.025in" fo:text-indent="-0.4444in">
        <style:tab-stops/>
      </style:paragraph-properties>
    </style:style>
    <style:style style:name="P227" style:parent-style-name="立法院會議名稱" style:family="paragraph">
      <style:paragraph-properties fo:margin-top="0.125in" fo:margin-left="0.4444in" fo:margin-right="-0.025in" fo:text-indent="-0.4444in">
        <style:tab-stops/>
      </style:paragraph-properties>
      <style:text-properties style:font-weight-complex="bold"/>
    </style:style>
    <style:style style:name="P228" style:parent-style-name="本文縮排" style:family="paragraph">
      <style:paragraph-properties style:snap-to-layout-grid="false" fo:text-align="justify" fo:line-height="0.3472in" fo:margin-left="0in" fo:margin-right="-0.0083in">
        <style:tab-stops/>
      </style:paragraph-properties>
      <style:text-properties style:font-name="標楷體" fo:font-weight="bold" style:font-weight-asian="bold" style:font-weight-complex="bold" style:font-size-complex="16pt" style:language-asian="zh" style:country-asian="TW"/>
    </style:style>
    <style:style style:name="P229" style:parent-style-name="本文縮排" style:family="paragraph">
      <style:paragraph-properties style:snap-to-layout-grid="false" fo:text-align="justify" fo:line-height="0.3472in" fo:margin-left="0in" fo:margin-right="-0.0083in">
        <style:tab-stops/>
      </style:paragraph-properties>
      <style:text-properties style:font-name="標楷體" fo:font-weight="bold" style:font-weight-asian="bold" style:font-weight-complex="bold" style:font-size-complex="16pt" style:language-asian="zh" style:country-asian="TW"/>
    </style:style>
  </office:automatic-styles>
  <office:body>
    <office:text text:use-soft-page-breaks="true">
      <text:p text:style-name="P1"><text:bookmark-start text:name="_Toc378004114"/><text:bookmark-start text:name="_Toc380572000"/><text:bookmark-start text:name="_Toc380597877"/>立法院第8屆第7會期內政委員會第10次全體委員會議議事錄<text:bookmark-end text:name="_Toc378004114"/><text:bookmark-end text:name="_Toc380572000"/><text:bookmark-end text:name="_Toc380597877"/></text:p>
      <text:p text:style-name="P4"><text:span text:style-name="T5">時間</text:span><text:span text:style-name="T6">：10</text:span><text:span text:style-name="T7">4</text:span><text:span text:style-name="T8">年</text:span><text:span text:style-name="T9">4</text:span><text:span text:style-name="T10">月</text:span><text:span text:style-name="T11">13</text:span><text:span text:style-name="T12">日（星期</text:span><text:span text:style-name="T13">一</text:span><text:span text:style-name="T14">）上午9時</text:span><text:span text:style-name="T15">1</text:span><text:span text:style-name="T16">分至12時</text:span><text:span text:style-name="T17">2</text:span><text:span text:style-name="T18">分</text:span></text:p>
      <text:p text:style-name="P19">地點：本院紅樓202會議室</text:p>
      <text:p text:style-name="P20"><text:span text:style-name="T21">出席委員：</text:span><text:span text:style-name="T22">盧嘉辰</text:span><text:span text:style-name="T23"><text:s text:c="2"/></text:span><text:span text:style-name="T24">段宜康</text:span><text:span text:style-name="T25"><text:s text:c="2"/></text:span><text:span text:style-name="T26">莊瑞雄</text:span><text:span text:style-name="T27"><text:s text:c="2"/></text:span><text:span text:style-name="T28">周倪安</text:span><text:span text:style-name="T29"><text:s text:c="2"/></text:span><text:span text:style-name="T30">張慶忠</text:span><text:span text:style-name="T31"><text:s text:c="2"/></text:span><text:span text:style-name="T32">邱文彥</text:span></text:p>
      <text:p text:style-name="P33"><text:span text:style-name="T34">陳其邁</text:span><text:span text:style-name="T35"><text:s text:c="2"/></text:span><text:span text:style-name="T36">鄭天財</text:span><text:span text:style-name="T37"><text:s text:c="2"/>陳怡潔 <text:s/></text:span><text:span text:style-name="T38">徐志榮</text:span><text:span text:style-name="T39"><text:s text:c="2"/></text:span><text:span text:style-name="T40">吳育昇</text:span><text:span text:style-name="T41"><text:s text:c="2"/></text:span><text:span text:style-name="T42">李俊俋</text:span><text:span text:style-name="T43"><text:s text:c="2"/></text:span><text:span text:style-name="T44"><text:s/></text:span></text:p>
      <text:p text:style-name="P45">委員出席12人</text:p>
      <text:p text:style-name="P46">列席委員：陳歐珀<text:s text:c="2"/>江啓臣<text:s text:c="2"/>孔文吉<text:s text:c="2"/>李昆澤 <text:s/>陳明文 <text:s/>黃偉哲</text:p>
      <text:p text:style-name="P47">許添財 <text:s/>劉建國 <text:s/>李桐豪<text:s text:c="2"/>薛 <text:s/>凌 <text:s/>盧秀燕 <text:s/>林德福 <text:s/></text:p>
      <text:p text:style-name="P48">黃國書 <text:s/>黃昭順 <text:s/>葉宜津 <text:s/>吳育仁 <text:s/>簡東明<text:s text:c="2"/>江惠貞 <text:s/></text:p>
      <text:p text:style-name="P49">蔣乃辛 <text:s/>羅淑蕾<text:s text:c="2"/>李貴敏<text:s text:c="2"/>管碧玲<text:s text:c="2"/>蕭美琴<text:s text:c="2"/>蘇清泉 <text:s/></text:p>
      <text:p text:style-name="P50">陳亭妃 <text:s/>葉津鈴<text:s/>高金素梅<text:s/>蔡錦隆<text:s/><text:s/>羅明才<text:s text:c="2"/>楊麗環<text:s text:c="2"/></text:p>
      <text:p text:style-name="P51">王進士<text:s text:c="2"/>何欣純<text:s text:c="2"/>賴振昌<text:s text:c="2"/>劉櫂豪<text:s text:c="2"/>鄭汝芬<text:s text:c="2"/>楊瓊瓔<text:s text:c="2"/></text:p>
      <text:p text:style-name="P52">陳淑慧<text:s text:c="2"/>廖國棟 <text:s/>潘維剛 <text:s/>王惠美 <text:s/>呂玉玲 <text:s/>顏寬恒</text:p>
      <text:p text:style-name="P53"><text:span text:style-name="T54">林滄敏</text:span></text:p>
      <text:p text:style-name="P55">委員列席43人</text:p>
      <text:p text:style-name="P56"><text:span text:style-name="T57">請假</text:span><text:span text:style-name="T58">委員：</text:span><text:span text:style-name="T59">陳超明</text:span><text:span text:style-name="T60"><text:s text:c="2"/></text:span><text:span text:style-name="T61">姚文智</text:span></text:p>
      <text:p text:style-name="P62"><text:span text:style-name="T63">委員請假</text:span><text:span text:style-name="T64">2</text:span><text:span text:style-name="T65">人</text:span></text:p>
      <text:p text:style-name="P66"><text:span text:style-name="T67">列席官員：</text:span><text:span text:style-name="T68">原住民族委員會主任委員</text:span><text:span text:style-name="T69"><text:s text:c="7"/></text:span><text:span text:style-name="T70"><text:s text:c="6"/></text:span><text:span text:style-name="T71"><text:s/></text:span><text:span text:style-name="T72"><text:s text:c="2"/></text:span><text:span text:style-name="T73"><text:s/></text:span><text:span text:style-name="T74"><text:s/></text:span><text:span text:style-name="T75"><text:s/>林江義</text:span></text:p>
      <text:p text:style-name="P76"><text:span text:style-name="T77">政務副</text:span><text:span text:style-name="T78">主任委員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陳張培倫</text:span></text:p>
      <text:p text:style-name="P85"><text:span text:style-name="T86">政務副</text:span><text:span text:style-name="T87">主任委員</text:span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陳成家</text:span></text:p>
      <text:p text:style-name="P94">常務副主任委員 <text:s text:c="5"/><text:s/><text:s/><text:s/><text:s/><text:s/><text:s/><text:s/>鍾興華</text:p>
      <text:p text:style-name="P95">主任秘書 <text:s text:c="11"/><text:s/><text:s text:c="2"/><text:s text:c="2"/><text:s/><text:s/>劉維哲</text:p>
      <text:p text:style-name="P96">綜合規劃處處長 <text:s text:c="4"/><text:s/><text:s/><text:s text:c="2"/><text:s/><text:s/><text:s/><text:s/>阿浪．滿拉旺</text:p>
      <text:p text:style-name="P97">教育文化處處長 <text:s text:c="4"/><text:s/><text:s/><text:s text:c="2"/><text:s/><text:s/><text:s/><text:s/>陳坤昇</text:p>
      <text:p text:style-name="P98">社會福利處處長 <text:s text:c="3"/><text:s/><text:s text:c="2"/><text:s text:c="2"/><text:s/><text:s/><text:s text:c="2"/>李榮哲</text:p>
      <text:p text:style-name="P99">經濟發展處處長<text:s/><text:s text:c="3"/><text:s/><text:s text:c="2"/><text:s text:c="2"/><text:s/><text:s text:c="3"/>王美蘋</text:p>
      <text:p text:style-name="P100">土地管理處處長 <text:s text:c="3"/><text:s/><text:s text:c="2"/><text:s text:c="2"/><text:s/><text:s/><text:s text:c="2"/>杜張梅莊</text:p>
      <text:p text:style-name="P101">公共建設處代理處長<text:s/><text:s text:c="4"/><text:s/><text:s text:c="3"/>章正文</text:p>
      <text:soft-page-break/>
      <text:p text:style-name="P102">文化園區管理局局長 <text:s text:c="2"/><text:s/><text:s text:c="3"/><text:s/><text:s/>王慧玲</text:p>
      <text:p text:style-name="P103">人事室主任 <text:s text:c="8"/><text:s text:c="2"/><text:s/><text:s text:c="2"/><text:s/><text:s/><text:s/>毛進益</text:p>
      <text:p text:style-name="P104"><text:span text:style-name="T105">主計室主任 <text:s text:c="7"/></text:span><text:span text:style-name="T106"><text:s text:c="2"/></text:span><text:span text:style-name="T107"><text:s/></text:span><text:span text:style-name="T108"><text:s/></text:span><text:span text:style-name="T109"><text:s text:c="2"/></text:span><text:span text:style-name="T110"><text:s/></text:span><text:span text:style-name="T111"><text:s/></text:span><text:span text:style-name="T112"><text:s/></text:span><text:span text:style-name="T113">李錫東</text:span></text:p>
      <text:p text:style-name="P114">內政部民政司簡任秘書<text:tab/><text:tab/><text:tab/><text:tab/><text:tab/><text:tab/><text:tab/>羅瑞卿</text:p>
      <text:p text:style-name="P115">地政司簡任技正<text:tab/><text:tab/><text:tab/><text:tab/><text:tab/><text:tab/><text:tab/>王成機</text:p>
      <text:p text:style-name="P116">營建署國家公園組副組長<text:tab/><text:tab/><text:tab/><text:tab/><text:tab/>歐正興</text:p>
      <text:p text:style-name="P117">國防部資源規劃司財務資源處技正<text:tab/><text:tab/><text:tab/><text:tab/>傅增渠</text:p>
      <text:p text:style-name="P118">財政部國庫署專門委員<text:tab/><text:tab/><text:tab/><text:tab/><text:tab/><text:tab/><text:tab/>張麗惠</text:p>
      <text:p text:style-name="P119">國有財產署組長<text:tab/><text:tab/><text:tab/><text:tab/><text:tab/><text:tab/><text:tab/>陳美芳</text:p>
      <text:p text:style-name="P120">教育部綜合規劃司專門委員<text:tab/><text:tab/><text:tab/><text:tab/><text:tab/><text:tab/>傅瑋瑋</text:p>
      <text:p text:style-name="P121"><text:span text:style-name="T122">法務部參事</text:span><text:span text:style-name="T123"><text:tab/></text:span><text:span text:style-name="T124"><text:tab/></text:span><text:span text:style-name="T125"><text:tab/></text:span><text:span text:style-name="T126"><text:tab/></text:span><text:span text:style-name="T127"><text:tab/></text:span><text:span text:style-name="T128"><text:tab/></text:span><text:span text:style-name="T129"><text:tab/></text:span><text:span text:style-name="T130"><text:tab/></text:span><text:span text:style-name="T131"><text:tab/></text:span><text:span text:style-name="T132">繆卓然</text:span></text:p>
      <text:p text:style-name="P133">經濟部法規委員會參事<text:tab/><text:tab/><text:tab/><text:tab/><text:tab/><text:tab/><text:tab/>鄭國榮</text:p>
      <text:p text:style-name="P134">水利署簡任正工程司<text:tab/><text:tab/><text:tab/><text:tab/><text:tab/><text:tab/>李朝晉</text:p>
      <text:p text:style-name="P135">礦務局組長<text:tab/><text:tab/><text:tab/><text:tab/><text:tab/><text:tab/><text:tab/><text:tab/><text:tab/>林健豪</text:p>
      <text:p text:style-name="P136">交通部專門委員<text:tab/><text:tab/><text:tab/><text:tab/><text:tab/><text:tab/><text:tab/><text:tab/><text:tab/>蔡書彬</text:p>
      <text:p text:style-name="P137">文化部文化資產局專門委員<text:tab/><text:tab/><text:tab/><text:tab/><text:tab/><text:tab/>李宛慈</text:p>
      <text:p text:style-name="P138">綜合規劃組科長<text:tab/><text:tab/><text:tab/><text:tab/><text:tab/><text:tab/><text:tab/>洪益祥</text:p>
      <text:p text:style-name="P139">衛生福利部護理及健康照護司科長<text:tab/><text:tab/><text:tab/><text:tab/>黃千芬</text:p>
      <text:p text:style-name="P140">行政院主計總處公務預算處專門委員<text:tab/><text:tab/><text:tab/>陳幸敏</text:p>
      <text:p text:style-name="P141">行政院人事行政總處綜合規劃處簡任視察<text:tab/><text:tab/>呂世壹</text:p>
      <text:p text:style-name="P142">組編人力處簡任視察<text:tab/><text:tab/>林靜玟</text:p>
      <text:p text:style-name="P143">國家發展委員會社會發展處專門委員<text:tab/><text:tab/><text:tab/>張富林</text:p>
      <text:p text:style-name="P144">國軍退除役官兵輔導委員會事業管理處簡任技正劉美蓉</text:p>
      <text:p text:style-name="P145"><text:span text:style-name="T146">行政院農業委員會林務局副局長</text:span><text:span text:style-name="T147"><text:tab/></text:span><text:span text:style-name="T148"><text:tab/></text:span><text:span text:style-name="T149"><text:tab/></text:span><text:span text:style-name="T150"><text:tab/></text:span><text:span text:style-name="T151"><text:tab/></text:span><text:span text:style-name="T152">楊宏志</text:span></text:p>
      <text:p text:style-name="P153"><text:span text:style-name="T154">主 <text:s text:c="3"/>席：</text:span><text:span text:style-name="T155">張</text:span><text:span text:style-name="T156">召集委員</text:span><text:span text:style-name="T157">慶忠</text:span></text:p>
      <text:p text:style-name="P158">專門委員：張禮棟</text:p>
      <text:p text:style-name="P159">主任秘書：鄭光三</text:p>
      <text:p text:style-name="P160">紀 <text:s text:c="3"/>錄：簡任秘書 <text:s/>賈北松</text:p>
      <text:soft-page-break/>
      <text:p text:style-name="P161">簡任編審 <text:s/>周志聖</text:p>
      <text:p text:style-name="P162">科 <text:s text:c="3"/>長 <text:s/>吳人寬</text:p>
      <text:p text:style-name="P163"><text:span text:style-name="T164">薦任</text:span><text:span text:style-name="T165">科員 <text:s/>林佩瑩</text:span></text:p>
      <text:p text:style-name="P166">報告事項</text:p>
      <text:p text:style-name="P167">宣讀上次會議議事錄。</text:p>
      <text:p text:style-name="P168"><text:span text:style-name="T169">決定：</text:span><text:span text:style-name="T170">確定。</text:span></text:p>
      <text:p text:style-name="P171"/>
      <text:p text:style-name="P172"><text:span text:style-name="T173">討論事項</text:span></text:p>
      <text:p text:style-name="P174"><text:bookmark-start text:name="議案名稱"/>審查行政院函請審議「原住民族自治暫行條例草案」案<text:bookmark-end text:name="議案名稱"/>。</text:p>
      <text:p text:style-name="P175"><text:span text:style-name="T176">（本次會議</text:span><text:span text:style-name="T177">經</text:span><text:span text:style-name="T178">原住民族委員會主任委員林江義</text:span><text:span text:style-name="T179">說明提案要旨</text:span><text:span text:style-name="T180">，</text:span><text:span text:style-name="T181">委員</text:span><text:span text:style-name="T182">盧嘉辰</text:span><text:span text:style-name="T183">、</text:span><text:span text:style-name="T184">段宜康、</text:span><text:span text:style-name="T185">莊瑞雄</text:span><text:span text:style-name="T186">、</text:span><text:span text:style-name="T187">孔文吉</text:span><text:span text:style-name="T188">、</text:span><text:span text:style-name="T189">陳其邁、</text:span><text:span text:style-name="T190">邱文彥</text:span><text:span text:style-name="T191">、</text:span><text:span text:style-name="T192">鄭天財</text:span><text:span text:style-name="T193">、</text:span><text:span text:style-name="T194">陳怡潔</text:span><text:span text:style-name="T195">、周倪安、</text:span><text:span text:style-name="T196">簡東明</text:span><text:span text:style-name="T197">、</text:span><text:span text:style-name="T198">許添財、</text:span><text:span text:style-name="T199">高金素梅</text:span><text:span text:style-name="T200">、廖國棟</text:span><text:span text:style-name="T201">等1</text:span><text:span text:style-name="T202">3</text:span><text:span text:style-name="T203">人</text:span><text:span text:style-name="T204">提出質詢，均經原住民族委員會主任委員林江義即席答復說明；另有委員</text:span><text:span text:style-name="T205">李俊俋</text:span><text:span text:style-name="T206">、</text:span><text:span text:style-name="T207">姚文智</text:span><text:span text:style-name="T208">、吳育昇</text:span><text:span text:style-name="T209">、</text:span><text:span text:style-name="T210">周倪安</text:span><text:span text:style-name="T211">、</text:span><text:span text:style-name="T212">張</text:span><text:span text:style-name="T213">慶忠</text:span><text:span text:style-name="T214">、</text:span><text:span text:style-name="T215">廖國棟</text:span><text:span text:style-name="T216">等</text:span><text:span text:style-name="T217">提出書面質詢，列入紀錄，刊登公報，並請</text:span><text:span text:style-name="T218">原住民族委員會</text:span><text:span text:style-name="T219">另以書面答復。）</text:span></text:p>
      <text:p text:style-name="P220">決議：</text:p>
      <text:p text:style-name="P221">一、報告及詢答完畢。</text:p>
      <text:p text:style-name="P222"><text:span text:style-name="T223">二、委員質詢未及答復部分或要求提供之說明資料，請</text:span><text:span text:style-name="T224">原住民族委員會</text:span><text:span text:style-name="T225">儘速以書面答復。</text:span></text:p>
      <text:p text:style-name="P226">三、另定期處理。</text:p>
      <text:p text:style-name="P227"/>
      <text:p text:style-name="P228">散會</text:p>
      <text:p text:style-name="P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華康楷書體W5" svg:font-family="華康楷書體W5" style:font-family-generic="script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乙" style:display-name="乙" style:family="paragraph" style:parent-style-name="內文"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款" style:display-name="款" style:family="paragraph" style:parent-style-name="內文">
      <style:paragraph-properties style:punctuation-wrap="simple" style:text-autospace="none" fo:text-align="justify" style:vertical-align="middle"/>
      <style:text-properties style:font-name="Times New Roman" style:font-name-asian="華康細明體" style:font-weight-complex="bold" style:font-size-complex="12pt" fo:hyphenate="false"/>
    </style:style>
    <style:style style:name="項" style:display-name="項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="Times New Roman" style:font-name-asian="華康細明體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標題2字元" style:display-name="標題 2 字元" style:family="text">
      <style:text-properties style:font-name="Arial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腳文字字元" style:display-name="註腳文字 字元" style:family="text">
      <style:text-properties style:language-asian="ko" style:country-asian="KR"/>
    </style:style>
    <style:style style:name="註腳文字" style:display-name="註腳文字" style:family="paragraph" style:parent-style-name="內文">
      <style:paragraph-properties style:snap-to-layout-grid="false" fo:line-height="0.3472in"/>
      <style:text-properties style:letter-kerning="false" fo:font-size="10pt" style:font-size-asian="10pt" style:font-size-complex="10pt" style:language-asian="ko" style:country-asian="KR" fo:hyphenate="false"/>
    </style:style>
    <style:style style:name="註腳文字字元1" style:display-name="註腳文字 字元1" style:family="text">
      <style:text-properties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style:font-name-complex="Times New Roman"/>
    </style:style>
    <style:style style:name="WW_CharLFO6LVL1" style:family="text">
      <style:text-properties style:font-name="Times New Roman" style:use-window-font-color="true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text:list-style style:name="LFO3">
      <text:list-level-style-number text:level="1" text:style-name="WW_CharLFO3LVL1" style:num-prefix="第" style:num-suffix="項" style:num-format="1">
        <style:list-level-properties text:space-before="0.1951in" text:min-label-width="0.75in" text:list-level-position-and-space-mode="label-alignment">
          <style:list-level-label-alignment text:label-followed-by="listtab" fo:margin-left="0.9451in" fo:text-indent="-0.7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">
      <text:list-level-style-number text:level="1" text:style-name="WW_CharLFO6LVL1" style:num-prefix="《" style:num-format="一, 十, 一百(繁), ...">
        <style:list-level-properties text:space-before="0.1666in" text:min-label-width="0.4791in" text:list-level-position-and-space-mode="label-alignment">
          <style:list-level-label-alignment text:label-followed-by="listtab" fo:margin-left="0.6458in" fo:text-indent="-0.4791in"/>
        </style:list-level-properties>
      </text:list-level-style-number>
      <text:list-level-style-bullet text:level="2" text:style-name="WW_CharLFO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325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65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nb6470</meta:initial-creator>
    <dc:creator>Windows 使用者</dc:creator>
    <meta:creation-date>2017-08-23T17:23:00Z</meta:creation-date>
    <dc:date>2017-08-23T17:23:00Z</dc:date>
    <meta:print-date>2015-04-14T01:52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32" meta:character-count="1555" meta:row-count="11" meta:non-whitespace-character-count="1326"/>
  </office:meta>
</office:document-meta>
</file>