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line-height-at-least="0.3055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font-weight="bold" style:font-weight-asian="bold" fo:letter-spacing="-0.0055in" fo:font-size="18pt" style:font-size-asian="18pt" style:font-size-complex="18pt"/>
    </style:style>
    <style:style style:name="P8" style:parent-style-name="內文" style:family="paragraph">
      <style:paragraph-properties style:snap-to-layout-grid="false" style:line-height-at-least="0.3055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style:snap-to-layout-grid="false" style:line-height-at-least="0.3055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11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2" style:parent-style-name="立法院會議名稱" style:family="paragraph">
      <style:paragraph-properties style:line-height-at-least="0.3055in" fo:margin-left="0.0006in" fo:text-indent="0in">
        <style:tab-stops/>
      </style:paragraph-properties>
    </style:style>
    <style:style style:name="P13" style:parent-style-name="內文" style:family="paragraph">
      <style:paragraph-properties style:snap-to-layout-grid="false" style:line-height-at-least="0.3055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5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16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17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18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19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0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1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2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23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24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25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7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28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2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4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3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0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4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4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5" style:parent-style-name="預設段落字型" style:family="text">
      <style:text-properties style:font-name="微軟正黑體" style:font-name-asian="微軟正黑體" fo:font-size="12pt" style:font-size-asian="12pt" style:font-size-complex="12pt"/>
    </style:style>
  </office:automatic-styles>
  <office:body>
    <office:text text:use-soft-page-breaks="true">
      <text:p text:style-name="P1">立法院第8屆第7會期內政委員會第12次全體委員會議議事日程</text:p>
      <text:p text:style-name="P8">時間：104年4月22（星期三）上午9時至下午5時30分</text:p>
      <text:p text:style-name="P9">地點：紅樓202會議室</text:p>
      <text:p text:style-name="P10"/>
      <text:p text:style-name="P11">報告事項</text:p>
      <text:p text:style-name="P12">宣讀上次會議議事錄。</text:p>
      <text:p text:style-name="P13"/>
      <text:p text:style-name="P14">討論事項</text:p>
      <text:p text:style-name="P15">一、繼續併案審查</text:p>
      <text:p text:style-name="P16">（一）本院委員陳唐山等16人擬具「公民投票法修正草案」案。</text:p>
      <text:p text:style-name="P17">（二）本院委員陳歐珀等19人擬具「公民投票法部分條文修正草案」案。</text:p>
      <text:p text:style-name="P18">（三）本院委員潘孟安等19人擬具「公民投票法部分條文修正草案」案。</text:p>
      <text:p text:style-name="P19">（四）本院委員李應元等19人擬具「公民投票法部分條文修正草案」案。</text:p>
      <text:p text:style-name="P20">（五）本院親民黨黨團擬具「公民投票法第七條條文修正草案」案。</text:p>
      <text:p text:style-name="P21">（六）本院委員吳秉叡等21人擬具「公民投票法第三十條條文修正草案」案。</text:p>
      <text:p text:style-name="P22">二、繼續審查本院台灣團結聯盟黨團擬具「公民投票法第七條條文修正草案」案。</text:p>
      <text:p text:style-name="P23">三、繼續審查行政院函請審議「公民投票法部分條文修正草案」案。</text:p>
      <text:p text:style-name="P24"><text:span text:style-name="T25">說明：以上各案</text:span><text:span text:style-name="T26">，業經102年4月29日本院第8屆第3會期內政委員會第21次全體委員會議、104年4月8日本院第8屆第7會期內政委員會第9次全體委員會議審查，決議：另定期繼續審查。</text:span></text:p>
      <text:p text:style-name="P27">四、審查本院委員陳亭妃等21人擬具「公民投票法部分條文修正草案」案。</text:p>
      <text:p text:style-name="P28"><text:span text:style-name="T29">說明：</text:span><text:span text:style-name="T30">本案係</text:span><text:span text:style-name="T31">10</text:span><text:span text:style-name="T32">4</text:span><text:span text:style-name="T33">年</text:span><text:span text:style-name="T34">3</text:span><text:span text:style-name="T35">月</text:span><text:span text:style-name="T36">31</text:span><text:span text:style-name="T37">日</text:span><text:span text:style-name="T38">經提本院</text:span><text:span text:style-name="T39">第8屆第</text:span><text:span text:style-name="T40">7</text:span><text:span text:style-name="T41">會期第</text:span><text:span text:style-name="T42">6</text:span><text:span text:style-name="T43">次會議</text:span><text:span text:style-name="T44">報告後</text:span><text:span text:style-name="T45">決定：「交內政委員會審查。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一, 十, 一百(繁)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language="zh" fo:country="TW" style:language-asian="zh" style:country-asian="TW"/>
    </style:style>
    <style:style style:name="T4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T5" style:parent-style-name="預設段落字型" style:family="text">
      <style:text-properties style:font-name="標楷體" style:font-name-asian="標楷體" fo:language="zh" fo:country="TW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="標楷體" style:font-name-asian="標楷體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style:num-format="一, 十, 一百(繁), ..." text:fixed="false">一</text:page-number></text:span><text:span text:style-name="T5">頁 <text:s/>共</text:span><text:span text:style-name="T6"><text:page-count style:num-format="一, 十, 一百(繁), ...">一</text:page-count></text:span><text:span text:style-name="T7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7:23:00Z</meta:creation-date>
    <dc:date>2017-08-23T17:23:00Z</dc:date>
    <meta:print-date>2015-04-02T08:1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1" meta:character-count="543" meta:row-count="3" meta:non-whitespace-character-count="463"/>
  </office:meta>
</office:document-meta>
</file>